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9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DEZEMBR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3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office:value-type="float" office:value="40844.82" table:style-name="ce9">
            <text:p>40.844,82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1935.96" table:style-name="ce9">
            <text:p>1.935,96</text:p>
          </table:table-cell>
          <table:table-cell table:number-columns-spanned="2" table:number-rows-spanned="1" table:style-name="ce25"/>
          <table:covered-table-cell/>
          <table:table-cell office:value-type="float" office:value="16844.55" table:style-name="ce9">
            <text:p>16.844,55</text:p>
          </table:table-cell>
          <table:table-cell office:value-type="float" office:value="93314.44" table:style-name="ce9">
            <text:p>93.314,4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334.68" table:style-name="ce11">
            <text:p>-16.334,68</text:p>
          </table:table-cell>
          <table:table-cell office:value-type="float" office:value="-3189.22" table:style-name="ce11">
            <text:p>-3.189,22</text:p>
          </table:table-cell>
          <table:table-cell office:value-type="float" office:value="0" table:style-name="ce12">
            <text:p>0,00</text:p>
          </table:table-cell>
          <table:table-cell office:value-type="float" office:value="-21180.68" table:style-name="ce11">
            <text:p>-21.180,68</text:p>
          </table:table-cell>
          <table:table-cell office:value-type="float" office:value="72133.759999999995" table:style-name="ce9">
            <text:p>72.133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686.65" table:style-name="ce9">
            <text:p>3.686,65</text:p>
          </table:table-cell>
          <table:table-cell office:value-type="float" office:value="204164.5" table:number-columns-spanned="2" table:number-rows-spanned="1" table:style-name="ce26">
            <text:p>204.164,50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299823.92" table:style-name="ce9">
            <text:p>299.823,92</text:p>
          </table:table-cell>
          <table:table-cell office:value-type="float" office:value="-18342.830000000002" table:style-name="ce11">
            <text:p>-18.342,83</text:p>
          </table:table-cell>
          <table:table-cell office:value-type="float" office:value="-15596.22" table:style-name="ce11">
            <text:p>-15.596,22</text:p>
          </table:table-cell>
          <table:table-cell office:value-type="float" office:value="-2544.98" table:style-name="ce11">
            <text:p>-2.544,98</text:p>
          </table:table-cell>
          <table:table-cell office:value-type="float" office:value="0" table:style-name="ce12">
            <text:p>0,00</text:p>
          </table:table-cell>
          <table:table-cell office:value-type="float" office:value="-36484.03" table:style-name="ce11">
            <text:p>-36.484,03</text:p>
          </table:table-cell>
          <table:table-cell office:value-type="float" office:value="263339.89" table:style-name="ce9">
            <text:p>263.339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2222.38" table:style-name="ce9">
            <text:p>2.222,38</text:p>
          </table:table-cell>
          <table:table-cell office:value-type="float" office:value="68392.94" table:number-columns-spanned="2" table:number-rows-spanned="1" table:style-name="ce26">
            <text:p>68.392,94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162588.09" table:style-name="ce9">
            <text:p>162.588,09</text:p>
          </table:table-cell>
          <table:table-cell office:value-type="float" office:value="-3379.54" table:style-name="ce11">
            <text:p>-3.379,54</text:p>
          </table:table-cell>
          <table:table-cell office:value-type="float" office:value="-13470.34" table:style-name="ce11">
            <text:p>-13.470,34</text:p>
          </table:table-cell>
          <table:table-cell office:value-type="float" office:value="-2253.65" table:style-name="ce11">
            <text:p>-2.253,65</text:p>
          </table:table-cell>
          <table:table-cell office:value-type="float" office:value="0" table:style-name="ce12">
            <text:p>0,00</text:p>
          </table:table-cell>
          <table:table-cell office:value-type="float" office:value="-19103.53" table:style-name="ce11">
            <text:p>-19.103,53</text:p>
          </table:table-cell>
          <table:table-cell office:value-type="float" office:value="143484.56" table:style-name="ce9">
            <text:p>143.484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330.32" table:style-name="ce9">
            <text:p>3.330,32</text:p>
          </table:table-cell>
          <table:table-cell office:value-type="float" office:value="165740.97" table:number-columns-spanned="2" table:number-rows-spanned="1" table:style-name="ce26">
            <text:p>165.740,97</text:p>
          </table:table-cell>
          <table:covered-table-cell/>
          <table:table-cell office:value-type="float" office:value="19011.689999999999" table:style-name="ce9">
            <text:p>19.011,69</text:p>
          </table:table-cell>
          <table:table-cell office:value-type="float" office:value="263211.2" table:style-name="ce9">
            <text:p>263.211,20</text:p>
          </table:table-cell>
          <table:table-cell office:value-type="float" office:value="-8518.2999999999993" table:style-name="ce11">
            <text:p>-8.518,30</text:p>
          </table:table-cell>
          <table:table-cell office:value-type="float" office:value="-11410.62" table:style-name="ce11">
            <text:p>-11.410,62</text:p>
          </table:table-cell>
          <table:table-cell office:value-type="float" office:value="-2269.46" table:style-name="ce11">
            <text:p>-2.269,46</text:p>
          </table:table-cell>
          <table:table-cell office:value-type="float" office:value="0" table:style-name="ce12">
            <text:p>0,00</text:p>
          </table:table-cell>
          <table:table-cell office:value-type="float" office:value="-22198.38" table:style-name="ce11">
            <text:p>-22.198,38</text:p>
          </table:table-cell>
          <table:table-cell office:value-type="float" office:value="241012.82" table:style-name="ce9">
            <text:p>241.012,8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office:value-type="float" office:value="41439.11" table:style-name="ce9">
            <text:p>41.439,11</text:p>
          </table:table-cell>
          <table:table-cell office:value-type="float" office:value="828.39" table:style-name="ce13">
            <text:p>828,39</text:p>
          </table:table-cell>
          <table:table-cell office:value-type="float" office:value="33689.11" table:style-name="ce9">
            <text:p>33.689,11</text:p>
          </table:table-cell>
          <table:table-cell office:value-type="float" office:value="6799.25" table:style-name="ce9">
            <text:p>6.799,25</text:p>
          </table:table-cell>
          <table:table-cell office:value-type="float" office:value="177961.86" table:number-columns-spanned="2" table:number-rows-spanned="1" table:style-name="ce26">
            <text:p>177.961,86</text:p>
          </table:table-cell>
          <table:covered-table-cell/>
          <table:table-cell office:value-type="float" office:value="17672.939999999999" table:style-name="ce9">
            <text:p>17.672,94</text:p>
          </table:table-cell>
          <table:table-cell office:value-type="float" office:value="278390.65999999997" table:style-name="ce9">
            <text:p>278.390,66</text:p>
          </table:table-cell>
          <table:table-cell office:value-type="float" office:value="-9183.35" table:style-name="ce11">
            <text:p>-9.183,35</text:p>
          </table:table-cell>
          <table:table-cell office:value-type="float" office:value="-14970.56" table:style-name="ce11">
            <text:p>-14.970,56</text:p>
          </table:table-cell>
          <table:table-cell office:value-type="float" office:value="-5972.94" table:style-name="ce11">
            <text:p>-5.972,94</text:p>
          </table:table-cell>
          <table:table-cell office:value-type="float" office:value="0" table:style-name="ce12">
            <text:p>0,00</text:p>
          </table:table-cell>
          <table:table-cell office:value-type="float" office:value="-30126.85" table:style-name="ce11">
            <text:p>-30.126,85</text:p>
          </table:table-cell>
          <table:table-cell office:value-type="float" office:value="248263.81" table:style-name="ce9">
            <text:p>248.263,8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692.76" table:style-name="ce9">
            <text:p>3.692,76</text:p>
          </table:table-cell>
          <table:table-cell office:value-type="float" office:value="177961.86" table:number-columns-spanned="2" table:number-rows-spanned="1" table:style-name="ce26">
            <text:p>177.961,86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273627.39" table:style-name="ce9">
            <text:p>273.627,39</text:p>
          </table:table-cell>
          <table:table-cell office:value-type="float" office:value="-19277.73" table:style-name="ce11">
            <text:p>-19.277,73</text:p>
          </table:table-cell>
          <table:table-cell office:value-type="float" office:value="-13742.36" table:style-name="ce11">
            <text:p>-13.742,36</text:p>
          </table:table-cell>
          <table:table-cell office:value-type="float" office:value="-5442.4" table:style-name="ce11">
            <text:p>-5.442,40</text:p>
          </table:table-cell>
          <table:table-cell office:value-type="float" office:value="0" table:style-name="ce12">
            <text:p>0,00</text:p>
          </table:table-cell>
          <table:table-cell office:value-type="float" office:value="-38462.49" table:style-name="ce11">
            <text:p>-38.462,49</text:p>
          </table:table-cell>
          <table:table-cell office:value-type="float" office:value="235164.9" table:style-name="ce9">
            <text:p>235.164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4546.88" table:style-name="ce9">
            <text:p>4.546,88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7265.669999999998" table:style-name="ce9">
            <text:p>17.265,67</text:p>
          </table:table-cell>
          <table:table-cell office:value-type="float" office:value="55501.66" table:style-name="ce9">
            <text:p>55.501,6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906.05" table:style-name="ce11">
            <text:p>-15.906,05</text:p>
          </table:table-cell>
          <table:table-cell office:value-type="float" office:value="-6350.94" table:style-name="ce11">
            <text:p>-6.350,94</text:p>
          </table:table-cell>
          <table:table-cell office:value-type="float" office:value="0" table:style-name="ce12">
            <text:p>0,00</text:p>
          </table:table-cell>
          <table:table-cell office:value-type="float" office:value="-23913.77" table:style-name="ce11">
            <text:p>-23.913,77</text:p>
          </table:table-cell>
          <table:table-cell office:value-type="float" office:value="31587.89" table:style-name="ce9">
            <text:p>31.587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9134.77" table:style-name="ce9">
            <text:p>19.134,77</text:p>
          </table:table-cell>
          <table:table-cell table:number-columns-repeated="3" table:style-name="ce10"/>
          <table:table-cell office:value-type="float" office:value="93144.52" table:number-columns-spanned="2" table:number-rows-spanned="1" table:style-name="ce26">
            <text:p>93.144,52</text:p>
          </table:table-cell>
          <table:covered-table-cell/>
          <table:table-cell office:value-type="float" office:value="0" table:style-name="ce12">
            <text:p>0,00</text:p>
          </table:table-cell>
          <table:table-cell office:value-type="float" office:value="112279.29" table:style-name="ce9">
            <text:p>112.279,29</text:p>
          </table:table-cell>
          <table:table-cell office:value-type="float" office:value="-4023.21" table:style-name="ce11">
            <text:p>-4.023,21</text:p>
          </table:table-cell>
          <table:table-cell office:value-type="float" office:value="-238.59" table:style-name="ce14">
            <text:p>-238,5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261.8" table:style-name="ce11">
            <text:p>-4.261,80</text:p>
          </table:table-cell>
          <table:table-cell office:value-type="float" office:value="108017.49" table:style-name="ce9">
            <text:p>108.017,4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9134.77" table:style-name="ce9">
            <text:p>19.134,77</text:p>
          </table:table-cell>
          <table:table-cell table:number-columns-repeated="3" table:style-name="ce10"/>
          <table:table-cell office:value-type="float" office:value="93144.52" table:number-columns-spanned="2" table:number-rows-spanned="1" table:style-name="ce26">
            <text:p>93.144,52</text:p>
          </table:table-cell>
          <table:covered-table-cell/>
          <table:table-cell office:value-type="float" office:value="0" table:style-name="ce12">
            <text:p>0,00</text:p>
          </table:table-cell>
          <table:table-cell office:value-type="float" office:value="112279.29" table:style-name="ce9">
            <text:p>112.279,29</text:p>
          </table:table-cell>
          <table:table-cell office:value-type="float" office:value="-4023.21" table:style-name="ce11">
            <text:p>-4.023,21</text:p>
          </table:table-cell>
          <table:table-cell office:value-type="float" office:value="-238.59" table:style-name="ce14">
            <text:p>-238,5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261.8" table:style-name="ce11">
            <text:p>-4.261,80</text:p>
          </table:table-cell>
          <table:table-cell office:value-type="float" office:value="108017.49" table:style-name="ce9">
            <text:p>108.017,4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5529.37" table:style-name="ce9">
            <text:p>5.529,37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4526.84" table:style-name="ce9">
            <text:p>4.526,84</text:p>
          </table:table-cell>
          <table:table-cell office:value-type="float" office:value="41061.839999999997" table:number-columns-spanned="2" table:number-rows-spanned="1" table:style-name="ce26">
            <text:p>41.061,84</text:p>
          </table:table-cell>
          <table:covered-table-cell/>
          <table:table-cell office:value-type="float" office:value="31299.51" table:style-name="ce9">
            <text:p>31.299,51</text:p>
          </table:table-cell>
          <table:table-cell office:value-type="float" office:value="114422.21" table:style-name="ce9">
            <text:p>114.422,2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20488.310000000001" table:style-name="ce11">
            <text:p>-20.488,31</text:p>
          </table:table-cell>
          <table:table-cell office:value-type="float" office:value="-5240.9399999999996" table:style-name="ce11">
            <text:p>-5.240,94</text:p>
          </table:table-cell>
          <table:table-cell office:value-type="float" office:value="0" table:style-name="ce12">
            <text:p>0,00</text:p>
          </table:table-cell>
          <table:table-cell office:value-type="float" office:value="-27386.03" table:style-name="ce11">
            <text:p>-27.386,03</text:p>
          </table:table-cell>
          <table:table-cell office:value-type="float" office:value="87036.18" table:style-name="ce9">
            <text:p>87.036,1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ANNE HELENA FISCHER I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688.99" table:style-name="ce9">
            <text:p>5.688,99</text:p>
          </table:table-cell>
          <table:table-cell office:value-type="float" office:value="35462.22" table:style-name="ce9">
            <text:p>35.462,22</text:p>
          </table:table-cell>
          <table:table-cell office:value-type="float" office:value="4095.08" table:style-name="ce9">
            <text:p>4.095,08</text:p>
          </table:table-cell>
          <table:table-cell office:value-type="float" office:value="210293.25" table:number-columns-spanned="2" table:number-rows-spanned="1" table:style-name="ce26">
            <text:p>210.293,25</text:p>
          </table:table-cell>
          <table:covered-table-cell/>
          <table:table-cell office:value-type="float" office:value="44106.39" table:style-name="ce9">
            <text:p>44.106,39</text:p>
          </table:table-cell>
          <table:table-cell office:value-type="float" office:value="341085.04" table:style-name="ce9">
            <text:p>341.085,04</text:p>
          </table:table-cell>
          <table:table-cell office:value-type="float" office:value="-19900.900000000001" table:style-name="ce11">
            <text:p>-19.900,90</text:p>
          </table:table-cell>
          <table:table-cell office:value-type="float" office:value="-19872.599999999999" table:style-name="ce11">
            <text:p>-19.872,60</text:p>
          </table:table-cell>
          <table:table-cell office:value-type="float" office:value="-4072.21" table:style-name="ce11">
            <text:p>-4.072,21</text:p>
          </table:table-cell>
          <table:table-cell office:value-type="float" office:value="-13024.09" table:style-name="ce11">
            <text:p>-13.024,09</text:p>
          </table:table-cell>
          <table:table-cell office:value-type="float" office:value="-56869.8" table:style-name="ce11">
            <text:p>-56.869,80</text:p>
          </table:table-cell>
          <table:table-cell office:value-type="float" office:value="284215.24" table:style-name="ce9">
            <text:p>284.215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ANTÔNIO ADRUALDO A. C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688.99" table:style-name="ce9">
            <text:p>5.688,99</text:p>
          </table:table-cell>
          <table:table-cell office:value-type="float" office:value="35462.22" table:style-name="ce9">
            <text:p>35.462,22</text:p>
          </table:table-cell>
          <table:table-cell office:value-type="float" office:value="4131.43" table:style-name="ce9">
            <text:p>4.131,43</text:p>
          </table:table-cell>
          <table:table-cell office:value-type="float" office:value="239692.6" table:number-columns-spanned="2" table:number-rows-spanned="1" table:style-name="ce26">
            <text:p>239.692,60</text:p>
          </table:table-cell>
          <table:covered-table-cell/>
          <table:table-cell office:value-type="float" office:value="45091.46" table:style-name="ce9">
            <text:p>45.091,46</text:p>
          </table:table-cell>
          <table:table-cell office:value-type="float" office:value="371505.81" table:style-name="ce9">
            <text:p>371.505,81</text:p>
          </table:table-cell>
          <table:table-cell office:value-type="float" office:value="-19836.25" table:style-name="ce11">
            <text:p>-19.836,25</text:p>
          </table:table-cell>
          <table:table-cell office:value-type="float" office:value="-27375.97" table:style-name="ce11">
            <text:p>-27.375,97</text:p>
          </table:table-cell>
          <table:table-cell office:value-type="float" office:value="-4830.8500000000004" table:style-name="ce11">
            <text:p>-4.830,85</text:p>
          </table:table-cell>
          <table:table-cell office:value-type="float" office:value="-14009.16" table:style-name="ce11">
            <text:p>-14.009,16</text:p>
          </table:table-cell>
          <table:table-cell office:value-type="float" office:value="-66052.23" table:style-name="ce11">
            <text:p>-66.052,23</text:p>
          </table:table-cell>
          <table:table-cell office:value-type="float" office:value="305453.58" table:style-name="ce9">
            <text:p>305.453,5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1649.82" table:style-name="ce9">
            <text:p>1.649,82</text:p>
          </table:table-cell>
          <table:table-cell office:value-type="float" office:value="1628.31" table:number-columns-spanned="2" table:number-rows-spanned="1" table:style-name="ce26">
            <text:p>1.628,31</text:p>
          </table:table-cell>
          <table:covered-table-cell/>
          <table:table-cell office:value-type="float" office:value="17265.669999999998" table:style-name="ce9">
            <text:p>17.265,67</text:p>
          </table:table-cell>
          <table:table-cell office:value-type="float" office:value="52548.45" table:style-name="ce9">
            <text:p>52.548,45</text:p>
          </table:table-cell>
          <table:table-cell office:value-type="float" office:value="-1534.1" table:style-name="ce11">
            <text:p>-1.534,10</text:p>
          </table:table-cell>
          <table:table-cell office:value-type="float" office:value="-16237.16" table:style-name="ce11">
            <text:p>-16.237,16</text:p>
          </table:table-cell>
          <table:table-cell office:value-type="float" office:value="-892.57" table:style-name="ce14">
            <text:p>-892,57</text:p>
          </table:table-cell>
          <table:table-cell office:value-type="float" office:value="0" table:style-name="ce12">
            <text:p>0,00</text:p>
          </table:table-cell>
          <table:table-cell office:value-type="float" office:value="-18663.830000000002" table:style-name="ce11">
            <text:p>-18.663,83</text:p>
          </table:table-cell>
          <table:table-cell office:value-type="float" office:value="33884.620000000003" table:style-name="ce9">
            <text:p>33.884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66503.7" table:style-name="ce9">
            <text:p>66.503,70</text:p>
          </table:table-cell>
          <table:table-cell table:number-columns-repeated="2" table:style-name="ce10"/>
          <table:table-cell office:value-type="float" office:value="3221.35" table:style-name="ce9">
            <text:p>3.221,35</text:p>
          </table:table-cell>
          <table:table-cell table:number-columns-spanned="2" table:number-rows-spanned="1" table:style-name="ce25"/>
          <table:covered-table-cell/>
          <table:table-cell office:value-type="float" office:value="16844.55" table:style-name="ce9">
            <text:p>16.844,55</text:p>
          </table:table-cell>
          <table:table-cell office:value-type="float" office:value="86569.600000000006" table:style-name="ce9">
            <text:p>86.569,60</text:p>
          </table:table-cell>
          <table:table-cell office:value-type="float" office:value="-9047.42" table:style-name="ce11">
            <text:p>-9.047,42</text:p>
          </table:table-cell>
          <table:table-cell table:style-name="ce10"/>
          <table:table-cell office:value-type="float" office:value="-3179.36" table:style-name="ce11">
            <text:p>-3.179,36</text:p>
          </table:table-cell>
          <table:table-cell office:value-type="float" office:value="0" table:style-name="ce12">
            <text:p>0,00</text:p>
          </table:table-cell>
          <table:table-cell office:value-type="float" office:value="-12226.78" table:style-name="ce11">
            <text:p>-12.226,78</text:p>
          </table:table-cell>
          <table:table-cell office:value-type="float" office:value="74342.820000000007" table:style-name="ce9">
            <text:p>74.342,8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office:value-type="float" office:value="40483.85" table:style-name="ce9">
            <text:p>40.483,85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496.44" table:style-name="ce9">
            <text:p>3.496,44</text:p>
          </table:table-cell>
          <table:table-cell table:number-columns-spanned="2" table:number-rows-spanned="1" table:style-name="ce25"/>
          <table:covered-table-cell/>
          <table:table-cell office:value-type="float" office:value="15115.43" table:style-name="ce9">
            <text:p>15.115,43</text:p>
          </table:table-cell>
          <table:table-cell office:value-type="float" office:value="92784.83" table:style-name="ce9">
            <text:p>92.784,8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175.12" table:style-name="ce11">
            <text:p>-15.175,12</text:p>
          </table:table-cell>
          <table:table-cell office:value-type="float" office:value="-5446.92" table:style-name="ce11">
            <text:p>-5.446,92</text:p>
          </table:table-cell>
          <table:table-cell office:value-type="float" office:value="0" table:style-name="ce12">
            <text:p>0,00</text:p>
          </table:table-cell>
          <table:table-cell office:value-type="float" office:value="-22278.82" table:style-name="ce11">
            <text:p>-22.278,82</text:p>
          </table:table-cell>
          <table:table-cell office:value-type="float" office:value="70506.009999999995" table:style-name="ce9">
            <text:p>70.506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1649.82" table:style-name="ce9">
            <text:p>1.649,82</text:p>
          </table:table-cell>
          <table:table-cell office:value-type="float" office:value="25734.74" table:number-columns-spanned="2" table:number-rows-spanned="1" table:style-name="ce26">
            <text:p>25.734,74</text:p>
          </table:table-cell>
          <table:covered-table-cell/>
          <table:table-cell office:value-type="float" office:value="17406.04" table:style-name="ce9">
            <text:p>17.406,04</text:p>
          </table:table-cell>
          <table:table-cell office:value-type="float" office:value="76795.25" table:style-name="ce9">
            <text:p>76.795,2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8090.25" table:style-name="ce11">
            <text:p>-18.090,25</text:p>
          </table:table-cell>
          <table:table-cell office:value-type="float" office:value="-1153.8800000000001" table:style-name="ce11">
            <text:p>-1.153,88</text:p>
          </table:table-cell>
          <table:table-cell office:value-type="float" office:value="0" table:style-name="ce12">
            <text:p>0,00</text:p>
          </table:table-cell>
          <table:table-cell office:value-type="float" office:value="-20900.91" table:style-name="ce11">
            <text:p>-20.900,91</text:p>
          </table:table-cell>
          <table:table-cell office:value-type="float" office:value="55894.34" table:style-name="ce9">
            <text:p>55.894,3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2388.6" table:style-name="ce9">
            <text:p>2.388,60</text:p>
          </table:table-cell>
          <table:table-cell office:value-type="float" office:value="177961.76" table:number-columns-spanned="2" table:number-rows-spanned="1" table:style-name="ce26">
            <text:p>177.961,76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272323.13" table:style-name="ce9">
            <text:p>272.323,13</text:p>
          </table:table-cell>
          <table:table-cell office:value-type="float" office:value="-9195.31" table:style-name="ce11">
            <text:p>-9.195,31</text:p>
          </table:table-cell>
          <table:table-cell office:value-type="float" office:value="-16265.91" table:style-name="ce11">
            <text:p>-16.265,91</text:p>
          </table:table-cell>
          <table:table-cell office:value-type="float" office:value="-4161.3500000000004" table:style-name="ce11">
            <text:p>-4.161,35</text:p>
          </table:table-cell>
          <table:table-cell office:value-type="float" office:value="0" table:style-name="ce12">
            <text:p>0,00</text:p>
          </table:table-cell>
          <table:table-cell office:value-type="float" office:value="-29622.57" table:style-name="ce11">
            <text:p>-29.622,57</text:p>
          </table:table-cell>
          <table:table-cell office:value-type="float" office:value="242700.56" table:style-name="ce9">
            <text:p>242.700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2275" table:style-name="ce9">
            <text:p>2.275,00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3421.85" table:style-name="ce9">
            <text:p>3.421,85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office:value-type="float" office:value="15425.62" table:style-name="ce9">
            <text:p>15.425,62</text:p>
          </table:table-cell>
          <table:table-cell office:value-type="float" office:value="79704.09" table:style-name="ce9">
            <text:p>79.704,0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723.8" table:style-name="ce11">
            <text:p>-16.723,80</text:p>
          </table:table-cell>
          <table:table-cell office:value-type="float" office:value="-4660.43" table:style-name="ce11">
            <text:p>-4.660,43</text:p>
          </table:table-cell>
          <table:table-cell office:value-type="float" office:value="0" table:style-name="ce12">
            <text:p>0,00</text:p>
          </table:table-cell>
          <table:table-cell office:value-type="float" office:value="-23041.01" table:style-name="ce11">
            <text:p>-23.041,01</text:p>
          </table:table-cell>
          <table:table-cell office:value-type="float" office:value="56663.08" table:style-name="ce9">
            <text:p>56.663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3855.05" table:style-name="ce9">
            <text:p>3.855,05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7406.04" table:style-name="ce9">
            <text:p>17.406,04</text:p>
          </table:table-cell>
          <table:table-cell office:value-type="float" office:value="54950.2" table:style-name="ce9">
            <text:p>54.950,20</text:p>
          </table:table-cell>
          <table:table-cell office:value-type="float" office:value="-1341.76" table:style-name="ce11">
            <text:p>-1.341,76</text:p>
          </table:table-cell>
          <table:table-cell office:value-type="float" office:value="-16135.55" table:style-name="ce11">
            <text:p>-16.135,55</text:p>
          </table:table-cell>
          <table:table-cell office:value-type="float" office:value="-6210.71" table:style-name="ce11">
            <text:p>-6.210,71</text:p>
          </table:table-cell>
          <table:table-cell office:value-type="float" office:value="0" table:style-name="ce12">
            <text:p>0,00</text:p>
          </table:table-cell>
          <table:table-cell office:value-type="float" office:value="-23688.02" table:style-name="ce11">
            <text:p>-23.688,02</text:p>
          </table:table-cell>
          <table:table-cell office:value-type="float" office:value="31262.18" table:style-name="ce9">
            <text:p>31.262,1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32409.91" table:style-name="ce9">
            <text:p>32.409,91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3153.83" table:style-name="ce9">
            <text:p>3.153,83</text:p>
          </table:table-cell>
          <table:table-cell office:value-type="float" office:value="26520.82" table:number-columns-spanned="2" table:number-rows-spanned="1" table:style-name="ce26">
            <text:p>26.520,82</text:p>
          </table:table-cell>
          <table:covered-table-cell/>
          <table:table-cell office:value-type="float" office:value="15297.18" table:style-name="ce9">
            <text:p>15.297,18</text:p>
          </table:table-cell>
          <table:table-cell office:value-type="float" office:value="109386.39" table:style-name="ce9">
            <text:p>109.386,3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657.07" table:style-name="ce11">
            <text:p>-14.657,07</text:p>
          </table:table-cell>
          <table:table-cell office:value-type="float" office:value="-1630.75" table:style-name="ce11">
            <text:p>-1.630,75</text:p>
          </table:table-cell>
          <table:table-cell office:value-type="float" office:value="0" table:style-name="ce12">
            <text:p>0,00</text:p>
          </table:table-cell>
          <table:table-cell office:value-type="float" office:value="-17944.599999999999" table:style-name="ce11">
            <text:p>-17.944,60</text:p>
          </table:table-cell>
          <table:table-cell office:value-type="float" office:value="91441.79" table:style-name="ce9">
            <text:p>91.441,7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27728.85" table:style-name="ce9">
            <text:p>27.728,85</text:p>
          </table:table-cell>
          <table:table-cell table:number-columns-repeated="2" table:style-name="ce10"/>
          <table:table-cell office:value-type="float" office:value="1628.85" table:style-name="ce9">
            <text:p>1.628,85</text:p>
          </table:table-cell>
          <table:table-cell office:value-type="float" office:value="44309.09" table:number-columns-spanned="2" table:number-rows-spanned="1" table:style-name="ce26">
            <text:p>44.309,09</text:p>
          </table:table-cell>
          <table:covered-table-cell/>
          <table:table-cell office:value-type="float" office:value="13864.43" table:style-name="ce9">
            <text:p>13.864,43</text:p>
          </table:table-cell>
          <table:table-cell office:value-type="float" office:value="87531.22" table:style-name="ce9">
            <text:p>87.531,22</text:p>
          </table:table-cell>
          <table:table-cell office:value-type="float" office:value="-7935.11" table:style-name="ce11">
            <text:p>-7.935,11</text:p>
          </table:table-cell>
          <table:table-cell office:value-type="float" office:value="-11646.96" table:style-name="ce11">
            <text:p>-11.646,96</text:p>
          </table:table-cell>
          <table:table-cell office:value-type="float" office:value="-2670.85" table:style-name="ce11">
            <text:p>-2.670,85</text:p>
          </table:table-cell>
          <table:table-cell office:value-type="float" office:value="0" table:style-name="ce12">
            <text:p>0,00</text:p>
          </table:table-cell>
          <table:table-cell office:value-type="float" office:value="-22252.92" table:style-name="ce11">
            <text:p>-22.252,92</text:p>
          </table:table-cell>
          <table:table-cell office:value-type="float" office:value="65278.3" table:style-name="ce9">
            <text:p>65.278,3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10"/>
          <table:table-cell office:value-type="float" office:value="32004.65" table:style-name="ce9">
            <text:p>32.004,65</text:p>
          </table:table-cell>
          <table:table-cell office:value-type="float" office:value="2569.0100000000002" table:style-name="ce9">
            <text:p>2.569,01</text:p>
          </table:table-cell>
          <table:table-cell office:value-type="float" office:value="1179.1199999999999" table:number-columns-spanned="2" table:number-rows-spanned="1" table:style-name="ce26">
            <text:p>1.179,12</text:p>
          </table:table-cell>
          <table:covered-table-cell/>
          <table:table-cell office:value-type="float" office:value="17686.78" table:style-name="ce9">
            <text:p>17.686,78</text:p>
          </table:table-cell>
          <table:table-cell office:value-type="float" office:value="53439.56" table:style-name="ce9">
            <text:p>53.439,56</text:p>
          </table:table-cell>
          <table:table-cell office:value-type="float" office:value="-10608.19" table:style-name="ce11">
            <text:p>-10.608,19</text:p>
          </table:table-cell>
          <table:table-cell office:value-type="float" office:value="-12457.33" table:style-name="ce11">
            <text:p>-12.457,33</text:p>
          </table:table-cell>
          <table:table-cell office:value-type="float" office:value="-2087.63" table:style-name="ce11">
            <text:p>-2.087,63</text:p>
          </table:table-cell>
          <table:table-cell office:value-type="float" office:value="0" table:style-name="ce12">
            <text:p>0,00</text:p>
          </table:table-cell>
          <table:table-cell office:value-type="float" office:value="-25153.15" table:style-name="ce11">
            <text:p>-25.153,15</text:p>
          </table:table-cell>
          <table:table-cell office:value-type="float" office:value="28286.41" table:style-name="ce9">
            <text:p>28.286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office:value-type="float" office:value="32409.91" table:style-name="ce9">
            <text:p>32.409,9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4186.05" table:style-name="ce9">
            <text:p>4.186,05</text:p>
          </table:table-cell>
          <table:table-cell table:number-columns-spanned="2" table:number-rows-spanned="1" table:style-name="ce25"/>
          <table:covered-table-cell/>
          <table:table-cell office:value-type="float" office:value="14853.79" table:style-name="ce9">
            <text:p>14.853,79</text:p>
          </table:table-cell>
          <table:table-cell office:value-type="float" office:value="85138.86" table:style-name="ce9">
            <text:p>85.138,8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852.58" table:style-name="ce11">
            <text:p>-14.852,58</text:p>
          </table:table-cell>
          <table:table-cell office:value-type="float" office:value="-3018.26" table:style-name="ce11">
            <text:p>-3.018,26</text:p>
          </table:table-cell>
          <table:table-cell office:value-type="float" office:value="0" table:style-name="ce12">
            <text:p>0,00</text:p>
          </table:table-cell>
          <table:table-cell office:value-type="float" office:value="-19527.62" table:style-name="ce11">
            <text:p>-19.527,62</text:p>
          </table:table-cell>
          <table:table-cell office:value-type="float" office:value="65611.240000000005" table:style-name="ce9">
            <text:p>65.611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ELIANE ARÔXA PEREIRA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73.79" table:style-name="ce13">
            <text:p>573,79</text:p>
          </table:table-cell>
          <table:table-cell office:value-type="float" office:value="35462.22" table:style-name="ce9">
            <text:p>35.462,22</text:p>
          </table:table-cell>
          <table:table-cell office:value-type="float" office:value="2538.9299999999998" table:style-name="ce9">
            <text:p>2.538,93</text:p>
          </table:table-cell>
          <table:table-cell office:value-type="float" office:value="197209.76" table:number-columns-spanned="2" table:number-rows-spanned="1" table:style-name="ce26">
            <text:p>197.209,76</text:p>
          </table:table-cell>
          <table:covered-table-cell/>
          <table:table-cell office:value-type="float" office:value="36487.620000000003" table:style-name="ce9">
            <text:p>36.487,62</text:p>
          </table:table-cell>
          <table:table-cell office:value-type="float" office:value="313711.43" table:style-name="ce9">
            <text:p>313.711,43</text:p>
          </table:table-cell>
          <table:table-cell office:value-type="float" office:value="-10043.08" table:style-name="ce11">
            <text:p>-10.043,08</text:p>
          </table:table-cell>
          <table:table-cell office:value-type="float" office:value="-16693.400000000001" table:style-name="ce11">
            <text:p>-16.693,40</text:p>
          </table:table-cell>
          <table:table-cell office:value-type="float" office:value="-3209.14" table:style-name="ce11">
            <text:p>-3.209,14</text:p>
          </table:table-cell>
          <table:table-cell office:value-type="float" office:value="-10265.92" table:style-name="ce11">
            <text:p>-10.265,92</text:p>
          </table:table-cell>
          <table:table-cell office:value-type="float" office:value="-40211.54" table:style-name="ce11">
            <text:p>-40.211,54</text:p>
          </table:table-cell>
          <table:table-cell office:value-type="float" office:value="273499.89" table:style-name="ce9">
            <text:p>273.499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MANUEL HOLANDA ALMEID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10"/>
          <table:table-cell office:value-type="float" office:value="32004.65" table:style-name="ce9">
            <text:p>32.004,65</text:p>
          </table:table-cell>
          <table:table-cell office:value-type="float" office:value="1845.73" table:style-name="ce9">
            <text:p>1.845,73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8308.7999999999993" table:style-name="ce9">
            <text:p>8.308,80</text:p>
          </table:table-cell>
          <table:table-cell office:value-type="float" office:value="43843.64" table:style-name="ce9">
            <text:p>43.843,6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447.93" table:style-name="ce11">
            <text:p>-8.447,93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0104.709999999999" table:style-name="ce11">
            <text:p>-10.104,71</text:p>
          </table:table-cell>
          <table:table-cell office:value-type="float" office:value="33738.93" table:style-name="ce9">
            <text:p>33.738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4531.42" table:style-name="ce9">
            <text:p>4.531,42</text:p>
          </table:table-cell>
          <table:table-cell office:value-type="float" office:value="177961.86" table:number-columns-spanned="2" table:number-rows-spanned="1" table:style-name="ce26">
            <text:p>177.961,86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274466.05" table:style-name="ce9">
            <text:p>274.466,05</text:p>
          </table:table-cell>
          <table:table-cell office:value-type="float" office:value="-19257.759999999998" table:style-name="ce11">
            <text:p>-19.257,76</text:p>
          </table:table-cell>
          <table:table-cell office:value-type="float" office:value="-13533.82" table:style-name="ce11">
            <text:p>-13.533,82</text:p>
          </table:table-cell>
          <table:table-cell office:value-type="float" office:value="-2723.23" table:style-name="ce11">
            <text:p>-2.723,23</text:p>
          </table:table-cell>
          <table:table-cell office:value-type="float" office:value="0" table:style-name="ce12">
            <text:p>0,00</text:p>
          </table:table-cell>
          <table:table-cell office:value-type="float" office:value="-35514.81" table:style-name="ce11">
            <text:p>-35.514,81</text:p>
          </table:table-cell>
          <table:table-cell office:value-type="float" office:value="238951.24" table:style-name="ce9">
            <text:p>238.951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26502.2" table:style-name="ce9">
            <text:p>26.502,20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4397.3900000000003" table:style-name="ce9">
            <text:p>4.397,39</text:p>
          </table:table-cell>
          <table:table-cell office:value-type="float" office:value="5657.57" table:number-columns-spanned="2" table:number-rows-spanned="1" table:style-name="ce26">
            <text:p>5.657,57</text:p>
          </table:table-cell>
          <table:covered-table-cell/>
          <table:table-cell office:value-type="float" office:value="30618.67" table:style-name="ce9">
            <text:p>30.618,67</text:p>
          </table:table-cell>
          <table:table-cell office:value-type="float" office:value="99180.479999999996" table:style-name="ce9">
            <text:p>99.180,48</text:p>
          </table:table-cell>
          <table:table-cell office:value-type="float" office:value="-10754.58" table:style-name="ce11">
            <text:p>-10.754,58</text:p>
          </table:table-cell>
          <table:table-cell office:value-type="float" office:value="-17207.27" table:style-name="ce11">
            <text:p>-17.207,27</text:p>
          </table:table-cell>
          <table:table-cell office:value-type="float" office:value="-3034.46" table:style-name="ce11">
            <text:p>-3.034,46</text:p>
          </table:table-cell>
          <table:table-cell office:value-type="float" office:value="-3496.58" table:style-name="ce11">
            <text:p>-3.496,58</text:p>
          </table:table-cell>
          <table:table-cell office:value-type="float" office:value="-34492.89" table:style-name="ce11">
            <text:p>-34.492,89</text:p>
          </table:table-cell>
          <table:table-cell office:value-type="float" office:value="64687.59" table:style-name="ce9">
            <text:p>64.687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9">
            <text:p>35.462,22</text:p>
          </table:table-cell>
          <table:table-cell table:number-columns-repeated="2" table:style-name="ce10"/>
          <table:table-cell office:value-type="float" office:value="3185" table:style-name="ce9">
            <text:p>3.185,00</text:p>
          </table:table-cell>
          <table:table-cell office:value-type="float" office:value="91737.82" table:number-columns-spanned="2" table:number-rows-spanned="1" table:style-name="ce26">
            <text:p>91.737,82</text:p>
          </table:table-cell>
          <table:covered-table-cell/>
          <table:table-cell office:value-type="float" office:value="17731.11" table:style-name="ce9">
            <text:p>17.731,11</text:p>
          </table:table-cell>
          <table:table-cell office:value-type="float" office:value="148116.15" table:style-name="ce9">
            <text:p>148.116,15</text:p>
          </table:table-cell>
          <table:table-cell office:value-type="float" office:value="-11928.02" table:style-name="ce11">
            <text:p>-11.928,02</text:p>
          </table:table-cell>
          <table:table-cell office:value-type="float" office:value="-28489.98" table:style-name="ce11">
            <text:p>-28.489,98</text:p>
          </table:table-cell>
          <table:table-cell office:value-type="float" office:value="-2632.76" table:style-name="ce11">
            <text:p>-2.632,76</text:p>
          </table:table-cell>
          <table:table-cell office:value-type="float" office:value="0" table:style-name="ce12">
            <text:p>0,00</text:p>
          </table:table-cell>
          <table:table-cell office:value-type="float" office:value="-43050.76" table:style-name="ce11">
            <text:p>-43.050,76</text:p>
          </table:table-cell>
          <table:table-cell office:value-type="float" office:value="105065.39" table:style-name="ce9">
            <text:p>105.065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9">
            <text:p>35.462,22</text:p>
          </table:table-cell>
          <table:table-cell table:number-columns-repeated="2" table:style-name="ce10"/>
          <table:table-cell office:value-type="float" office:value="3185" table:style-name="ce9">
            <text:p>3.185,00</text:p>
          </table:table-cell>
          <table:table-cell office:value-type="float" office:value="91737.82" table:number-columns-spanned="2" table:number-rows-spanned="1" table:style-name="ce26">
            <text:p>91.737,82</text:p>
          </table:table-cell>
          <table:covered-table-cell/>
          <table:table-cell office:value-type="float" office:value="17731.11" table:style-name="ce9">
            <text:p>17.731,11</text:p>
          </table:table-cell>
          <table:table-cell office:value-type="float" office:value="148116.15" table:style-name="ce9">
            <text:p>148.116,15</text:p>
          </table:table-cell>
          <table:table-cell office:value-type="float" office:value="-11928.02" table:style-name="ce11">
            <text:p>-11.928,02</text:p>
          </table:table-cell>
          <table:table-cell office:value-type="float" office:value="-14549.28" table:style-name="ce11">
            <text:p>-14.549,28</text:p>
          </table:table-cell>
          <table:table-cell office:value-type="float" office:value="-2632.76" table:style-name="ce11">
            <text:p>-2.632,76</text:p>
          </table:table-cell>
          <table:table-cell office:value-type="float" office:value="0" table:style-name="ce12">
            <text:p>0,00</text:p>
          </table:table-cell>
          <table:table-cell office:value-type="float" office:value="-29110.06" table:style-name="ce11">
            <text:p>-29.110,06</text:p>
          </table:table-cell>
          <table:table-cell office:value-type="float" office:value="119006.09" table:style-name="ce9">
            <text:p>119.006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31443.200000000001" table:style-name="ce9">
            <text:p>31.443,20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3190.79" table:style-name="ce9">
            <text:p>3.190,79</text:p>
          </table:table-cell>
          <table:table-cell office:value-type="float" office:value="1572.16" table:number-columns-spanned="2" table:number-rows-spanned="1" table:style-name="ce26">
            <text:p>1.572,16</text:p>
          </table:table-cell>
          <table:covered-table-cell/>
          <table:table-cell office:value-type="float" office:value="15168.74" table:style-name="ce9">
            <text:p>15.168,74</text:p>
          </table:table-cell>
          <table:table-cell office:value-type="float" office:value="83379.539999999994" table:style-name="ce9">
            <text:p>83.379,5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679.32" table:style-name="ce11">
            <text:p>-14.679,32</text:p>
          </table:table-cell>
          <table:table-cell office:value-type="float" office:value="-2202.59" table:style-name="ce11">
            <text:p>-2.202,59</text:p>
          </table:table-cell>
          <table:table-cell office:value-type="float" office:value="0" table:style-name="ce12">
            <text:p>0,00</text:p>
          </table:table-cell>
          <table:table-cell office:value-type="float" office:value="-18538.689999999999" table:style-name="ce11">
            <text:p>-18.538,69</text:p>
          </table:table-cell>
          <table:table-cell office:value-type="float" office:value="64840.85" table:style-name="ce9">
            <text:p>64.840,8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129.1" table:style-name="ce9">
            <text:p>3.129,10</text:p>
          </table:table-cell>
          <table:table-cell office:value-type="float" office:value="176660.04" table:number-columns-spanned="2" table:number-rows-spanned="1" table:style-name="ce26">
            <text:p>176.660,04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271761.90999999997" table:style-name="ce9">
            <text:p>271.761,91</text:p>
          </table:table-cell>
          <table:table-cell office:value-type="float" office:value="-8810.85" table:style-name="ce11">
            <text:p>-8.810,85</text:p>
          </table:table-cell>
          <table:table-cell office:value-type="float" office:value="-11729.98" table:style-name="ce11">
            <text:p>-11.729,98</text:p>
          </table:table-cell>
          <table:table-cell office:value-type="float" office:value="-3198.12" table:style-name="ce11">
            <text:p>-3.198,12</text:p>
          </table:table-cell>
          <table:table-cell office:value-type="float" office:value="0" table:style-name="ce12">
            <text:p>0,00</text:p>
          </table:table-cell>
          <table:table-cell office:value-type="float" office:value="-23738.95" table:style-name="ce11">
            <text:p>-23.738,95</text:p>
          </table:table-cell>
          <table:table-cell office:value-type="float" office:value="248022.96" table:style-name="ce9">
            <text:p>248.022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352.1" table:style-name="ce9">
            <text:p>5.352,10</text:p>
          </table:table-cell>
          <table:table-cell office:value-type="float" office:value="33689.11" table:style-name="ce9">
            <text:p>33.689,11</text:p>
          </table:table-cell>
          <table:table-cell office:value-type="float" office:value="5147.78" table:style-name="ce9">
            <text:p>5.147,78</text:p>
          </table:table-cell>
          <table:table-cell office:value-type="float" office:value="96819.25" table:number-columns-spanned="2" table:number-rows-spanned="1" table:style-name="ce26">
            <text:p>96.819,25</text:p>
          </table:table-cell>
          <table:covered-table-cell/>
          <table:table-cell office:value-type="float" office:value="39041.21" table:style-name="ce9">
            <text:p>39.041,21</text:p>
          </table:table-cell>
          <table:table-cell office:value-type="float" office:value="221488.56" table:style-name="ce9">
            <text:p>221.488,56</text:p>
          </table:table-cell>
          <table:table-cell office:value-type="float" office:value="-12102.4" table:style-name="ce11">
            <text:p>-12.102,40</text:p>
          </table:table-cell>
          <table:table-cell office:value-type="float" office:value="-53.2" table:style-name="ce14">
            <text:p>-53,20</text:p>
          </table:table-cell>
          <table:table-cell office:value-type="float" office:value="-5383.22" table:style-name="ce11">
            <text:p>-5.383,22</text:p>
          </table:table-cell>
          <table:table-cell office:value-type="float" office:value="0" table:style-name="ce12">
            <text:p>0,00</text:p>
          </table:table-cell>
          <table:table-cell office:value-type="float" office:value="-17538.82" table:style-name="ce11">
            <text:p>-17.538,82</text:p>
          </table:table-cell>
          <table:table-cell office:value-type="float" office:value="203949.74" table:style-name="ce9">
            <text:p>203.949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352.1" table:style-name="ce9">
            <text:p>5.352,10</text:p>
          </table:table-cell>
          <table:table-cell office:value-type="float" office:value="33689.11" table:style-name="ce9">
            <text:p>33.689,11</text:p>
          </table:table-cell>
          <table:table-cell office:value-type="float" office:value="5147.78" table:style-name="ce9">
            <text:p>5.147,78</text:p>
          </table:table-cell>
          <table:table-cell office:value-type="float" office:value="96819.25" table:number-columns-spanned="2" table:number-rows-spanned="1" table:style-name="ce26">
            <text:p>96.819,25</text:p>
          </table:table-cell>
          <table:covered-table-cell/>
          <table:table-cell office:value-type="float" office:value="39041.21" table:style-name="ce9">
            <text:p>39.041,21</text:p>
          </table:table-cell>
          <table:table-cell office:value-type="float" office:value="221488.56" table:style-name="ce9">
            <text:p>221.488,56</text:p>
          </table:table-cell>
          <table:table-cell office:value-type="float" office:value="-12102.4" table:style-name="ce11">
            <text:p>-12.102,40</text:p>
          </table:table-cell>
          <table:table-cell office:value-type="float" office:value="-21805.33" table:style-name="ce11">
            <text:p>-21.805,33</text:p>
          </table:table-cell>
          <table:table-cell office:value-type="float" office:value="-5383.22" table:style-name="ce11">
            <text:p>-5.383,22</text:p>
          </table:table-cell>
          <table:table-cell office:value-type="float" office:value="0" table:style-name="ce12">
            <text:p>0,00</text:p>
          </table:table-cell>
          <table:table-cell office:value-type="float" office:value="-39290.949999999997" table:style-name="ce11">
            <text:p>-39.290,95</text:p>
          </table:table-cell>
          <table:table-cell office:value-type="float" office:value="182197.61" table:style-name="ce9">
            <text:p>182.197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46645.75" table:style-name="ce9">
            <text:p>46.645,75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office:value-type="float" office:value="222842.59" table:number-columns-spanned="2" table:number-rows-spanned="1" table:style-name="ce26">
            <text:p>222.842,59</text:p>
          </table:table-cell>
          <table:covered-table-cell/>
          <table:table-cell office:value-type="float" office:value="17731.11" table:style-name="ce9">
            <text:p>17.731,11</text:p>
          </table:table-cell>
          <table:table-cell office:value-type="float" office:value="288811.95" table:style-name="ce9">
            <text:p>288.811,95</text:p>
          </table:table-cell>
          <table:table-cell office:value-type="float" office:value="-19210.82" table:style-name="ce11">
            <text:p>-19.210,82</text:p>
          </table:table-cell>
          <table:table-cell office:value-type="float" office:value="-22039.49" table:style-name="ce11">
            <text:p>-22.039,49</text:p>
          </table:table-cell>
          <table:table-cell office:value-type="float" office:value="-2263.69" table:style-name="ce11">
            <text:p>-2.263,69</text:p>
          </table:table-cell>
          <table:table-cell office:value-type="float" office:value="0" table:style-name="ce12">
            <text:p>0,00</text:p>
          </table:table-cell>
          <table:table-cell office:value-type="float" office:value="-43514" table:style-name="ce11">
            <text:p>-43.514,00</text:p>
          </table:table-cell>
          <table:table-cell office:value-type="float" office:value="245297.95" table:style-name="ce9">
            <text:p>245.297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46645.75" table:style-name="ce9">
            <text:p>46.645,75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office:value-type="float" office:value="222842.59" table:number-columns-spanned="2" table:number-rows-spanned="1" table:style-name="ce26">
            <text:p>222.842,59</text:p>
          </table:table-cell>
          <table:covered-table-cell/>
          <table:table-cell office:value-type="float" office:value="17731.11" table:style-name="ce9">
            <text:p>17.731,11</text:p>
          </table:table-cell>
          <table:table-cell office:value-type="float" office:value="288811.95" table:style-name="ce9">
            <text:p>288.811,95</text:p>
          </table:table-cell>
          <table:table-cell office:value-type="float" office:value="-19210.82" table:style-name="ce11">
            <text:p>-19.210,82</text:p>
          </table:table-cell>
          <table:table-cell office:value-type="float" office:value="-7994.51" table:style-name="ce11">
            <text:p>-7.994,51</text:p>
          </table:table-cell>
          <table:table-cell office:value-type="float" office:value="-2263.69" table:style-name="ce11">
            <text:p>-2.263,69</text:p>
          </table:table-cell>
          <table:table-cell office:value-type="float" office:value="0" table:style-name="ce12">
            <text:p>0,00</text:p>
          </table:table-cell>
          <table:table-cell office:value-type="float" office:value="-29469.02" table:style-name="ce11">
            <text:p>-29.469,02</text:p>
          </table:table-cell>
          <table:table-cell office:value-type="float" office:value="259342.93" table:style-name="ce9">
            <text:p>259.342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2039.6" table:style-name="ce9">
            <text:p>2.039,60</text:p>
          </table:table-cell>
          <table:table-cell table:number-columns-spanned="2" table:number-rows-spanned="1" table:style-name="ce25"/>
          <table:covered-table-cell/>
          <table:table-cell office:value-type="float" office:value="16844.55" table:style-name="ce9">
            <text:p>16.844,55</text:p>
          </table:table-cell>
          <table:table-cell office:value-type="float" office:value="94012.37" table:style-name="ce9">
            <text:p>94.012,37</text:p>
          </table:table-cell>
          <table:table-cell office:value-type="float" office:value="-10704.2" table:style-name="ce11">
            <text:p>-10.704,20</text:p>
          </table:table-cell>
          <table:table-cell office:value-type="float" office:value="-13846.64" table:style-name="ce11">
            <text:p>-13.846,64</text:p>
          </table:table-cell>
          <table:table-cell office:value-type="float" office:value="-1962.32" table:style-name="ce11">
            <text:p>-1.962,32</text:p>
          </table:table-cell>
          <table:table-cell office:value-type="float" office:value="0" table:style-name="ce12">
            <text:p>0,00</text:p>
          </table:table-cell>
          <table:table-cell office:value-type="float" office:value="-26513.16" table:style-name="ce11">
            <text:p>-26.513,16</text:p>
          </table:table-cell>
          <table:table-cell office:value-type="float" office:value="67499.210000000006" table:style-name="ce9">
            <text:p>67.499,2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26431.09" table:style-name="ce9">
            <text:p>26.431,09</text:p>
          </table:table-cell>
          <table:table-cell table:number-columns-repeated="3" table:style-name="ce10"/>
          <table:table-cell office:value-type="float" office:value="46572.08" table:number-columns-spanned="2" table:number-rows-spanned="1" table:style-name="ce26">
            <text:p>46.572,08</text:p>
          </table:table-cell>
          <table:covered-table-cell/>
          <table:table-cell office:value-type="float" office:value="8431.84" table:style-name="ce9">
            <text:p>8.431,84</text:p>
          </table:table-cell>
          <table:table-cell office:value-type="float" office:value="81435.009999999995" table:style-name="ce9">
            <text:p>81.435,01</text:p>
          </table:table-cell>
          <table:table-cell office:value-type="float" office:value="-6542.58" table:style-name="ce11">
            <text:p>-6.542,58</text:p>
          </table:table-cell>
          <table:table-cell office:value-type="float" office:value="-6409.6" table:style-name="ce11">
            <text:p>-6.409,6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2952.18" table:style-name="ce11">
            <text:p>-12.952,18</text:p>
          </table:table-cell>
          <table:table-cell office:value-type="float" office:value="68482.83" table:style-name="ce9">
            <text:p>68.482,8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26431.09" table:style-name="ce9">
            <text:p>26.431,09</text:p>
          </table:table-cell>
          <table:table-cell table:number-columns-repeated="3" table:style-name="ce10"/>
          <table:table-cell office:value-type="float" office:value="46572.08" table:number-columns-spanned="2" table:number-rows-spanned="1" table:style-name="ce26">
            <text:p>46.572,08</text:p>
          </table:table-cell>
          <table:covered-table-cell/>
          <table:table-cell office:value-type="float" office:value="8431.84" table:style-name="ce9">
            <text:p>8.431,84</text:p>
          </table:table-cell>
          <table:table-cell office:value-type="float" office:value="81435.009999999995" table:style-name="ce9">
            <text:p>81.435,01</text:p>
          </table:table-cell>
          <table:table-cell office:value-type="float" office:value="-6542.58" table:style-name="ce11">
            <text:p>-6.542,58</text:p>
          </table:table-cell>
          <table:table-cell office:value-type="float" office:value="-119.3" table:style-name="ce14">
            <text:p>-119,3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661.88" table:style-name="ce11">
            <text:p>-6.661,88</text:p>
          </table:table-cell>
          <table:table-cell office:value-type="float" office:value="74773.13" table:style-name="ce9">
            <text:p>74.773,1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9">
            <text:p>32.004,65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office:value-type="float" office:value="193309.37" table:number-columns-spanned="2" table:number-rows-spanned="1" table:style-name="ce26">
            <text:p>193.309,37</text:p>
          </table:table-cell>
          <table:covered-table-cell/>
          <table:table-cell office:value-type="float" office:value="16002.32" table:style-name="ce9">
            <text:p>16.002,32</text:p>
          </table:table-cell>
          <table:table-cell office:value-type="float" office:value="242908.84" table:style-name="ce9">
            <text:p>242.908,84</text:p>
          </table:table-cell>
          <table:table-cell office:value-type="float" office:value="-16373.61" table:style-name="ce11">
            <text:p>-16.373,61</text:p>
          </table:table-cell>
          <table:table-cell office:value-type="float" office:value="-12504.64" table:style-name="ce11">
            <text:p>-12.504,64</text:p>
          </table:table-cell>
          <table:table-cell office:value-type="float" office:value="-357.5" table:style-name="ce14">
            <text:p>-357,50</text:p>
          </table:table-cell>
          <table:table-cell office:value-type="float" office:value="0" table:style-name="ce12">
            <text:p>0,00</text:p>
          </table:table-cell>
          <table:table-cell office:value-type="float" office:value="-29235.75" table:style-name="ce11">
            <text:p>-29.235,75</text:p>
          </table:table-cell>
          <table:table-cell office:value-type="float" office:value="213673.09" table:style-name="ce9">
            <text:p>213.673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31609.65" table:style-name="ce9">
            <text:p>31.609,65</text:p>
          </table:table-cell>
          <table:table-cell table:number-columns-repeated="2" table:style-name="ce10"/>
          <table:table-cell office:value-type="float" office:value="1604.6" table:style-name="ce9">
            <text:p>1.604,60</text:p>
          </table:table-cell>
          <table:table-cell office:value-type="float" office:value="85769.34" table:number-columns-spanned="2" table:number-rows-spanned="1" table:style-name="ce26">
            <text:p>85.769,34</text:p>
          </table:table-cell>
          <table:covered-table-cell/>
          <table:table-cell office:value-type="float" office:value="16793.91" table:style-name="ce9">
            <text:p>16.793,91</text:p>
          </table:table-cell>
          <table:table-cell office:value-type="float" office:value="135777.5" table:style-name="ce9">
            <text:p>135.777,50</text:p>
          </table:table-cell>
          <table:table-cell office:value-type="float" office:value="-10630.7" table:style-name="ce11">
            <text:p>-10.630,70</text:p>
          </table:table-cell>
          <table:table-cell office:value-type="float" office:value="-1885.96" table:style-name="ce11">
            <text:p>-1.885,96</text:p>
          </table:table-cell>
          <table:table-cell office:value-type="float" office:value="-1314.9" table:style-name="ce11">
            <text:p>-1.314,90</text:p>
          </table:table-cell>
          <table:table-cell office:value-type="float" office:value="-3956.32" table:style-name="ce11">
            <text:p>-3.956,32</text:p>
          </table:table-cell>
          <table:table-cell office:value-type="float" office:value="-17787.88" table:style-name="ce11">
            <text:p>-17.787,88</text:p>
          </table:table-cell>
          <table:table-cell office:value-type="float" office:value="117989.62" table:style-name="ce9">
            <text:p>117.989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31609.65" table:style-name="ce9">
            <text:p>31.609,65</text:p>
          </table:table-cell>
          <table:table-cell table:number-columns-repeated="2" table:style-name="ce10"/>
          <table:table-cell office:value-type="float" office:value="1604.6" table:style-name="ce9">
            <text:p>1.604,60</text:p>
          </table:table-cell>
          <table:table-cell office:value-type="float" office:value="85769.34" table:number-columns-spanned="2" table:number-rows-spanned="1" table:style-name="ce26">
            <text:p>85.769,34</text:p>
          </table:table-cell>
          <table:covered-table-cell/>
          <table:table-cell office:value-type="float" office:value="16793.91" table:style-name="ce9">
            <text:p>16.793,91</text:p>
          </table:table-cell>
          <table:table-cell office:value-type="float" office:value="135777.5" table:style-name="ce9">
            <text:p>135.777,50</text:p>
          </table:table-cell>
          <table:table-cell office:value-type="float" office:value="-10630.7" table:style-name="ce11">
            <text:p>-10.630,70</text:p>
          </table:table-cell>
          <table:table-cell office:value-type="float" office:value="-13333.36" table:style-name="ce11">
            <text:p>-13.333,36</text:p>
          </table:table-cell>
          <table:table-cell office:value-type="float" office:value="-1314.9" table:style-name="ce11">
            <text:p>-1.314,90</text:p>
          </table:table-cell>
          <table:table-cell office:value-type="float" office:value="-3956.32" table:style-name="ce11">
            <text:p>-3.956,32</text:p>
          </table:table-cell>
          <table:table-cell office:value-type="float" office:value="-29235.279999999999" table:style-name="ce11">
            <text:p>-29.235,28</text:p>
          </table:table-cell>
          <table:table-cell office:value-type="float" office:value="106542.22" table:style-name="ce9">
            <text:p>106.542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352.1" table:style-name="ce9">
            <text:p>5.352,10</text:p>
          </table:table-cell>
          <table:table-cell office:value-type="float" office:value="33689.11" table:style-name="ce9">
            <text:p>33.689,11</text:p>
          </table:table-cell>
          <table:table-cell office:value-type="float" office:value="4238.93" table:style-name="ce9">
            <text:p>4.238,93</text:p>
          </table:table-cell>
          <table:table-cell office:value-type="float" office:value="137550.59" table:number-columns-spanned="2" table:number-rows-spanned="1" table:style-name="ce26">
            <text:p>137.550,59</text:p>
          </table:table-cell>
          <table:covered-table-cell/>
          <table:table-cell office:value-type="float" office:value="22196.65" table:style-name="ce9">
            <text:p>22.196,65</text:p>
          </table:table-cell>
          <table:table-cell office:value-type="float" office:value="244466.49" table:style-name="ce9">
            <text:p>244.466,49</text:p>
          </table:table-cell>
          <table:table-cell office:value-type="float" office:value="-16673.07" table:style-name="ce11">
            <text:p>-16.673,07</text:p>
          </table:table-cell>
          <table:table-cell office:value-type="float" office:value="-16790.3" table:style-name="ce11">
            <text:p>-16.790,30</text:p>
          </table:table-cell>
          <table:table-cell office:value-type="float" office:value="-3944.79" table:style-name="ce11">
            <text:p>-3.944,79</text:p>
          </table:table-cell>
          <table:table-cell office:value-type="float" office:value="0" table:style-name="ce12">
            <text:p>0,00</text:p>
          </table:table-cell>
          <table:table-cell office:value-type="float" office:value="-37408.160000000003" table:style-name="ce11">
            <text:p>-37.408,16</text:p>
          </table:table-cell>
          <table:table-cell office:value-type="float" office:value="207058.33" table:style-name="ce9">
            <text:p>207.058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75982.27" table:style-name="ce9">
            <text:p>75.982,27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9">
            <text:p>17.731,11</text:p>
          </table:table-cell>
          <table:table-cell office:value-type="float" office:value="95305.88" table:style-name="ce9">
            <text:p>95.305,88</text:p>
          </table:table-cell>
          <table:table-cell office:value-type="float" office:value="-9721.2000000000007" table:style-name="ce11">
            <text:p>-9.721,20</text:p>
          </table:table-cell>
          <table:table-cell office:value-type="float" office:value="-10249.459999999999" table:style-name="ce11">
            <text:p>-10.249,46</text:p>
          </table:table-cell>
          <table:table-cell office:value-type="float" office:value="-1976.42" table:style-name="ce11">
            <text:p>-1.976,42</text:p>
          </table:table-cell>
          <table:table-cell office:value-type="float" office:value="0" table:style-name="ce12">
            <text:p>0,00</text:p>
          </table:table-cell>
          <table:table-cell office:value-type="float" office:value="-21947.08" table:style-name="ce11">
            <text:p>-21.947,08</text:p>
          </table:table-cell>
          <table:table-cell office:value-type="float" office:value="73358.8" table:style-name="ce9">
            <text:p>73.358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ÃO LEITE DE ARRUDA A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5462.22" table:style-name="ce9">
            <text:p>35.462,22</text:p>
          </table:table-cell>
          <table:table-cell office:value-type="float" office:value="3555.28" table:style-name="ce9">
            <text:p>3.555,28</text:p>
          </table:table-cell>
          <table:table-cell office:value-type="float" office:value="205543.59" table:number-columns-spanned="2" table:number-rows-spanned="1" table:style-name="ce26">
            <text:p>205.543,59</text:p>
          </table:table-cell>
          <table:covered-table-cell/>
          <table:table-cell office:value-type="float" office:value="54572.41" table:style-name="ce9">
            <text:p>54.572,41</text:p>
          </table:table-cell>
          <table:table-cell office:value-type="float" office:value="340572.61" table:style-name="ce9">
            <text:p>340.572,61</text:p>
          </table:table-cell>
          <table:table-cell office:value-type="float" office:value="-9310.98" table:style-name="ce11">
            <text:p>-9.310,98</text:p>
          </table:table-cell>
          <table:table-cell office:value-type="float" office:value="-21798.34" table:style-name="ce11">
            <text:p>-21.798,34</text:p>
          </table:table-cell>
          <table:table-cell office:value-type="float" office:value="-4102.4799999999996" table:style-name="ce11">
            <text:p>-4.102,48</text:p>
          </table:table-cell>
          <table:table-cell office:value-type="float" office:value="-11447.99" table:style-name="ce11">
            <text:p>-11.447,99</text:p>
          </table:table-cell>
          <table:table-cell office:value-type="float" office:value="-46659.79" table:style-name="ce11">
            <text:p>-46.659,79</text:p>
          </table:table-cell>
          <table:table-cell office:value-type="float" office:value="293912.82" table:style-name="ce9">
            <text:p>293.912,8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76901.33" table:style-name="ce9">
            <text:p>76.901,33</text:p>
          </table:table-cell>
          <table:table-cell table:number-columns-repeated="2"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9">
            <text:p>17.731,11</text:p>
          </table:table-cell>
          <table:table-cell office:value-type="float" office:value="97817.44" table:style-name="ce9">
            <text:p>97.817,44</text:p>
          </table:table-cell>
          <table:table-cell office:value-type="float" office:value="-9721.2000000000007" table:style-name="ce11">
            <text:p>-9.721,20</text:p>
          </table:table-cell>
          <table:table-cell table:style-name="ce10"/>
          <table:table-cell office:value-type="float" office:value="-457.5" table:style-name="ce14">
            <text:p>-457,50</text:p>
          </table:table-cell>
          <table:table-cell office:value-type="float" office:value="0" table:style-name="ce12">
            <text:p>0,00</text:p>
          </table:table-cell>
          <table:table-cell office:value-type="float" office:value="-10178.700000000001" table:style-name="ce11">
            <text:p>-10.178,70</text:p>
          </table:table-cell>
          <table:table-cell office:value-type="float" office:value="87638.74" table:style-name="ce9">
            <text:p>87.638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7748.81" table:style-name="ce9">
            <text:p>7.748,81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5014.3500000000004" table:style-name="ce9">
            <text:p>5.014,35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5168.74" table:style-name="ce9">
            <text:p>15.168,74</text:p>
          </table:table-cell>
          <table:table-cell office:value-type="float" office:value="61621.01" table:style-name="ce9">
            <text:p>61.621,0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707.58" table:style-name="ce11">
            <text:p>-14.707,58</text:p>
          </table:table-cell>
          <table:table-cell office:value-type="float" office:value="-5026.03" table:style-name="ce11">
            <text:p>-5.026,03</text:p>
          </table:table-cell>
          <table:table-cell office:value-type="float" office:value="0" table:style-name="ce12">
            <text:p>0,00</text:p>
          </table:table-cell>
          <table:table-cell office:value-type="float" office:value="-21390.39" table:style-name="ce11">
            <text:p>-21.390,39</text:p>
          </table:table-cell>
          <table:table-cell office:value-type="float" office:value="40230.620000000003" table:style-name="ce9">
            <text:p>40.230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table:number-columns-repeated="2" table:style-name="ce10"/>
          <table:table-cell office:value-type="float" office:value="36237.75" table:style-name="ce9">
            <text:p>36.237,75</text:p>
          </table:table-cell>
          <table:table-cell office:value-type="float" office:value="910.08" table:style-name="ce13">
            <text:p>910,08</text:p>
          </table:table-cell>
          <table:table-cell office:value-type="float" office:value="31427.1" table:number-columns-spanned="2" table:number-rows-spanned="1" table:style-name="ce26">
            <text:p>31.427,10</text:p>
          </table:table-cell>
          <table:covered-table-cell/>
          <table:table-cell office:value-type="float" office:value="30189.27" table:style-name="ce9">
            <text:p>30.189,27</text:p>
          </table:table-cell>
          <table:table-cell office:value-type="float" office:value="98764.2" table:style-name="ce9">
            <text:p>98.764,20</text:p>
          </table:table-cell>
          <table:table-cell office:value-type="float" office:value="-2335.52" table:style-name="ce11">
            <text:p>-2.335,52</text:p>
          </table:table-cell>
          <table:table-cell office:value-type="float" office:value="-18387.89" table:style-name="ce11">
            <text:p>-18.387,89</text:p>
          </table:table-cell>
          <table:table-cell office:value-type="float" office:value="-357.5" table:style-name="ce14">
            <text:p>-357,50</text:p>
          </table:table-cell>
          <table:table-cell office:value-type="float" office:value="-13405.59" table:style-name="ce11">
            <text:p>-13.405,59</text:p>
          </table:table-cell>
          <table:table-cell office:value-type="float" office:value="-34486.5" table:style-name="ce11">
            <text:p>-34.486,50</text:p>
          </table:table-cell>
          <table:table-cell office:value-type="float" office:value="64277.7" table:style-name="ce9">
            <text:p>64.277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table:number-columns-repeated="2" table:style-name="ce10"/>
          <table:table-cell office:value-type="float" office:value="36237.75" table:style-name="ce9">
            <text:p>36.237,75</text:p>
          </table:table-cell>
          <table:table-cell office:value-type="float" office:value="910.08" table:style-name="ce13">
            <text:p>910,08</text:p>
          </table:table-cell>
          <table:table-cell office:value-type="float" office:value="31427.1" table:number-columns-spanned="2" table:number-rows-spanned="1" table:style-name="ce26">
            <text:p>31.427,10</text:p>
          </table:table-cell>
          <table:covered-table-cell/>
          <table:table-cell office:value-type="float" office:value="30189.27" table:style-name="ce9">
            <text:p>30.189,27</text:p>
          </table:table-cell>
          <table:table-cell office:value-type="float" office:value="98764.2" table:style-name="ce9">
            <text:p>98.764,20</text:p>
          </table:table-cell>
          <table:table-cell office:value-type="float" office:value="-2335.52" table:style-name="ce11">
            <text:p>-2.335,52</text:p>
          </table:table-cell>
          <table:table-cell office:value-type="float" office:value="-84.16" table:style-name="ce14">
            <text:p>-84,16</text:p>
          </table:table-cell>
          <table:table-cell office:value-type="float" office:value="-357.5" table:style-name="ce14">
            <text:p>-357,50</text:p>
          </table:table-cell>
          <table:table-cell office:value-type="float" office:value="-13405.59" table:style-name="ce11">
            <text:p>-13.405,59</text:p>
          </table:table-cell>
          <table:table-cell office:value-type="float" office:value="-16182.77" table:style-name="ce11">
            <text:p>-16.182,77</text:p>
          </table:table-cell>
          <table:table-cell office:value-type="float" office:value="82581.429999999993" table:style-name="ce9">
            <text:p>82.581,4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9">
            <text:p>35.462,22</text:p>
          </table:table-cell>
          <table:table-cell table:number-columns-repeated="2" table:style-name="ce10"/>
          <table:table-cell office:value-type="float" office:value="2585.98" table:style-name="ce9">
            <text:p>2.585,98</text:p>
          </table:table-cell>
          <table:table-cell office:value-type="float" office:value="195092.21" table:number-columns-spanned="2" table:number-rows-spanned="1" table:style-name="ce26">
            <text:p>195.092,21</text:p>
          </table:table-cell>
          <table:covered-table-cell/>
          <table:table-cell office:value-type="float" office:value="17731.11" table:style-name="ce9">
            <text:p>17.731,11</text:p>
          </table:table-cell>
          <table:table-cell office:value-type="float" office:value="250871.52" table:style-name="ce9">
            <text:p>250.871,52</text:p>
          </table:table-cell>
          <table:table-cell office:value-type="float" office:value="-18092.91" table:style-name="ce11">
            <text:p>-18.092,91</text:p>
          </table:table-cell>
          <table:table-cell office:value-type="float" office:value="-21948.91" table:style-name="ce11">
            <text:p>-21.948,91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0041.82" table:style-name="ce11">
            <text:p>-40.041,82</text:p>
          </table:table-cell>
          <table:table-cell office:value-type="float" office:value="210829.7" table:style-name="ce9">
            <text:p>210.829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9">
            <text:p>35.462,22</text:p>
          </table:table-cell>
          <table:table-cell table:number-columns-repeated="2" table:style-name="ce10"/>
          <table:table-cell office:value-type="float" office:value="2585.98" table:style-name="ce9">
            <text:p>2.585,98</text:p>
          </table:table-cell>
          <table:table-cell office:value-type="float" office:value="195092.21" table:number-columns-spanned="2" table:number-rows-spanned="1" table:style-name="ce26">
            <text:p>195.092,21</text:p>
          </table:table-cell>
          <table:covered-table-cell/>
          <table:table-cell office:value-type="float" office:value="17731.11" table:style-name="ce9">
            <text:p>17.731,11</text:p>
          </table:table-cell>
          <table:table-cell office:value-type="float" office:value="250871.52" table:style-name="ce9">
            <text:p>250.871,52</text:p>
          </table:table-cell>
          <table:table-cell office:value-type="float" office:value="-18092.91" table:style-name="ce11">
            <text:p>-18.092,91</text:p>
          </table:table-cell>
          <table:table-cell office:value-type="float" office:value="-8008.21" table:style-name="ce11">
            <text:p>-8.008,21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26101.119999999999" table:style-name="ce11">
            <text:p>-26.101,12</text:p>
          </table:table-cell>
          <table:table-cell office:value-type="float" office:value="224770.4" table:style-name="ce9">
            <text:p>224.770,4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91750.1" table:style-name="ce9">
            <text:p>91.750,10</text:p>
          </table:table-cell>
          <table:table-cell table:number-columns-repeated="2" table:style-name="ce10"/>
          <table:table-cell office:value-type="float" office:value="1859.6" table:style-name="ce9">
            <text:p>1.859,60</text:p>
          </table:table-cell>
          <table:table-cell office:value-type="float" office:value="177961.86" table:number-columns-spanned="2" table:number-rows-spanned="1" table:style-name="ce26">
            <text:p>177.961,86</text:p>
          </table:table-cell>
          <table:covered-table-cell/>
          <table:table-cell office:value-type="float" office:value="25155.49" table:style-name="ce9">
            <text:p>25.155,49</text:p>
          </table:table-cell>
          <table:table-cell office:value-type="float" office:value="296727.05" table:style-name="ce9">
            <text:p>296.727,05</text:p>
          </table:table-cell>
          <table:table-cell office:value-type="float" office:value="-7670.3" table:style-name="ce11">
            <text:p>-7.670,30</text:p>
          </table:table-cell>
          <table:table-cell office:value-type="float" office:value="-2054.98" table:style-name="ce11">
            <text:p>-2.054,98</text:p>
          </table:table-cell>
          <table:table-cell office:value-type="float" office:value="-3677.04" table:style-name="ce11">
            <text:p>-3.677,04</text:p>
          </table:table-cell>
          <table:table-cell office:value-type="float" office:value="0" table:style-name="ce12">
            <text:p>0,00</text:p>
          </table:table-cell>
          <table:table-cell office:value-type="float" office:value="-13402.32" table:style-name="ce11">
            <text:p>-13.402,32</text:p>
          </table:table-cell>
          <table:table-cell office:value-type="float" office:value="283324.73" table:style-name="ce9">
            <text:p>283.324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6877.55" table:style-name="ce9">
            <text:p>6.877,55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5168.74" table:style-name="ce9">
            <text:p>15.168,74</text:p>
          </table:table-cell>
          <table:table-cell office:value-type="float" office:value="55735.4" table:style-name="ce9">
            <text:p>55.735,4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707.58" table:style-name="ce11">
            <text:p>-14.707,58</text:p>
          </table:table-cell>
          <table:table-cell office:value-type="float" office:value="-2442.37" table:style-name="ce11">
            <text:p>-2.442,37</text:p>
          </table:table-cell>
          <table:table-cell office:value-type="float" office:value="0" table:style-name="ce12">
            <text:p>0,00</text:p>
          </table:table-cell>
          <table:table-cell office:value-type="float" office:value="-18806.73" table:style-name="ce11">
            <text:p>-18.806,73</text:p>
          </table:table-cell>
          <table:table-cell office:value-type="float" office:value="36928.67" table:style-name="ce9">
            <text:p>36.928,6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3648.81" table:style-name="ce9">
            <text:p>3.648,81</text:p>
          </table:table-cell>
          <table:table-cell office:value-type="float" office:value="1572.16" table:number-columns-spanned="2" table:number-rows-spanned="1" table:style-name="ce26">
            <text:p>1.572,16</text:p>
          </table:table-cell>
          <table:covered-table-cell/>
          <table:table-cell office:value-type="float" office:value="14269.66" table:style-name="ce9">
            <text:p>14.269,66</text:p>
          </table:table-cell>
          <table:table-cell office:value-type="float" office:value="51495.28" table:style-name="ce9">
            <text:p>51.495,2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536.35" table:style-name="ce11">
            <text:p>-14.536,35</text:p>
          </table:table-cell>
          <table:table-cell office:value-type="float" office:value="-1445.21" table:style-name="ce11">
            <text:p>-1.445,21</text:p>
          </table:table-cell>
          <table:table-cell office:value-type="float" office:value="0" table:style-name="ce12">
            <text:p>0,00</text:p>
          </table:table-cell>
          <table:table-cell office:value-type="float" office:value="-17638.34" table:style-name="ce11">
            <text:p>-17.638,34</text:p>
          </table:table-cell>
          <table:table-cell office:value-type="float" office:value="33856.94" table:style-name="ce9">
            <text:p>33.856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LAERTE NEVES DE SOUZA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688.99" table:style-name="ce9">
            <text:p>5.688,99</text:p>
          </table:table-cell>
          <table:table-cell office:value-type="float" office:value="35462.22" table:style-name="ce9">
            <text:p>35.462,22</text:p>
          </table:table-cell>
          <table:table-cell office:value-type="float" office:value="2062.41" table:style-name="ce9">
            <text:p>2.062,41</text:p>
          </table:table-cell>
          <table:table-cell office:value-type="float" office:value="191167.45" table:number-columns-spanned="2" table:number-rows-spanned="1" table:style-name="ce26">
            <text:p>191.167,45</text:p>
          </table:table-cell>
          <table:covered-table-cell/>
          <table:table-cell office:value-type="float" office:value="45091.46" table:style-name="ce9">
            <text:p>45.091,46</text:p>
          </table:table-cell>
          <table:table-cell office:value-type="float" office:value="320911.64" table:style-name="ce9">
            <text:p>320.911,64</text:p>
          </table:table-cell>
          <table:table-cell office:value-type="float" office:value="-19744.95" table:style-name="ce11">
            <text:p>-19.744,95</text:p>
          </table:table-cell>
          <table:table-cell office:value-type="float" office:value="-19872.599999999999" table:style-name="ce11">
            <text:p>-19.872,60</text:p>
          </table:table-cell>
          <table:table-cell office:value-type="float" office:value="-357.5" table:style-name="ce14">
            <text:p>-357,50</text:p>
          </table:table-cell>
          <table:table-cell office:value-type="float" office:value="-14009.16" table:style-name="ce11">
            <text:p>-14.009,16</text:p>
          </table:table-cell>
          <table:table-cell office:value-type="float" office:value="-53984.21" table:style-name="ce11">
            <text:p>-53.984,21</text:p>
          </table:table-cell>
          <table:table-cell office:value-type="float" office:value="266927.43" table:style-name="ce9">
            <text:p>266.927,4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74631.100000000006" table:style-name="ce9">
            <text:p>74.631,10</text:p>
          </table:table-cell>
          <table:table-cell table:number-columns-repeated="2" table:style-name="ce10"/>
          <table:table-cell office:value-type="float" office:value="3221.35" table:style-name="ce9">
            <text:p>3.221,35</text:p>
          </table:table-cell>
          <table:table-cell table:number-columns-spanned="2" table:number-rows-spanned="1" table:style-name="ce25"/>
          <table:covered-table-cell/>
          <table:table-cell office:value-type="float" office:value="14376.31" table:style-name="ce9">
            <text:p>14.376,31</text:p>
          </table:table-cell>
          <table:table-cell office:value-type="float" office:value="92228.76" table:style-name="ce9">
            <text:p>92.228,76</text:p>
          </table:table-cell>
          <table:table-cell office:value-type="float" office:value="-8858.52" table:style-name="ce11">
            <text:p>-8.858,52</text:p>
          </table:table-cell>
          <table:table-cell office:value-type="float" office:value="-13033.6" table:style-name="ce11">
            <text:p>-13.033,60</text:p>
          </table:table-cell>
          <table:table-cell office:value-type="float" office:value="-5892.64" table:style-name="ce11">
            <text:p>-5.892,64</text:p>
          </table:table-cell>
          <table:table-cell office:value-type="float" office:value="0" table:style-name="ce12">
            <text:p>0,00</text:p>
          </table:table-cell>
          <table:table-cell office:value-type="float" office:value="-27784.76" table:style-name="ce11">
            <text:p>-27.784,76</text:p>
          </table:table-cell>
          <table:table-cell office:value-type="float" office:value="64444" table:style-name="ce9">
            <text:p>64.444,0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3810.48" table:style-name="ce9">
            <text:p>3.810,48</text:p>
          </table:table-cell>
          <table:table-cell office:value-type="float" office:value="561.49" table:number-columns-spanned="2" table:number-rows-spanned="1" table:style-name="ce27">
            <text:p>561,49</text:p>
          </table:table-cell>
          <table:covered-table-cell/>
          <table:table-cell office:value-type="float" office:value="17265.669999999998" table:style-name="ce9">
            <text:p>17.265,67</text:p>
          </table:table-cell>
          <table:table-cell office:value-type="float" office:value="53642.29" table:style-name="ce9">
            <text:p>53.642,2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805.78" table:style-name="ce11">
            <text:p>-15.805,78</text:p>
          </table:table-cell>
          <table:table-cell office:value-type="float" office:value="-2388.13" table:style-name="ce11">
            <text:p>-2.388,13</text:p>
          </table:table-cell>
          <table:table-cell office:value-type="float" office:value="0" table:style-name="ce12">
            <text:p>0,00</text:p>
          </table:table-cell>
          <table:table-cell office:value-type="float" office:value="-19850.689999999999" table:style-name="ce11">
            <text:p>-19.850,69</text:p>
          </table:table-cell>
          <table:table-cell office:value-type="float" office:value="33791.599999999999" table:style-name="ce9">
            <text:p>33.791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office:value-type="float" office:value="41439.11" table:style-name="ce9">
            <text:p>41.439,11</text:p>
          </table:table-cell>
          <table:table-cell office:value-type="float" office:value="151.01" table:style-name="ce13">
            <text:p>151,01</text:p>
          </table:table-cell>
          <table:table-cell office:value-type="float" office:value="33689.11" table:style-name="ce9">
            <text:p>33.689,11</text:p>
          </table:table-cell>
          <table:table-cell office:value-type="float" office:value="3981.1" table:style-name="ce9">
            <text:p>3.981,10</text:p>
          </table:table-cell>
          <table:table-cell office:value-type="float" office:value="142644.54" table:number-columns-spanned="2" table:number-rows-spanned="1" table:style-name="ce26">
            <text:p>142.644,54</text:p>
          </table:table-cell>
          <table:covered-table-cell/>
          <table:table-cell office:value-type="float" office:value="19150.53" table:style-name="ce9">
            <text:p>19.150,53</text:p>
          </table:table-cell>
          <table:table-cell office:value-type="float" office:value="241055.4" table:style-name="ce9">
            <text:p>241.055,40</text:p>
          </table:table-cell>
          <table:table-cell office:value-type="float" office:value="-7883.06" table:style-name="ce11">
            <text:p>-7.883,06</text:p>
          </table:table-cell>
          <table:table-cell office:value-type="float" office:value="-17410.669999999998" table:style-name="ce11">
            <text:p>-17.410,67</text:p>
          </table:table-cell>
          <table:table-cell office:value-type="float" office:value="-5120.34" table:style-name="ce11">
            <text:p>-5.120,34</text:p>
          </table:table-cell>
          <table:table-cell office:value-type="float" office:value="0" table:style-name="ce12">
            <text:p>0,00</text:p>
          </table:table-cell>
          <table:table-cell office:value-type="float" office:value="-30414.07" table:style-name="ce11">
            <text:p>-30.414,07</text:p>
          </table:table-cell>
          <table:table-cell office:value-type="float" office:value="210641.33" table:style-name="ce9">
            <text:p>210.641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30008.2" table:style-name="ce9">
            <text:p>30.008,20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8140.39" table:style-name="ce9">
            <text:p>8.140,39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5040.3" table:style-name="ce9">
            <text:p>15.040,30</text:p>
          </table:table-cell>
          <table:table-cell office:value-type="float" office:value="86878" table:style-name="ce9">
            <text:p>86.878,0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3759.25" table:style-name="ce11">
            <text:p>-13.759,25</text:p>
          </table:table-cell>
          <table:table-cell office:value-type="float" office:value="-4802.3500000000004" table:style-name="ce11">
            <text:p>-4.802,35</text:p>
          </table:table-cell>
          <table:table-cell office:value-type="float" office:value="0" table:style-name="ce12">
            <text:p>0,00</text:p>
          </table:table-cell>
          <table:table-cell office:value-type="float" office:value="-20218.38" table:style-name="ce11">
            <text:p>-20.218,38</text:p>
          </table:table-cell>
          <table:table-cell office:value-type="float" office:value="66659.62" table:style-name="ce9">
            <text:p>66.659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office:value-type="float" office:value="41439.11" table:style-name="ce9">
            <text:p>41.439,11</text:p>
          </table:table-cell>
          <table:table-cell office:value-type="float" office:value="5352.1" table:style-name="ce9">
            <text:p>5.352,10</text:p>
          </table:table-cell>
          <table:table-cell office:value-type="float" office:value="33689.11" table:style-name="ce9">
            <text:p>33.689,11</text:p>
          </table:table-cell>
          <table:table-cell office:value-type="float" office:value="2352.41" table:style-name="ce9">
            <text:p>2.352,41</text:p>
          </table:table-cell>
          <table:table-cell table:number-columns-spanned="2" table:number-rows-spanned="1" table:style-name="ce25"/>
          <table:covered-table-cell/>
          <table:table-cell office:value-type="float" office:value="22196.65" table:style-name="ce9">
            <text:p>22.196,65</text:p>
          </table:table-cell>
          <table:table-cell office:value-type="float" office:value="105029.38" table:style-name="ce9">
            <text:p>105.029,38</text:p>
          </table:table-cell>
          <table:table-cell office:value-type="float" office:value="-10704.2" table:style-name="ce11">
            <text:p>-10.704,20</text:p>
          </table:table-cell>
          <table:table-cell office:value-type="float" office:value="-16581.740000000002" table:style-name="ce11">
            <text:p>-16.581,74</text:p>
          </table:table-cell>
          <table:table-cell office:value-type="float" office:value="-3990.35" table:style-name="ce11">
            <text:p>-3.990,35</text:p>
          </table:table-cell>
          <table:table-cell office:value-type="float" office:value="0" table:style-name="ce12">
            <text:p>0,00</text:p>
          </table:table-cell>
          <table:table-cell office:value-type="float" office:value="-31276.29" table:style-name="ce11">
            <text:p>-31.276,29</text:p>
          </table:table-cell>
          <table:table-cell office:value-type="float" office:value="73753.09" table:style-name="ce9">
            <text:p>73.753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73614.070000000007" table:style-name="ce9">
            <text:p>73.614,07</text:p>
          </table:table-cell>
          <table:table-cell table:number-columns-repeated="2" table:style-name="ce10"/>
          <table:table-cell office:value-type="float" office:value="3507.77" table:style-name="ce9">
            <text:p>3.507,77</text:p>
          </table:table-cell>
          <table:table-cell table:number-columns-spanned="2" table:number-rows-spanned="1" table:style-name="ce25"/>
          <table:covered-table-cell/>
          <table:table-cell office:value-type="float" office:value="16844.55" table:style-name="ce9">
            <text:p>16.844,55</text:p>
          </table:table-cell>
          <table:table-cell office:value-type="float" office:value="93966.39" table:style-name="ce9">
            <text:p>93.966,39</text:p>
          </table:table-cell>
          <table:table-cell office:value-type="float" office:value="-9047.42" table:style-name="ce11">
            <text:p>-9.047,42</text:p>
          </table:table-cell>
          <table:table-cell office:value-type="float" office:value="-13150.78" table:style-name="ce11">
            <text:p>-13.150,78</text:p>
          </table:table-cell>
          <table:table-cell office:value-type="float" office:value="-6223.31" table:style-name="ce11">
            <text:p>-6.223,31</text:p>
          </table:table-cell>
          <table:table-cell office:value-type="float" office:value="0" table:style-name="ce12">
            <text:p>0,00</text:p>
          </table:table-cell>
          <table:table-cell office:value-type="float" office:value="-28421.51" table:style-name="ce11">
            <text:p>-28.421,51</text:p>
          </table:table-cell>
          <table:table-cell office:value-type="float" office:value="65544.88" table:style-name="ce9">
            <text:p>65.544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ATÁLIA AZEVEDO SEN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10"/>
          <table:table-cell office:value-type="float" office:value="32004.65" table:style-name="ce9">
            <text:p>32.004,65</text:p>
          </table:table-cell>
          <table:table-cell office:value-type="float" office:value="1776.89" table:style-name="ce9">
            <text:p>1.776,89</text:p>
          </table:table-cell>
          <table:table-cell table:number-columns-spanned="2" table:number-rows-spanned="1" table:style-name="ce25"/>
          <table:covered-table-cell/>
          <table:table-cell office:value-type="float" office:value="11206.07" table:style-name="ce9">
            <text:p>11.206,07</text:p>
          </table:table-cell>
          <table:table-cell office:value-type="float" office:value="44987.61" table:style-name="ce9">
            <text:p>44.987,6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2302.37" table:style-name="ce11">
            <text:p>-12.302,37</text:p>
          </table:table-cell>
          <table:table-cell office:value-type="float" office:value="-884.83" table:style-name="ce14">
            <text:p>-884,83</text:p>
          </table:table-cell>
          <table:table-cell office:value-type="float" office:value="0" table:style-name="ce12">
            <text:p>0,00</text:p>
          </table:table-cell>
          <table:table-cell office:value-type="float" office:value="-14843.98" table:style-name="ce11">
            <text:p>-14.843,98</text:p>
          </table:table-cell>
          <table:table-cell office:value-type="float" office:value="30143.63" table:style-name="ce9">
            <text:p>30.143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1649.82" table:style-name="ce9">
            <text:p>1.649,82</text:p>
          </table:table-cell>
          <table:table-cell office:value-type="float" office:value="3457.57" table:number-columns-spanned="2" table:number-rows-spanned="1" table:style-name="ce26">
            <text:p>3.457,57</text:p>
          </table:table-cell>
          <table:covered-table-cell/>
          <table:table-cell office:value-type="float" office:value="35723.160000000003" table:style-name="ce9">
            <text:p>35.723,16</text:p>
          </table:table-cell>
          <table:table-cell office:value-type="float" office:value="72835.199999999997" table:style-name="ce9">
            <text:p>72.835,2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8171.28" table:style-name="ce11">
            <text:p>-18.171,28</text:p>
          </table:table-cell>
          <table:table-cell office:value-type="float" office:value="-3868.56" table:style-name="ce11">
            <text:p>-3.868,56</text:p>
          </table:table-cell>
          <table:table-cell office:value-type="float" office:value="-10719.05" table:style-name="ce11">
            <text:p>-10.719,05</text:p>
          </table:table-cell>
          <table:table-cell office:value-type="float" office:value="-34415.67" table:style-name="ce11">
            <text:p>-34.415,67</text:p>
          </table:table-cell>
          <table:table-cell office:value-type="float" office:value="38419.53" table:style-name="ce9">
            <text:p>38.419,5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9">
            <text:p>33.689,11</text:p>
          </table:table-cell>
          <table:table-cell table:number-columns-repeated="2" table:style-name="ce10"/>
          <table:table-cell office:value-type="float" office:value="993.48" table:style-name="ce13">
            <text:p>993,48</text:p>
          </table:table-cell>
          <table:table-cell table:number-columns-spanned="2" table:number-rows-spanned="1" table:style-name="ce25"/>
          <table:covered-table-cell/>
          <table:table-cell office:value-type="float" office:value="16844.55" table:style-name="ce9">
            <text:p>16.844,55</text:p>
          </table:table-cell>
          <table:table-cell office:value-type="float" office:value="51527.14" table:style-name="ce9">
            <text:p>51.527,14</text:p>
          </table:table-cell>
          <table:table-cell office:value-type="float" office:value="-9047.42" table:style-name="ce11">
            <text:p>-9.047,42</text:p>
          </table:table-cell>
          <table:table-cell table:style-name="ce10"/>
          <table:table-cell office:value-type="float" office:value="-2390.85" table:style-name="ce11">
            <text:p>-2.390,85</text:p>
          </table:table-cell>
          <table:table-cell office:value-type="float" office:value="0" table:style-name="ce12">
            <text:p>0,00</text:p>
          </table:table-cell>
          <table:table-cell office:value-type="float" office:value="-11438.27" table:style-name="ce11">
            <text:p>-11.438,27</text:p>
          </table:table-cell>
          <table:table-cell office:value-type="float" office:value="40088.870000000003" table:style-name="ce9">
            <text:p>40.088,8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office:value-type="float" office:value="41439.11" table:style-name="ce9">
            <text:p>41.439,11</text:p>
          </table:table-cell>
          <table:table-cell office:value-type="float" office:value="828.39" table:style-name="ce13">
            <text:p>828,39</text:p>
          </table:table-cell>
          <table:table-cell office:value-type="float" office:value="35462.22" table:style-name="ce9">
            <text:p>35.462,22</text:p>
          </table:table-cell>
          <table:table-cell office:value-type="float" office:value="3744.6" table:style-name="ce9">
            <text:p>3.744,60</text:p>
          </table:table-cell>
          <table:table-cell office:value-type="float" office:value="224818.01" table:number-columns-spanned="2" table:number-rows-spanned="1" table:style-name="ce26">
            <text:p>224.818,01</text:p>
          </table:table-cell>
          <table:covered-table-cell/>
          <table:table-cell office:value-type="float" office:value="35305.550000000003" table:style-name="ce9">
            <text:p>35.305,55</text:p>
          </table:table-cell>
          <table:table-cell office:value-type="float" office:value="341597.88" table:style-name="ce9">
            <text:p>341.597,88</text:p>
          </table:table-cell>
          <table:table-cell office:value-type="float" office:value="-10174.9" table:style-name="ce11">
            <text:p>-10.174,90</text:p>
          </table:table-cell>
          <table:table-cell office:value-type="float" office:value="-22668.45" table:style-name="ce11">
            <text:p>-22.668,45</text:p>
          </table:table-cell>
          <table:table-cell office:value-type="float" office:value="-3634" table:style-name="ce11">
            <text:p>-3.634,00</text:p>
          </table:table-cell>
          <table:table-cell office:value-type="float" office:value="-9083.85" table:style-name="ce11">
            <text:p>-9.083,85</text:p>
          </table:table-cell>
          <table:table-cell office:value-type="float" office:value="-45561.2" table:style-name="ce11">
            <text:p>-45.561,20</text:p>
          </table:table-cell>
          <table:table-cell office:value-type="float" office:value="296036.68" table:style-name="ce9">
            <text:p>296.036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office:value-type="float" office:value="41439.11" table:style-name="ce9">
            <text:p>41.439,11</text:p>
          </table:table-cell>
          <table:table-cell office:value-type="float" office:value="828.39" table:style-name="ce13">
            <text:p>828,39</text:p>
          </table:table-cell>
          <table:table-cell office:value-type="float" office:value="35462.22" table:style-name="ce9">
            <text:p>35.462,22</text:p>
          </table:table-cell>
          <table:table-cell office:value-type="float" office:value="3744.6" table:style-name="ce9">
            <text:p>3.744,60</text:p>
          </table:table-cell>
          <table:table-cell office:value-type="float" office:value="224818.01" table:number-columns-spanned="2" table:number-rows-spanned="1" table:style-name="ce26">
            <text:p>224.818,01</text:p>
          </table:table-cell>
          <table:covered-table-cell/>
          <table:table-cell office:value-type="float" office:value="35305.550000000003" table:style-name="ce9">
            <text:p>35.305,55</text:p>
          </table:table-cell>
          <table:table-cell office:value-type="float" office:value="341597.88" table:style-name="ce9">
            <text:p>341.597,88</text:p>
          </table:table-cell>
          <table:table-cell office:value-type="float" office:value="-10174.9" table:style-name="ce11">
            <text:p>-10.174,90</text:p>
          </table:table-cell>
          <table:table-cell office:value-type="float" office:value="-570.9" table:style-name="ce14">
            <text:p>-570,90</text:p>
          </table:table-cell>
          <table:table-cell office:value-type="float" office:value="-3634" table:style-name="ce11">
            <text:p>-3.634,00</text:p>
          </table:table-cell>
          <table:table-cell office:value-type="float" office:value="-9083.85" table:style-name="ce11">
            <text:p>-9.083,85</text:p>
          </table:table-cell>
          <table:table-cell office:value-type="float" office:value="-23463.65" table:style-name="ce11">
            <text:p>-23.463,65</text:p>
          </table:table-cell>
          <table:table-cell office:value-type="float" office:value="318134.23" table:style-name="ce9">
            <text:p>318.134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248.26" table:style-name="ce9">
            <text:p>3.248,26</text:p>
          </table:table-cell>
          <table:table-cell office:value-type="float" office:value="60675.66" table:number-columns-spanned="2" table:number-rows-spanned="1" table:style-name="ce26">
            <text:p>60.675,66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155896.69" table:style-name="ce9">
            <text:p>155.896,69</text:p>
          </table:table-cell>
          <table:table-cell office:value-type="float" office:value="-2839.28" table:style-name="ce11">
            <text:p>-2.839,28</text:p>
          </table:table-cell>
          <table:table-cell office:value-type="float" office:value="-11396.47" table:style-name="ce11">
            <text:p>-11.396,47</text:p>
          </table:table-cell>
          <table:table-cell office:value-type="float" office:value="-2138.4899999999998" table:style-name="ce11">
            <text:p>-2.138,49</text:p>
          </table:table-cell>
          <table:table-cell office:value-type="float" office:value="0" table:style-name="ce12">
            <text:p>0,00</text:p>
          </table:table-cell>
          <table:table-cell office:value-type="float" office:value="-16374.24" table:style-name="ce11">
            <text:p>-16.374,24</text:p>
          </table:table-cell>
          <table:table-cell office:value-type="float" office:value="139522.45000000001" table:style-name="ce9">
            <text:p>139.522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3210.02" table:style-name="ce9">
            <text:p>3.210,02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7265.669999999998" table:style-name="ce9">
            <text:p>17.265,67</text:p>
          </table:table-cell>
          <table:table-cell office:value-type="float" office:value="54164.800000000003" table:style-name="ce9">
            <text:p>54.164,80</text:p>
          </table:table-cell>
          <table:table-cell office:value-type="float" office:value="-10624.19" table:style-name="ce11">
            <text:p>-10.624,19</text:p>
          </table:table-cell>
          <table:table-cell office:value-type="float" office:value="-13544.28" table:style-name="ce11">
            <text:p>-13.544,28</text:p>
          </table:table-cell>
          <table:table-cell office:value-type="float" office:value="-106.79" table:style-name="ce14">
            <text:p>-106,79</text:p>
          </table:table-cell>
          <table:table-cell office:value-type="float" office:value="0" table:style-name="ce12">
            <text:p>0,00</text:p>
          </table:table-cell>
          <table:table-cell office:value-type="float" office:value="-24275.26" table:style-name="ce11">
            <text:p>-24.275,26</text:p>
          </table:table-cell>
          <table:table-cell office:value-type="float" office:value="29889.54" table:style-name="ce9">
            <text:p>29.889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office:value-type="float" office:value="41439.11" table:style-name="ce9">
            <text:p>41.439,11</text:p>
          </table:table-cell>
          <table:table-cell office:value-type="float" office:value="828.39" table:style-name="ce13">
            <text:p>828,39</text:p>
          </table:table-cell>
          <table:table-cell office:value-type="float" office:value="33689.11" table:style-name="ce9">
            <text:p>33.689,11</text:p>
          </table:table-cell>
          <table:table-cell office:value-type="float" office:value="4131.43" table:style-name="ce9">
            <text:p>4.131,43</text:p>
          </table:table-cell>
          <table:table-cell office:value-type="float" office:value="211282.43" table:number-columns-spanned="2" table:number-rows-spanned="1" table:style-name="ce26">
            <text:p>211.282,43</text:p>
          </table:table-cell>
          <table:covered-table-cell/>
          <table:table-cell office:value-type="float" office:value="34517.5" table:style-name="ce9">
            <text:p>34.517,50</text:p>
          </table:table-cell>
          <table:table-cell office:value-type="float" office:value="325887.96999999997" table:style-name="ce9">
            <text:p>325.887,97</text:p>
          </table:table-cell>
          <table:table-cell office:value-type="float" office:value="-9706.2099999999991" table:style-name="ce11">
            <text:p>-9.706,21</text:p>
          </table:table-cell>
          <table:table-cell office:value-type="float" office:value="-18852.689999999999" table:style-name="ce11">
            <text:p>-18.852,69</text:p>
          </table:table-cell>
          <table:table-cell office:value-type="float" office:value="-5120.57" table:style-name="ce11">
            <text:p>-5.120,57</text:p>
          </table:table-cell>
          <table:table-cell office:value-type="float" office:value="0" table:style-name="ce12">
            <text:p>0,00</text:p>
          </table:table-cell>
          <table:table-cell office:value-type="float" office:value="-33679.47" table:style-name="ce11">
            <text:p>-33.679,47</text:p>
          </table:table-cell>
          <table:table-cell office:value-type="float" office:value="292208.5" table:style-name="ce9">
            <text:p>292.208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office:value-type="float" office:value="5529.37" table:style-name="ce9">
            <text:p>5.529,37</text:p>
          </table:table-cell>
          <table:table-cell table:style-name="ce10"/>
          <table:table-cell office:value-type="float" office:value="32004.65" table:style-name="ce9">
            <text:p>32.004,65</text:p>
          </table:table-cell>
          <table:table-cell office:value-type="float" office:value="2434.21" table:style-name="ce9">
            <text:p>2.434,21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7125.29" table:style-name="ce9">
            <text:p>17.125,29</text:p>
          </table:table-cell>
          <table:table-cell office:value-type="float" office:value="58777.98" table:style-name="ce9">
            <text:p>58.777,98</text:p>
          </table:table-cell>
          <table:table-cell office:value-type="float" office:value="-1534.1" table:style-name="ce11">
            <text:p>-1.534,10</text:p>
          </table:table-cell>
          <table:table-cell office:value-type="float" office:value="-16214.01" table:style-name="ce11">
            <text:p>-16.214,01</text:p>
          </table:table-cell>
          <table:table-cell office:value-type="float" office:value="-8858.33" table:style-name="ce11">
            <text:p>-8.858,33</text:p>
          </table:table-cell>
          <table:table-cell office:value-type="float" office:value="0" table:style-name="ce12">
            <text:p>0,00</text:p>
          </table:table-cell>
          <table:table-cell office:value-type="float" office:value="-26606.44" table:style-name="ce11">
            <text:p>-26.606,44</text:p>
          </table:table-cell>
          <table:table-cell office:value-type="float" office:value="32171.54" table:style-name="ce9">
            <text:p>32.171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4379.21" table:style-name="ce9">
            <text:p>4.379,21</text:p>
          </table:table-cell>
          <table:table-cell office:value-type="float" office:value="1347.57" table:number-columns-spanned="2" table:number-rows-spanned="1" table:style-name="ce26">
            <text:p>1.347,57</text:p>
          </table:table-cell>
          <table:covered-table-cell/>
          <table:table-cell office:value-type="float" office:value="17406.04" table:style-name="ce9">
            <text:p>17.406,04</text:p>
          </table:table-cell>
          <table:table-cell office:value-type="float" office:value="55137.47" table:style-name="ce9">
            <text:p>55.137,4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060.56" table:style-name="ce11">
            <text:p>-16.060,56</text:p>
          </table:table-cell>
          <table:table-cell office:value-type="float" office:value="-508.85" table:style-name="ce14">
            <text:p>-508,85</text:p>
          </table:table-cell>
          <table:table-cell office:value-type="float" office:value="0" table:style-name="ce12">
            <text:p>0,00</text:p>
          </table:table-cell>
          <table:table-cell office:value-type="float" office:value="-18226.189999999999" table:style-name="ce11">
            <text:p>-18.226,19</text:p>
          </table:table-cell>
          <table:table-cell office:value-type="float" office:value="36911.279999999999" table:style-name="ce9">
            <text:p>36.911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915.72" table:style-name="ce9">
            <text:p>3.915,72</text:p>
          </table:table-cell>
          <table:table-cell table:number-columns-spanned="2" table:number-rows-spanned="1" table:style-name="ce25"/>
          <table:covered-table-cell/>
          <table:table-cell office:value-type="float" office:value="16844.55" table:style-name="ce9">
            <text:p>16.844,55</text:p>
          </table:table-cell>
          <table:table-cell office:value-type="float" office:value="95888.49" table:style-name="ce9">
            <text:p>95.888,4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021.86" table:style-name="ce11">
            <text:p>-16.021,86</text:p>
          </table:table-cell>
          <table:table-cell office:value-type="float" office:value="-2700.81" table:style-name="ce11">
            <text:p>-2.700,81</text:p>
          </table:table-cell>
          <table:table-cell office:value-type="float" office:value="0" table:style-name="ce12">
            <text:p>0,00</text:p>
          </table:table-cell>
          <table:table-cell office:value-type="float" office:value="-20379.45" table:style-name="ce11">
            <text:p>-20.379,45</text:p>
          </table:table-cell>
          <table:table-cell office:value-type="float" office:value="75509.039999999994" table:style-name="ce9">
            <text:p>75.509,0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76901.33" table:style-name="ce9">
            <text:p>76.901,33</text:p>
          </table:table-cell>
          <table:table-cell table:number-columns-repeated="2" table:style-name="ce10"/>
          <table:table-cell office:value-type="float" office:value="2201.69" table:style-name="ce9">
            <text:p>2.201,69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9">
            <text:p>17.731,11</text:p>
          </table:table-cell>
          <table:table-cell office:value-type="float" office:value="96834.13" table:style-name="ce9">
            <text:p>96.834,13</text:p>
          </table:table-cell>
          <table:table-cell office:value-type="float" office:value="-9721.2000000000007" table:style-name="ce11">
            <text:p>-9.721,20</text:p>
          </table:table-cell>
          <table:table-cell table:style-name="ce10"/>
          <table:table-cell office:value-type="float" office:value="-5379.82" table:style-name="ce11">
            <text:p>-5.379,82</text:p>
          </table:table-cell>
          <table:table-cell office:value-type="float" office:value="0" table:style-name="ce12">
            <text:p>0,00</text:p>
          </table:table-cell>
          <table:table-cell office:value-type="float" office:value="-15101.02" table:style-name="ce11">
            <text:p>-15.101,02</text:p>
          </table:table-cell>
          <table:table-cell office:value-type="float" office:value="81733.11" table:style-name="ce9">
            <text:p>81.733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4410.95" table:style-name="ce9">
            <text:p>64.410,95</text:p>
          </table:table-cell>
          <table:table-cell table:number-columns-repeated="2" table:style-name="ce10"/>
          <table:table-cell office:value-type="float" office:value="1628.85" table:style-name="ce9">
            <text:p>1.628,85</text:p>
          </table:table-cell>
          <table:table-cell office:value-type="float" office:value="81644" table:number-columns-spanned="2" table:number-rows-spanned="1" table:style-name="ce26">
            <text:p>81.644,00</text:p>
          </table:table-cell>
          <table:covered-table-cell/>
          <table:table-cell office:value-type="float" office:value="28875.65" table:style-name="ce9">
            <text:p>28.875,65</text:p>
          </table:table-cell>
          <table:table-cell office:value-type="float" office:value="176559.45" table:style-name="ce9">
            <text:p>176.559,45</text:p>
          </table:table-cell>
          <table:table-cell office:value-type="float" office:value="-10823.5" table:style-name="ce11">
            <text:p>-10.823,50</text:p>
          </table:table-cell>
          <table:table-cell office:value-type="float" office:value="-15544.18" table:style-name="ce11">
            <text:p>-15.544,18</text:p>
          </table:table-cell>
          <table:table-cell office:value-type="float" office:value="-2626.13" table:style-name="ce11">
            <text:p>-2.626,13</text:p>
          </table:table-cell>
          <table:table-cell office:value-type="float" office:value="-28119.8" table:style-name="ce11">
            <text:p>-28.119,80</text:p>
          </table:table-cell>
          <table:table-cell office:value-type="float" office:value="-57113.61" table:style-name="ce11">
            <text:p>-57.113,61</text:p>
          </table:table-cell>
          <table:table-cell office:value-type="float" office:value="119445.84" table:style-name="ce9">
            <text:p>119.445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4410.95" table:style-name="ce9">
            <text:p>64.410,95</text:p>
          </table:table-cell>
          <table:table-cell table:number-columns-repeated="2" table:style-name="ce10"/>
          <table:table-cell office:value-type="float" office:value="1628.85" table:style-name="ce9">
            <text:p>1.628,85</text:p>
          </table:table-cell>
          <table:table-cell office:value-type="float" office:value="81644" table:number-columns-spanned="2" table:number-rows-spanned="1" table:style-name="ce26">
            <text:p>81.644,00</text:p>
          </table:table-cell>
          <table:covered-table-cell/>
          <table:table-cell office:value-type="float" office:value="28875.65" table:style-name="ce9">
            <text:p>28.875,65</text:p>
          </table:table-cell>
          <table:table-cell office:value-type="float" office:value="176559.45" table:style-name="ce9">
            <text:p>176.559,45</text:p>
          </table:table-cell>
          <table:table-cell office:value-type="float" office:value="-10823.5" table:style-name="ce11">
            <text:p>-10.823,50</text:p>
          </table:table-cell>
          <table:table-cell office:value-type="float" office:value="-4096.78" table:style-name="ce11">
            <text:p>-4.096,78</text:p>
          </table:table-cell>
          <table:table-cell office:value-type="float" office:value="-2626.13" table:style-name="ce11">
            <text:p>-2.626,13</text:p>
          </table:table-cell>
          <table:table-cell office:value-type="float" office:value="-28119.8" table:style-name="ce11">
            <text:p>-28.119,80</text:p>
          </table:table-cell>
          <table:table-cell office:value-type="float" office:value="-45666.21" table:style-name="ce11">
            <text:p>-45.666,21</text:p>
          </table:table-cell>
          <table:table-cell office:value-type="float" office:value="130893.24" table:style-name="ce9">
            <text:p>130.893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2184.14" table:style-name="ce9">
            <text:p>2.184,14</text:p>
          </table:table-cell>
          <table:table-cell table:number-columns-spanned="2" table:number-rows-spanned="1" table:style-name="ce25"/>
          <table:covered-table-cell/>
          <table:table-cell office:value-type="float" office:value="16844.55" table:style-name="ce9">
            <text:p>16.844,55</text:p>
          </table:table-cell>
          <table:table-cell office:value-type="float" office:value="94156.91" table:style-name="ce9">
            <text:p>94.156,9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230.4" table:style-name="ce11">
            <text:p>-16.230,40</text:p>
          </table:table-cell>
          <table:table-cell office:value-type="float" office:value="-1048.72" table:style-name="ce11">
            <text:p>-1.048,72</text:p>
          </table:table-cell>
          <table:table-cell office:value-type="float" office:value="0" table:style-name="ce12">
            <text:p>0,00</text:p>
          </table:table-cell>
          <table:table-cell office:value-type="float" office:value="-18935.900000000001" table:style-name="ce11">
            <text:p>-18.935,90</text:p>
          </table:table-cell>
          <table:table-cell office:value-type="float" office:value="75221.009999999995" table:style-name="ce9">
            <text:p>75.221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3571.03" table:style-name="ce9">
            <text:p>3.571,03</text:p>
          </table:table-cell>
          <table:table-cell office:value-type="float" office:value="105101.92" table:number-columns-spanned="2" table:number-rows-spanned="1" table:style-name="ce26">
            <text:p>105.101,92</text:p>
          </table:table-cell>
          <table:covered-table-cell/>
          <table:table-cell office:value-type="float" office:value="14583.39" table:style-name="ce9">
            <text:p>14.583,39</text:p>
          </table:table-cell>
          <table:table-cell office:value-type="float" office:value="198384.56" table:style-name="ce9">
            <text:p>198.384,56</text:p>
          </table:table-cell>
          <table:table-cell office:value-type="float" office:value="-5393.06" table:style-name="ce11">
            <text:p>-5.393,06</text:p>
          </table:table-cell>
          <table:table-cell office:value-type="float" office:value="-14778.22" table:style-name="ce11">
            <text:p>-14.778,22</text:p>
          </table:table-cell>
          <table:table-cell office:value-type="float" office:value="-4824.3500000000004" table:style-name="ce11">
            <text:p>-4.824,35</text:p>
          </table:table-cell>
          <table:table-cell office:value-type="float" office:value="0" table:style-name="ce12">
            <text:p>0,00</text:p>
          </table:table-cell>
          <table:table-cell office:value-type="float" office:value="-24995.63" table:style-name="ce11">
            <text:p>-24.995,63</text:p>
          </table:table-cell>
          <table:table-cell office:value-type="float" office:value="173388.93" table:style-name="ce9">
            <text:p>173.388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VANDA MARIA FERREIRA</text:p>
          </table:table-cell>
          <table:table-cell office:value-type="float" office:value="22328.06" table:style-name="ce9">
            <text:p>22.328,06</text:p>
          </table:table-cell>
          <table:table-cell office:value-type="float" office:value="5688.99" table:style-name="ce9">
            <text:p>5.688,99</text:p>
          </table:table-cell>
          <table:table-cell office:value-type="float" office:value="35462.22" table:style-name="ce9">
            <text:p>35.462,22</text:p>
          </table:table-cell>
          <table:table-cell office:value-type="float" office:value="2933.39" table:style-name="ce9">
            <text:p>2.933,39</text:p>
          </table:table-cell>
          <table:table-cell table:number-columns-spanned="2" table:number-rows-spanned="1" table:style-name="ce25"/>
          <table:covered-table-cell/>
          <table:table-cell office:value-type="float" office:value="29330.47" table:style-name="ce9">
            <text:p>29.330,47</text:p>
          </table:table-cell>
          <table:table-cell office:value-type="float" office:value="95743.13" table:style-name="ce9">
            <text:p>95.743,13</text:p>
          </table:table-cell>
          <table:table-cell office:value-type="float" office:value="-11377.98" table:style-name="ce11">
            <text:p>-11.377,98</text:p>
          </table:table-cell>
          <table:table-cell office:value-type="float" office:value="-18610.509999999998" table:style-name="ce11">
            <text:p>-18.610,51</text:p>
          </table:table-cell>
          <table:table-cell office:value-type="float" office:value="-4176.68" table:style-name="ce11">
            <text:p>-4.176,68</text:p>
          </table:table-cell>
          <table:table-cell office:value-type="float" office:value="-2079.27" table:style-name="ce11">
            <text:p>-2.079,27</text:p>
          </table:table-cell>
          <table:table-cell office:value-type="float" office:value="-36244.44" table:style-name="ce11">
            <text:p>-36.244,44</text:p>
          </table:table-cell>
          <table:table-cell office:value-type="float" office:value="59498.69" table:style-name="ce9">
            <text:p>59.498,6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10"/>
          <table:table-cell office:value-type="float" office:value="32004.65" table:style-name="ce9">
            <text:p>32.004,65</text:p>
          </table:table-cell>
          <table:table-cell office:value-type="float" office:value="3955.35" table:style-name="ce9">
            <text:p>3.955,35</text:p>
          </table:table-cell>
          <table:table-cell office:value-type="float" office:value="336.89" table:number-columns-spanned="2" table:number-rows-spanned="1" table:style-name="ce27">
            <text:p>336,89</text:p>
          </table:table-cell>
          <table:covered-table-cell/>
          <table:table-cell office:value-type="float" office:value="14141.22" table:style-name="ce9">
            <text:p>14.141,22</text:p>
          </table:table-cell>
          <table:table-cell office:value-type="float" office:value="50438.11" table:style-name="ce9">
            <text:p>50.438,1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3981.65" table:style-name="ce11">
            <text:p>-13.981,65</text:p>
          </table:table-cell>
          <table:table-cell office:value-type="float" office:value="-332.96" table:style-name="ce14">
            <text:p>-332,96</text:p>
          </table:table-cell>
          <table:table-cell office:value-type="float" office:value="0" table:style-name="ce12">
            <text:p>0,00</text:p>
          </table:table-cell>
          <table:table-cell office:value-type="float" office:value="-15971.39" table:style-name="ce11">
            <text:p>-15.971,39</text:p>
          </table:table-cell>
          <table:table-cell office:value-type="float" office:value="34466.720000000001" table:style-name="ce9">
            <text:p>34.466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40964.720000000001" table:style-name="ce9">
            <text:p>40.964,72</text:p>
          </table:table-cell>
          <table:table-cell table:number-columns-repeated="2" table:style-name="ce10"/>
          <table:table-cell office:value-type="float" office:value="3185" table:style-name="ce9">
            <text:p>3.185,00</text:p>
          </table:table-cell>
          <table:table-cell office:value-type="float" office:value="217837.52" table:number-columns-spanned="2" table:number-rows-spanned="1" table:style-name="ce26">
            <text:p>217.837,52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278831.78999999998" table:style-name="ce9">
            <text:p>278.831,79</text:p>
          </table:table-cell>
          <table:table-cell office:value-type="float" office:value="-18416.669999999998" table:style-name="ce11">
            <text:p>-18.416,67</text:p>
          </table:table-cell>
          <table:table-cell office:value-type="float" office:value="-5926.65" table:style-name="ce11">
            <text:p>-5.926,65</text:p>
          </table:table-cell>
          <table:table-cell office:value-type="float" office:value="-2585.2399999999998" table:style-name="ce11">
            <text:p>-2.585,24</text:p>
          </table:table-cell>
          <table:table-cell office:value-type="float" office:value="0" table:style-name="ce12">
            <text:p>0,00</text:p>
          </table:table-cell>
          <table:table-cell office:value-type="float" office:value="-26928.560000000001" table:style-name="ce11">
            <text:p>-26.928,56</text:p>
          </table:table-cell>
          <table:table-cell office:value-type="float" office:value="251903.23" table:style-name="ce9">
            <text:p>251.903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40964.720000000001" table:style-name="ce9">
            <text:p>40.964,72</text:p>
          </table:table-cell>
          <table:table-cell table:number-columns-repeated="2" table:style-name="ce10"/>
          <table:table-cell office:value-type="float" office:value="3185" table:style-name="ce9">
            <text:p>3.185,00</text:p>
          </table:table-cell>
          <table:table-cell office:value-type="float" office:value="217837.52" table:number-columns-spanned="2" table:number-rows-spanned="1" table:style-name="ce26">
            <text:p>217.837,52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278831.78999999998" table:style-name="ce9">
            <text:p>278.831,79</text:p>
          </table:table-cell>
          <table:table-cell office:value-type="float" office:value="-18416.669999999998" table:style-name="ce11">
            <text:p>-18.416,67</text:p>
          </table:table-cell>
          <table:table-cell office:value-type="float" office:value="-19077.43" table:style-name="ce11">
            <text:p>-19.077,43</text:p>
          </table:table-cell>
          <table:table-cell office:value-type="float" office:value="-2585.2399999999998" table:style-name="ce11">
            <text:p>-2.585,24</text:p>
          </table:table-cell>
          <table:table-cell office:value-type="float" office:value="0" table:style-name="ce12">
            <text:p>0,00</text:p>
          </table:table-cell>
          <table:table-cell office:value-type="float" office:value="-40079.339999999997" table:style-name="ce11">
            <text:p>-40.079,34</text:p>
          </table:table-cell>
          <table:table-cell office:value-type="float" office:value="238752.45" table:style-name="ce9">
            <text:p>238.752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office:value-type="float" office:value="41439.11" table:style-name="ce9">
            <text:p>41.439,11</text:p>
          </table:table-cell>
          <table:table-cell table:style-name="ce10"/>
          <table:table-cell office:value-type="float" office:value="33689.11" table:style-name="ce9">
            <text:p>33.689,11</text:p>
          </table:table-cell>
          <table:table-cell office:value-type="float" office:value="5860.02" table:style-name="ce9">
            <text:p>5.860,02</text:p>
          </table:table-cell>
          <table:table-cell office:value-type="float" office:value="26202.639999999999" table:number-columns-spanned="2" table:number-rows-spanned="1" table:style-name="ce26">
            <text:p>26.202,64</text:p>
          </table:table-cell>
          <table:covered-table-cell/>
          <table:table-cell office:value-type="float" office:value="16844.55" table:style-name="ce9">
            <text:p>16.844,55</text:p>
          </table:table-cell>
          <table:table-cell office:value-type="float" office:value="124035.43" table:style-name="ce9">
            <text:p>124.035,43</text:p>
          </table:table-cell>
          <table:table-cell office:value-type="float" office:value="-10704.2" table:style-name="ce11">
            <text:p>-10.704,20</text:p>
          </table:table-cell>
          <table:table-cell office:value-type="float" office:value="-15439.8" table:style-name="ce11">
            <text:p>-15.439,80</text:p>
          </table:table-cell>
          <table:table-cell office:value-type="float" office:value="-10819.93" table:style-name="ce11">
            <text:p>-10.819,93</text:p>
          </table:table-cell>
          <table:table-cell office:value-type="float" office:value="0" table:style-name="ce12">
            <text:p>0,00</text:p>
          </table:table-cell>
          <table:table-cell office:value-type="float" office:value="-36963.93" table:style-name="ce11">
            <text:p>-36.963,93</text:p>
          </table:table-cell>
          <table:table-cell office:value-type="float" office:value="87071.5" table:style-name="ce9">
            <text:p>87.071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9">
            <text:p>18.701,52</text:p>
          </table:table-cell>
          <table:table-cell office:value-type="float" office:value="3201.51" table:style-name="ce9">
            <text:p>3.201,51</text:p>
          </table:table-cell>
          <table:table-cell office:value-type="float" office:value="1939.89" table:style-name="ce9">
            <text:p>1.939,89</text:p>
          </table:table-cell>
          <table:table-cell office:value-type="float" office:value="4647.1400000000003" table:style-name="ce9">
            <text:p>4.647,14</text:p>
          </table:table-cell>
          <table:table-cell office:value-type="float" office:value="7947.64" table:number-columns-spanned="2" table:number-rows-spanned="1" table:style-name="ce26">
            <text:p>7.947,64</text:p>
          </table:table-cell>
          <table:covered-table-cell/>
          <table:table-cell office:value-type="float" office:value="23842.92" table:style-name="ce9">
            <text:p>23.842,92</text:p>
          </table:table-cell>
          <table:table-cell office:value-type="float" office:value="60280.62" table:style-name="ce9">
            <text:p>60.280,62</text:p>
          </table:table-cell>
          <table:table-cell office:value-type="float" office:value="-6344.02" table:style-name="ce11">
            <text:p>-6.344,02</text:p>
          </table:table-cell>
          <table:table-cell office:value-type="float" office:value="-10477.290000000001" table:style-name="ce11">
            <text:p>-10.477,29</text:p>
          </table:table-cell>
          <table:table-cell office:value-type="float" office:value="-2436.89" table:style-name="ce11">
            <text:p>-2.436,89</text:p>
          </table:table-cell>
          <table:table-cell office:value-type="float" office:value="0" table:style-name="ce12">
            <text:p>0,00</text:p>
          </table:table-cell>
          <table:table-cell office:value-type="float" office:value="-19258.2" table:style-name="ce11">
            <text:p>-19.258,20</text:p>
          </table:table-cell>
          <table:table-cell office:value-type="float" office:value="41022.42" table:style-name="ce9">
            <text:p>41.022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858.76" table:style-name="ce9">
            <text:p>11.858,76</text:p>
          </table:table-cell>
          <table:table-cell office:value-type="float" office:value="10091.27" table:style-name="ce9">
            <text:p>10.091,27</text:p>
          </table:table-cell>
          <table:table-cell office:value-type="float" office:value="7398.87" table:style-name="ce9">
            <text:p>7.398,87</text:p>
          </table:table-cell>
          <table:table-cell office:value-type="float" office:value="3991.09" table:style-name="ce9">
            <text:p>3.991,09</text:p>
          </table:table-cell>
          <table:table-cell table:number-columns-spanned="2" table:number-rows-spanned="1" table:style-name="ce25"/>
          <table:covered-table-cell/>
          <table:table-cell office:value-type="float" office:value="16111.53" table:style-name="ce9">
            <text:p>16.111,53</text:p>
          </table:table-cell>
          <table:table-cell office:value-type="float" office:value="49451.519999999997" table:style-name="ce9">
            <text:p>49.451,52</text:p>
          </table:table-cell>
          <table:table-cell office:value-type="float" office:value="-5429.32" table:style-name="ce11">
            <text:p>-5.429,32</text:p>
          </table:table-cell>
          <table:table-cell office:value-type="float" office:value="-12917.73" table:style-name="ce11">
            <text:p>-12.917,73</text:p>
          </table:table-cell>
          <table:table-cell office:value-type="float" office:value="-3765.79" table:style-name="ce11">
            <text:p>-3.765,79</text:p>
          </table:table-cell>
          <table:table-cell office:value-type="float" office:value="0" table:style-name="ce12">
            <text:p>0,00</text:p>
          </table:table-cell>
          <table:table-cell office:value-type="float" office:value="-22112.84" table:style-name="ce11">
            <text:p>-22.112,84</text:p>
          </table:table-cell>
          <table:table-cell office:value-type="float" office:value="27338.68" table:style-name="ce9">
            <text:p>27.338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30.85" table:style-name="ce9">
            <text:p>11.730,85</text:p>
          </table:table-cell>
          <table:table-cell office:value-type="float" office:value="2359.12" table:style-name="ce9">
            <text:p>2.359,12</text:p>
          </table:table-cell>
          <table:table-cell office:value-type="float" office:value="1185.05" table:style-name="ce9">
            <text:p>1.185,05</text:p>
          </table:table-cell>
          <table:table-cell office:value-type="float" office:value="3735.33" table:style-name="ce9">
            <text:p>3.735,33</text:p>
          </table:table-cell>
          <table:table-cell office:value-type="float" office:value="5091.67" table:number-columns-spanned="2" table:number-rows-spanned="1" table:style-name="ce26">
            <text:p>5.091,67</text:p>
          </table:table-cell>
          <table:covered-table-cell/>
          <table:table-cell office:value-type="float" office:value="15251.27" table:style-name="ce9">
            <text:p>15.251,27</text:p>
          </table:table-cell>
          <table:table-cell office:value-type="float" office:value="39353.29" table:style-name="ce9">
            <text:p>39.353,29</text:p>
          </table:table-cell>
          <table:table-cell office:value-type="float" office:value="-3734.36" table:style-name="ce11">
            <text:p>-3.734,36</text:p>
          </table:table-cell>
          <table:table-cell office:value-type="float" office:value="-5704.28" table:style-name="ce11">
            <text:p>-5.704,28</text:p>
          </table:table-cell>
          <table:table-cell office:value-type="float" office:value="-3422.7" table:style-name="ce11">
            <text:p>-3.422,70</text:p>
          </table:table-cell>
          <table:table-cell office:value-type="float" office:value="0" table:style-name="ce12">
            <text:p>0,00</text:p>
          </table:table-cell>
          <table:table-cell office:value-type="float" office:value="-12861.34" table:style-name="ce11">
            <text:p>-12.861,34</text:p>
          </table:table-cell>
          <table:table-cell office:value-type="float" office:value="26491.95" table:style-name="ce9">
            <text:p>26.491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948.06" table:style-name="ce9">
            <text:p>1.948,06</text:p>
          </table:table-cell>
          <table:table-cell table:number-columns-spanned="2" table:number-rows-spanned="1" table:style-name="ce25"/>
          <table:covered-table-cell/>
          <table:table-cell office:value-type="float" office:value="6847.23" table:style-name="ce9">
            <text:p>6.847,23</text:p>
          </table:table-cell>
          <table:table-cell office:value-type="float" office:value="22537.26" table:style-name="ce9">
            <text:p>22.537,26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991.5200000000004" table:style-name="ce11">
            <text:p>-4.991,52</text:p>
          </table:table-cell>
          <table:table-cell office:value-type="float" office:value="-863.95" table:style-name="ce14">
            <text:p>-863,95</text:p>
          </table:table-cell>
          <table:table-cell office:value-type="float" office:value="0" table:style-name="ce12">
            <text:p>0,00</text:p>
          </table:table-cell>
          <table:table-cell office:value-type="float" office:value="-8865.81" table:style-name="ce11">
            <text:p>-8.865,81</text:p>
          </table:table-cell>
          <table:table-cell office:value-type="float" office:value="13671.45" table:style-name="ce9">
            <text:p>13.671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408.58" table:style-name="ce13">
            <text:p>408,58</text:p>
          </table:table-cell>
          <table:table-cell office:value-type="float" office:value="2097.2399999999998" table:style-name="ce9">
            <text:p>2.097,24</text:p>
          </table:table-cell>
          <table:table-cell office:value-type="float" office:value="3388.25" table:style-name="ce9">
            <text:p>3.388,25</text:p>
          </table:table-cell>
          <table:table-cell office:value-type="float" office:value="11388.11" table:number-columns-spanned="2" table:number-rows-spanned="1" table:style-name="ce26">
            <text:p>11.388,11</text:p>
          </table:table-cell>
          <table:covered-table-cell/>
          <table:table-cell office:value-type="float" office:value="14295.9" table:style-name="ce9">
            <text:p>14.295,90</text:p>
          </table:table-cell>
          <table:table-cell office:value-type="float" office:value="43475.15" table:style-name="ce9">
            <text:p>43.475,15</text:p>
          </table:table-cell>
          <table:table-cell office:value-type="float" office:value="-1599.5" table:style-name="ce11">
            <text:p>-1.599,50</text:p>
          </table:table-cell>
          <table:table-cell office:value-type="float" office:value="-7694.52" table:style-name="ce11">
            <text:p>-7.694,52</text:p>
          </table:table-cell>
          <table:table-cell office:value-type="float" office:value="-3292.62" table:style-name="ce11">
            <text:p>-3.292,62</text:p>
          </table:table-cell>
          <table:table-cell office:value-type="float" office:value="0" table:style-name="ce12">
            <text:p>0,00</text:p>
          </table:table-cell>
          <table:table-cell office:value-type="float" office:value="-12586.64" table:style-name="ce11">
            <text:p>-12.586,64</text:p>
          </table:table-cell>
          <table:table-cell office:value-type="float" office:value="30888.51" table:style-name="ce9">
            <text:p>30.888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954.689999999999" table:style-name="ce9">
            <text:p>17.954,69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2171.9899999999998" table:style-name="ce9">
            <text:p>2.171,99</text:p>
          </table:table-cell>
          <table:table-cell office:value-type="float" office:value="1970.83" table:number-columns-spanned="2" table:number-rows-spanned="1" table:style-name="ce26">
            <text:p>1.970,83</text:p>
          </table:table-cell>
          <table:covered-table-cell/>
          <table:table-cell office:value-type="float" office:value="10580.01" table:style-name="ce9">
            <text:p>10.580,01</text:p>
          </table:table-cell>
          <table:table-cell office:value-type="float" office:value="34056.589999999997" table:style-name="ce9">
            <text:p>34.056,59</text:p>
          </table:table-cell>
          <table:table-cell office:value-type="float" office:value="-5044.59" table:style-name="ce11">
            <text:p>-5.044,59</text:p>
          </table:table-cell>
          <table:table-cell office:value-type="float" office:value="-8157.16" table:style-name="ce11">
            <text:p>-8.157,16</text:p>
          </table:table-cell>
          <table:table-cell office:value-type="float" office:value="-129.07" table:style-name="ce14">
            <text:p>-129,07</text:p>
          </table:table-cell>
          <table:table-cell office:value-type="float" office:value="0" table:style-name="ce12">
            <text:p>0,00</text:p>
          </table:table-cell>
          <table:table-cell office:value-type="float" office:value="-13330.82" table:style-name="ce11">
            <text:p>-13.330,82</text:p>
          </table:table-cell>
          <table:table-cell office:value-type="float" office:value="20725.77" table:style-name="ce9">
            <text:p>20.725,7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750.97" table:style-name="ce9">
            <text:p>3.750,97</text:p>
          </table:table-cell>
          <table:table-cell office:value-type="float" office:value="4678.1499999999996" table:number-columns-spanned="2" table:number-rows-spanned="1" table:style-name="ce26">
            <text:p>4.678,15</text:p>
          </table:table-cell>
          <table:covered-table-cell/>
          <table:table-cell office:value-type="float" office:value="14333.26" table:style-name="ce9">
            <text:p>14.333,26</text:p>
          </table:table-cell>
          <table:table-cell office:value-type="float" office:value="36796.839999999997" table:style-name="ce9">
            <text:p>36.796,8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575.94" table:style-name="ce11">
            <text:p>-5.575,94</text:p>
          </table:table-cell>
          <table:table-cell office:value-type="float" office:value="-1611.73" table:style-name="ce11">
            <text:p>-1.611,73</text:p>
          </table:table-cell>
          <table:table-cell office:value-type="float" office:value="0" table:style-name="ce12">
            <text:p>0,00</text:p>
          </table:table-cell>
          <table:table-cell office:value-type="float" office:value="-8844.4500000000007" table:style-name="ce11">
            <text:p>-8.844,45</text:p>
          </table:table-cell>
          <table:table-cell office:value-type="float" office:value="27952.39" table:style-name="ce9">
            <text:p>27.952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3992.68" table:style-name="ce9">
            <text:p>3.992,68</text:p>
          </table:table-cell>
          <table:table-cell office:value-type="float" office:value="646.63" table:number-columns-spanned="2" table:number-rows-spanned="1" table:style-name="ce27">
            <text:p>646,63</text:p>
          </table:table-cell>
          <table:covered-table-cell/>
          <table:table-cell office:value-type="float" office:value="1939.89" table:style-name="ce9">
            <text:p>1.939,89</text:p>
          </table:table-cell>
          <table:table-cell office:value-type="float" office:value="8519.09" table:style-name="ce9">
            <text:p>8.519,09</text:p>
          </table:table-cell>
          <table:table-cell table:number-columns-repeated="2" table:style-name="ce10"/>
          <table:table-cell office:value-type="float" office:value="-1381.7" table:style-name="ce11">
            <text:p>-1.381,70</text:p>
          </table:table-cell>
          <table:table-cell office:value-type="float" office:value="0" table:style-name="ce12">
            <text:p>0,00</text:p>
          </table:table-cell>
          <table:table-cell office:value-type="float" office:value="-1381.7" table:style-name="ce11">
            <text:p>-1.381,70</text:p>
          </table:table-cell>
          <table:table-cell office:value-type="float" office:value="7137.39" table:style-name="ce9">
            <text:p>7.137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493.38" table:style-name="ce9">
            <text:p>11.493,38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500.62" table:style-name="ce9">
            <text:p>2.500,62</text:p>
          </table:table-cell>
          <table:table-cell office:value-type="float" office:value="4226.1400000000003" table:number-columns-spanned="2" table:number-rows-spanned="1" table:style-name="ce26">
            <text:p>4.226,14</text:p>
          </table:table-cell>
          <table:covered-table-cell/>
          <table:table-cell office:value-type="float" office:value="12654.68" table:style-name="ce9">
            <text:p>12.654,68</text:p>
          </table:table-cell>
          <table:table-cell office:value-type="float" office:value="32059.87" table:style-name="ce9">
            <text:p>32.059,87</text:p>
          </table:table-cell>
          <table:table-cell office:value-type="float" office:value="-2907.04" table:style-name="ce11">
            <text:p>-2.907,04</text:p>
          </table:table-cell>
          <table:table-cell office:value-type="float" office:value="-4602.79" table:style-name="ce11">
            <text:p>-4.602,79</text:p>
          </table:table-cell>
          <table:table-cell office:value-type="float" office:value="-845.4" table:style-name="ce14">
            <text:p>-845,40</text:p>
          </table:table-cell>
          <table:table-cell office:value-type="float" office:value="0" table:style-name="ce12">
            <text:p>0,00</text:p>
          </table:table-cell>
          <table:table-cell office:value-type="float" office:value="-8355.23" table:style-name="ce11">
            <text:p>-8.355,23</text:p>
          </table:table-cell>
          <table:table-cell office:value-type="float" office:value="23704.639999999999" table:style-name="ce9">
            <text:p>23.704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9">
            <text:p>18.701,52</text:p>
          </table:table-cell>
          <table:table-cell office:value-type="float" office:value="6347.79" table:style-name="ce9">
            <text:p>6.347,79</text:p>
          </table:table-cell>
          <table:table-cell office:value-type="float" office:value="1379.07" table:style-name="ce9">
            <text:p>1.379,07</text:p>
          </table:table-cell>
          <table:table-cell office:value-type="float" office:value="5285.26" table:style-name="ce9">
            <text:p>5.285,26</text:p>
          </table:table-cell>
          <table:table-cell table:number-columns-spanned="2" table:number-rows-spanned="1" table:style-name="ce25"/>
          <table:covered-table-cell/>
          <table:table-cell office:value-type="float" office:value="13214.18" table:style-name="ce9">
            <text:p>13.214,18</text:p>
          </table:table-cell>
          <table:table-cell office:value-type="float" office:value="44927.82" table:style-name="ce9">
            <text:p>44.927,82</text:p>
          </table:table-cell>
          <table:table-cell office:value-type="float" office:value="-1433.75" table:style-name="ce11">
            <text:p>-1.433,75</text:p>
          </table:table-cell>
          <table:table-cell office:value-type="float" office:value="-12194.06" table:style-name="ce11">
            <text:p>-12.194,06</text:p>
          </table:table-cell>
          <table:table-cell office:value-type="float" office:value="-3365.51" table:style-name="ce11">
            <text:p>-3.365,51</text:p>
          </table:table-cell>
          <table:table-cell office:value-type="float" office:value="0" table:style-name="ce12">
            <text:p>0,00</text:p>
          </table:table-cell>
          <table:table-cell office:value-type="float" office:value="-16993.32" table:style-name="ce11">
            <text:p>-16.993,32</text:p>
          </table:table-cell>
          <table:table-cell office:value-type="float" office:value="27934.5" table:style-name="ce9">
            <text:p>27.934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3" table:style-name="ce10"/>
          <table:table-cell office:value-type="float" office:value="1037.98" table:style-name="ce9">
            <text:p>1.037,98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1037.98" table:style-name="ce9">
            <text:p>1.037,98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037.98" table:style-name="ce9">
            <text:p>1.037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22247.02" table:style-name="ce9">
            <text:p>22.247,02</text:p>
          </table:table-cell>
          <table:table-cell table:number-columns-repeated="2" table:style-name="ce10"/>
          <table:table-cell office:value-type="float" office:value="3278.67" table:style-name="ce9">
            <text:p>3.278,67</text:p>
          </table:table-cell>
          <table:table-cell table:number-columns-spanned="2" table:number-rows-spanned="1" table:style-name="ce25"/>
          <table:covered-table-cell/>
          <table:table-cell office:value-type="float" office:value="11447.49" table:style-name="ce9">
            <text:p>11.447,49</text:p>
          </table:table-cell>
          <table:table-cell office:value-type="float" office:value="36973.18" table:style-name="ce9">
            <text:p>36.973,1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937.26" table:style-name="ce11">
            <text:p>-9.937,26</text:p>
          </table:table-cell>
          <table:table-cell office:value-type="float" office:value="-2821.86" table:style-name="ce11">
            <text:p>-2.821,86</text:p>
          </table:table-cell>
          <table:table-cell office:value-type="float" office:value="0" table:style-name="ce12">
            <text:p>0,00</text:p>
          </table:table-cell>
          <table:table-cell office:value-type="float" office:value="-14415.9" table:style-name="ce11">
            <text:p>-14.415,90</text:p>
          </table:table-cell>
          <table:table-cell office:value-type="float" office:value="22557.279999999999" table:style-name="ce9">
            <text:p>22.557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958.84" table:style-name="ce9">
            <text:p>3.958,84</text:p>
          </table:table-cell>
          <table:table-cell table:number-columns-spanned="2" table:number-rows-spanned="1" table:style-name="ce25"/>
          <table:covered-table-cell/>
          <table:table-cell office:value-type="float" office:value="10896.03" table:style-name="ce9">
            <text:p>10.896,03</text:p>
          </table:table-cell>
          <table:table-cell office:value-type="float" office:value="36158.620000000003" table:style-name="ce9">
            <text:p>36.158,6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418.4599999999991" table:style-name="ce11">
            <text:p>-9.418,46</text:p>
          </table:table-cell>
          <table:table-cell office:value-type="float" office:value="-1164.5" table:style-name="ce11">
            <text:p>-1.164,50</text:p>
          </table:table-cell>
          <table:table-cell office:value-type="float" office:value="0" table:style-name="ce12">
            <text:p>0,00</text:p>
          </table:table-cell>
          <table:table-cell office:value-type="float" office:value="-12239.74" table:style-name="ce11">
            <text:p>-12.239,74</text:p>
          </table:table-cell>
          <table:table-cell office:value-type="float" office:value="23918.880000000001" table:style-name="ce9">
            <text:p>23.918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2235.46" table:style-name="ce9">
            <text:p>2.235,46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5067.67" table:style-name="ce9">
            <text:p>5.067,67</text:p>
          </table:table-cell>
          <table:table-cell office:value-type="float" office:value="3082.81" table:number-columns-spanned="2" table:number-rows-spanned="1" table:style-name="ce26">
            <text:p>3.082,81</text:p>
          </table:table-cell>
          <table:covered-table-cell/>
          <table:table-cell office:value-type="float" office:value="2801.65" table:style-name="ce9">
            <text:p>2.801,65</text:p>
          </table:table-cell>
          <table:table-cell office:value-type="float" office:value="15419.97" table:style-name="ce9">
            <text:p>15.419,97</text:p>
          </table:table-cell>
          <table:table-cell office:value-type="float" office:value="-625.91999999999996" table:style-name="ce14">
            <text:p>-625,92</text:p>
          </table:table-cell>
          <table:table-cell office:value-type="float" office:value="-1230.1400000000001" table:style-name="ce11">
            <text:p>-1.230,14</text:p>
          </table:table-cell>
          <table:table-cell office:value-type="float" office:value="-2118.34" table:style-name="ce11">
            <text:p>-2.118,34</text:p>
          </table:table-cell>
          <table:table-cell office:value-type="float" office:value="0" table:style-name="ce12">
            <text:p>0,00</text:p>
          </table:table-cell>
          <table:table-cell office:value-type="float" office:value="-3974.4" table:style-name="ce11">
            <text:p>-3.974,40</text:p>
          </table:table-cell>
          <table:table-cell office:value-type="float" office:value="11445.57" table:style-name="ce9">
            <text:p>11.445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2088.67" table:style-name="ce9">
            <text:p>2.088,67</text:p>
          </table:table-cell>
          <table:table-cell table:number-columns-spanned="2" table:number-rows-spanned="1" table:style-name="ce25"/>
          <table:covered-table-cell/>
          <table:table-cell office:value-type="float" office:value="969.94" table:style-name="ce12">
            <text:p>969,94</text:p>
          </table:table-cell>
          <table:table-cell office:value-type="float" office:value="4998.5" table:style-name="ce9">
            <text:p>4.998,50</text:p>
          </table:table-cell>
          <table:table-cell table:style-name="ce10"/>
          <table:table-cell office:value-type="float" office:value="-5.4" table:style-name="ce15">
            <text:p>-5,40</text:p>
          </table:table-cell>
          <table:table-cell office:value-type="float" office:value="-1353.63" table:style-name="ce11">
            <text:p>-1.353,63</text:p>
          </table:table-cell>
          <table:table-cell office:value-type="float" office:value="0" table:style-name="ce12">
            <text:p>0,00</text:p>
          </table:table-cell>
          <table:table-cell office:value-type="float" office:value="-1359.03" table:style-name="ce11">
            <text:p>-1.359,03</text:p>
          </table:table-cell>
          <table:table-cell office:value-type="float" office:value="3639.47" table:style-name="ce9">
            <text:p>3.639,4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9">
            <text:p>11.754,59</text:p>
          </table:table-cell>
          <table:table-cell office:value-type="float" office:value="4019.25" table:style-name="ce9">
            <text:p>4.019,25</text:p>
          </table:table-cell>
          <table:table-cell office:value-type="float" office:value="1939.89" table:style-name="ce9">
            <text:p>1.939,89</text:p>
          </table:table-cell>
          <table:table-cell office:value-type="float" office:value="6811.31" table:style-name="ce9">
            <text:p>6.811,31</text:p>
          </table:table-cell>
          <table:table-cell office:value-type="float" office:value="5904.58" table:number-columns-spanned="2" table:number-rows-spanned="1" table:style-name="ce26">
            <text:p>5.904,58</text:p>
          </table:table-cell>
          <table:covered-table-cell/>
          <table:table-cell office:value-type="float" office:value="16810.48" table:style-name="ce9">
            <text:p>16.810,48</text:p>
          </table:table-cell>
          <table:table-cell office:value-type="float" office:value="47240.1" table:style-name="ce9">
            <text:p>47.240,1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180.19" table:style-name="ce11">
            <text:p>-7.180,19</text:p>
          </table:table-cell>
          <table:table-cell office:value-type="float" office:value="-7061" table:style-name="ce11">
            <text:p>-7.061,00</text:p>
          </table:table-cell>
          <table:table-cell office:value-type="float" office:value="0" table:style-name="ce12">
            <text:p>0,00</text:p>
          </table:table-cell>
          <table:table-cell office:value-type="float" office:value="-15897.97" table:style-name="ce11">
            <text:p>-15.897,97</text:p>
          </table:table-cell>
          <table:table-cell office:value-type="float" office:value="31342.13" table:style-name="ce9">
            <text:p>31.342,1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572.63" table:style-name="ce9">
            <text:p>2.572,63</text:p>
          </table:table-cell>
          <table:table-cell office:value-type="float" office:value="1379.07" table:style-name="ce9">
            <text:p>1.379,07</text:p>
          </table:table-cell>
          <table:table-cell office:value-type="float" office:value="3248.26" table:style-name="ce9">
            <text:p>3.248,26</text:p>
          </table:table-cell>
          <table:table-cell table:number-columns-spanned="2" table:number-rows-spanned="1" table:style-name="ce25"/>
          <table:covered-table-cell/>
          <table:table-cell office:value-type="float" office:value="7793.77" table:style-name="ce9">
            <text:p>7.793,77</text:p>
          </table:table-cell>
          <table:table-cell office:value-type="float" office:value="26629.59" table:style-name="ce9">
            <text:p>26.629,59</text:p>
          </table:table-cell>
          <table:table-cell office:value-type="float" office:value="-3804.82" table:style-name="ce11">
            <text:p>-3.804,82</text:p>
          </table:table-cell>
          <table:table-cell office:value-type="float" office:value="-4848.92" table:style-name="ce11">
            <text:p>-4.848,92</text:p>
          </table:table-cell>
          <table:table-cell office:value-type="float" office:value="-1172.0899999999999" table:style-name="ce11">
            <text:p>-1.172,09</text:p>
          </table:table-cell>
          <table:table-cell office:value-type="float" office:value="0" table:style-name="ce12">
            <text:p>0,00</text:p>
          </table:table-cell>
          <table:table-cell office:value-type="float" office:value="-9825.83" table:style-name="ce11">
            <text:p>-9.825,83</text:p>
          </table:table-cell>
          <table:table-cell office:value-type="float" office:value="16803.759999999998" table:style-name="ce9">
            <text:p>16.803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317.29" table:style-name="ce9">
            <text:p>2.317,29</text:p>
          </table:table-cell>
          <table:table-cell table:style-name="ce10"/>
          <table:table-cell office:value-type="float" office:value="6774.96" table:style-name="ce9">
            <text:p>6.774,96</text:p>
          </table:table-cell>
          <table:table-cell office:value-type="float" office:value="4651.05" table:number-columns-spanned="2" table:number-rows-spanned="1" table:style-name="ce26">
            <text:p>4.651,05</text:p>
          </table:table-cell>
          <table:covered-table-cell/>
          <table:table-cell office:value-type="float" office:value="13953.15" table:style-name="ce9">
            <text:p>13.953,15</text:p>
          </table:table-cell>
          <table:table-cell office:value-type="float" office:value="39332.31" table:style-name="ce9">
            <text:p>39.332,31</text:p>
          </table:table-cell>
          <table:table-cell office:value-type="float" office:value="-1614.92" table:style-name="ce11">
            <text:p>-1.614,92</text:p>
          </table:table-cell>
          <table:table-cell office:value-type="float" office:value="-5170.6899999999996" table:style-name="ce11">
            <text:p>-5.170,69</text:p>
          </table:table-cell>
          <table:table-cell office:value-type="float" office:value="-4877.1099999999997" table:style-name="ce11">
            <text:p>-4.877,11</text:p>
          </table:table-cell>
          <table:table-cell office:value-type="float" office:value="0" table:style-name="ce12">
            <text:p>0,00</text:p>
          </table:table-cell>
          <table:table-cell office:value-type="float" office:value="-11662.72" table:style-name="ce11">
            <text:p>-11.662,72</text:p>
          </table:table-cell>
          <table:table-cell office:value-type="float" office:value="27669.59" table:style-name="ce9">
            <text:p>27.669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897.07" table:style-name="ce9">
            <text:p>11.897,07</text:p>
          </table:table-cell>
          <table:table-cell table:number-columns-repeated="2" table:style-name="ce10"/>
          <table:table-cell office:value-type="float" office:value="3223.19" table:style-name="ce9">
            <text:p>3.223,19</text:p>
          </table:table-cell>
          <table:table-cell office:value-type="float" office:value="3965.69" table:number-columns-spanned="2" table:number-rows-spanned="1" table:style-name="ce26">
            <text:p>3.965,69</text:p>
          </table:table-cell>
          <table:covered-table-cell/>
          <table:table-cell office:value-type="float" office:value="11920.82" table:style-name="ce9">
            <text:p>11.920,82</text:p>
          </table:table-cell>
          <table:table-cell office:value-type="float" office:value="31006.77" table:style-name="ce9">
            <text:p>31.006,77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086.05" table:style-name="ce11">
            <text:p>-4.086,05</text:p>
          </table:table-cell>
          <table:table-cell office:value-type="float" office:value="-1592.75" table:style-name="ce11">
            <text:p>-1.592,75</text:p>
          </table:table-cell>
          <table:table-cell office:value-type="float" office:value="0" table:style-name="ce12">
            <text:p>0,00</text:p>
          </table:table-cell>
          <table:table-cell office:value-type="float" office:value="-8689.14" table:style-name="ce11">
            <text:p>-8.689,14</text:p>
          </table:table-cell>
          <table:table-cell office:value-type="float" office:value="22317.63" table:style-name="ce9">
            <text:p>22.317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398.39" table:style-name="ce9">
            <text:p>11.398,39</text:p>
          </table:table-cell>
          <table:table-cell office:value-type="float" office:value="1680.14" table:style-name="ce9">
            <text:p>1.680,14</text:p>
          </table:table-cell>
          <table:table-cell office:value-type="float" office:value="1185.05" table:style-name="ce9">
            <text:p>1.185,05</text:p>
          </table:table-cell>
          <table:table-cell office:value-type="float" office:value="2787.37" table:style-name="ce9">
            <text:p>2.787,37</text:p>
          </table:table-cell>
          <table:table-cell office:value-type="float" office:value="4754.53" table:number-columns-spanned="2" table:number-rows-spanned="1" table:style-name="ce26">
            <text:p>4.754,53</text:p>
          </table:table-cell>
          <table:covered-table-cell/>
          <table:table-cell office:value-type="float" office:value="14263.58" table:style-name="ce9">
            <text:p>14.263,58</text:p>
          </table:table-cell>
          <table:table-cell office:value-type="float" office:value="36069.06" table:style-name="ce9">
            <text:p>36.069,06</text:p>
          </table:table-cell>
          <table:table-cell office:value-type="float" office:value="-3431.94" table:style-name="ce11">
            <text:p>-3.431,94</text:p>
          </table:table-cell>
          <table:table-cell office:value-type="float" office:value="-5449.18" table:style-name="ce11">
            <text:p>-5.449,18</text:p>
          </table:table-cell>
          <table:table-cell office:value-type="float" office:value="-5738.69" table:style-name="ce11">
            <text:p>-5.738,69</text:p>
          </table:table-cell>
          <table:table-cell office:value-type="float" office:value="0" table:style-name="ce12">
            <text:p>0,00</text:p>
          </table:table-cell>
          <table:table-cell office:value-type="float" office:value="-14619.81" table:style-name="ce11">
            <text:p>-14.619,81</text:p>
          </table:table-cell>
          <table:table-cell office:value-type="float" office:value="21449.25" table:style-name="ce9">
            <text:p>21.449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1967.98" table:style-name="ce9">
            <text:p>1.967,98</text:p>
          </table:table-cell>
          <table:table-cell table:style-name="ce10"/>
          <table:table-cell office:value-type="float" office:value="3735.33" table:style-name="ce9">
            <text:p>3.735,33</text:p>
          </table:table-cell>
          <table:table-cell table:number-columns-spanned="2" table:number-rows-spanned="1" table:style-name="ce25"/>
          <table:covered-table-cell/>
          <table:table-cell office:value-type="float" office:value="7355.05" table:style-name="ce9">
            <text:p>7.355,05</text:p>
          </table:table-cell>
          <table:table-cell office:value-type="float" office:value="24812.95" table:style-name="ce9">
            <text:p>24.812,95</text:p>
          </table:table-cell>
          <table:table-cell office:value-type="float" office:value="-3644.46" table:style-name="ce11">
            <text:p>-3.644,46</text:p>
          </table:table-cell>
          <table:table-cell office:value-type="float" office:value="-4733.71" table:style-name="ce11">
            <text:p>-4.733,71</text:p>
          </table:table-cell>
          <table:table-cell office:value-type="float" office:value="-2274.27" table:style-name="ce11">
            <text:p>-2.274,27</text:p>
          </table:table-cell>
          <table:table-cell office:value-type="float" office:value="0" table:style-name="ce12">
            <text:p>0,00</text:p>
          </table:table-cell>
          <table:table-cell office:value-type="float" office:value="-10652.44" table:style-name="ce11">
            <text:p>-10.652,44</text:p>
          </table:table-cell>
          <table:table-cell office:value-type="float" office:value="14160.51" table:style-name="ce9">
            <text:p>14.160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171.9899999999998" table:style-name="ce9">
            <text:p>2.171,99</text:p>
          </table:table-cell>
          <table:table-cell table:number-columns-spanned="2" table:number-rows-spanned="1" table:style-name="ce25"/>
          <table:covered-table-cell/>
          <table:table-cell office:value-type="float" office:value="6894.73" table:style-name="ce9">
            <text:p>6.894,73</text:p>
          </table:table-cell>
          <table:table-cell office:value-type="float" office:value="22856.19" table:style-name="ce9">
            <text:p>22.856,19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3942.34" table:style-name="ce11">
            <text:p>-3.942,34</text:p>
          </table:table-cell>
          <table:table-cell office:value-type="float" office:value="-1048.71" table:style-name="ce11">
            <text:p>-1.048,71</text:p>
          </table:table-cell>
          <table:table-cell office:value-type="float" office:value="0" table:style-name="ce12">
            <text:p>0,00</text:p>
          </table:table-cell>
          <table:table-cell office:value-type="float" office:value="-8001.39" table:style-name="ce11">
            <text:p>-8.001,39</text:p>
          </table:table-cell>
          <table:table-cell office:value-type="float" office:value="14854.8" table:style-name="ce9">
            <text:p>14.854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9454.349999999999" table:style-name="ce9">
            <text:p>19.454,35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817.65" table:style-name="ce9">
            <text:p>2.817,65</text:p>
          </table:table-cell>
          <table:table-cell table:number-columns-spanned="2" table:number-rows-spanned="1" table:style-name="ce25"/>
          <table:covered-table-cell/>
          <table:table-cell office:value-type="float" office:value="11082.39" table:style-name="ce9">
            <text:p>11.082,39</text:p>
          </table:table-cell>
          <table:table-cell office:value-type="float" office:value="35586.769999999997" table:style-name="ce9">
            <text:p>35.586,77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574.15" table:style-name="ce11">
            <text:p>-8.574,15</text:p>
          </table:table-cell>
          <table:table-cell office:value-type="float" office:value="-1122.95" table:style-name="ce11">
            <text:p>-1.122,95</text:p>
          </table:table-cell>
          <table:table-cell office:value-type="float" office:value="0" table:style-name="ce12">
            <text:p>0,00</text:p>
          </table:table-cell>
          <table:table-cell office:value-type="float" office:value="-15177.48" table:style-name="ce11">
            <text:p>-15.177,48</text:p>
          </table:table-cell>
          <table:table-cell office:value-type="float" office:value="20409.29" table:style-name="ce9">
            <text:p>20.409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3648.9" table:style-name="ce9">
            <text:p>3.648,90</text:p>
          </table:table-cell>
          <table:table-cell office:value-type="float" office:value="395.02" table:number-columns-spanned="2" table:number-rows-spanned="1" table:style-name="ce27">
            <text:p>395,02</text:p>
          </table:table-cell>
          <table:covered-table-cell/>
          <table:table-cell office:value-type="float" office:value="1185.05" table:style-name="ce9">
            <text:p>1.185,05</text:p>
          </table:table-cell>
          <table:table-cell office:value-type="float" office:value="6414.02" table:style-name="ce9">
            <text:p>6.414,02</text:p>
          </table:table-cell>
          <table:table-cell table:number-columns-repeated="2" table:style-name="ce10"/>
          <table:table-cell office:value-type="float" office:value="-1560.7" table:style-name="ce11">
            <text:p>-1.560,70</text:p>
          </table:table-cell>
          <table:table-cell office:value-type="float" office:value="0" table:style-name="ce12">
            <text:p>0,00</text:p>
          </table:table-cell>
          <table:table-cell office:value-type="float" office:value="-1560.7" table:style-name="ce11">
            <text:p>-1.560,70</text:p>
          </table:table-cell>
          <table:table-cell office:value-type="float" office:value="4853.32" table:style-name="ce9">
            <text:p>4.853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215.3000000000002" table:style-name="ce9">
            <text:p>2.215,30</text:p>
          </table:table-cell>
          <table:table-cell office:value-type="float" office:value="1939.89" table:style-name="ce9">
            <text:p>1.939,89</text:p>
          </table:table-cell>
          <table:table-cell office:value-type="float" office:value="3912.73" table:style-name="ce9">
            <text:p>3.912,73</text:p>
          </table:table-cell>
          <table:table-cell office:value-type="float" office:value="5350.75" table:number-columns-spanned="2" table:number-rows-spanned="1" table:style-name="ce26">
            <text:p>5.350,75</text:p>
          </table:table-cell>
          <table:covered-table-cell/>
          <table:table-cell office:value-type="float" office:value="16052.26" table:style-name="ce9">
            <text:p>16.052,26</text:p>
          </table:table-cell>
          <table:table-cell office:value-type="float" office:value="41368" table:style-name="ce9">
            <text:p>41.368,00</text:p>
          </table:table-cell>
          <table:table-cell office:value-type="float" office:value="-3726.08" table:style-name="ce11">
            <text:p>-3.726,08</text:p>
          </table:table-cell>
          <table:table-cell office:value-type="float" office:value="-6354.62" table:style-name="ce11">
            <text:p>-6.354,62</text:p>
          </table:table-cell>
          <table:table-cell office:value-type="float" office:value="-2485.2800000000002" table:style-name="ce11">
            <text:p>-2.485,28</text:p>
          </table:table-cell>
          <table:table-cell office:value-type="float" office:value="0" table:style-name="ce12">
            <text:p>0,00</text:p>
          </table:table-cell>
          <table:table-cell office:value-type="float" office:value="-12565.98" table:style-name="ce11">
            <text:p>-12.565,98</text:p>
          </table:table-cell>
          <table:table-cell office:value-type="float" office:value="28802.02" table:style-name="ce9">
            <text:p>28.802,0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EXANDRE PONCIAN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4" table:style-name="ce10"/>
          <table:table-cell office:value-type="float" office:value="1257.8" table:number-columns-spanned="2" table:number-rows-spanned="1" table:style-name="ce26">
            <text:p>1.257,80</text:p>
          </table:table-cell>
          <table:covered-table-cell/>
          <table:table-cell office:value-type="float" office:value="161.66" table:style-name="ce12">
            <text:p>161,66</text:p>
          </table:table-cell>
          <table:table-cell office:value-type="float" office:value="1419.46" table:style-name="ce9">
            <text:p>1.419,46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419.46" table:style-name="ce9">
            <text:p>1.419,4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951.81" table:style-name="ce9">
            <text:p>6.951,81</text:p>
          </table:table-cell>
          <table:table-cell table:number-columns-repeated="2" table:style-name="ce10"/>
          <table:table-cell office:value-type="float" office:value="275.93" table:style-name="ce13">
            <text:p>275,93</text:p>
          </table:table-cell>
          <table:table-cell table:number-columns-spanned="2" table:number-rows-spanned="1" table:style-name="ce25"/>
          <table:covered-table-cell/>
          <table:table-cell office:value-type="float" office:value="4634.55" table:style-name="ce9">
            <text:p>4.634,55</text:p>
          </table:table-cell>
          <table:table-cell office:value-type="float" office:value="11862.29" table:style-name="ce9">
            <text:p>11.862,29</text:p>
          </table:table-cell>
          <table:table-cell office:value-type="float" office:value="-1023.72" table:style-name="ce11">
            <text:p>-1.023,72</text:p>
          </table:table-cell>
          <table:table-cell office:value-type="float" office:value="-1803.26" table:style-name="ce11">
            <text:p>-1.803,26</text:p>
          </table:table-cell>
          <table:table-cell office:value-type="float" office:value="-240.61" table:style-name="ce14">
            <text:p>-240,61</text:p>
          </table:table-cell>
          <table:table-cell office:value-type="float" office:value="0" table:style-name="ce12">
            <text:p>0,00</text:p>
          </table:table-cell>
          <table:table-cell office:value-type="float" office:value="-3067.59" table:style-name="ce11">
            <text:p>-3.067,59</text:p>
          </table:table-cell>
          <table:table-cell office:value-type="float" office:value="8794.7000000000007" table:style-name="ce9">
            <text:p>8.794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office:value-type="float" office:value="631.61" table:style-name="ce13">
            <text:p>631,61</text:p>
          </table:table-cell>
          <table:table-cell table:number-columns-spanned="2" table:number-rows-spanned="1" table:style-name="ce25"/>
          <table:covered-table-cell/>
          <table:table-cell office:value-type="float" office:value="1116.19" table:style-name="ce9">
            <text:p>1.116,19</text:p>
          </table:table-cell>
          <table:table-cell office:value-type="float" office:value="3980.18" table:style-name="ce9">
            <text:p>3.980,18</text:p>
          </table:table-cell>
          <table:table-cell table:style-name="ce10"/>
          <table:table-cell office:value-type="float" office:value="-49.26" table:style-name="ce14">
            <text:p>-49,26</text:p>
          </table:table-cell>
          <table:table-cell office:value-type="float" office:value="-459.93" table:style-name="ce14">
            <text:p>-459,93</text:p>
          </table:table-cell>
          <table:table-cell office:value-type="float" office:value="0" table:style-name="ce12">
            <text:p>0,00</text:p>
          </table:table-cell>
          <table:table-cell office:value-type="float" office:value="-509.19" table:style-name="ce14">
            <text:p>-509,19</text:p>
          </table:table-cell>
          <table:table-cell office:value-type="float" office:value="3470.99" table:style-name="ce9">
            <text:p>3.470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975.12" table:style-name="ce9">
            <text:p>3.975,12</text:p>
          </table:table-cell>
          <table:table-cell office:value-type="float" office:value="4612.32" table:number-columns-spanned="2" table:number-rows-spanned="1" table:style-name="ce26">
            <text:p>4.612,32</text:p>
          </table:table-cell>
          <table:covered-table-cell/>
          <table:table-cell office:value-type="float" office:value="14010.22" table:style-name="ce9">
            <text:p>14.010,22</text:p>
          </table:table-cell>
          <table:table-cell office:value-type="float" office:value="36434.620000000003" table:style-name="ce9">
            <text:p>36.434,62</text:p>
          </table:table-cell>
          <table:table-cell office:value-type="float" office:value="-1552.44" table:style-name="ce11">
            <text:p>-1.552,44</text:p>
          </table:table-cell>
          <table:table-cell office:value-type="float" office:value="-5846.33" table:style-name="ce11">
            <text:p>-5.846,33</text:p>
          </table:table-cell>
          <table:table-cell office:value-type="float" office:value="-1881.22" table:style-name="ce11">
            <text:p>-1.881,22</text:p>
          </table:table-cell>
          <table:table-cell office:value-type="float" office:value="0" table:style-name="ce12">
            <text:p>0,00</text:p>
          </table:table-cell>
          <table:table-cell office:value-type="float" office:value="-9279.99" table:style-name="ce11">
            <text:p>-9.279,99</text:p>
          </table:table-cell>
          <table:table-cell office:value-type="float" office:value="27154.63" table:style-name="ce9">
            <text:p>27.154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IGN GRÁFICO E GESTÃO DE MÍDIAS SOCIAIS</text:p>
          </table:table-cell>
          <table:table-cell office:value-type="float" office:value="9709.08" table:style-name="ce9">
            <text:p>9.709,0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566" table:style-name="ce9">
            <text:p>1.566,00</text:p>
          </table:table-cell>
          <table:table-cell office:value-type="float" office:value="4077.15" table:number-columns-spanned="2" table:number-rows-spanned="1" table:style-name="ce26">
            <text:p>4.077,15</text:p>
          </table:table-cell>
          <table:covered-table-cell/>
          <table:table-cell office:value-type="float" office:value="5591.24" table:style-name="ce9">
            <text:p>5.591,24</text:p>
          </table:table-cell>
          <table:table-cell office:value-type="float" office:value="22883.360000000001" table:style-name="ce9">
            <text:p>22.883,3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905.49" table:style-name="ce11">
            <text:p>-4.905,49</text:p>
          </table:table-cell>
          <table:table-cell office:value-type="float" office:value="-509.22" table:style-name="ce14">
            <text:p>-509,22</text:p>
          </table:table-cell>
          <table:table-cell office:value-type="float" office:value="0" table:style-name="ce12">
            <text:p>0,00</text:p>
          </table:table-cell>
          <table:table-cell office:value-type="float" office:value="-7071.49" table:style-name="ce11">
            <text:p>-7.071,49</text:p>
          </table:table-cell>
          <table:table-cell office:value-type="float" office:value="15811.87" table:style-name="ce9">
            <text:p>15.811,8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9285.939999999999" table:style-name="ce9">
            <text:p>19.285,94</text:p>
          </table:table-cell>
          <table:table-cell office:value-type="float" office:value="908.58" table:style-name="ce13">
            <text:p>908,58</text:p>
          </table:table-cell>
          <table:table-cell table:style-name="ce10"/>
          <table:table-cell office:value-type="float" office:value="922.18" table:style-name="ce13">
            <text:p>922,18</text:p>
          </table:table-cell>
          <table:table-cell table:number-columns-spanned="2" table:number-rows-spanned="1" table:style-name="ce25"/>
          <table:covered-table-cell/>
          <table:table-cell office:value-type="float" office:value="10097.26" table:style-name="ce9">
            <text:p>10.097,26</text:p>
          </table:table-cell>
          <table:table-cell office:value-type="float" office:value="31213.96" table:style-name="ce9">
            <text:p>31.213,96</text:p>
          </table:table-cell>
          <table:table-cell office:value-type="float" office:value="-5780.22" table:style-name="ce11">
            <text:p>-5.780,22</text:p>
          </table:table-cell>
          <table:table-cell office:value-type="float" office:value="-7570.16" table:style-name="ce11">
            <text:p>-7.570,16</text:p>
          </table:table-cell>
          <table:table-cell office:value-type="float" office:value="-2437.04" table:style-name="ce11">
            <text:p>-2.437,04</text:p>
          </table:table-cell>
          <table:table-cell office:value-type="float" office:value="0" table:style-name="ce12">
            <text:p>0,00</text:p>
          </table:table-cell>
          <table:table-cell office:value-type="float" office:value="-15787.42" table:style-name="ce11">
            <text:p>-15.787,42</text:p>
          </table:table-cell>
          <table:table-cell office:value-type="float" office:value="15426.54" table:style-name="ce9">
            <text:p>15.426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9">
            <text:p>22.247,02</text:p>
          </table:table-cell>
          <table:table-cell table:number-columns-repeated="2" table:style-name="ce10"/>
          <table:table-cell office:value-type="float" office:value="7719.94" table:style-name="ce9">
            <text:p>7.719,94</text:p>
          </table:table-cell>
          <table:table-cell table:number-columns-spanned="2" table:number-rows-spanned="1" table:style-name="ce25"/>
          <table:covered-table-cell/>
          <table:table-cell office:value-type="float" office:value="11123.51" table:style-name="ce9">
            <text:p>11.123,51</text:p>
          </table:table-cell>
          <table:table-cell office:value-type="float" office:value="41090.47" table:style-name="ce9">
            <text:p>41.090,47</text:p>
          </table:table-cell>
          <table:table-cell office:value-type="float" office:value="-6380.4" table:style-name="ce11">
            <text:p>-6.380,40</text:p>
          </table:table-cell>
          <table:table-cell office:value-type="float" office:value="-8533.98" table:style-name="ce11">
            <text:p>-8.533,98</text:p>
          </table:table-cell>
          <table:table-cell office:value-type="float" office:value="-2352.92" table:style-name="ce11">
            <text:p>-2.352,92</text:p>
          </table:table-cell>
          <table:table-cell office:value-type="float" office:value="0" table:style-name="ce12">
            <text:p>0,00</text:p>
          </table:table-cell>
          <table:table-cell office:value-type="float" office:value="-17267.3" table:style-name="ce11">
            <text:p>-17.267,30</text:p>
          </table:table-cell>
          <table:table-cell office:value-type="float" office:value="23823.17" table:style-name="ce9">
            <text:p>23.823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0967.92" table:style-name="ce9">
            <text:p>10.967,92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923.88" table:style-name="ce9">
            <text:p>2.923,88</text:p>
          </table:table-cell>
          <table:table-cell office:value-type="float" office:value="1993.11" table:number-columns-spanned="2" table:number-rows-spanned="1" table:style-name="ce26">
            <text:p>1.993,11</text:p>
          </table:table-cell>
          <table:covered-table-cell/>
          <table:table-cell office:value-type="float" office:value="6240.26" table:style-name="ce9">
            <text:p>6.240,26</text:p>
          </table:table-cell>
          <table:table-cell office:value-type="float" office:value="24357.55" table:style-name="ce9">
            <text:p>24.357,5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223.87" table:style-name="ce11">
            <text:p>-5.223,87</text:p>
          </table:table-cell>
          <table:table-cell office:value-type="float" office:value="-2156.42" table:style-name="ce11">
            <text:p>-2.156,42</text:p>
          </table:table-cell>
          <table:table-cell office:value-type="float" office:value="0" table:style-name="ce12">
            <text:p>0,00</text:p>
          </table:table-cell>
          <table:table-cell office:value-type="float" office:value="-9037.07" table:style-name="ce11">
            <text:p>-9.037,07</text:p>
          </table:table-cell>
          <table:table-cell office:value-type="float" office:value="15320.48" table:style-name="ce9">
            <text:p>15.320,4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191.84" table:style-name="ce9">
            <text:p>3.191,84</text:p>
          </table:table-cell>
          <table:table-cell office:value-type="float" office:value="1379.07" table:style-name="ce9">
            <text:p>1.379,07</text:p>
          </table:table-cell>
          <table:table-cell office:value-type="float" office:value="7085.42" table:style-name="ce9">
            <text:p>7.085,42</text:p>
          </table:table-cell>
          <table:table-cell table:number-columns-spanned="2" table:number-rows-spanned="1" table:style-name="ce25"/>
          <table:covered-table-cell/>
          <table:table-cell office:value-type="float" office:value="8162.74" table:style-name="ce9">
            <text:p>8.162,74</text:p>
          </table:table-cell>
          <table:table-cell office:value-type="float" office:value="31573.66" table:style-name="ce9">
            <text:p>31.573,66</text:p>
          </table:table-cell>
          <table:table-cell office:value-type="float" office:value="-4048.34" table:style-name="ce11">
            <text:p>-4.048,34</text:p>
          </table:table-cell>
          <table:table-cell office:value-type="float" office:value="-5918.46" table:style-name="ce11">
            <text:p>-5.918,46</text:p>
          </table:table-cell>
          <table:table-cell office:value-type="float" office:value="-5500.25" table:style-name="ce11">
            <text:p>-5.500,25</text:p>
          </table:table-cell>
          <table:table-cell office:value-type="float" office:value="0" table:style-name="ce12">
            <text:p>0,00</text:p>
          </table:table-cell>
          <table:table-cell office:value-type="float" office:value="-15467.05" table:style-name="ce11">
            <text:p>-15.467,05</text:p>
          </table:table-cell>
          <table:table-cell office:value-type="float" office:value="16106.61" table:style-name="ce9">
            <text:p>16.106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9042.17" table:style-name="ce9">
            <text:p>9.042,17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1503.03" table:style-name="ce9">
            <text:p>1.503,03</text:p>
          </table:table-cell>
          <table:table-cell office:value-type="float" office:value="3758.18" table:number-columns-spanned="2" table:number-rows-spanned="1" table:style-name="ce26">
            <text:p>3.758,18</text:p>
          </table:table-cell>
          <table:covered-table-cell/>
          <table:table-cell office:value-type="float" office:value="11183.33" table:style-name="ce9">
            <text:p>11.183,33</text:p>
          </table:table-cell>
          <table:table-cell office:value-type="float" office:value="27719.09" table:style-name="ce9">
            <text:p>27.719,0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020.37" table:style-name="ce11">
            <text:p>-4.020,37</text:p>
          </table:table-cell>
          <table:table-cell office:value-type="float" office:value="-398.56" table:style-name="ce14">
            <text:p>-398,56</text:p>
          </table:table-cell>
          <table:table-cell office:value-type="float" office:value="0" table:style-name="ce12">
            <text:p>0,00</text:p>
          </table:table-cell>
          <table:table-cell office:value-type="float" office:value="-6075.71" table:style-name="ce11">
            <text:p>-6.075,71</text:p>
          </table:table-cell>
          <table:table-cell office:value-type="float" office:value="21643.38" table:style-name="ce9">
            <text:p>21.643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10"/>
          <table:table-cell office:value-type="float" office:value="5797.63" table:style-name="ce9">
            <text:p>5.797,63</text:p>
          </table:table-cell>
          <table:table-cell table:style-name="ce10"/>
          <table:table-cell office:value-type="float" office:value="7540.1" table:number-columns-spanned="2" table:number-rows-spanned="1" table:style-name="ce26">
            <text:p>7.540,10</text:p>
          </table:table-cell>
          <table:covered-table-cell/>
          <table:table-cell office:value-type="float" office:value="2974.06" table:style-name="ce9">
            <text:p>2.974,06</text:p>
          </table:table-cell>
          <table:table-cell office:value-type="float" office:value="16311.79" table:style-name="ce9">
            <text:p>16.311,79</text:p>
          </table:table-cell>
          <table:table-cell table:style-name="ce10"/>
          <table:table-cell office:value-type="float" office:value="-2929.7" table:style-name="ce11">
            <text:p>-2.929,7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2929.7" table:style-name="ce11">
            <text:p>-2.929,70</text:p>
          </table:table-cell>
          <table:table-cell office:value-type="float" office:value="13382.09" table:style-name="ce9">
            <text:p>13.382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572.25" table:style-name="ce9">
            <text:p>9.572,25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642.77" table:style-name="ce9">
            <text:p>2.642,77</text:p>
          </table:table-cell>
          <table:table-cell table:number-columns-spanned="2" table:number-rows-spanned="1" table:style-name="ce25"/>
          <table:covered-table-cell/>
          <table:table-cell office:value-type="float" office:value="5588.44" table:style-name="ce9">
            <text:p>5.588,44</text:p>
          </table:table-cell>
          <table:table-cell office:value-type="float" office:value="18988.509999999998" table:style-name="ce9">
            <text:p>18.988,51</text:p>
          </table:table-cell>
          <table:table-cell office:value-type="float" office:value="-2363.81" table:style-name="ce11">
            <text:p>-2.363,81</text:p>
          </table:table-cell>
          <table:table-cell office:value-type="float" office:value="-3461.1" table:style-name="ce11">
            <text:p>-3.461,10</text:p>
          </table:table-cell>
          <table:table-cell office:value-type="float" office:value="-796.38" table:style-name="ce14">
            <text:p>-796,38</text:p>
          </table:table-cell>
          <table:table-cell office:value-type="float" office:value="0" table:style-name="ce12">
            <text:p>0,00</text:p>
          </table:table-cell>
          <table:table-cell office:value-type="float" office:value="-6621.29" table:style-name="ce11">
            <text:p>-6.621,29</text:p>
          </table:table-cell>
          <table:table-cell office:value-type="float" office:value="12367.22" table:style-name="ce9">
            <text:p>12.367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INSTITUCIONAL</text:p>
          </table:table-cell>
          <table:table-cell office:value-type="float" office:value="18779.439999999999" table:style-name="ce9">
            <text:p>18.779,44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3881.52" table:style-name="ce9">
            <text:p>3.881,52</text:p>
          </table:table-cell>
          <table:table-cell office:value-type="float" office:value="19403.45" table:number-columns-spanned="2" table:number-rows-spanned="1" table:style-name="ce26">
            <text:p>19.403,45</text:p>
          </table:table-cell>
          <table:covered-table-cell/>
          <table:table-cell office:value-type="float" office:value="24143.9" table:style-name="ce9">
            <text:p>24.143,90</text:p>
          </table:table-cell>
          <table:table-cell office:value-type="float" office:value="72199.19" table:style-name="ce9">
            <text:p>72.199,19</text:p>
          </table:table-cell>
          <table:table-cell office:value-type="float" office:value="-1396.45" table:style-name="ce11">
            <text:p>-1.396,45</text:p>
          </table:table-cell>
          <table:table-cell office:value-type="float" office:value="-14965.64" table:style-name="ce11">
            <text:p>-14.965,64</text:p>
          </table:table-cell>
          <table:table-cell office:value-type="float" office:value="-3395.78" table:style-name="ce11">
            <text:p>-3.395,78</text:p>
          </table:table-cell>
          <table:table-cell office:value-type="float" office:value="0" table:style-name="ce12">
            <text:p>0,00</text:p>
          </table:table-cell>
          <table:table-cell office:value-type="float" office:value="-19757.87" table:style-name="ce11">
            <text:p>-19.757,87</text:p>
          </table:table-cell>
          <table:table-cell office:value-type="float" office:value="52441.32" table:style-name="ce9">
            <text:p>52.441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441.79" table:style-name="ce9">
            <text:p>19.441,79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661.9" table:style-name="ce9">
            <text:p>3.661,90</text:p>
          </table:table-cell>
          <table:table-cell table:number-columns-spanned="2" table:number-rows-spanned="1" table:style-name="ce25"/>
          <table:covered-table-cell/>
          <table:table-cell office:value-type="float" office:value="10449.39" table:style-name="ce9">
            <text:p>10.449,39</text:p>
          </table:table-cell>
          <table:table-cell office:value-type="float" office:value="34932.15" table:style-name="ce9">
            <text:p>34.932,15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7997.1" table:style-name="ce11">
            <text:p>-7.997,10</text:p>
          </table:table-cell>
          <table:table-cell office:value-type="float" office:value="-2926.67" table:style-name="ce11">
            <text:p>-2.926,67</text:p>
          </table:table-cell>
          <table:table-cell office:value-type="float" office:value="0" table:style-name="ce12">
            <text:p>0,00</text:p>
          </table:table-cell>
          <table:table-cell office:value-type="float" office:value="-16404.150000000001" table:style-name="ce11">
            <text:p>-16.404,15</text:p>
          </table:table-cell>
          <table:table-cell office:value-type="float" office:value="18528" table:style-name="ce9">
            <text:p>18.528,0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9">
            <text:p>22.013,25</text:p>
          </table:table-cell>
          <table:table-cell office:value-type="float" office:value="3644.06" table:style-name="ce9">
            <text:p>3.644,06</text:p>
          </table:table-cell>
          <table:table-cell table:style-name="ce10"/>
          <table:table-cell office:value-type="float" office:value="7314.53" table:style-name="ce9">
            <text:p>7.314,53</text:p>
          </table:table-cell>
          <table:table-cell office:value-type="float" office:value="8552.44" table:number-columns-spanned="2" table:number-rows-spanned="1" table:style-name="ce26">
            <text:p>8.552,44</text:p>
          </table:table-cell>
          <table:covered-table-cell/>
          <table:table-cell office:value-type="float" office:value="25657.3" table:style-name="ce9">
            <text:p>25.657,30</text:p>
          </table:table-cell>
          <table:table-cell office:value-type="float" office:value="67181.58" table:style-name="ce9">
            <text:p>67.181,58</text:p>
          </table:table-cell>
          <table:table-cell office:value-type="float" office:value="-7652.12" table:style-name="ce11">
            <text:p>-7.652,12</text:p>
          </table:table-cell>
          <table:table-cell office:value-type="float" office:value="-11438.21" table:style-name="ce11">
            <text:p>-11.438,21</text:p>
          </table:table-cell>
          <table:table-cell office:value-type="float" office:value="-2168.42" table:style-name="ce11">
            <text:p>-2.168,42</text:p>
          </table:table-cell>
          <table:table-cell office:value-type="float" office:value="0" table:style-name="ce12">
            <text:p>0,00</text:p>
          </table:table-cell>
          <table:table-cell office:value-type="float" office:value="-21258.75" table:style-name="ce11">
            <text:p>-21.258,75</text:p>
          </table:table-cell>
          <table:table-cell office:value-type="float" office:value="45922.83" table:style-name="ce9">
            <text:p>45.922,8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9285.939999999999" table:style-name="ce9">
            <text:p>19.285,94</text:p>
          </table:table-cell>
          <table:table-cell office:value-type="float" office:value="1451.69" table:style-name="ce9">
            <text:p>1.451,69</text:p>
          </table:table-cell>
          <table:table-cell table:number-columns-repeated="2" table:style-name="ce10"/>
          <table:table-cell table:number-columns-spanned="2" table:number-rows-spanned="1" table:style-name="ce25"/>
          <table:covered-table-cell/>
          <table:table-cell office:value-type="float" office:value="10368.82" table:style-name="ce9">
            <text:p>10.368,82</text:p>
          </table:table-cell>
          <table:table-cell office:value-type="float" office:value="31106.45" table:style-name="ce9">
            <text:p>31.106,45</text:p>
          </table:table-cell>
          <table:table-cell office:value-type="float" office:value="-5959.44" table:style-name="ce11">
            <text:p>-5.959,44</text:p>
          </table:table-cell>
          <table:table-cell office:value-type="float" office:value="-8028.14" table:style-name="ce11">
            <text:p>-8.028,14</text:p>
          </table:table-cell>
          <table:table-cell office:value-type="float" office:value="-3299.33" table:style-name="ce11">
            <text:p>-3.299,33</text:p>
          </table:table-cell>
          <table:table-cell office:value-type="float" office:value="0" table:style-name="ce12">
            <text:p>0,00</text:p>
          </table:table-cell>
          <table:table-cell office:value-type="float" office:value="-17286.91" table:style-name="ce11">
            <text:p>-17.286,91</text:p>
          </table:table-cell>
          <table:table-cell office:value-type="float" office:value="13819.54" table:style-name="ce9">
            <text:p>13.819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960.43" table:style-name="ce9">
            <text:p>9.960,43</text:p>
          </table:table-cell>
          <table:table-cell table:number-columns-repeated="2" table:style-name="ce10"/>
          <table:table-cell office:value-type="float" office:value="1620.43" table:style-name="ce9">
            <text:p>1.620,43</text:p>
          </table:table-cell>
          <table:table-cell office:value-type="float" office:value="4557.66" table:number-columns-spanned="2" table:number-rows-spanned="1" table:style-name="ce26">
            <text:p>4.557,66</text:p>
          </table:table-cell>
          <table:covered-table-cell/>
          <table:table-cell office:value-type="float" office:value="5077.3100000000004" table:style-name="ce9">
            <text:p>5.077,31</text:p>
          </table:table-cell>
          <table:table-cell office:value-type="float" office:value="21215.83" table:style-name="ce9">
            <text:p>21.215,8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454.6099999999997" table:style-name="ce11">
            <text:p>-4.454,61</text:p>
          </table:table-cell>
          <table:table-cell office:value-type="float" office:value="-541.5" table:style-name="ce14">
            <text:p>-541,50</text:p>
          </table:table-cell>
          <table:table-cell office:value-type="float" office:value="0" table:style-name="ce12">
            <text:p>0,00</text:p>
          </table:table-cell>
          <table:table-cell office:value-type="float" office:value="-6652.89" table:style-name="ce11">
            <text:p>-6.652,89</text:p>
          </table:table-cell>
          <table:table-cell office:value-type="float" office:value="14562.94" table:style-name="ce9">
            <text:p>14.562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22247.02" table:style-name="ce9">
            <text:p>22.247,02</text:p>
          </table:table-cell>
          <table:table-cell table:number-columns-repeated="2" table:style-name="ce10"/>
          <table:table-cell office:value-type="float" office:value="3248.82" table:style-name="ce9">
            <text:p>3.248,82</text:p>
          </table:table-cell>
          <table:table-cell office:value-type="float" office:value="7415.67" table:number-columns-spanned="2" table:number-rows-spanned="1" table:style-name="ce26">
            <text:p>7.415,67</text:p>
          </table:table-cell>
          <table:covered-table-cell/>
          <table:table-cell office:value-type="float" office:value="22247.02" table:style-name="ce9">
            <text:p>22.247,02</text:p>
          </table:table-cell>
          <table:table-cell office:value-type="float" office:value="55158.53" table:style-name="ce9">
            <text:p>55.158,53</text:p>
          </table:table-cell>
          <table:table-cell office:value-type="float" office:value="-6380.4" table:style-name="ce11">
            <text:p>-6.380,40</text:p>
          </table:table-cell>
          <table:table-cell office:value-type="float" office:value="-9443.24" table:style-name="ce11">
            <text:p>-9.443,24</text:p>
          </table:table-cell>
          <table:table-cell office:value-type="float" office:value="-1884.11" table:style-name="ce11">
            <text:p>-1.884,11</text:p>
          </table:table-cell>
          <table:table-cell office:value-type="float" office:value="0" table:style-name="ce12">
            <text:p>0,00</text:p>
          </table:table-cell>
          <table:table-cell office:value-type="float" office:value="-17707.75" table:style-name="ce11">
            <text:p>-17.707,75</text:p>
          </table:table-cell>
          <table:table-cell office:value-type="float" office:value="37450.78" table:style-name="ce9">
            <text:p>37.450,7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9218.650000000001" table:style-name="ce9">
            <text:p>19.218,65</text:p>
          </table:table-cell>
          <table:table-cell table:number-columns-repeated="2" table:style-name="ce10"/>
          <table:table-cell office:value-type="float" office:value="1062.23" table:style-name="ce9">
            <text:p>1.062,23</text:p>
          </table:table-cell>
          <table:table-cell table:number-columns-spanned="2" table:number-rows-spanned="1" table:style-name="ce25"/>
          <table:covered-table-cell/>
          <table:table-cell office:value-type="float" office:value="9609.32" table:style-name="ce9">
            <text:p>9.609,32</text:p>
          </table:table-cell>
          <table:table-cell office:value-type="float" office:value="29890.2" table:style-name="ce9">
            <text:p>29.890,20</text:p>
          </table:table-cell>
          <table:table-cell office:value-type="float" office:value="-3801.4" table:style-name="ce11">
            <text:p>-3.801,40</text:p>
          </table:table-cell>
          <table:table-cell office:value-type="float" office:value="-7681.88" table:style-name="ce11">
            <text:p>-7.681,88</text:p>
          </table:table-cell>
          <table:table-cell office:value-type="float" office:value="-2347.04" table:style-name="ce11">
            <text:p>-2.347,04</text:p>
          </table:table-cell>
          <table:table-cell office:value-type="float" office:value="0" table:style-name="ce12">
            <text:p>0,00</text:p>
          </table:table-cell>
          <table:table-cell office:value-type="float" office:value="-13830.32" table:style-name="ce11">
            <text:p>-13.830,32</text:p>
          </table:table-cell>
          <table:table-cell office:value-type="float" office:value="16059.88" table:style-name="ce9">
            <text:p>16.059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</text:p>
          </table:table-cell>
          <table:table-cell office:value-type="float" office:value="2394.12" table:style-name="ce9">
            <text:p>2.394,12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692.76" table:style-name="ce9">
            <text:p>3.692,76</text:p>
          </table:table-cell>
          <table:table-cell table:number-columns-spanned="2" table:number-rows-spanned="1" table:style-name="ce25"/>
          <table:covered-table-cell/>
          <table:table-cell office:value-type="float" office:value="2337.98" table:style-name="ce9">
            <text:p>2.337,98</text:p>
          </table:table-cell>
          <table:table-cell office:value-type="float" office:value="10364.75" table:style-name="ce9">
            <text:p>10.364,75</text:p>
          </table:table-cell>
          <table:table-cell office:value-type="float" office:value="-670.36" table:style-name="ce14">
            <text:p>-670,36</text:p>
          </table:table-cell>
          <table:table-cell office:value-type="float" office:value="-527.24" table:style-name="ce14">
            <text:p>-527,24</text:p>
          </table:table-cell>
          <table:table-cell office:value-type="float" office:value="-2417.5500000000002" table:style-name="ce11">
            <text:p>-2.417,55</text:p>
          </table:table-cell>
          <table:table-cell office:value-type="float" office:value="0" table:style-name="ce12">
            <text:p>0,00</text:p>
          </table:table-cell>
          <table:table-cell office:value-type="float" office:value="-3615.15" table:style-name="ce11">
            <text:p>-3.615,15</text:p>
          </table:table-cell>
          <table:table-cell office:value-type="float" office:value="6749.6" table:style-name="ce9">
            <text:p>6.749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AGAMENTO (SOF)</text:p>
          </table:table-cell>
          <table:table-cell office:value-type="float" office:value="11214.13" table:style-name="ce9">
            <text:p>11.214,13</text:p>
          </table:table-cell>
          <table:table-cell table:number-columns-repeated="2" table:style-name="ce10"/>
          <table:table-cell office:value-type="float" office:value="1816.8" table:style-name="ce9">
            <text:p>1.816,80</text:p>
          </table:table-cell>
          <table:table-cell table:number-columns-spanned="2" table:number-rows-spanned="1" table:style-name="ce25"/>
          <table:covered-table-cell/>
          <table:table-cell office:value-type="float" office:value="5770.38" table:style-name="ce9">
            <text:p>5.770,38</text:p>
          </table:table-cell>
          <table:table-cell office:value-type="float" office:value="18801.310000000001" table:style-name="ce9">
            <text:p>18.801,31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3655.02" table:style-name="ce11">
            <text:p>-3.655,02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469.68" table:style-name="ce11">
            <text:p>-6.469,68</text:p>
          </table:table-cell>
          <table:table-cell office:value-type="float" office:value="12331.63" table:style-name="ce9">
            <text:p>12.331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147.79" table:style-name="ce9">
            <text:p>2.147,79</text:p>
          </table:table-cell>
          <table:table-cell table:number-columns-spanned="2" table:number-rows-spanned="1" table:style-name="ce25"/>
          <table:covered-table-cell/>
          <table:table-cell office:value-type="float" office:value="6942.22" table:style-name="ce9">
            <text:p>6.942,22</text:p>
          </table:table-cell>
          <table:table-cell office:value-type="float" office:value="22879.48" table:style-name="ce9">
            <text:p>22.879,48</text:p>
          </table:table-cell>
          <table:table-cell office:value-type="float" office:value="-1629.35" table:style-name="ce11">
            <text:p>-1.629,35</text:p>
          </table:table-cell>
          <table:table-cell office:value-type="float" office:value="-5293.14" table:style-name="ce11">
            <text:p>-5.293,14</text:p>
          </table:table-cell>
          <table:table-cell office:value-type="float" office:value="-2095.79" table:style-name="ce11">
            <text:p>-2.095,79</text:p>
          </table:table-cell>
          <table:table-cell office:value-type="float" office:value="0" table:style-name="ce12">
            <text:p>0,00</text:p>
          </table:table-cell>
          <table:table-cell office:value-type="float" office:value="-9018.2800000000007" table:style-name="ce11">
            <text:p>-9.018,28</text:p>
          </table:table-cell>
          <table:table-cell office:value-type="float" office:value="13861.2" table:style-name="ce9">
            <text:p>13.861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9">
            <text:p>11.412,23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5706.11" table:style-name="ce9">
            <text:p>5.706,11</text:p>
          </table:table-cell>
          <table:table-cell office:value-type="float" office:value="18710.84" table:style-name="ce9">
            <text:p>18.710,84</text:p>
          </table:table-cell>
          <table:table-cell office:value-type="float" office:value="-1254.26" table:style-name="ce11">
            <text:p>-1.254,26</text:p>
          </table:table-cell>
          <table:table-cell table:style-name="ce10"/>
          <table:table-cell office:value-type="float" office:value="-1962.51" table:style-name="ce11">
            <text:p>-1.962,51</text:p>
          </table:table-cell>
          <table:table-cell office:value-type="float" office:value="0" table:style-name="ce12">
            <text:p>0,00</text:p>
          </table:table-cell>
          <table:table-cell office:value-type="float" office:value="-3216.77" table:style-name="ce11">
            <text:p>-3.216,77</text:p>
          </table:table-cell>
          <table:table-cell office:value-type="float" office:value="15494.07" table:style-name="ce9">
            <text:p>15.494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944.56" table:style-name="ce9">
            <text:p>11.944,56</text:p>
          </table:table-cell>
          <table:table-cell table:number-columns-repeated="2" table:style-name="ce10"/>
          <table:table-cell office:value-type="float" office:value="3416.24" table:style-name="ce9">
            <text:p>3.416,24</text:p>
          </table:table-cell>
          <table:table-cell office:value-type="float" office:value="3965.69" table:number-columns-spanned="2" table:number-rows-spanned="1" table:style-name="ce26">
            <text:p>3.965,69</text:p>
          </table:table-cell>
          <table:covered-table-cell/>
          <table:table-cell office:value-type="float" office:value="13037.01" table:style-name="ce9">
            <text:p>13.037,01</text:p>
          </table:table-cell>
          <table:table-cell office:value-type="float" office:value="32363.5" table:style-name="ce9">
            <text:p>32.363,50</text:p>
          </table:table-cell>
          <table:table-cell office:value-type="float" office:value="-1629.35" table:style-name="ce11">
            <text:p>-1.629,35</text:p>
          </table:table-cell>
          <table:table-cell office:value-type="float" office:value="-4785.82" table:style-name="ce11">
            <text:p>-4.785,82</text:p>
          </table:table-cell>
          <table:table-cell office:value-type="float" office:value="-1535.18" table:style-name="ce11">
            <text:p>-1.535,18</text:p>
          </table:table-cell>
          <table:table-cell office:value-type="float" office:value="0" table:style-name="ce12">
            <text:p>0,00</text:p>
          </table:table-cell>
          <table:table-cell office:value-type="float" office:value="-7950.35" table:style-name="ce11">
            <text:p>-7.950,35</text:p>
          </table:table-cell>
          <table:table-cell office:value-type="float" office:value="24413.15" table:style-name="ce9">
            <text:p>24.413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4218.68" table:style-name="ce9">
            <text:p>4.218,68</text:p>
          </table:table-cell>
          <table:table-cell table:style-name="ce10"/>
          <table:table-cell office:value-type="float" office:value="5687.58" table:style-name="ce9">
            <text:p>5.687,58</text:p>
          </table:table-cell>
          <table:table-cell office:value-type="float" office:value="3497.1" table:number-columns-spanned="2" table:number-rows-spanned="1" table:style-name="ce26">
            <text:p>3.497,10</text:p>
          </table:table-cell>
          <table:covered-table-cell/>
          <table:table-cell office:value-type="float" office:value="8860.31" table:style-name="ce9">
            <text:p>8.860,31</text:p>
          </table:table-cell>
          <table:table-cell office:value-type="float" office:value="33899.53" table:style-name="ce9">
            <text:p>33.899,53</text:p>
          </table:table-cell>
          <table:table-cell office:value-type="float" office:value="-3732.2" table:style-name="ce11">
            <text:p>-3.732,20</text:p>
          </table:table-cell>
          <table:table-cell office:value-type="float" office:value="-6708.07" table:style-name="ce11">
            <text:p>-6.708,07</text:p>
          </table:table-cell>
          <table:table-cell office:value-type="float" office:value="-1499.18" table:style-name="ce11">
            <text:p>-1.499,18</text:p>
          </table:table-cell>
          <table:table-cell office:value-type="float" office:value="0" table:style-name="ce12">
            <text:p>0,00</text:p>
          </table:table-cell>
          <table:table-cell office:value-type="float" office:value="-11939.45" table:style-name="ce11">
            <text:p>-11.939,45</text:p>
          </table:table-cell>
          <table:table-cell office:value-type="float" office:value="21960.080000000002" table:style-name="ce9">
            <text:p>21.960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9">
            <text:p>11.778,34</text:p>
          </table:table-cell>
          <table:table-cell office:value-type="float" office:value="729.26" table:style-name="ce13">
            <text:p>729,26</text:p>
          </table:table-cell>
          <table:table-cell table:style-name="ce10"/>
          <table:table-cell office:value-type="float" office:value="4015.53" table:style-name="ce9">
            <text:p>4.015,53</text:p>
          </table:table-cell>
          <table:table-cell office:value-type="float" office:value="4169.2" table:number-columns-spanned="2" table:number-rows-spanned="1" table:style-name="ce26">
            <text:p>4.169,20</text:p>
          </table:table-cell>
          <table:covered-table-cell/>
          <table:table-cell office:value-type="float" office:value="12507.6" table:style-name="ce9">
            <text:p>12.507,60</text:p>
          </table:table-cell>
          <table:table-cell office:value-type="float" office:value="33199.93" table:style-name="ce9">
            <text:p>33.199,93</text:p>
          </table:table-cell>
          <table:table-cell office:value-type="float" office:value="-3196.5" table:style-name="ce11">
            <text:p>-3.196,50</text:p>
          </table:table-cell>
          <table:table-cell office:value-type="float" office:value="-4416.42" table:style-name="ce11">
            <text:p>-4.416,42</text:p>
          </table:table-cell>
          <table:table-cell office:value-type="float" office:value="-4925.8900000000003" table:style-name="ce11">
            <text:p>-4.925,89</text:p>
          </table:table-cell>
          <table:table-cell office:value-type="float" office:value="0" table:style-name="ce12">
            <text:p>0,00</text:p>
          </table:table-cell>
          <table:table-cell office:value-type="float" office:value="-12538.81" table:style-name="ce11">
            <text:p>-12.538,81</text:p>
          </table:table-cell>
          <table:table-cell office:value-type="float" office:value="20661.12" table:style-name="ce9">
            <text:p>20.661,1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3" table:style-name="ce10"/>
          <table:table-cell office:value-type="float" office:value="2002.7" table:style-name="ce9">
            <text:p>2.002,70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2002.7" table:style-name="ce9">
            <text:p>2.002,70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002.7" table:style-name="ce9">
            <text:p>2.002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9">
            <text:p>19.441,79</text:p>
          </table:table-cell>
          <table:table-cell office:value-type="float" office:value="1636.33" table:style-name="ce9">
            <text:p>1.636,33</text:p>
          </table:table-cell>
          <table:table-cell office:value-type="float" office:value="8411.01" table:style-name="ce9">
            <text:p>8.411,01</text:p>
          </table:table-cell>
          <table:table-cell office:value-type="float" office:value="4194.57" table:style-name="ce9">
            <text:p>4.194,57</text:p>
          </table:table-cell>
          <table:table-cell table:number-columns-spanned="2" table:number-rows-spanned="1" table:style-name="ce25"/>
          <table:covered-table-cell/>
          <table:table-cell office:value-type="float" office:value="15283.83" table:style-name="ce9">
            <text:p>15.283,83</text:p>
          </table:table-cell>
          <table:table-cell office:value-type="float" office:value="48967.53" table:style-name="ce9">
            <text:p>48.967,53</text:p>
          </table:table-cell>
          <table:table-cell office:value-type="float" office:value="-1594.02" table:style-name="ce11">
            <text:p>-1.594,02</text:p>
          </table:table-cell>
          <table:table-cell office:value-type="float" office:value="-12987.64" table:style-name="ce11">
            <text:p>-12.987,64</text:p>
          </table:table-cell>
          <table:table-cell office:value-type="float" office:value="-5693.64" table:style-name="ce11">
            <text:p>-5.693,64</text:p>
          </table:table-cell>
          <table:table-cell office:value-type="float" office:value="0" table:style-name="ce12">
            <text:p>0,00</text:p>
          </table:table-cell>
          <table:table-cell office:value-type="float" office:value="-20275.3" table:style-name="ce11">
            <text:p>-20.275,30</text:p>
          </table:table-cell>
          <table:table-cell office:value-type="float" office:value="28692.23" table:style-name="ce9">
            <text:p>28.692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9">
            <text:p>9.621,1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873.47" table:style-name="ce9">
            <text:p>1.873,47</text:p>
          </table:table-cell>
          <table:table-cell office:value-type="float" office:value="7031.05" table:number-columns-spanned="2" table:number-rows-spanned="1" table:style-name="ce26">
            <text:p>7.031,05</text:p>
          </table:table-cell>
          <table:covered-table-cell/>
          <table:table-cell office:value-type="float" office:value="5543.18" table:style-name="ce9">
            <text:p>5.543,18</text:p>
          </table:table-cell>
          <table:table-cell office:value-type="float" office:value="25253.85" table:style-name="ce9">
            <text:p>25.253,85</text:p>
          </table:table-cell>
          <table:table-cell office:value-type="float" office:value="-2380.04" table:style-name="ce11">
            <text:p>-2.380,04</text:p>
          </table:table-cell>
          <table:table-cell office:value-type="float" office:value="-5483.69" table:style-name="ce11">
            <text:p>-5.483,69</text:p>
          </table:table-cell>
          <table:table-cell office:value-type="float" office:value="-712.87" table:style-name="ce14">
            <text:p>-712,87</text:p>
          </table:table-cell>
          <table:table-cell office:value-type="float" office:value="0" table:style-name="ce12">
            <text:p>0,00</text:p>
          </table:table-cell>
          <table:table-cell office:value-type="float" office:value="-8576.6" table:style-name="ce11">
            <text:p>-8.576,60</text:p>
          </table:table-cell>
          <table:table-cell office:value-type="float" office:value="16677.25" table:style-name="ce9">
            <text:p>16.677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PRECATÓRIOS</text:p>
          </table:table-cell>
          <table:table-cell office:value-type="float" office:value="19519.71" table:style-name="ce9">
            <text:p>19.519,71</text:p>
          </table:table-cell>
          <table:table-cell table:number-columns-repeated="2" table:style-name="ce10"/>
          <table:table-cell office:value-type="float" office:value="4541.97" table:style-name="ce9">
            <text:p>4.541,97</text:p>
          </table:table-cell>
          <table:table-cell office:value-type="float" office:value="6506.57" table:number-columns-spanned="2" table:number-rows-spanned="1" table:style-name="ce26">
            <text:p>6.506,57</text:p>
          </table:table-cell>
          <table:covered-table-cell/>
          <table:table-cell office:value-type="float" office:value="19519.71" table:style-name="ce9">
            <text:p>19.519,71</text:p>
          </table:table-cell>
          <table:table-cell office:value-type="float" office:value="50087.96" table:style-name="ce9">
            <text:p>50.087,96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253.5499999999993" table:style-name="ce11">
            <text:p>-8.253,55</text:p>
          </table:table-cell>
          <table:table-cell office:value-type="float" office:value="-2344.21" table:style-name="ce11">
            <text:p>-2.344,21</text:p>
          </table:table-cell>
          <table:table-cell office:value-type="float" office:value="0" table:style-name="ce12">
            <text:p>0,00</text:p>
          </table:table-cell>
          <table:table-cell office:value-type="float" office:value="-16078.14" table:style-name="ce11">
            <text:p>-16.078,14</text:p>
          </table:table-cell>
          <table:table-cell office:value-type="float" office:value="34009.82" table:style-name="ce9">
            <text:p>34.009,8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25.83" table:style-name="ce9">
            <text:p>11.825,83</text:p>
          </table:table-cell>
          <table:table-cell office:value-type="float" office:value="3221.92" table:style-name="ce9">
            <text:p>3.221,92</text:p>
          </table:table-cell>
          <table:table-cell office:value-type="float" office:value="1939.89" table:style-name="ce9">
            <text:p>1.939,89</text:p>
          </table:table-cell>
          <table:table-cell office:value-type="float" office:value="2961.84" table:style-name="ce9">
            <text:p>2.961,84</text:p>
          </table:table-cell>
          <table:table-cell table:number-columns-spanned="2" table:number-rows-spanned="1" table:style-name="ce25"/>
          <table:covered-table-cell/>
          <table:table-cell office:value-type="float" office:value="8376.59" table:style-name="ce9">
            <text:p>8.376,59</text:p>
          </table:table-cell>
          <table:table-cell office:value-type="float" office:value="28326.07" table:style-name="ce9">
            <text:p>28.326,07</text:p>
          </table:table-cell>
          <table:table-cell office:value-type="float" office:value="-4019.08" table:style-name="ce11">
            <text:p>-4.019,08</text:p>
          </table:table-cell>
          <table:table-cell office:value-type="float" office:value="-6383.36" table:style-name="ce11">
            <text:p>-6.383,36</text:p>
          </table:table-cell>
          <table:table-cell office:value-type="float" office:value="-4510" table:style-name="ce11">
            <text:p>-4.510,00</text:p>
          </table:table-cell>
          <table:table-cell office:value-type="float" office:value="0" table:style-name="ce12">
            <text:p>0,00</text:p>
          </table:table-cell>
          <table:table-cell office:value-type="float" office:value="-14912.44" table:style-name="ce11">
            <text:p>-14.912,44</text:p>
          </table:table-cell>
          <table:table-cell office:value-type="float" office:value="13413.63" table:style-name="ce9">
            <text:p>13.413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997.09" table:style-name="ce9">
            <text:p>2.997,09</text:p>
          </table:table-cell>
          <table:table-cell office:value-type="float" office:value="1939.89" table:style-name="ce9">
            <text:p>1.939,89</text:p>
          </table:table-cell>
          <table:table-cell office:value-type="float" office:value="4877.1099999999997" table:style-name="ce9">
            <text:p>4.877,11</text:p>
          </table:table-cell>
          <table:table-cell office:value-type="float" office:value="13186.65" table:number-columns-spanned="2" table:number-rows-spanned="1" table:style-name="ce26">
            <text:p>13.186,65</text:p>
          </table:table-cell>
          <table:covered-table-cell/>
          <table:table-cell office:value-type="float" office:value="16834.05" table:style-name="ce9">
            <text:p>16.834,05</text:p>
          </table:table-cell>
          <table:table-cell office:value-type="float" office:value="51731.86" table:style-name="ce9">
            <text:p>51.731,86</text:p>
          </table:table-cell>
          <table:table-cell office:value-type="float" office:value="-3984.08" table:style-name="ce11">
            <text:p>-3.984,08</text:p>
          </table:table-cell>
          <table:table-cell office:value-type="float" office:value="-8868.5400000000009" table:style-name="ce11">
            <text:p>-8.868,54</text:p>
          </table:table-cell>
          <table:table-cell office:value-type="float" office:value="-3358.01" table:style-name="ce11">
            <text:p>-3.358,01</text:p>
          </table:table-cell>
          <table:table-cell office:value-type="float" office:value="0" table:style-name="ce12">
            <text:p>0,00</text:p>
          </table:table-cell>
          <table:table-cell office:value-type="float" office:value="-16210.63" table:style-name="ce11">
            <text:p>-16.210,63</text:p>
          </table:table-cell>
          <table:table-cell office:value-type="float" office:value="35521.230000000003" table:style-name="ce9">
            <text:p>35.521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9">
            <text:p>19.714,52</text:p>
          </table:table-cell>
          <table:table-cell office:value-type="float" office:value="369.69" table:style-name="ce13">
            <text:p>369,69</text:p>
          </table:table-cell>
          <table:table-cell office:value-type="float" office:value="1939.89" table:style-name="ce9">
            <text:p>1.939,89</text:p>
          </table:table-cell>
          <table:table-cell office:value-type="float" office:value="4318.2700000000004" table:style-name="ce9">
            <text:p>4.318,27</text:p>
          </table:table-cell>
          <table:table-cell office:value-type="float" office:value="7341.37" table:number-columns-spanned="2" table:number-rows-spanned="1" table:style-name="ce26">
            <text:p>7.341,37</text:p>
          </table:table-cell>
          <table:covered-table-cell/>
          <table:table-cell office:value-type="float" office:value="21829.49" table:style-name="ce9">
            <text:p>21.829,49</text:p>
          </table:table-cell>
          <table:table-cell office:value-type="float" office:value="55513.23" table:style-name="ce9">
            <text:p>55.513,23</text:p>
          </table:table-cell>
          <table:table-cell office:value-type="float" office:value="-1597.23" table:style-name="ce11">
            <text:p>-1.597,23</text:p>
          </table:table-cell>
          <table:table-cell office:value-type="float" office:value="-10366.35" table:style-name="ce11">
            <text:p>-10.366,35</text:p>
          </table:table-cell>
          <table:table-cell office:value-type="float" office:value="-4234.79" table:style-name="ce11">
            <text:p>-4.234,79</text:p>
          </table:table-cell>
          <table:table-cell office:value-type="float" office:value="0" table:style-name="ce12">
            <text:p>0,00</text:p>
          </table:table-cell>
          <table:table-cell office:value-type="float" office:value="-16198.37" table:style-name="ce11">
            <text:p>-16.198,37</text:p>
          </table:table-cell>
          <table:table-cell office:value-type="float" office:value="39314.86" table:style-name="ce9">
            <text:p>39.314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951.18" table:style-name="ce9">
            <text:p>18.951,18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933.01" table:style-name="ce9">
            <text:p>2.933,01</text:p>
          </table:table-cell>
          <table:table-cell table:number-columns-spanned="2" table:number-rows-spanned="1" table:style-name="ce25"/>
          <table:covered-table-cell/>
          <table:table-cell office:value-type="float" office:value="10344.1" table:style-name="ce9">
            <text:p>10.344,10</text:p>
          </table:table-cell>
          <table:table-cell office:value-type="float" office:value="33413.339999999997" table:style-name="ce9">
            <text:p>33.413,34</text:p>
          </table:table-cell>
          <table:table-cell office:value-type="float" office:value="-5295.02" table:style-name="ce11">
            <text:p>-5.295,02</text:p>
          </table:table-cell>
          <table:table-cell office:value-type="float" office:value="-7880.08" table:style-name="ce11">
            <text:p>-7.880,08</text:p>
          </table:table-cell>
          <table:table-cell office:value-type="float" office:value="-1574.65" table:style-name="ce11">
            <text:p>-1.574,65</text:p>
          </table:table-cell>
          <table:table-cell office:value-type="float" office:value="0" table:style-name="ce12">
            <text:p>0,00</text:p>
          </table:table-cell>
          <table:table-cell office:value-type="float" office:value="-14749.75" table:style-name="ce11">
            <text:p>-14.749,75</text:p>
          </table:table-cell>
          <table:table-cell office:value-type="float" office:value="18663.59" table:style-name="ce9">
            <text:p>18.663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3572.24" table:style-name="ce9">
            <text:p>13.572,24</text:p>
          </table:table-cell>
          <table:table-cell table:number-columns-repeated="2" table:style-name="ce10"/>
          <table:table-cell office:value-type="float" office:value="2389.56" table:style-name="ce9">
            <text:p>2.389,56</text:p>
          </table:table-cell>
          <table:table-cell office:value-type="float" office:value="2008.53" table:number-columns-spanned="2" table:number-rows-spanned="1" table:style-name="ce26">
            <text:p>2.008,53</text:p>
          </table:table-cell>
          <table:covered-table-cell/>
          <table:table-cell office:value-type="float" office:value="6393.94" table:style-name="ce9">
            <text:p>6.393,94</text:p>
          </table:table-cell>
          <table:table-cell office:value-type="float" office:value="24364.27" table:style-name="ce9">
            <text:p>24.364,2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481.31" table:style-name="ce11">
            <text:p>-5.481,31</text:p>
          </table:table-cell>
          <table:table-cell office:value-type="float" office:value="-1054.6600000000001" table:style-name="ce11">
            <text:p>-1.054,66</text:p>
          </table:table-cell>
          <table:table-cell office:value-type="float" office:value="0" table:style-name="ce12">
            <text:p>0,00</text:p>
          </table:table-cell>
          <table:table-cell office:value-type="float" office:value="-8192.75" table:style-name="ce11">
            <text:p>-8.192,75</text:p>
          </table:table-cell>
          <table:table-cell office:value-type="float" office:value="16171.52" table:style-name="ce9">
            <text:p>16.171,5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754.59" table:style-name="ce9">
            <text:p>11.754,59</text:p>
          </table:table-cell>
          <table:table-cell office:value-type="float" office:value="1954.99" table:style-name="ce9">
            <text:p>1.954,99</text:p>
          </table:table-cell>
          <table:table-cell table:style-name="ce10"/>
          <table:table-cell office:value-type="float" office:value="4761.46" table:style-name="ce9">
            <text:p>4.761,46</text:p>
          </table:table-cell>
          <table:table-cell table:number-columns-spanned="2" table:number-rows-spanned="1" table:style-name="ce25"/>
          <table:covered-table-cell/>
          <table:table-cell office:value-type="float" office:value="6854.79" table:style-name="ce9">
            <text:p>6.854,79</text:p>
          </table:table-cell>
          <table:table-cell office:value-type="float" office:value="25325.83" table:style-name="ce9">
            <text:p>25.325,83</text:p>
          </table:table-cell>
          <table:table-cell office:value-type="float" office:value="-3640.18" table:style-name="ce11">
            <text:p>-3.640,18</text:p>
          </table:table-cell>
          <table:table-cell office:value-type="float" office:value="-4696.22" table:style-name="ce11">
            <text:p>-4.696,22</text:p>
          </table:table-cell>
          <table:table-cell office:value-type="float" office:value="-1930" table:style-name="ce11">
            <text:p>-1.930,00</text:p>
          </table:table-cell>
          <table:table-cell office:value-type="float" office:value="0" table:style-name="ce12">
            <text:p>0,00</text:p>
          </table:table-cell>
          <table:table-cell office:value-type="float" office:value="-10266.4" table:style-name="ce11">
            <text:p>-10.266,40</text:p>
          </table:table-cell>
          <table:table-cell office:value-type="float" office:value="15059.43" table:style-name="ce9">
            <text:p>15.059,4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301.86" table:style-name="ce9">
            <text:p>2.301,86</text:p>
          </table:table-cell>
          <table:table-cell table:number-columns-spanned="2" table:number-rows-spanned="1" table:style-name="ce25"/>
          <table:covered-table-cell/>
          <table:table-cell office:value-type="float" office:value="6847.23" table:style-name="ce9">
            <text:p>6.847,23</text:p>
          </table:table-cell>
          <table:table-cell office:value-type="float" office:value="22843.57" table:style-name="ce9">
            <text:p>22.843,57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861.12" table:style-name="ce11">
            <text:p>-4.861,12</text:p>
          </table:table-cell>
          <table:table-cell office:value-type="float" office:value="-3761.89" table:style-name="ce11">
            <text:p>-3.761,89</text:p>
          </table:table-cell>
          <table:table-cell office:value-type="float" office:value="0" table:style-name="ce12">
            <text:p>0,00</text:p>
          </table:table-cell>
          <table:table-cell office:value-type="float" office:value="-11633.35" table:style-name="ce11">
            <text:p>-11.633,35</text:p>
          </table:table-cell>
          <table:table-cell office:value-type="float" office:value="11210.22" table:style-name="ce9">
            <text:p>11.210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775.48" table:style-name="ce9">
            <text:p>2.775,48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011.98" table:style-name="ce9">
            <text:p>3.011,98</text:p>
          </table:table-cell>
          <table:table-cell office:value-type="float" office:value="1320.18" table:number-columns-spanned="2" table:number-rows-spanned="1" table:style-name="ce26">
            <text:p>1.320,18</text:p>
          </table:table-cell>
          <table:covered-table-cell/>
          <table:table-cell office:value-type="float" office:value="3960.53" table:style-name="ce9">
            <text:p>3.960,53</text:p>
          </table:table-cell>
          <table:table-cell office:value-type="float" office:value="12253.22" table:style-name="ce9">
            <text:p>12.253,22</text:p>
          </table:table-cell>
          <table:table-cell office:value-type="float" office:value="-388.57" table:style-name="ce14">
            <text:p>-388,57</text:p>
          </table:table-cell>
          <table:table-cell office:value-type="float" office:value="-364.9" table:style-name="ce14">
            <text:p>-364,90</text:p>
          </table:table-cell>
          <table:table-cell office:value-type="float" office:value="-1699.11" table:style-name="ce11">
            <text:p>-1.699,11</text:p>
          </table:table-cell>
          <table:table-cell office:value-type="float" office:value="0" table:style-name="ce12">
            <text:p>0,00</text:p>
          </table:table-cell>
          <table:table-cell office:value-type="float" office:value="-2452.58" table:style-name="ce11">
            <text:p>-2.452,58</text:p>
          </table:table-cell>
          <table:table-cell office:value-type="float" office:value="9800.64" table:style-name="ce9">
            <text:p>9.800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800.96" table:style-name="ce13">
            <text:p>800,96</text:p>
          </table:table-cell>
          <table:table-cell office:value-type="float" office:value="1939.89" table:style-name="ce9">
            <text:p>1.939,89</text:p>
          </table:table-cell>
          <table:table-cell office:value-type="float" office:value="3011.98" table:style-name="ce9">
            <text:p>3.011,98</text:p>
          </table:table-cell>
          <table:table-cell office:value-type="float" office:value="7394.98" table:number-columns-spanned="2" table:number-rows-spanned="1" table:style-name="ce26">
            <text:p>7.394,98</text:p>
          </table:table-cell>
          <table:covered-table-cell/>
          <table:table-cell office:value-type="float" office:value="7675.62" table:style-name="ce9">
            <text:p>7.675,62</text:p>
          </table:table-cell>
          <table:table-cell office:value-type="float" office:value="32578.02" table:style-name="ce9">
            <text:p>32.578,02</text:p>
          </table:table-cell>
          <table:table-cell office:value-type="float" office:value="-1629.35" table:style-name="ce11">
            <text:p>-1.629,35</text:p>
          </table:table-cell>
          <table:table-cell office:value-type="float" office:value="-7826.86" table:style-name="ce11">
            <text:p>-7.826,86</text:p>
          </table:table-cell>
          <table:table-cell office:value-type="float" office:value="-3228.64" table:style-name="ce11">
            <text:p>-3.228,64</text:p>
          </table:table-cell>
          <table:table-cell office:value-type="float" office:value="0" table:style-name="ce12">
            <text:p>0,00</text:p>
          </table:table-cell>
          <table:table-cell office:value-type="float" office:value="-12684.85" table:style-name="ce11">
            <text:p>-12.684,85</text:p>
          </table:table-cell>
          <table:table-cell office:value-type="float" office:value="19893.169999999998" table:style-name="ce9">
            <text:p>19.893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754.59" table:style-name="ce9">
            <text:p>11.754,59</text:p>
          </table:table-cell>
          <table:table-cell table:number-columns-repeated="2" table:style-name="ce10"/>
          <table:table-cell office:value-type="float" office:value="3243.13" table:style-name="ce9">
            <text:p>3.243,13</text:p>
          </table:table-cell>
          <table:table-cell office:value-type="float" office:value="3918.2" table:number-columns-spanned="2" table:number-rows-spanned="1" table:style-name="ce26">
            <text:p>3.918,20</text:p>
          </table:table-cell>
          <table:covered-table-cell/>
          <table:table-cell office:value-type="float" office:value="11731.61" table:style-name="ce9">
            <text:p>11.731,61</text:p>
          </table:table-cell>
          <table:table-cell office:value-type="float" office:value="30647.53" table:style-name="ce9">
            <text:p>30.647,53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3998.67" table:style-name="ce11">
            <text:p>-3.998,67</text:p>
          </table:table-cell>
          <table:table-cell office:value-type="float" office:value="-1847.78" table:style-name="ce11">
            <text:p>-1.847,78</text:p>
          </table:table-cell>
          <table:table-cell office:value-type="float" office:value="0" table:style-name="ce12">
            <text:p>0,00</text:p>
          </table:table-cell>
          <table:table-cell office:value-type="float" office:value="-8856.7900000000009" table:style-name="ce11">
            <text:p>-8.856,79</text:p>
          </table:table-cell>
          <table:table-cell office:value-type="float" office:value="21790.74" table:style-name="ce9">
            <text:p>21.790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214.13" table:style-name="ce9">
            <text:p>11.214,13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016.11" table:style-name="ce9">
            <text:p>3.016,11</text:p>
          </table:table-cell>
          <table:table-cell table:number-columns-spanned="2" table:number-rows-spanned="1" table:style-name="ce25"/>
          <table:covered-table-cell/>
          <table:table-cell office:value-type="float" office:value="6362.9" table:style-name="ce9">
            <text:p>6.362,90</text:p>
          </table:table-cell>
          <table:table-cell office:value-type="float" office:value="21778.19" table:style-name="ce9">
            <text:p>21.778,19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3889.7" table:style-name="ce11">
            <text:p>-3.889,70</text:p>
          </table:table-cell>
          <table:table-cell office:value-type="float" office:value="-2765.9" table:style-name="ce11">
            <text:p>-2.765,90</text:p>
          </table:table-cell>
          <table:table-cell office:value-type="float" office:value="0" table:style-name="ce12">
            <text:p>0,00</text:p>
          </table:table-cell>
          <table:table-cell office:value-type="float" office:value="-9470.26" table:style-name="ce11">
            <text:p>-9.470,26</text:p>
          </table:table-cell>
          <table:table-cell office:value-type="float" office:value="12307.93" table:style-name="ce9">
            <text:p>12.307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9">
            <text:p>18.701,52</text:p>
          </table:table-cell>
          <table:table-cell office:value-type="float" office:value="15927.64" table:style-name="ce9">
            <text:p>15.927,64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17314.580000000002" table:style-name="ce9">
            <text:p>17.314,58</text:p>
          </table:table-cell>
          <table:table-cell office:value-type="float" office:value="53536.24" table:style-name="ce9">
            <text:p>53.536,24</text:p>
          </table:table-cell>
          <table:table-cell office:value-type="float" office:value="-9404.64" table:style-name="ce11">
            <text:p>-9.404,64</text:p>
          </table:table-cell>
          <table:table-cell office:value-type="float" office:value="-13673.86" table:style-name="ce11">
            <text:p>-13.673,86</text:p>
          </table:table-cell>
          <table:table-cell office:value-type="float" office:value="-4771.76" table:style-name="ce11">
            <text:p>-4.771,76</text:p>
          </table:table-cell>
          <table:table-cell office:value-type="float" office:value="0" table:style-name="ce12">
            <text:p>0,00</text:p>
          </table:table-cell>
          <table:table-cell office:value-type="float" office:value="-27850.26" table:style-name="ce11">
            <text:p>-27.850,26</text:p>
          </table:table-cell>
          <table:table-cell office:value-type="float" office:value="25685.98" table:style-name="ce9">
            <text:p>25.685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464.07" table:style-name="ce9">
            <text:p>3.464,07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11374.99" table:style-name="ce9">
            <text:p>11.374,99</text:p>
          </table:table-cell>
          <table:table-cell office:value-type="float" office:value="35717.5" table:style-name="ce9">
            <text:p>35.717,50</text:p>
          </table:table-cell>
          <table:table-cell office:value-type="float" office:value="-4966.74" table:style-name="ce11">
            <text:p>-4.966,74</text:p>
          </table:table-cell>
          <table:table-cell office:value-type="float" office:value="-8360.74" table:style-name="ce11">
            <text:p>-8.360,74</text:p>
          </table:table-cell>
          <table:table-cell office:value-type="float" office:value="-3201.62" table:style-name="ce11">
            <text:p>-3.201,62</text:p>
          </table:table-cell>
          <table:table-cell office:value-type="float" office:value="0" table:style-name="ce12">
            <text:p>0,00</text:p>
          </table:table-cell>
          <table:table-cell office:value-type="float" office:value="-16529.099999999999" table:style-name="ce11">
            <text:p>-16.529,10</text:p>
          </table:table-cell>
          <table:table-cell office:value-type="float" office:value="19188.400000000001" table:style-name="ce9">
            <text:p>19.188,4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2103.34" table:style-name="ce9">
            <text:p>12.103,34</text:p>
          </table:table-cell>
          <table:table-cell office:value-type="float" office:value="2524.87" table:style-name="ce9">
            <text:p>2.524,87</text:p>
          </table:table-cell>
          <table:table-cell office:value-type="float" office:value="1939.89" table:style-name="ce9">
            <text:p>1.939,89</text:p>
          </table:table-cell>
          <table:table-cell office:value-type="float" office:value="3716.96" table:style-name="ce9">
            <text:p>3.716,96</text:p>
          </table:table-cell>
          <table:table-cell table:number-columns-spanned="2" table:number-rows-spanned="1" table:style-name="ce25"/>
          <table:covered-table-cell/>
          <table:table-cell office:value-type="float" office:value="9026.16" table:style-name="ce9">
            <text:p>9.026,16</text:p>
          </table:table-cell>
          <table:table-cell office:value-type="float" office:value="29311.22" table:style-name="ce9">
            <text:p>29.311,22</text:p>
          </table:table-cell>
          <table:table-cell office:value-type="float" office:value="-3286.04" table:style-name="ce11">
            <text:p>-3.286,04</text:p>
          </table:table-cell>
          <table:table-cell office:value-type="float" office:value="-6252.36" table:style-name="ce11">
            <text:p>-6.252,36</text:p>
          </table:table-cell>
          <table:table-cell office:value-type="float" office:value="-3423.35" table:style-name="ce11">
            <text:p>-3.423,35</text:p>
          </table:table-cell>
          <table:table-cell office:value-type="float" office:value="0" table:style-name="ce12">
            <text:p>0,00</text:p>
          </table:table-cell>
          <table:table-cell office:value-type="float" office:value="-12961.75" table:style-name="ce11">
            <text:p>-12.961,75</text:p>
          </table:table-cell>
          <table:table-cell office:value-type="float" office:value="16349.47" table:style-name="ce9">
            <text:p>16.349,4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22247.02" table:style-name="ce9">
            <text:p>22.247,02</text:p>
          </table:table-cell>
          <table:table-cell table:number-columns-repeated="2" table:style-name="ce10"/>
          <table:table-cell office:value-type="float" office:value="4791.8100000000004" table:style-name="ce9">
            <text:p>4.791,81</text:p>
          </table:table-cell>
          <table:table-cell office:value-type="float" office:value="7415.67" table:number-columns-spanned="2" table:number-rows-spanned="1" table:style-name="ce26">
            <text:p>7.415,67</text:p>
          </table:table-cell>
          <table:covered-table-cell/>
          <table:table-cell office:value-type="float" office:value="22608.83" table:style-name="ce9">
            <text:p>22.608,83</text:p>
          </table:table-cell>
          <table:table-cell office:value-type="float" office:value="57063.33" table:style-name="ce9">
            <text:p>57.063,3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0585.82" table:style-name="ce11">
            <text:p>-10.585,82</text:p>
          </table:table-cell>
          <table:table-cell office:value-type="float" office:value="-4093.72" table:style-name="ce11">
            <text:p>-4.093,72</text:p>
          </table:table-cell>
          <table:table-cell office:value-type="float" office:value="0" table:style-name="ce12">
            <text:p>0,00</text:p>
          </table:table-cell>
          <table:table-cell office:value-type="float" office:value="-16336.32" table:style-name="ce11">
            <text:p>-16.336,32</text:p>
          </table:table-cell>
          <table:table-cell office:value-type="float" office:value="40727.01" table:style-name="ce9">
            <text:p>40.727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1319.54" table:style-name="ce9">
            <text:p>1.319,54</text:p>
          </table:table-cell>
          <table:table-cell office:value-type="float" office:value="4047.13" table:number-columns-spanned="2" table:number-rows-spanned="1" table:style-name="ce26">
            <text:p>4.047,13</text:p>
          </table:table-cell>
          <table:covered-table-cell/>
          <table:table-cell office:value-type="float" office:value="969.94" table:style-name="ce12">
            <text:p>969,94</text:p>
          </table:table-cell>
          <table:table-cell office:value-type="float" office:value="8276.5" table:style-name="ce9">
            <text:p>8.276,50</text:p>
          </table:table-cell>
          <table:table-cell table:style-name="ce10"/>
          <table:table-cell office:value-type="float" office:value="-672.8" table:style-name="ce14">
            <text:p>-672,80</text:p>
          </table:table-cell>
          <table:table-cell office:value-type="float" office:value="-1136.3900000000001" table:style-name="ce11">
            <text:p>-1.136,39</text:p>
          </table:table-cell>
          <table:table-cell office:value-type="float" office:value="0" table:style-name="ce12">
            <text:p>0,00</text:p>
          </table:table-cell>
          <table:table-cell office:value-type="float" office:value="-1809.19" table:style-name="ce11">
            <text:p>-1.809,19</text:p>
          </table:table-cell>
          <table:table-cell office:value-type="float" office:value="6467.31" table:style-name="ce9">
            <text:p>6.467,3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776.75" table:style-name="ce13">
            <text:p>776,75</text:p>
          </table:table-cell>
          <table:table-cell office:value-type="float" office:value="1185.05" table:style-name="ce9">
            <text:p>1.185,05</text:p>
          </table:table-cell>
          <table:table-cell office:value-type="float" office:value="5440.4" table:style-name="ce9">
            <text:p>5.440,40</text:p>
          </table:table-cell>
          <table:table-cell office:value-type="float" office:value="8507.7800000000007" table:number-columns-spanned="2" table:number-rows-spanned="1" table:style-name="ce26">
            <text:p>8.507,78</text:p>
          </table:table-cell>
          <table:covered-table-cell/>
          <table:table-cell office:value-type="float" office:value="13858.87" table:style-name="ce9">
            <text:p>13.858,87</text:p>
          </table:table-cell>
          <table:table-cell office:value-type="float" office:value="41665.919999999998" table:style-name="ce9">
            <text:p>41.665,92</text:p>
          </table:table-cell>
          <table:table-cell office:value-type="float" office:value="-3251.36" table:style-name="ce11">
            <text:p>-3.251,36</text:p>
          </table:table-cell>
          <table:table-cell office:value-type="float" office:value="-5990.59" table:style-name="ce11">
            <text:p>-5.990,59</text:p>
          </table:table-cell>
          <table:table-cell office:value-type="float" office:value="-2659.07" table:style-name="ce11">
            <text:p>-2.659,07</text:p>
          </table:table-cell>
          <table:table-cell office:value-type="float" office:value="0" table:style-name="ce12">
            <text:p>0,00</text:p>
          </table:table-cell>
          <table:table-cell office:value-type="float" office:value="-11901.02" table:style-name="ce11">
            <text:p>-11.901,02</text:p>
          </table:table-cell>
          <table:table-cell office:value-type="float" office:value="29764.9" table:style-name="ce9">
            <text:p>29.764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9">
            <text:p>11.398,39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848" table:style-name="ce9">
            <text:p>4.848,00</text:p>
          </table:table-cell>
          <table:table-cell office:value-type="float" office:value="4194.4799999999996" table:number-columns-spanned="2" table:number-rows-spanned="1" table:style-name="ce26">
            <text:p>4.194,48</text:p>
          </table:table-cell>
          <table:covered-table-cell/>
          <table:table-cell office:value-type="float" office:value="12583.44" table:style-name="ce9">
            <text:p>12.583,44</text:p>
          </table:table-cell>
          <table:table-cell office:value-type="float" office:value="34209.360000000001" table:style-name="ce9">
            <text:p>34.209,36</text:p>
          </table:table-cell>
          <table:table-cell office:value-type="float" office:value="-2907.04" table:style-name="ce11">
            <text:p>-2.907,04</text:p>
          </table:table-cell>
          <table:table-cell office:value-type="float" office:value="-4126.26" table:style-name="ce11">
            <text:p>-4.126,26</text:p>
          </table:table-cell>
          <table:table-cell office:value-type="float" office:value="-2995.09" table:style-name="ce11">
            <text:p>-2.995,09</text:p>
          </table:table-cell>
          <table:table-cell office:value-type="float" office:value="0" table:style-name="ce12">
            <text:p>0,00</text:p>
          </table:table-cell>
          <table:table-cell office:value-type="float" office:value="-10028.39" table:style-name="ce11">
            <text:p>-10.028,39</text:p>
          </table:table-cell>
          <table:table-cell office:value-type="float" office:value="24180.97" table:style-name="ce9">
            <text:p>24.180,9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9">
            <text:p>17.632,87</text:p>
          </table:table-cell>
          <table:table-cell office:value-type="float" office:value="6056.43" table:style-name="ce9">
            <text:p>6.056,43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11844.64" table:style-name="ce9">
            <text:p>11.844,64</text:p>
          </table:table-cell>
          <table:table-cell office:value-type="float" office:value="38718.94" table:style-name="ce9">
            <text:p>38.718,94</text:p>
          </table:table-cell>
          <table:table-cell office:value-type="float" office:value="-5276.7" table:style-name="ce11">
            <text:p>-5.276,70</text:p>
          </table:table-cell>
          <table:table-cell office:value-type="float" office:value="-8792.11" table:style-name="ce11">
            <text:p>-8.792,11</text:p>
          </table:table-cell>
          <table:table-cell office:value-type="float" office:value="-3282.46" table:style-name="ce11">
            <text:p>-3.282,46</text:p>
          </table:table-cell>
          <table:table-cell office:value-type="float" office:value="0" table:style-name="ce12">
            <text:p>0,00</text:p>
          </table:table-cell>
          <table:table-cell office:value-type="float" office:value="-17351.27" table:style-name="ce11">
            <text:p>-17.351,27</text:p>
          </table:table-cell>
          <table:table-cell office:value-type="float" office:value="21367.67" table:style-name="ce9">
            <text:p>21.367,6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944.56" table:style-name="ce9">
            <text:p>11.944,56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6121.44" table:style-name="ce9">
            <text:p>6.121,44</text:p>
          </table:table-cell>
          <table:table-cell table:number-columns-spanned="2" table:number-rows-spanned="1" table:style-name="ce25"/>
          <table:covered-table-cell/>
          <table:table-cell office:value-type="float" office:value="6541.05" table:style-name="ce9">
            <text:p>6.541,05</text:p>
          </table:table-cell>
          <table:table-cell office:value-type="float" office:value="25792.1" table:style-name="ce9">
            <text:p>25.792,10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433.12" table:style-name="ce11">
            <text:p>-4.433,12</text:p>
          </table:table-cell>
          <table:table-cell office:value-type="float" office:value="-3682.44" table:style-name="ce11">
            <text:p>-3.682,44</text:p>
          </table:table-cell>
          <table:table-cell office:value-type="float" office:value="0" table:style-name="ce12">
            <text:p>0,00</text:p>
          </table:table-cell>
          <table:table-cell office:value-type="float" office:value="-11125.9" table:style-name="ce11">
            <text:p>-11.125,90</text:p>
          </table:table-cell>
          <table:table-cell office:value-type="float" office:value="14666.2" table:style-name="ce9">
            <text:p>14.666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6176.58" table:style-name="ce9">
            <text:p>6.176,58</text:p>
          </table:table-cell>
          <table:table-cell table:style-name="ce10"/>
          <table:table-cell office:value-type="float" office:value="3507.77" table:style-name="ce9">
            <text:p>3.507,77</text:p>
          </table:table-cell>
          <table:table-cell table:number-columns-spanned="2" table:number-rows-spanned="1" table:style-name="ce25"/>
          <table:covered-table-cell/>
          <table:table-cell office:value-type="float" office:value="8906.2199999999993" table:style-name="ce9">
            <text:p>8.906,22</text:p>
          </table:table-cell>
          <table:table-cell office:value-type="float" office:value="30226.43" table:style-name="ce9">
            <text:p>30.226,43</text:p>
          </table:table-cell>
          <table:table-cell office:value-type="float" office:value="-3337.34" table:style-name="ce11">
            <text:p>-3.337,34</text:p>
          </table:table-cell>
          <table:table-cell office:value-type="float" office:value="-5988.9" table:style-name="ce11">
            <text:p>-5.988,90</text:p>
          </table:table-cell>
          <table:table-cell office:value-type="float" office:value="-5082.46" table:style-name="ce11">
            <text:p>-5.082,46</text:p>
          </table:table-cell>
          <table:table-cell office:value-type="float" office:value="0" table:style-name="ce12">
            <text:p>0,00</text:p>
          </table:table-cell>
          <table:table-cell office:value-type="float" office:value="-14408.7" table:style-name="ce11">
            <text:p>-14.408,70</text:p>
          </table:table-cell>
          <table:table-cell office:value-type="float" office:value="15817.73" table:style-name="ce9">
            <text:p>15.817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3529.04" table:style-name="ce9">
            <text:p>3.529,04</text:p>
          </table:table-cell>
          <table:table-cell table:style-name="ce10"/>
          <table:table-cell office:value-type="float" office:value="3041.2" table:style-name="ce9">
            <text:p>3.041,20</text:p>
          </table:table-cell>
          <table:table-cell table:number-columns-spanned="2" table:number-rows-spanned="1" table:style-name="ce25"/>
          <table:covered-table-cell/>
          <table:table-cell office:value-type="float" office:value="7463.71" table:style-name="ce9">
            <text:p>7.463,71</text:p>
          </table:table-cell>
          <table:table-cell office:value-type="float" office:value="25432.34" table:style-name="ce9">
            <text:p>25.432,34</text:p>
          </table:table-cell>
          <table:table-cell office:value-type="float" office:value="-2385.3000000000002" table:style-name="ce11">
            <text:p>-2.385,30</text:p>
          </table:table-cell>
          <table:table-cell office:value-type="float" office:value="-4036.8" table:style-name="ce11">
            <text:p>-4.036,80</text:p>
          </table:table-cell>
          <table:table-cell office:value-type="float" office:value="-5859.45" table:style-name="ce11">
            <text:p>-5.859,45</text:p>
          </table:table-cell>
          <table:table-cell office:value-type="float" office:value="0" table:style-name="ce12">
            <text:p>0,00</text:p>
          </table:table-cell>
          <table:table-cell office:value-type="float" office:value="-12281.55" table:style-name="ce11">
            <text:p>-12.281,55</text:p>
          </table:table-cell>
          <table:table-cell office:value-type="float" office:value="13150.79" table:style-name="ce9">
            <text:p>13.150,7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3464.35" table:style-name="ce9">
            <text:p>13.464,35</text:p>
          </table:table-cell>
          <table:table-cell office:value-type="float" office:value="2482.5500000000002" table:style-name="ce9">
            <text:p>2.482,55</text:p>
          </table:table-cell>
          <table:table-cell table:style-name="ce10"/>
          <table:table-cell office:value-type="float" office:value="2410.88" table:style-name="ce9">
            <text:p>2.410,88</text:p>
          </table:table-cell>
          <table:table-cell office:value-type="float" office:value="5315.63" table:number-columns-spanned="2" table:number-rows-spanned="1" table:style-name="ce26">
            <text:p>5.315,63</text:p>
          </table:table-cell>
          <table:covered-table-cell/>
          <table:table-cell office:value-type="float" office:value="15970.63" table:style-name="ce9">
            <text:p>15.970,63</text:p>
          </table:table-cell>
          <table:table-cell office:value-type="float" office:value="39644.04" table:style-name="ce9">
            <text:p>39.644,04</text:p>
          </table:table-cell>
          <table:table-cell office:value-type="float" office:value="-1614.06" table:style-name="ce11">
            <text:p>-1.614,06</text:p>
          </table:table-cell>
          <table:table-cell office:value-type="float" office:value="-5460.27" table:style-name="ce11">
            <text:p>-5.460,27</text:p>
          </table:table-cell>
          <table:table-cell office:value-type="float" office:value="-2558.36" table:style-name="ce11">
            <text:p>-2.558,36</text:p>
          </table:table-cell>
          <table:table-cell office:value-type="float" office:value="0" table:style-name="ce12">
            <text:p>0,00</text:p>
          </table:table-cell>
          <table:table-cell office:value-type="float" office:value="-9632.69" table:style-name="ce11">
            <text:p>-9.632,69</text:p>
          </table:table-cell>
          <table:table-cell office:value-type="float" office:value="30011.35" table:style-name="ce9">
            <text:p>30.011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9">
            <text:p>19.363,86</text:p>
          </table:table-cell>
          <table:table-cell office:value-type="float" office:value="2290.69" table:style-name="ce9">
            <text:p>2.290,69</text:p>
          </table:table-cell>
          <table:table-cell office:value-type="float" office:value="8411.01" table:style-name="ce9">
            <text:p>8.411,01</text:p>
          </table:table-cell>
          <table:table-cell office:value-type="float" office:value="4796.46" table:style-name="ce9">
            <text:p>4.796,46</text:p>
          </table:table-cell>
          <table:table-cell office:value-type="float" office:value="24839.95" table:number-columns-spanned="2" table:number-rows-spanned="1" table:style-name="ce26">
            <text:p>24.839,95</text:p>
          </table:table-cell>
          <table:covered-table-cell/>
          <table:table-cell office:value-type="float" office:value="30065.56" table:style-name="ce9">
            <text:p>30.065,56</text:p>
          </table:table-cell>
          <table:table-cell office:value-type="float" office:value="89767.53" table:style-name="ce9">
            <text:p>89.767,53</text:p>
          </table:table-cell>
          <table:table-cell office:value-type="float" office:value="-6236.3" table:style-name="ce11">
            <text:p>-6.236,30</text:p>
          </table:table-cell>
          <table:table-cell office:value-type="float" office:value="-18731.150000000001" table:style-name="ce11">
            <text:p>-18.731,15</text:p>
          </table:table-cell>
          <table:table-cell office:value-type="float" office:value="-3925.96" table:style-name="ce11">
            <text:p>-3.925,96</text:p>
          </table:table-cell>
          <table:table-cell office:value-type="float" office:value="0" table:style-name="ce12">
            <text:p>0,00</text:p>
          </table:table-cell>
          <table:table-cell office:value-type="float" office:value="-28893.41" table:style-name="ce11">
            <text:p>-28.893,41</text:p>
          </table:table-cell>
          <table:table-cell office:value-type="float" office:value="60874.12" table:style-name="ce9">
            <text:p>60.874,1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1478.74" table:style-name="ce9">
            <text:p>1.478,74</text:p>
          </table:table-cell>
          <table:table-cell office:value-type="float" office:value="1939.89" table:style-name="ce9">
            <text:p>1.939,89</text:p>
          </table:table-cell>
          <table:table-cell office:value-type="float" office:value="2649.25" table:style-name="ce9">
            <text:p>2.649,25</text:p>
          </table:table-cell>
          <table:table-cell office:value-type="float" office:value="4939.01" table:number-columns-spanned="2" table:number-rows-spanned="1" table:style-name="ce26">
            <text:p>4.939,01</text:p>
          </table:table-cell>
          <table:covered-table-cell/>
          <table:table-cell office:value-type="float" office:value="14817.02" table:style-name="ce9">
            <text:p>14.817,02</text:p>
          </table:table-cell>
          <table:table-cell office:value-type="float" office:value="37222.300000000003" table:style-name="ce9">
            <text:p>37.222,30</text:p>
          </table:table-cell>
          <table:table-cell office:value-type="float" office:value="-3365.48" table:style-name="ce11">
            <text:p>-3.365,48</text:p>
          </table:table-cell>
          <table:table-cell office:value-type="float" office:value="-4036.55" table:style-name="ce11">
            <text:p>-4.036,55</text:p>
          </table:table-cell>
          <table:table-cell office:value-type="float" office:value="-2910.56" table:style-name="ce11">
            <text:p>-2.910,56</text:p>
          </table:table-cell>
          <table:table-cell office:value-type="float" office:value="0" table:style-name="ce12">
            <text:p>0,00</text:p>
          </table:table-cell>
          <table:table-cell office:value-type="float" office:value="-10312.59" table:style-name="ce11">
            <text:p>-10.312,59</text:p>
          </table:table-cell>
          <table:table-cell office:value-type="float" office:value="26909.71" table:style-name="ce9">
            <text:p>26.909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496.44" table:style-name="ce9">
            <text:p>3.496,44</text:p>
          </table:table-cell>
          <table:table-cell office:value-type="float" office:value="11588.18" table:number-columns-spanned="2" table:number-rows-spanned="1" table:style-name="ce26">
            <text:p>11.588,18</text:p>
          </table:table-cell>
          <table:covered-table-cell/>
          <table:table-cell office:value-type="float" office:value="10807.72" table:style-name="ce9">
            <text:p>10.807,72</text:p>
          </table:table-cell>
          <table:table-cell office:value-type="float" office:value="47351.94" table:style-name="ce9">
            <text:p>47.351,94</text:p>
          </table:table-cell>
          <table:table-cell office:value-type="float" office:value="-1598.92" table:style-name="ce11">
            <text:p>-1.598,92</text:p>
          </table:table-cell>
          <table:table-cell office:value-type="float" office:value="-12602.56" table:style-name="ce11">
            <text:p>-12.602,56</text:p>
          </table:table-cell>
          <table:table-cell office:value-type="float" office:value="-2581.23" table:style-name="ce11">
            <text:p>-2.581,23</text:p>
          </table:table-cell>
          <table:table-cell office:value-type="float" office:value="0" table:style-name="ce12">
            <text:p>0,00</text:p>
          </table:table-cell>
          <table:table-cell office:value-type="float" office:value="-16782.71" table:style-name="ce11">
            <text:p>-16.782,71</text:p>
          </table:table-cell>
          <table:table-cell office:value-type="float" office:value="30569.23" table:style-name="ce9">
            <text:p>30.569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9">
            <text:p>13.060,66</text:p>
          </table:table-cell>
          <table:table-cell office:value-type="float" office:value="1077.03" table:style-name="ce9">
            <text:p>1.077,03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6237.71" table:style-name="ce9">
            <text:p>6.237,71</text:p>
          </table:table-cell>
          <table:table-cell office:value-type="float" office:value="23584.6" table:style-name="ce9">
            <text:p>23.584,60</text:p>
          </table:table-cell>
          <table:table-cell office:value-type="float" office:value="-1850.4" table:style-name="ce11">
            <text:p>-1.850,40</text:p>
          </table:table-cell>
          <table:table-cell table:style-name="ce10"/>
          <table:table-cell office:value-type="float" office:value="-2408.5100000000002" table:style-name="ce11">
            <text:p>-2.408,51</text:p>
          </table:table-cell>
          <table:table-cell office:value-type="float" office:value="0" table:style-name="ce12">
            <text:p>0,00</text:p>
          </table:table-cell>
          <table:table-cell office:value-type="float" office:value="-4258.91" table:style-name="ce11">
            <text:p>-4.258,91</text:p>
          </table:table-cell>
          <table:table-cell office:value-type="float" office:value="19325.689999999999" table:style-name="ce9">
            <text:p>19.325,6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SECRETARIA DE PRECATÓRIOS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2140.4299999999998" table:style-name="ce9">
            <text:p>2.140,43</text:p>
          </table:table-cell>
          <table:table-cell table:number-columns-spanned="2" table:number-rows-spanned="1" table:style-name="ce25"/>
          <table:covered-table-cell/>
          <table:table-cell office:value-type="float" office:value="969.94" table:style-name="ce12">
            <text:p>969,94</text:p>
          </table:table-cell>
          <table:table-cell office:value-type="float" office:value="5050.26" table:style-name="ce9">
            <text:p>5.050,26</text:p>
          </table:table-cell>
          <table:table-cell table:style-name="ce10"/>
          <table:table-cell office:value-type="float" office:value="-5.4" table:style-name="ce15">
            <text:p>-5,40</text:p>
          </table:table-cell>
          <table:table-cell office:value-type="float" office:value="-701.2" table:style-name="ce14">
            <text:p>-701,20</text:p>
          </table:table-cell>
          <table:table-cell office:value-type="float" office:value="0" table:style-name="ce12">
            <text:p>0,00</text:p>
          </table:table-cell>
          <table:table-cell office:value-type="float" office:value="-706.6" table:style-name="ce14">
            <text:p>-706,60</text:p>
          </table:table-cell>
          <table:table-cell office:value-type="float" office:value="4343.66" table:style-name="ce9">
            <text:p>4.343,6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2452.66" table:style-name="ce9">
            <text:p>2.452,66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957.73" table:style-name="ce9">
            <text:p>3.957,73</text:p>
          </table:table-cell>
          <table:table-cell office:value-type="float" office:value="2126.33" table:number-columns-spanned="2" table:number-rows-spanned="1" table:style-name="ce26">
            <text:p>2.126,33</text:p>
          </table:table-cell>
          <table:covered-table-cell/>
          <table:table-cell office:value-type="float" office:value="4143.09" table:style-name="ce9">
            <text:p>4.143,09</text:p>
          </table:table-cell>
          <table:table-cell office:value-type="float" office:value="13864.86" table:style-name="ce9">
            <text:p>13.864,86</text:p>
          </table:table-cell>
          <table:table-cell office:value-type="float" office:value="-686.74" table:style-name="ce14">
            <text:p>-686,74</text:p>
          </table:table-cell>
          <table:table-cell office:value-type="float" office:value="-164.96" table:style-name="ce14">
            <text:p>-164,96</text:p>
          </table:table-cell>
          <table:table-cell office:value-type="float" office:value="-2196.5700000000002" table:style-name="ce11">
            <text:p>-2.196,57</text:p>
          </table:table-cell>
          <table:table-cell office:value-type="float" office:value="0" table:style-name="ce12">
            <text:p>0,00</text:p>
          </table:table-cell>
          <table:table-cell office:value-type="float" office:value="-3048.27" table:style-name="ce11">
            <text:p>-3.048,27</text:p>
          </table:table-cell>
          <table:table-cell office:value-type="float" office:value="10816.59" table:style-name="ce9">
            <text:p>10.816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4324.29" table:style-name="ce9">
            <text:p>4.324,29</text:p>
          </table:table-cell>
          <table:table-cell office:value-type="float" office:value="8411.01" table:style-name="ce9">
            <text:p>8.411,01</text:p>
          </table:table-cell>
          <table:table-cell office:value-type="float" office:value="3508.91" table:style-name="ce9">
            <text:p>3.508,91</text:p>
          </table:table-cell>
          <table:table-cell office:value-type="float" office:value="22104.84" table:number-columns-spanned="2" table:number-rows-spanned="1" table:style-name="ce26">
            <text:p>22.104,84</text:p>
          </table:table-cell>
          <table:covered-table-cell/>
          <table:table-cell office:value-type="float" office:value="23010.66" table:style-name="ce9">
            <text:p>23.010,66</text:p>
          </table:table-cell>
          <table:table-cell office:value-type="float" office:value="73161.789999999994" table:style-name="ce9">
            <text:p>73.161,7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268.08" table:style-name="ce11">
            <text:p>-15.268,08</text:p>
          </table:table-cell>
          <table:table-cell office:value-type="float" office:value="-2119.81" table:style-name="ce11">
            <text:p>-2.119,81</text:p>
          </table:table-cell>
          <table:table-cell office:value-type="float" office:value="0" table:style-name="ce12">
            <text:p>0,00</text:p>
          </table:table-cell>
          <table:table-cell office:value-type="float" office:value="-19044.669999999998" table:style-name="ce11">
            <text:p>-19.044,67</text:p>
          </table:table-cell>
          <table:table-cell office:value-type="float" office:value="54117.120000000003" table:style-name="ce9">
            <text:p>54.117,1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802.08" table:style-name="ce9">
            <text:p>11.802,08</text:p>
          </table:table-cell>
          <table:table-cell office:value-type="float" office:value="1320.48" table:style-name="ce9">
            <text:p>1.320,48</text:p>
          </table:table-cell>
          <table:table-cell table:style-name="ce10"/>
          <table:table-cell office:value-type="float" office:value="2089.89" table:style-name="ce9">
            <text:p>2.089,89</text:p>
          </table:table-cell>
          <table:table-cell office:value-type="float" office:value="4374.1899999999996" table:number-columns-spanned="2" table:number-rows-spanned="1" table:style-name="ce26">
            <text:p>4.374,19</text:p>
          </table:table-cell>
          <table:covered-table-cell/>
          <table:table-cell office:value-type="float" office:value="13122.56" table:style-name="ce9">
            <text:p>13.122,56</text:p>
          </table:table-cell>
          <table:table-cell office:value-type="float" office:value="32709.200000000001" table:style-name="ce9">
            <text:p>32.709,2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371.14" table:style-name="ce11">
            <text:p>-5.371,14</text:p>
          </table:table-cell>
          <table:table-cell office:value-type="float" office:value="-3767.67" table:style-name="ce11">
            <text:p>-3.767,67</text:p>
          </table:table-cell>
          <table:table-cell office:value-type="float" office:value="0" table:style-name="ce12">
            <text:p>0,00</text:p>
          </table:table-cell>
          <table:table-cell office:value-type="float" office:value="-10795.59" table:style-name="ce11">
            <text:p>-10.795,59</text:p>
          </table:table-cell>
          <table:table-cell office:value-type="float" office:value="21913.61" table:style-name="ce9">
            <text:p>21.913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3269.41" table:style-name="ce9">
            <text:p>3.269,41</text:p>
          </table:table-cell>
          <table:table-cell office:value-type="float" office:value="1379.07" table:style-name="ce9">
            <text:p>1.379,07</text:p>
          </table:table-cell>
          <table:table-cell office:value-type="float" office:value="6173.66" table:style-name="ce9">
            <text:p>6.173,66</text:p>
          </table:table-cell>
          <table:table-cell office:value-type="float" office:value="5428.11" table:number-columns-spanned="2" table:number-rows-spanned="1" table:style-name="ce26">
            <text:p>5.428,11</text:p>
          </table:table-cell>
          <table:covered-table-cell/>
          <table:table-cell office:value-type="float" office:value="16284.34" table:style-name="ce9">
            <text:p>16.284,34</text:p>
          </table:table-cell>
          <table:table-cell office:value-type="float" office:value="44170.45" table:style-name="ce9">
            <text:p>44.170,45</text:p>
          </table:table-cell>
          <table:table-cell office:value-type="float" office:value="-4034.76" table:style-name="ce11">
            <text:p>-4.034,76</text:p>
          </table:table-cell>
          <table:table-cell office:value-type="float" office:value="-6575.07" table:style-name="ce11">
            <text:p>-6.575,07</text:p>
          </table:table-cell>
          <table:table-cell office:value-type="float" office:value="-1493.5" table:style-name="ce11">
            <text:p>-1.493,50</text:p>
          </table:table-cell>
          <table:table-cell office:value-type="float" office:value="0" table:style-name="ce12">
            <text:p>0,00</text:p>
          </table:table-cell>
          <table:table-cell office:value-type="float" office:value="-12103.33" table:style-name="ce11">
            <text:p>-12.103,33</text:p>
          </table:table-cell>
          <table:table-cell office:value-type="float" office:value="32067.119999999999" table:style-name="ce9">
            <text:p>32.067,1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49.58" table:style-name="ce9">
            <text:p>11.849,58</text:p>
          </table:table-cell>
          <table:table-cell office:value-type="float" office:value="2531.6799999999998" table:style-name="ce9">
            <text:p>2.531,68</text:p>
          </table:table-cell>
          <table:table-cell office:value-type="float" office:value="1939.89" table:style-name="ce9">
            <text:p>1.939,89</text:p>
          </table:table-cell>
          <table:table-cell office:value-type="float" office:value="2457.9899999999998" table:style-name="ce9">
            <text:p>2.457,99</text:p>
          </table:table-cell>
          <table:table-cell office:value-type="float" office:value="5440.38" table:number-columns-spanned="2" table:number-rows-spanned="1" table:style-name="ce26">
            <text:p>5.440,38</text:p>
          </table:table-cell>
          <table:covered-table-cell/>
          <table:table-cell office:value-type="float" office:value="16297.4" table:style-name="ce9">
            <text:p>16.297,40</text:p>
          </table:table-cell>
          <table:table-cell office:value-type="float" office:value="40516.92" table:style-name="ce9">
            <text:p>40.516,92</text:p>
          </table:table-cell>
          <table:table-cell office:value-type="float" office:value="-3830.48" table:style-name="ce11">
            <text:p>-3.830,48</text:p>
          </table:table-cell>
          <table:table-cell office:value-type="float" office:value="-6498.45" table:style-name="ce11">
            <text:p>-6.498,45</text:p>
          </table:table-cell>
          <table:table-cell office:value-type="float" office:value="-2880.14" table:style-name="ce11">
            <text:p>-2.880,14</text:p>
          </table:table-cell>
          <table:table-cell office:value-type="float" office:value="0" table:style-name="ce12">
            <text:p>0,00</text:p>
          </table:table-cell>
          <table:table-cell office:value-type="float" office:value="-13209.07" table:style-name="ce11">
            <text:p>-13.209,07</text:p>
          </table:table-cell>
          <table:table-cell office:value-type="float" office:value="27307.85" table:style-name="ce9">
            <text:p>27.307,8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9519.71" table:style-name="ce9">
            <text:p>19.519,71</text:p>
          </table:table-cell>
          <table:table-cell table:number-columns-repeated="2" table:style-name="ce10"/>
          <table:table-cell office:value-type="float" office:value="2215.37" table:style-name="ce9">
            <text:p>2.215,37</text:p>
          </table:table-cell>
          <table:table-cell table:number-columns-spanned="2" table:number-rows-spanned="1" table:style-name="ce25"/>
          <table:covered-table-cell/>
          <table:table-cell office:value-type="float" office:value="9759.85" table:style-name="ce9">
            <text:p>9.759,85</text:p>
          </table:table-cell>
          <table:table-cell office:value-type="float" office:value="31494.93" table:style-name="ce9">
            <text:p>31.494,93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7490.02" table:style-name="ce11">
            <text:p>-7.490,02</text:p>
          </table:table-cell>
          <table:table-cell office:value-type="float" office:value="-872.99" table:style-name="ce14">
            <text:p>-872,99</text:p>
          </table:table-cell>
          <table:table-cell office:value-type="float" office:value="0" table:style-name="ce12">
            <text:p>0,00</text:p>
          </table:table-cell>
          <table:table-cell office:value-type="float" office:value="-13843.39" table:style-name="ce11">
            <text:p>-13.843,39</text:p>
          </table:table-cell>
          <table:table-cell office:value-type="float" office:value="17651.54" table:style-name="ce9">
            <text:p>17.651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799.87" table:style-name="ce9">
            <text:p>18.799,87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515.9" table:style-name="ce9">
            <text:p>1.515,90</text:p>
          </table:table-cell>
          <table:table-cell office:value-type="float" office:value="16535.18" table:number-columns-spanned="2" table:number-rows-spanned="1" table:style-name="ce26">
            <text:p>16.535,18</text:p>
          </table:table-cell>
          <table:covered-table-cell/>
          <table:table-cell office:value-type="float" office:value="20940.099999999999" table:style-name="ce9">
            <text:p>20.940,10</text:p>
          </table:table-cell>
          <table:table-cell office:value-type="float" office:value="59730.94" table:style-name="ce9">
            <text:p>59.730,94</text:p>
          </table:table-cell>
          <table:table-cell office:value-type="float" office:value="-5295.02" table:style-name="ce11">
            <text:p>-5.295,02</text:p>
          </table:table-cell>
          <table:table-cell office:value-type="float" office:value="-11733.42" table:style-name="ce11">
            <text:p>-11.733,42</text:p>
          </table:table-cell>
          <table:table-cell office:value-type="float" office:value="-106.79" table:style-name="ce14">
            <text:p>-106,79</text:p>
          </table:table-cell>
          <table:table-cell office:value-type="float" office:value="0" table:style-name="ce12">
            <text:p>0,00</text:p>
          </table:table-cell>
          <table:table-cell office:value-type="float" office:value="-17135.23" table:style-name="ce11">
            <text:p>-17.135,23</text:p>
          </table:table-cell>
          <table:table-cell office:value-type="float" office:value="42595.71" table:style-name="ce9">
            <text:p>42.595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364.4" table:style-name="ce9">
            <text:p>3.364,40</text:p>
          </table:table-cell>
          <table:table-cell office:value-type="float" office:value="8411.01" table:style-name="ce9">
            <text:p>8.411,01</text:p>
          </table:table-cell>
          <table:table-cell office:value-type="float" office:value="3716.96" table:style-name="ce9">
            <text:p>3.716,96</text:p>
          </table:table-cell>
          <table:table-cell office:value-type="float" office:value="9468.9599999999991" table:number-columns-spanned="2" table:number-rows-spanned="1" table:style-name="ce26">
            <text:p>9.468,96</text:p>
          </table:table-cell>
          <table:covered-table-cell/>
          <table:table-cell office:value-type="float" office:value="11859.98" table:style-name="ce9">
            <text:p>11.859,98</text:p>
          </table:table-cell>
          <table:table-cell office:value-type="float" office:value="48718.38" table:style-name="ce9">
            <text:p>48.718,38</text:p>
          </table:table-cell>
          <table:table-cell office:value-type="float" office:value="-4105.28" table:style-name="ce11">
            <text:p>-4.105,28</text:p>
          </table:table-cell>
          <table:table-cell office:value-type="float" office:value="-12651.88" table:style-name="ce11">
            <text:p>-12.651,88</text:p>
          </table:table-cell>
          <table:table-cell office:value-type="float" office:value="-4391.84" table:style-name="ce11">
            <text:p>-4.391,84</text:p>
          </table:table-cell>
          <table:table-cell office:value-type="float" office:value="0" table:style-name="ce12">
            <text:p>0,00</text:p>
          </table:table-cell>
          <table:table-cell office:value-type="float" office:value="-21149" table:style-name="ce11">
            <text:p>-21.149,00</text:p>
          </table:table-cell>
          <table:table-cell office:value-type="float" office:value="27569.38" table:style-name="ce9">
            <text:p>27.569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978.93" table:style-name="ce13">
            <text:p>978,93</text:p>
          </table:table-cell>
          <table:table-cell table:style-name="ce10"/>
          <table:table-cell office:value-type="float" office:value="1348.65" table:style-name="ce9">
            <text:p>1.348,65</text:p>
          </table:table-cell>
          <table:table-cell table:number-columns-spanned="2" table:number-rows-spanned="1" table:style-name="ce25"/>
          <table:covered-table-cell/>
          <table:table-cell office:value-type="float" office:value="6366.76" table:style-name="ce9">
            <text:p>6.366,76</text:p>
          </table:table-cell>
          <table:table-cell office:value-type="float" office:value="20448.93" table:style-name="ce9">
            <text:p>20.448,93</text:p>
          </table:table-cell>
          <table:table-cell office:value-type="float" office:value="-3318.08" table:style-name="ce11">
            <text:p>-3.318,08</text:p>
          </table:table-cell>
          <table:table-cell office:value-type="float" office:value="-4143.7" table:style-name="ce11">
            <text:p>-4.143,70</text:p>
          </table:table-cell>
          <table:table-cell office:value-type="float" office:value="-2353.08" table:style-name="ce11">
            <text:p>-2.353,08</text:p>
          </table:table-cell>
          <table:table-cell office:value-type="float" office:value="0" table:style-name="ce12">
            <text:p>0,00</text:p>
          </table:table-cell>
          <table:table-cell office:value-type="float" office:value="-9814.86" table:style-name="ce11">
            <text:p>-9.814,86</text:p>
          </table:table-cell>
          <table:table-cell office:value-type="float" office:value="10634.07" table:style-name="ce9">
            <text:p>10.634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10"/>
          <table:table-cell office:value-type="float" office:value="10648.46" table:style-name="ce9">
            <text:p>10.648,46</text:p>
          </table:table-cell>
          <table:table-cell table:number-columns-repeated="2" table:style-name="ce10"/>
          <table:table-cell office:value-type="float" office:value="1629.7" table:style-name="ce9">
            <text:p>1.629,70</text:p>
          </table:table-cell>
          <table:table-cell table:number-columns-spanned="2" table:number-rows-spanned="1" table:style-name="ce25"/>
          <table:covered-table-cell/>
          <table:table-cell office:value-type="float" office:value="5324.23" table:style-name="ce9">
            <text:p>5.324,23</text:p>
          </table:table-cell>
          <table:table-cell office:value-type="float" office:value="17602.39" table:style-name="ce9">
            <text:p>17.602,39</text:p>
          </table:table-cell>
          <table:table-cell office:value-type="float" office:value="-2689.56" table:style-name="ce11">
            <text:p>-2.689,56</text:p>
          </table:table-cell>
          <table:table-cell office:value-type="float" office:value="-3378.3" table:style-name="ce11">
            <text:p>-3.378,3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067.86" table:style-name="ce11">
            <text:p>-6.067,86</text:p>
          </table:table-cell>
          <table:table-cell office:value-type="float" office:value="11534.53" table:style-name="ce9">
            <text:p>11.534,5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10380.49" table:style-name="ce9">
            <text:p>10.380,4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515.13" table:style-name="ce9">
            <text:p>1.515,13</text:p>
          </table:table-cell>
          <table:table-cell table:number-columns-spanned="2" table:number-rows-spanned="1" table:style-name="ce25"/>
          <table:covered-table-cell/>
          <table:table-cell office:value-type="float" office:value="6425.91" table:style-name="ce9">
            <text:p>6.425,91</text:p>
          </table:table-cell>
          <table:table-cell office:value-type="float" office:value="20261.419999999998" table:style-name="ce9">
            <text:p>20.261,4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581.88" table:style-name="ce11">
            <text:p>-4.581,88</text:p>
          </table:table-cell>
          <table:table-cell office:value-type="float" office:value="-527.67999999999995" table:style-name="ce14">
            <text:p>-527,68</text:p>
          </table:table-cell>
          <table:table-cell office:value-type="float" office:value="0" table:style-name="ce12">
            <text:p>0,00</text:p>
          </table:table-cell>
          <table:table-cell office:value-type="float" office:value="-6766.34" table:style-name="ce11">
            <text:p>-6.766,34</text:p>
          </table:table-cell>
          <table:table-cell office:value-type="float" office:value="13495.08" table:style-name="ce9">
            <text:p>13.495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2646.59" table:style-name="ce9">
            <text:p>2.646,59</text:p>
          </table:table-cell>
          <table:table-cell table:number-columns-spanned="2" table:number-rows-spanned="1" table:style-name="ce25"/>
          <table:covered-table-cell/>
          <table:table-cell office:value-type="float" office:value="12213.52" table:style-name="ce9">
            <text:p>12.213,52</text:p>
          </table:table-cell>
          <table:table-cell office:value-type="float" office:value="42790.83" table:style-name="ce9">
            <text:p>42.790,8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2080.09" table:style-name="ce11">
            <text:p>-12.080,0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3736.87" table:style-name="ce11">
            <text:p>-13.736,87</text:p>
          </table:table-cell>
          <table:table-cell office:value-type="float" office:value="29053.96" table:style-name="ce9">
            <text:p>29.053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PRECATÓRIOS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2682.28" table:style-name="ce9">
            <text:p>2.682,28</text:p>
          </table:table-cell>
          <table:table-cell office:value-type="float" office:value="9117.27" table:number-columns-spanned="2" table:number-rows-spanned="1" table:style-name="ce26">
            <text:p>9.117,27</text:p>
          </table:table-cell>
          <table:covered-table-cell/>
          <table:table-cell office:value-type="float" office:value="10241.57" table:style-name="ce9">
            <text:p>10.241,57</text:p>
          </table:table-cell>
          <table:table-cell office:value-type="float" office:value="42301.71" table:style-name="ce9">
            <text:p>42.301,71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10817.37" table:style-name="ce11">
            <text:p>-10.817,37</text:p>
          </table:table-cell>
          <table:table-cell office:value-type="float" office:value="-2174.75" table:style-name="ce11">
            <text:p>-2.174,75</text:p>
          </table:table-cell>
          <table:table-cell office:value-type="float" office:value="0" table:style-name="ce12">
            <text:p>0,00</text:p>
          </table:table-cell>
          <table:table-cell office:value-type="float" office:value="-16002.46" table:style-name="ce11">
            <text:p>-16.002,46</text:p>
          </table:table-cell>
          <table:table-cell office:value-type="float" office:value="26299.25" table:style-name="ce9">
            <text:p>26.299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7</text:p>
          </table:table-cell>
          <table:table-cell table:style-name="ce10"/>
          <table:table-cell office:value-type="float" office:value="9631.56" table:style-name="ce9">
            <text:p>9.631,56</text:p>
          </table:table-cell>
          <table:table-cell table:number-columns-repeated="2" table:style-name="ce10"/>
          <table:table-cell office:value-type="float" office:value="3336.82" table:style-name="ce9">
            <text:p>3.336,82</text:p>
          </table:table-cell>
          <table:table-cell table:number-columns-spanned="2" table:number-rows-spanned="1" table:style-name="ce25"/>
          <table:covered-table-cell/>
          <table:table-cell office:value-type="float" office:value="4724.24" table:style-name="ce9">
            <text:p>4.724,24</text:p>
          </table:table-cell>
          <table:table-cell office:value-type="float" office:value="17692.62" table:style-name="ce9">
            <text:p>17.692,6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2881.62" table:style-name="ce11">
            <text:p>-2.881,62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538.3999999999996" table:style-name="ce11">
            <text:p>-4.538,40</text:p>
          </table:table-cell>
          <table:table-cell office:value-type="float" office:value="13154.22" table:style-name="ce9">
            <text:p>13.154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298.97" table:style-name="ce9">
            <text:p>22.298,97</text:p>
          </table:table-cell>
          <table:table-cell table:number-columns-repeated="2" table:style-name="ce10"/>
          <table:table-cell office:value-type="float" office:value="7718.89" table:style-name="ce9">
            <text:p>7.718,89</text:p>
          </table:table-cell>
          <table:table-cell office:value-type="float" office:value="17203.54" table:number-columns-spanned="2" table:number-rows-spanned="1" table:style-name="ce26">
            <text:p>17.203,54</text:p>
          </table:table-cell>
          <table:covered-table-cell/>
          <table:table-cell office:value-type="float" office:value="22571" table:style-name="ce9">
            <text:p>22.571,00</text:p>
          </table:table-cell>
          <table:table-cell office:value-type="float" office:value="69792.399999999994" table:style-name="ce9">
            <text:p>69.792,40</text:p>
          </table:table-cell>
          <table:table-cell office:value-type="float" office:value="-6380.4" table:style-name="ce11">
            <text:p>-6.380,40</text:p>
          </table:table-cell>
          <table:table-cell office:value-type="float" office:value="-12127.77" table:style-name="ce11">
            <text:p>-12.127,77</text:p>
          </table:table-cell>
          <table:table-cell office:value-type="float" office:value="-3806.56" table:style-name="ce11">
            <text:p>-3.806,56</text:p>
          </table:table-cell>
          <table:table-cell office:value-type="float" office:value="0" table:style-name="ce12">
            <text:p>0,00</text:p>
          </table:table-cell>
          <table:table-cell office:value-type="float" office:value="-22314.73" table:style-name="ce11">
            <text:p>-22.314,73</text:p>
          </table:table-cell>
          <table:table-cell office:value-type="float" office:value="47477.67" table:style-name="ce9">
            <text:p>47.477,6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RUNO HELDER GOMES TEOF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table:style-name="ce10"/>
          <table:table-cell office:value-type="float" office:value="395.02" table:number-columns-spanned="2" table:number-rows-spanned="1" table:style-name="ce27">
            <text:p>395,02</text:p>
          </table:table-cell>
          <table:covered-table-cell/>
          <table:table-cell office:value-type="float" office:value="1283.81" table:style-name="ce9">
            <text:p>1.283,81</text:p>
          </table:table-cell>
          <table:table-cell office:value-type="float" office:value="2863.88" table:style-name="ce9">
            <text:p>2.863,88</text:p>
          </table:table-cell>
          <table:table-cell table:number-columns-repeated="2" table:style-name="ce10"/>
          <table:table-cell office:value-type="float" office:value="-740" table:style-name="ce14">
            <text:p>-740,00</text:p>
          </table:table-cell>
          <table:table-cell office:value-type="float" office:value="0" table:style-name="ce12">
            <text:p>0,00</text:p>
          </table:table-cell>
          <table:table-cell office:value-type="float" office:value="-740" table:style-name="ce14">
            <text:p>-740,00</text:p>
          </table:table-cell>
          <table:table-cell office:value-type="float" office:value="2123.88" table:style-name="ce9">
            <text:p>2.123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OLUÇÕES E APLICAÇÕES DE TECNOLOGIA DA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946.43" table:style-name="ce13">
            <text:p>946,43</text:p>
          </table:table-cell>
          <table:table-cell office:value-type="float" office:value="13591.63" table:number-columns-spanned="2" table:number-rows-spanned="1" table:style-name="ce26">
            <text:p>13.591,63</text:p>
          </table:table-cell>
          <table:covered-table-cell/>
          <table:table-cell office:value-type="float" office:value="12286.23" table:style-name="ce9">
            <text:p>12.286,23</text:p>
          </table:table-cell>
          <table:table-cell office:value-type="float" office:value="52179.03" table:style-name="ce9">
            <text:p>52.179,0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885.54" table:style-name="ce11">
            <text:p>-14.885,54</text:p>
          </table:table-cell>
          <table:table-cell office:value-type="float" office:value="-1845.09" table:style-name="ce11">
            <text:p>-1.845,09</text:p>
          </table:table-cell>
          <table:table-cell office:value-type="float" office:value="0" table:style-name="ce12">
            <text:p>0,00</text:p>
          </table:table-cell>
          <table:table-cell office:value-type="float" office:value="-18387.41" table:style-name="ce11">
            <text:p>-18.387,41</text:p>
          </table:table-cell>
          <table:table-cell office:value-type="float" office:value="33791.620000000003" table:style-name="ce9">
            <text:p>33.791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table:style-name="ce10"/>
          <table:table-cell table:number-columns-spanned="2" table:number-rows-spanned="1" table:style-name="ce25"/>
          <table:covered-table-cell/>
          <table:table-cell office:value-type="float" office:value="1116.19" table:style-name="ce9">
            <text:p>1.116,19</text:p>
          </table:table-cell>
          <table:table-cell office:value-type="float" office:value="3348.57" table:style-name="ce9">
            <text:p>3.348,57</text:p>
          </table:table-cell>
          <table:table-cell table:style-name="ce10"/>
          <table:table-cell office:value-type="float" office:value="-49.26" table:style-name="ce14">
            <text:p>-49,2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9.26" table:style-name="ce14">
            <text:p>-49,26</text:p>
          </table:table-cell>
          <table:table-cell office:value-type="float" office:value="3299.31" table:style-name="ce9">
            <text:p>3.299,3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8035.349999999999" table:style-name="ce9">
            <text:p>18.035,35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632.51" table:style-name="ce9">
            <text:p>3.632,51</text:p>
          </table:table-cell>
          <table:table-cell office:value-type="float" office:value="7125.02" table:number-columns-spanned="2" table:number-rows-spanned="1" table:style-name="ce26">
            <text:p>7.125,02</text:p>
          </table:table-cell>
          <table:covered-table-cell/>
          <table:table-cell office:value-type="float" office:value="19243" table:style-name="ce9">
            <text:p>19.243,00</text:p>
          </table:table-cell>
          <table:table-cell office:value-type="float" office:value="49220.93" table:style-name="ce9">
            <text:p>49.220,9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701.6299999999992" table:style-name="ce11">
            <text:p>-8.701,63</text:p>
          </table:table-cell>
          <table:table-cell office:value-type="float" office:value="-1146.3900000000001" table:style-name="ce11">
            <text:p>-1.146,39</text:p>
          </table:table-cell>
          <table:table-cell office:value-type="float" office:value="0" table:style-name="ce12">
            <text:p>0,00</text:p>
          </table:table-cell>
          <table:table-cell office:value-type="float" office:value="-11504.8" table:style-name="ce11">
            <text:p>-11.504,80</text:p>
          </table:table-cell>
          <table:table-cell office:value-type="float" office:value="37716.129999999997" table:style-name="ce9">
            <text:p>37.716,1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1099.1400000000001" table:style-name="ce9">
            <text:p>1.099,14</text:p>
          </table:table-cell>
          <table:table-cell office:value-type="float" office:value="1939.89" table:style-name="ce9">
            <text:p>1.939,89</text:p>
          </table:table-cell>
          <table:table-cell office:value-type="float" office:value="2608" table:style-name="ce9">
            <text:p>2.608,00</text:p>
          </table:table-cell>
          <table:table-cell office:value-type="float" office:value="7441.66" table:number-columns-spanned="2" table:number-rows-spanned="1" table:style-name="ce26">
            <text:p>7.441,66</text:p>
          </table:table-cell>
          <table:covered-table-cell/>
          <table:table-cell office:value-type="float" office:value="22324.98" table:style-name="ce9">
            <text:p>22.324,98</text:p>
          </table:table-cell>
          <table:table-cell office:value-type="float" office:value="54699.61" table:style-name="ce9">
            <text:p>54.699,61</text:p>
          </table:table-cell>
          <table:table-cell office:value-type="float" office:value="-1536.67" table:style-name="ce11">
            <text:p>-1.536,67</text:p>
          </table:table-cell>
          <table:table-cell office:value-type="float" office:value="-10981.71" table:style-name="ce11">
            <text:p>-10.981,71</text:p>
          </table:table-cell>
          <table:table-cell office:value-type="float" office:value="-1518.57" table:style-name="ce11">
            <text:p>-1.518,57</text:p>
          </table:table-cell>
          <table:table-cell office:value-type="float" office:value="0" table:style-name="ce12">
            <text:p>0,00</text:p>
          </table:table-cell>
          <table:table-cell office:value-type="float" office:value="-14036.95" table:style-name="ce11">
            <text:p>-14.036,95</text:p>
          </table:table-cell>
          <table:table-cell office:value-type="float" office:value="40662.660000000003" table:style-name="ce9">
            <text:p>40.662,6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8325.75" table:style-name="ce9">
            <text:p>18.325,75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171.9899999999998" table:style-name="ce9">
            <text:p>2.171,99</text:p>
          </table:table-cell>
          <table:table-cell table:number-columns-spanned="2" table:number-rows-spanned="1" table:style-name="ce25"/>
          <table:covered-table-cell/>
          <table:table-cell office:value-type="float" office:value="10510.29" table:style-name="ce9">
            <text:p>10.510,29</text:p>
          </table:table-cell>
          <table:table-cell office:value-type="float" office:value="33240.410000000003" table:style-name="ce9">
            <text:p>33.240,41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8057.34" table:style-name="ce11">
            <text:p>-8.057,34</text:p>
          </table:table-cell>
          <table:table-cell office:value-type="float" office:value="-1565.82" table:style-name="ce11">
            <text:p>-1.565,82</text:p>
          </table:table-cell>
          <table:table-cell office:value-type="float" office:value="0" table:style-name="ce12">
            <text:p>0,00</text:p>
          </table:table-cell>
          <table:table-cell office:value-type="float" office:value="-14738.2" table:style-name="ce11">
            <text:p>-14.738,20</text:p>
          </table:table-cell>
          <table:table-cell office:value-type="float" office:value="18502.21" table:style-name="ce9">
            <text:p>18.502,2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363.91" table:style-name="ce9">
            <text:p>22.363,91</text:p>
          </table:table-cell>
          <table:table-cell office:value-type="float" office:value="8326.82" table:style-name="ce9">
            <text:p>8.326,82</text:p>
          </table:table-cell>
          <table:table-cell table:style-name="ce10"/>
          <table:table-cell office:value-type="float" office:value="2997.52" table:style-name="ce9">
            <text:p>2.997,52</text:p>
          </table:table-cell>
          <table:table-cell table:number-columns-spanned="2" table:number-rows-spanned="1" table:style-name="ce25"/>
          <table:covered-table-cell/>
          <table:table-cell office:value-type="float" office:value="17303.36" table:style-name="ce9">
            <text:p>17.303,36</text:p>
          </table:table-cell>
          <table:table-cell office:value-type="float" office:value="50991.61" table:style-name="ce9">
            <text:p>50.991,61</text:p>
          </table:table-cell>
          <table:table-cell office:value-type="float" office:value="-7987.89" table:style-name="ce11">
            <text:p>-7.987,89</text:p>
          </table:table-cell>
          <table:table-cell office:value-type="float" office:value="-12840.23" table:style-name="ce11">
            <text:p>-12.840,23</text:p>
          </table:table-cell>
          <table:table-cell office:value-type="float" office:value="-5590.38" table:style-name="ce11">
            <text:p>-5.590,38</text:p>
          </table:table-cell>
          <table:table-cell office:value-type="float" office:value="0" table:style-name="ce12">
            <text:p>0,00</text:p>
          </table:table-cell>
          <table:table-cell office:value-type="float" office:value="-26418.5" table:style-name="ce11">
            <text:p>-26.418,50</text:p>
          </table:table-cell>
          <table:table-cell office:value-type="float" office:value="24573.11" table:style-name="ce9">
            <text:p>24.573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9">
            <text:p>17.098,53</text:p>
          </table:table-cell>
          <table:table-cell office:value-type="float" office:value="15573.95" table:style-name="ce9">
            <text:p>15.573,95</text:p>
          </table:table-cell>
          <table:table-cell table:style-name="ce10"/>
          <table:table-cell office:value-type="float" office:value="2191.52" table:style-name="ce9">
            <text:p>2.191,52</text:p>
          </table:table-cell>
          <table:table-cell table:number-columns-spanned="2" table:number-rows-spanned="1" table:style-name="ce25"/>
          <table:covered-table-cell/>
          <table:table-cell office:value-type="float" office:value="16336.24" table:style-name="ce9">
            <text:p>16.336,24</text:p>
          </table:table-cell>
          <table:table-cell office:value-type="float" office:value="51200.24" table:style-name="ce9">
            <text:p>51.200,24</text:p>
          </table:table-cell>
          <table:table-cell office:value-type="float" office:value="-8661.1" table:style-name="ce11">
            <text:p>-8.661,10</text:p>
          </table:table-cell>
          <table:table-cell office:value-type="float" office:value="-12802.16" table:style-name="ce11">
            <text:p>-12.802,16</text:p>
          </table:table-cell>
          <table:table-cell office:value-type="float" office:value="-3191.05" table:style-name="ce11">
            <text:p>-3.191,05</text:p>
          </table:table-cell>
          <table:table-cell office:value-type="float" office:value="0" table:style-name="ce12">
            <text:p>0,00</text:p>
          </table:table-cell>
          <table:table-cell office:value-type="float" office:value="-24654.31" table:style-name="ce11">
            <text:p>-24.654,31</text:p>
          </table:table-cell>
          <table:table-cell office:value-type="float" office:value="26545.93" table:style-name="ce9">
            <text:p>26.545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8701.52" table:style-name="ce9">
            <text:p>18.701,52</text:p>
          </table:table-cell>
          <table:table-cell office:value-type="float" office:value="11181.11" table:style-name="ce9">
            <text:p>11.181,11</text:p>
          </table:table-cell>
          <table:table-cell table:style-name="ce10"/>
          <table:table-cell office:value-type="float" office:value="4131.43" table:style-name="ce9">
            <text:p>4.131,43</text:p>
          </table:table-cell>
          <table:table-cell office:value-type="float" office:value="8664.27" table:number-columns-spanned="2" table:number-rows-spanned="1" table:style-name="ce26">
            <text:p>8.664,27</text:p>
          </table:table-cell>
          <table:covered-table-cell/>
          <table:table-cell office:value-type="float" office:value="29882.63" table:style-name="ce9">
            <text:p>29.882,63</text:p>
          </table:table-cell>
          <table:table-cell office:value-type="float" office:value="72560.960000000006" table:style-name="ce9">
            <text:p>72.560,96</text:p>
          </table:table-cell>
          <table:table-cell office:value-type="float" office:value="-7779.62" table:style-name="ce11">
            <text:p>-7.779,62</text:p>
          </table:table-cell>
          <table:table-cell office:value-type="float" office:value="-13914.24" table:style-name="ce11">
            <text:p>-13.914,24</text:p>
          </table:table-cell>
          <table:table-cell office:value-type="float" office:value="-3499.99" table:style-name="ce11">
            <text:p>-3.499,99</text:p>
          </table:table-cell>
          <table:table-cell office:value-type="float" office:value="0" table:style-name="ce12">
            <text:p>0,00</text:p>
          </table:table-cell>
          <table:table-cell office:value-type="float" office:value="-25193.85" table:style-name="ce11">
            <text:p>-25.193,85</text:p>
          </table:table-cell>
          <table:table-cell office:value-type="float" office:value="47367.11" table:style-name="ce9">
            <text:p>47.367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2088.39" table:style-name="ce9">
            <text:p>2.088,39</text:p>
          </table:table-cell>
          <table:table-cell table:number-columns-spanned="2" table:number-rows-spanned="1" table:style-name="ce25"/>
          <table:covered-table-cell/>
          <table:table-cell office:value-type="float" office:value="969.94" table:style-name="ce12">
            <text:p>969,94</text:p>
          </table:table-cell>
          <table:table-cell office:value-type="float" office:value="4998.22" table:style-name="ce9">
            <text:p>4.998,22</text:p>
          </table:table-cell>
          <table:table-cell table:number-columns-repeated="2" table:style-name="ce10"/>
          <table:table-cell office:value-type="float" office:value="-1371.7" table:style-name="ce11">
            <text:p>-1.371,70</text:p>
          </table:table-cell>
          <table:table-cell office:value-type="float" office:value="0" table:style-name="ce12">
            <text:p>0,00</text:p>
          </table:table-cell>
          <table:table-cell office:value-type="float" office:value="-1371.7" table:style-name="ce11">
            <text:p>-1.371,70</text:p>
          </table:table-cell>
          <table:table-cell office:value-type="float" office:value="3626.52" table:style-name="ce9">
            <text:p>3.626,5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579.17" table:style-name="ce9">
            <text:p>2.579,17</text:p>
          </table:table-cell>
          <table:table-cell office:value-type="float" office:value="7398.87" table:style-name="ce9">
            <text:p>7.398,87</text:p>
          </table:table-cell>
          <table:table-cell office:value-type="float" office:value="4590.97" table:style-name="ce9">
            <text:p>4.590,97</text:p>
          </table:table-cell>
          <table:table-cell office:value-type="float" office:value="7291.7" table:number-columns-spanned="2" table:number-rows-spanned="1" table:style-name="ce26">
            <text:p>7.291,70</text:p>
          </table:table-cell>
          <table:covered-table-cell/>
          <table:table-cell office:value-type="float" office:value="21504.54" table:style-name="ce9">
            <text:p>21.504,54</text:p>
          </table:table-cell>
          <table:table-cell office:value-type="float" office:value="55262.32" table:style-name="ce9">
            <text:p>55.262,32</text:p>
          </table:table-cell>
          <table:table-cell office:value-type="float" office:value="-3846.16" table:style-name="ce11">
            <text:p>-3.846,16</text:p>
          </table:table-cell>
          <table:table-cell office:value-type="float" office:value="-9049.01" table:style-name="ce11">
            <text:p>-9.049,01</text:p>
          </table:table-cell>
          <table:table-cell office:value-type="float" office:value="-4013.47" table:style-name="ce11">
            <text:p>-4.013,47</text:p>
          </table:table-cell>
          <table:table-cell office:value-type="float" office:value="0" table:style-name="ce12">
            <text:p>0,00</text:p>
          </table:table-cell>
          <table:table-cell office:value-type="float" office:value="-16908.64" table:style-name="ce11">
            <text:p>-16.908,64</text:p>
          </table:table-cell>
          <table:table-cell office:value-type="float" office:value="38353.68" table:style-name="ce9">
            <text:p>38.353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64.35" table:style-name="ce9">
            <text:p>13.464,35</text:p>
          </table:table-cell>
          <table:table-cell office:value-type="float" office:value="3221.92" table:style-name="ce9">
            <text:p>3.221,92</text:p>
          </table:table-cell>
          <table:table-cell table:style-name="ce10"/>
          <table:table-cell office:value-type="float" office:value="2692.75" table:style-name="ce9">
            <text:p>2.692,75</text:p>
          </table:table-cell>
          <table:table-cell office:value-type="float" office:value="5562.09" table:number-columns-spanned="2" table:number-rows-spanned="1" table:style-name="ce26">
            <text:p>5.562,09</text:p>
          </table:table-cell>
          <table:covered-table-cell/>
          <table:table-cell office:value-type="float" office:value="16638.77" table:style-name="ce9">
            <text:p>16.638,77</text:p>
          </table:table-cell>
          <table:table-cell office:value-type="float" office:value="41579.879999999997" table:style-name="ce9">
            <text:p>41.579,88</text:p>
          </table:table-cell>
          <table:table-cell office:value-type="float" office:value="-1611.85" table:style-name="ce11">
            <text:p>-1.611,85</text:p>
          </table:table-cell>
          <table:table-cell office:value-type="float" office:value="-6352.1" table:style-name="ce11">
            <text:p>-6.352,10</text:p>
          </table:table-cell>
          <table:table-cell office:value-type="float" office:value="-2168.2800000000002" table:style-name="ce11">
            <text:p>-2.168,28</text:p>
          </table:table-cell>
          <table:table-cell office:value-type="float" office:value="0" table:style-name="ce12">
            <text:p>0,00</text:p>
          </table:table-cell>
          <table:table-cell office:value-type="float" office:value="-10132.23" table:style-name="ce11">
            <text:p>-10.132,23</text:p>
          </table:table-cell>
          <table:table-cell office:value-type="float" office:value="31447.65" table:style-name="ce9">
            <text:p>31.447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085.9699999999998" table:style-name="ce9">
            <text:p>2.085,97</text:p>
          </table:table-cell>
          <table:table-cell table:style-name="ce10"/>
          <table:table-cell office:value-type="float" office:value="3736.29" table:style-name="ce9">
            <text:p>3.736,29</text:p>
          </table:table-cell>
          <table:table-cell office:value-type="float" office:value="8707.93" table:number-columns-spanned="2" table:number-rows-spanned="1" table:style-name="ce26">
            <text:p>8.707,93</text:p>
          </table:table-cell>
          <table:covered-table-cell/>
          <table:table-cell office:value-type="float" office:value="13840.56" table:style-name="ce9">
            <text:p>13.840,56</text:p>
          </table:table-cell>
          <table:table-cell office:value-type="float" office:value="40125.339999999997" table:style-name="ce9">
            <text:p>40.125,34</text:p>
          </table:table-cell>
          <table:table-cell office:value-type="float" office:value="-3683.4" table:style-name="ce11">
            <text:p>-3.683,40</text:p>
          </table:table-cell>
          <table:table-cell office:value-type="float" office:value="-5916.73" table:style-name="ce11">
            <text:p>-5.916,73</text:p>
          </table:table-cell>
          <table:table-cell office:value-type="float" office:value="-2035.55" table:style-name="ce11">
            <text:p>-2.035,55</text:p>
          </table:table-cell>
          <table:table-cell office:value-type="float" office:value="0" table:style-name="ce12">
            <text:p>0,00</text:p>
          </table:table-cell>
          <table:table-cell office:value-type="float" office:value="-11635.68" table:style-name="ce11">
            <text:p>-11.635,68</text:p>
          </table:table-cell>
          <table:table-cell office:value-type="float" office:value="28489.66" table:style-name="ce9">
            <text:p>28.489,6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6403.61" table:style-name="ce9">
            <text:p>6.403,61</text:p>
          </table:table-cell>
          <table:table-cell office:value-type="float" office:value="1379.07" table:style-name="ce9">
            <text:p>1.379,07</text:p>
          </table:table-cell>
          <table:table-cell office:value-type="float" office:value="3374.32" table:style-name="ce9">
            <text:p>3.374,32</text:p>
          </table:table-cell>
          <table:table-cell office:value-type="float" office:value="30285.68" table:number-columns-spanned="2" table:number-rows-spanned="1" table:style-name="ce26">
            <text:p>30.285,68</text:p>
          </table:table-cell>
          <table:covered-table-cell/>
          <table:table-cell office:value-type="float" office:value="19856.04" table:style-name="ce9">
            <text:p>19.856,04</text:p>
          </table:table-cell>
          <table:table-cell office:value-type="float" office:value="73053.31" table:style-name="ce9">
            <text:p>73.053,3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363.76" table:style-name="ce11">
            <text:p>-15.363,76</text:p>
          </table:table-cell>
          <table:table-cell office:value-type="float" office:value="-3203.81" table:style-name="ce11">
            <text:p>-3.203,81</text:p>
          </table:table-cell>
          <table:table-cell office:value-type="float" office:value="0" table:style-name="ce12">
            <text:p>0,00</text:p>
          </table:table-cell>
          <table:table-cell office:value-type="float" office:value="-20224.349999999999" table:style-name="ce11">
            <text:p>-20.224,35</text:p>
          </table:table-cell>
          <table:table-cell office:value-type="float" office:value="52828.959999999999" table:style-name="ce9">
            <text:p>52.828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9">
            <text:p>18.701,52</text:p>
          </table:table-cell>
          <table:table-cell office:value-type="float" office:value="2643.76" table:style-name="ce9">
            <text:p>2.643,76</text:p>
          </table:table-cell>
          <table:table-cell table:style-name="ce10"/>
          <table:table-cell office:value-type="float" office:value="4301.95" table:style-name="ce9">
            <text:p>4.301,95</text:p>
          </table:table-cell>
          <table:table-cell office:value-type="float" office:value="6233.84" table:number-columns-spanned="2" table:number-rows-spanned="1" table:style-name="ce26">
            <text:p>6.233,84</text:p>
          </table:table-cell>
          <table:covered-table-cell/>
          <table:table-cell office:value-type="float" office:value="21345.279999999999" table:style-name="ce9">
            <text:p>21.345,28</text:p>
          </table:table-cell>
          <table:table-cell office:value-type="float" office:value="53226.35" table:style-name="ce9">
            <text:p>53.226,35</text:p>
          </table:table-cell>
          <table:table-cell office:value-type="float" office:value="-5287.52" table:style-name="ce11">
            <text:p>-5.287,52</text:p>
          </table:table-cell>
          <table:table-cell office:value-type="float" office:value="-9079.23" table:style-name="ce11">
            <text:p>-9.079,23</text:p>
          </table:table-cell>
          <table:table-cell office:value-type="float" office:value="-3268.46" table:style-name="ce11">
            <text:p>-3.268,46</text:p>
          </table:table-cell>
          <table:table-cell office:value-type="float" office:value="0" table:style-name="ce12">
            <text:p>0,00</text:p>
          </table:table-cell>
          <table:table-cell office:value-type="float" office:value="-17635.21" table:style-name="ce11">
            <text:p>-17.635,21</text:p>
          </table:table-cell>
          <table:table-cell office:value-type="float" office:value="35591.14" table:style-name="ce9">
            <text:p>35.591,1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RAFAEL ARAUJO DA SILVA</text:p>
          </table:table-cell>
          <table:table-cell office:value-type="string" table:style-name="ce8">
            <text:p>TÉCNICO JUDICIÁRIO - NÍVEL MÉDIO A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1418.69" table:style-name="ce9">
            <text:p>11.418,69</text:p>
          </table:table-cell>
          <table:table-cell table:number-columns-repeated="2" table:style-name="ce10"/>
          <table:table-cell office:value-type="float" office:value="2548.17" table:style-name="ce9">
            <text:p>2.548,17</text:p>
          </table:table-cell>
          <table:table-cell table:number-columns-spanned="2" table:number-rows-spanned="1" table:style-name="ce25"/>
          <table:covered-table-cell/>
          <table:table-cell office:value-type="float" office:value="652.38" table:style-name="ce12">
            <text:p>652,38</text:p>
          </table:table-cell>
          <table:table-cell office:value-type="float" office:value="14619.24" table:style-name="ce9">
            <text:p>14.619,24</text:p>
          </table:table-cell>
          <table:table-cell office:value-type="float" office:value="-1217.1300000000001" table:style-name="ce11">
            <text:p>-1.217,13</text:p>
          </table:table-cell>
          <table:table-cell office:value-type="float" office:value="-1949.52" table:style-name="ce11">
            <text:p>-1.949,52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3166.65" table:style-name="ce11">
            <text:p>-3.166,65</text:p>
          </table:table-cell>
          <table:table-cell office:value-type="float" office:value="11452.59" table:style-name="ce9">
            <text:p>11.452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9">
            <text:p>12.245,04</text:p>
          </table:table-cell>
          <table:table-cell office:value-type="float" office:value="4001.67" table:style-name="ce9">
            <text:p>4.001,67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8123.35" table:style-name="ce9">
            <text:p>8.123,35</text:p>
          </table:table-cell>
          <table:table-cell office:value-type="float" office:value="27555.06" table:style-name="ce9">
            <text:p>27.555,06</text:p>
          </table:table-cell>
          <table:table-cell office:value-type="float" office:value="-2820.66" table:style-name="ce11">
            <text:p>-2.820,66</text:p>
          </table:table-cell>
          <table:table-cell office:value-type="float" office:value="-5374.1" table:style-name="ce11">
            <text:p>-5.374,10</text:p>
          </table:table-cell>
          <table:table-cell office:value-type="float" office:value="-2275.23" table:style-name="ce11">
            <text:p>-2.275,23</text:p>
          </table:table-cell>
          <table:table-cell office:value-type="float" office:value="0" table:style-name="ce12">
            <text:p>0,00</text:p>
          </table:table-cell>
          <table:table-cell office:value-type="float" office:value="-10469.99" table:style-name="ce11">
            <text:p>-10.469,99</text:p>
          </table:table-cell>
          <table:table-cell office:value-type="float" office:value="17085.07" table:style-name="ce9">
            <text:p>17.085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823.05" table:style-name="ce9">
            <text:p>20.823,05</text:p>
          </table:table-cell>
          <table:table-cell table:number-columns-repeated="2" table:style-name="ce10"/>
          <table:table-cell office:value-type="float" office:value="6375.53" table:style-name="ce9">
            <text:p>6.375,53</text:p>
          </table:table-cell>
          <table:table-cell table:number-columns-spanned="2" table:number-rows-spanned="1" table:style-name="ce25"/>
          <table:covered-table-cell/>
          <table:table-cell office:value-type="float" office:value="10643.46" table:style-name="ce9">
            <text:p>10.643,46</text:p>
          </table:table-cell>
          <table:table-cell office:value-type="float" office:value="37842.04" table:style-name="ce9">
            <text:p>37.842,04</text:p>
          </table:table-cell>
          <table:table-cell office:value-type="float" office:value="-5963.38" table:style-name="ce11">
            <text:p>-5.963,38</text:p>
          </table:table-cell>
          <table:table-cell office:value-type="float" office:value="-8074.02" table:style-name="ce11">
            <text:p>-8.074,02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4037.4" table:style-name="ce11">
            <text:p>-14.037,40</text:p>
          </table:table-cell>
          <table:table-cell office:value-type="float" office:value="23804.639999999999" table:style-name="ce9">
            <text:p>23.804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570.37" table:style-name="ce9">
            <text:p>10.570,37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578.1" table:style-name="ce9">
            <text:p>1.578,10</text:p>
          </table:table-cell>
          <table:table-cell table:number-columns-spanned="2" table:number-rows-spanned="1" table:style-name="ce25"/>
          <table:covered-table-cell/>
          <table:table-cell office:value-type="float" office:value="6540.13" table:style-name="ce9">
            <text:p>6.540,13</text:p>
          </table:table-cell>
          <table:table-cell office:value-type="float" office:value="20628.490000000002" table:style-name="ce9">
            <text:p>20.628,4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686.3" table:style-name="ce11">
            <text:p>-4.686,30</text:p>
          </table:table-cell>
          <table:table-cell office:value-type="float" office:value="-509.22" table:style-name="ce14">
            <text:p>-509,22</text:p>
          </table:table-cell>
          <table:table-cell office:value-type="float" office:value="0" table:style-name="ce12">
            <text:p>0,00</text:p>
          </table:table-cell>
          <table:table-cell office:value-type="float" office:value="-6852.3" table:style-name="ce11">
            <text:p>-6.852,30</text:p>
          </table:table-cell>
          <table:table-cell office:value-type="float" office:value="13776.19" table:style-name="ce9">
            <text:p>13.776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table:style-name="ce10"/>
          <table:table-cell table:number-columns-spanned="2" table:number-rows-spanned="1" table:style-name="ce25"/>
          <table:covered-table-cell/>
          <table:table-cell office:value-type="float" office:value="1116.19" table:style-name="ce9">
            <text:p>1.116,19</text:p>
          </table:table-cell>
          <table:table-cell office:value-type="float" office:value="3348.57" table:style-name="ce9">
            <text:p>3.348,57</text:p>
          </table:table-cell>
          <table:table-cell table:style-name="ce10"/>
          <table:table-cell office:value-type="float" office:value="-10.42" table:style-name="ce14">
            <text:p>-10,42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0.42" table:style-name="ce14">
            <text:p>-10,42</text:p>
          </table:table-cell>
          <table:table-cell office:value-type="float" office:value="3338.15" table:style-name="ce9">
            <text:p>3.338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8399.2" table:style-name="ce9">
            <text:p>18.399,20</text:p>
          </table:table-cell>
          <table:table-cell office:value-type="float" office:value="313.58999999999997" table:style-name="ce13">
            <text:p>313,59</text:p>
          </table:table-cell>
          <table:table-cell office:value-type="float" office:value="2232.38" table:style-name="ce9">
            <text:p>2.232,38</text:p>
          </table:table-cell>
          <table:table-cell office:value-type="float" office:value="7534.02" table:style-name="ce9">
            <text:p>7.534,02</text:p>
          </table:table-cell>
          <table:table-cell table:number-columns-spanned="2" table:number-rows-spanned="1" table:style-name="ce25"/>
          <table:covered-table-cell/>
          <table:table-cell office:value-type="float" office:value="10758.93" table:style-name="ce9">
            <text:p>10.758,93</text:p>
          </table:table-cell>
          <table:table-cell office:value-type="float" office:value="39238.120000000003" table:style-name="ce9">
            <text:p>39.238,12</text:p>
          </table:table-cell>
          <table:table-cell office:value-type="float" office:value="-5218.5200000000004" table:style-name="ce11">
            <text:p>-5.218,52</text:p>
          </table:table-cell>
          <table:table-cell office:value-type="float" office:value="-7824.66" table:style-name="ce11">
            <text:p>-7.824,66</text:p>
          </table:table-cell>
          <table:table-cell office:value-type="float" office:value="-3435.83" table:style-name="ce11">
            <text:p>-3.435,83</text:p>
          </table:table-cell>
          <table:table-cell office:value-type="float" office:value="0" table:style-name="ce12">
            <text:p>0,00</text:p>
          </table:table-cell>
          <table:table-cell office:value-type="float" office:value="-16479.009999999998" table:style-name="ce11">
            <text:p>-16.479,01</text:p>
          </table:table-cell>
          <table:table-cell office:value-type="float" office:value="22759.11" table:style-name="ce9">
            <text:p>22.759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10"/>
          <table:table-cell office:value-type="float" office:value="1379.07" table:style-name="ce9">
            <text:p>1.379,07</text:p>
          </table:table-cell>
          <table:table-cell office:value-type="float" office:value="12.1" table:style-name="ce12">
            <text:p>12,10</text:p>
          </table:table-cell>
          <table:table-cell table:number-columns-spanned="2" table:number-rows-spanned="1" table:style-name="ce25"/>
          <table:covered-table-cell/>
          <table:table-cell office:value-type="float" office:value="689.53" table:style-name="ce12">
            <text:p>689,53</text:p>
          </table:table-cell>
          <table:table-cell office:value-type="float" office:value="2080.6999999999998" table:style-name="ce9">
            <text:p>2.080,70</text:p>
          </table:table-cell>
          <table:table-cell table:number-columns-repeated="2" table:style-name="ce10"/>
          <table:table-cell office:value-type="float" office:value="-96.84" table:style-name="ce14">
            <text:p>-96,84</text:p>
          </table:table-cell>
          <table:table-cell office:value-type="float" office:value="0" table:style-name="ce12">
            <text:p>0,00</text:p>
          </table:table-cell>
          <table:table-cell office:value-type="float" office:value="-96.84" table:style-name="ce14">
            <text:p>-96,84</text:p>
          </table:table-cell>
          <table:table-cell office:value-type="float" office:value="1983.86" table:style-name="ce9">
            <text:p>1.983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10"/>
          <table:table-cell office:value-type="float" office:value="9042.17" table:style-name="ce9">
            <text:p>9.042,17</text:p>
          </table:table-cell>
          <table:table-cell table:number-columns-repeated="2" table:style-name="ce10"/>
          <table:table-cell office:value-type="float" office:value="1972.59" table:style-name="ce9">
            <text:p>1.972,59</text:p>
          </table:table-cell>
          <table:table-cell office:value-type="float" office:value="3014.06" table:number-columns-spanned="2" table:number-rows-spanned="1" table:style-name="ce26">
            <text:p>3.014,06</text:p>
          </table:table-cell>
          <table:covered-table-cell/>
          <table:table-cell office:value-type="float" office:value="8875.99" table:style-name="ce9">
            <text:p>8.875,99</text:p>
          </table:table-cell>
          <table:table-cell office:value-type="float" office:value="22904.81" table:style-name="ce9">
            <text:p>22.904,8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69.34" table:style-name="ce11">
            <text:p>-1.569,34</text:p>
          </table:table-cell>
          <table:table-cell office:value-type="float" office:value="-1082.28" table:style-name="ce11">
            <text:p>-1.082,28</text:p>
          </table:table-cell>
          <table:table-cell office:value-type="float" office:value="0" table:style-name="ce12">
            <text:p>0,00</text:p>
          </table:table-cell>
          <table:table-cell office:value-type="float" office:value="-4308.3999999999996" table:style-name="ce11">
            <text:p>-4.308,40</text:p>
          </table:table-cell>
          <table:table-cell office:value-type="float" office:value="18596.41" table:style-name="ce9">
            <text:p>18.596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952.48" table:style-name="ce9">
            <text:p>11.952,48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128.45" table:style-name="ce9">
            <text:p>3.128,45</text:p>
          </table:table-cell>
          <table:table-cell office:value-type="float" office:value="4360.71" table:number-columns-spanned="2" table:number-rows-spanned="1" table:style-name="ce26">
            <text:p>4.360,71</text:p>
          </table:table-cell>
          <table:covered-table-cell/>
          <table:table-cell office:value-type="float" office:value="13333.73" table:style-name="ce9">
            <text:p>13.333,73</text:p>
          </table:table-cell>
          <table:table-cell office:value-type="float" office:value="33960.42" table:style-name="ce9">
            <text:p>33.960,42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058.0600000000004" table:style-name="ce11">
            <text:p>-5.058,06</text:p>
          </table:table-cell>
          <table:table-cell office:value-type="float" office:value="-1739.3" table:style-name="ce11">
            <text:p>-1.739,30</text:p>
          </table:table-cell>
          <table:table-cell office:value-type="float" office:value="0" table:style-name="ce12">
            <text:p>0,00</text:p>
          </table:table-cell>
          <table:table-cell office:value-type="float" office:value="-9807.7000000000007" table:style-name="ce11">
            <text:p>-9.807,70</text:p>
          </table:table-cell>
          <table:table-cell office:value-type="float" office:value="24152.720000000001" table:style-name="ce9">
            <text:p>24.152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10"/>
          <table:table-cell office:value-type="float" office:value="8411.01" table:style-name="ce9">
            <text:p>8.411,01</text:p>
          </table:table-cell>
          <table:table-cell office:value-type="float" office:value="2754.38" table:style-name="ce9">
            <text:p>2.754,38</text:p>
          </table:table-cell>
          <table:table-cell office:value-type="float" office:value="2803.67" table:number-columns-spanned="2" table:number-rows-spanned="1" table:style-name="ce26">
            <text:p>2.803,67</text:p>
          </table:table-cell>
          <table:covered-table-cell/>
          <table:table-cell office:value-type="float" office:value="8411.01" table:style-name="ce9">
            <text:p>8.411,01</text:p>
          </table:table-cell>
          <table:table-cell office:value-type="float" office:value="22380.07" table:style-name="ce9">
            <text:p>22.380,07</text:p>
          </table:table-cell>
          <table:table-cell table:style-name="ce10"/>
          <table:table-cell office:value-type="float" office:value="-2717.82" table:style-name="ce11">
            <text:p>-2.717,82</text:p>
          </table:table-cell>
          <table:table-cell office:value-type="float" office:value="-3457.06" table:style-name="ce11">
            <text:p>-3.457,06</text:p>
          </table:table-cell>
          <table:table-cell office:value-type="float" office:value="0" table:style-name="ce12">
            <text:p>0,00</text:p>
          </table:table-cell>
          <table:table-cell office:value-type="float" office:value="-6174.88" table:style-name="ce11">
            <text:p>-6.174,88</text:p>
          </table:table-cell>
          <table:table-cell office:value-type="float" office:value="16205.19" table:style-name="ce9">
            <text:p>16.205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9">
            <text:p>4.559,35</text:p>
          </table:table-cell>
          <table:table-cell office:value-type="float" office:value="503.56" table:style-name="ce13">
            <text:p>503,56</text:p>
          </table:table-cell>
          <table:table-cell table:style-name="ce10"/>
          <table:table-cell office:value-type="float" office:value="1527" table:style-name="ce9">
            <text:p>1.527,00</text:p>
          </table:table-cell>
          <table:table-cell table:number-columns-spanned="2" table:number-rows-spanned="1" table:style-name="ce25"/>
          <table:covered-table-cell/>
          <table:table-cell office:value-type="float" office:value="2531.46" table:style-name="ce9">
            <text:p>2.531,46</text:p>
          </table:table-cell>
          <table:table-cell office:value-type="float" office:value="9121.3700000000008" table:style-name="ce9">
            <text:p>9.121,37</text:p>
          </table:table-cell>
          <table:table-cell table:style-name="ce10"/>
          <table:table-cell office:value-type="float" office:value="-941.61" table:style-name="ce14">
            <text:p>-941,61</text:p>
          </table:table-cell>
          <table:table-cell office:value-type="float" office:value="-1112.24" table:style-name="ce11">
            <text:p>-1.112,24</text:p>
          </table:table-cell>
          <table:table-cell office:value-type="float" office:value="0" table:style-name="ce12">
            <text:p>0,00</text:p>
          </table:table-cell>
          <table:table-cell office:value-type="float" office:value="-2053.85" table:style-name="ce11">
            <text:p>-2.053,85</text:p>
          </table:table-cell>
          <table:table-cell office:value-type="float" office:value="7067.52" table:style-name="ce9">
            <text:p>7.067,5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269.41" table:style-name="ce9">
            <text:p>3.269,41</text:p>
          </table:table-cell>
          <table:table-cell office:value-type="float" office:value="1939.89" table:style-name="ce9">
            <text:p>1.939,89</text:p>
          </table:table-cell>
          <table:table-cell office:value-type="float" office:value="4079.57" table:style-name="ce9">
            <text:p>4.079,57</text:p>
          </table:table-cell>
          <table:table-cell office:value-type="float" office:value="18053.3" table:number-columns-spanned="2" table:number-rows-spanned="1" table:style-name="ce26">
            <text:p>18.053,30</text:p>
          </table:table-cell>
          <table:covered-table-cell/>
          <table:table-cell office:value-type="float" office:value="17177.61" table:style-name="ce9">
            <text:p>17.177,61</text:p>
          </table:table-cell>
          <table:table-cell office:value-type="float" office:value="56416.85" table:style-name="ce9">
            <text:p>56.416,8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1153.05" table:style-name="ce11">
            <text:p>-11.153,05</text:p>
          </table:table-cell>
          <table:table-cell office:value-type="float" office:value="-3027.48" table:style-name="ce11">
            <text:p>-3.027,48</text:p>
          </table:table-cell>
          <table:table-cell office:value-type="float" office:value="0" table:style-name="ce12">
            <text:p>0,00</text:p>
          </table:table-cell>
          <table:table-cell office:value-type="float" office:value="-15837.31" table:style-name="ce11">
            <text:p>-15.837,31</text:p>
          </table:table-cell>
          <table:table-cell office:value-type="float" office:value="40579.54" table:style-name="ce9">
            <text:p>40.579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25.75" table:style-name="ce9">
            <text:p>18.325,7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649.82" table:style-name="ce9">
            <text:p>1.649,82</text:p>
          </table:table-cell>
          <table:table-cell office:value-type="float" office:value="14253.27" table:number-columns-spanned="2" table:number-rows-spanned="1" table:style-name="ce26">
            <text:p>14.253,27</text:p>
          </table:table-cell>
          <table:covered-table-cell/>
          <table:table-cell office:value-type="float" office:value="20546.79" table:style-name="ce9">
            <text:p>20.546,79</text:p>
          </table:table-cell>
          <table:table-cell office:value-type="float" office:value="56715.519999999997" table:style-name="ce9">
            <text:p>56.715,52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10788.22" table:style-name="ce11">
            <text:p>-10.788,22</text:p>
          </table:table-cell>
          <table:table-cell office:value-type="float" office:value="-4254.3500000000004" table:style-name="ce11">
            <text:p>-4.254,35</text:p>
          </table:table-cell>
          <table:table-cell office:value-type="float" office:value="0" table:style-name="ce12">
            <text:p>0,00</text:p>
          </table:table-cell>
          <table:table-cell office:value-type="float" office:value="-20157.61" table:style-name="ce11">
            <text:p>-20.157,61</text:p>
          </table:table-cell>
          <table:table-cell office:value-type="float" office:value="36557.910000000003" table:style-name="ce9">
            <text:p>36.557,9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office:value-type="float" office:value="2961.44" table:style-name="ce9">
            <text:p>2.961,44</text:p>
          </table:table-cell>
          <table:table-cell office:value-type="float" office:value="1346.88" table:number-columns-spanned="2" table:number-rows-spanned="1" table:style-name="ce26">
            <text:p>1.346,88</text:p>
          </table:table-cell>
          <table:covered-table-cell/>
          <table:table-cell office:value-type="float" office:value="2232.38" table:style-name="ce9">
            <text:p>2.232,38</text:p>
          </table:table-cell>
          <table:table-cell office:value-type="float" office:value="8773.08" table:style-name="ce9">
            <text:p>8.773,08</text:p>
          </table:table-cell>
          <table:table-cell table:number-columns-repeated="2" table:style-name="ce10"/>
          <table:table-cell office:value-type="float" office:value="-1562.66" table:style-name="ce11">
            <text:p>-1.562,66</text:p>
          </table:table-cell>
          <table:table-cell office:value-type="float" office:value="0" table:style-name="ce12">
            <text:p>0,00</text:p>
          </table:table-cell>
          <table:table-cell office:value-type="float" office:value="-1562.66" table:style-name="ce11">
            <text:p>-1.562,66</text:p>
          </table:table-cell>
          <table:table-cell office:value-type="float" office:value="7210.42" table:style-name="ce9">
            <text:p>7.210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896.5" table:style-name="ce9">
            <text:p>20.896,50</text:p>
          </table:table-cell>
          <table:table-cell table:number-columns-repeated="2" table:style-name="ce10"/>
          <table:table-cell office:value-type="float" office:value="18957.990000000002" table:style-name="ce9">
            <text:p>18.957,99</text:p>
          </table:table-cell>
          <table:table-cell office:value-type="float" office:value="6965.5" table:number-columns-spanned="2" table:number-rows-spanned="1" table:style-name="ce26">
            <text:p>6.965,50</text:p>
          </table:table-cell>
          <table:covered-table-cell/>
          <table:table-cell office:value-type="float" office:value="21165.16" table:style-name="ce9">
            <text:p>21.165,16</text:p>
          </table:table-cell>
          <table:table-cell office:value-type="float" office:value="67985.149999999994" table:style-name="ce9">
            <text:p>67.985,15</text:p>
          </table:table-cell>
          <table:table-cell office:value-type="float" office:value="-5963.38" table:style-name="ce11">
            <text:p>-5.963,38</text:p>
          </table:table-cell>
          <table:table-cell office:value-type="float" office:value="-8274.25" table:style-name="ce11">
            <text:p>-8.274,25</text:p>
          </table:table-cell>
          <table:table-cell office:value-type="float" office:value="-1433.19" table:style-name="ce11">
            <text:p>-1.433,19</text:p>
          </table:table-cell>
          <table:table-cell office:value-type="float" office:value="0" table:style-name="ce12">
            <text:p>0,00</text:p>
          </table:table-cell>
          <table:table-cell office:value-type="float" office:value="-15670.82" table:style-name="ce11">
            <text:p>-15.670,82</text:p>
          </table:table-cell>
          <table:table-cell office:value-type="float" office:value="52314.33" table:style-name="ce9">
            <text:p>52.314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441.79" table:style-name="ce9">
            <text:p>19.441,79</text:p>
          </table:table-cell>
          <table:table-cell office:value-type="float" office:value="1636.33" table:style-name="ce9">
            <text:p>1.636,33</text:p>
          </table:table-cell>
          <table:table-cell office:value-type="float" office:value="1939.89" table:style-name="ce9">
            <text:p>1.939,89</text:p>
          </table:table-cell>
          <table:table-cell office:value-type="float" office:value="2675.02" table:style-name="ce9">
            <text:p>2.675,02</text:p>
          </table:table-cell>
          <table:table-cell office:value-type="float" office:value="29857.82" table:number-columns-spanned="2" table:number-rows-spanned="1" table:style-name="ce26">
            <text:p>29.857,82</text:p>
          </table:table-cell>
          <table:covered-table-cell/>
          <table:table-cell office:value-type="float" office:value="23471.59" table:style-name="ce9">
            <text:p>23.471,59</text:p>
          </table:table-cell>
          <table:table-cell office:value-type="float" office:value="79022.44" table:style-name="ce9">
            <text:p>79.022,44</text:p>
          </table:table-cell>
          <table:table-cell office:value-type="float" office:value="-1594.02" table:style-name="ce11">
            <text:p>-1.594,02</text:p>
          </table:table-cell>
          <table:table-cell office:value-type="float" office:value="-17569.88" table:style-name="ce11">
            <text:p>-17.569,88</text:p>
          </table:table-cell>
          <table:table-cell office:value-type="float" office:value="-6325.74" table:style-name="ce11">
            <text:p>-6.325,74</text:p>
          </table:table-cell>
          <table:table-cell office:value-type="float" office:value="0" table:style-name="ce12">
            <text:p>0,00</text:p>
          </table:table-cell>
          <table:table-cell office:value-type="float" office:value="-25489.64" table:style-name="ce11">
            <text:p>-25.489,64</text:p>
          </table:table-cell>
          <table:table-cell office:value-type="float" office:value="53532.800000000003" table:style-name="ce9">
            <text:p>53.532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9441.79" table:style-name="ce9">
            <text:p>19.441,79</text:p>
          </table:table-cell>
          <table:table-cell table:number-columns-repeated="2" table:style-name="ce10"/>
          <table:table-cell office:value-type="float" office:value="2880.55" table:style-name="ce9">
            <text:p>2.880,55</text:p>
          </table:table-cell>
          <table:table-cell table:number-columns-spanned="2" table:number-rows-spanned="1" table:style-name="ce25"/>
          <table:covered-table-cell/>
          <table:table-cell office:value-type="float" office:value="9681.93" table:style-name="ce9">
            <text:p>9.681,93</text:p>
          </table:table-cell>
          <table:table-cell office:value-type="float" office:value="32004.27" table:style-name="ce9">
            <text:p>32.004,2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498.66" table:style-name="ce11">
            <text:p>-8.498,66</text:p>
          </table:table-cell>
          <table:table-cell office:value-type="float" office:value="-4175.49" table:style-name="ce11">
            <text:p>-4.175,49</text:p>
          </table:table-cell>
          <table:table-cell office:value-type="float" office:value="0" table:style-name="ce12">
            <text:p>0,00</text:p>
          </table:table-cell>
          <table:table-cell office:value-type="float" office:value="-14330.93" table:style-name="ce11">
            <text:p>-14.330,93</text:p>
          </table:table-cell>
          <table:table-cell office:value-type="float" office:value="17673.34" table:style-name="ce9">
            <text:p>17.673,3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3700.92" table:style-name="ce9">
            <text:p>13.700,92</text:p>
          </table:table-cell>
          <table:table-cell table:number-columns-repeated="3" table:style-name="ce10"/>
          <table:table-cell table:number-columns-spanned="2" table:number-rows-spanned="1" table:style-name="ce25"/>
          <table:covered-table-cell/>
          <table:table-cell office:value-type="float" office:value="6709.36" table:style-name="ce9">
            <text:p>6.709,36</text:p>
          </table:table-cell>
          <table:table-cell office:value-type="float" office:value="20410.28" table:style-name="ce9">
            <text:p>20.410,28</text:p>
          </table:table-cell>
          <table:table-cell office:value-type="float" office:value="-1887.42" table:style-name="ce11">
            <text:p>-1.887,42</text:p>
          </table:table-cell>
          <table:table-cell office:value-type="float" office:value="-5122.54" table:style-name="ce11">
            <text:p>-5.122,54</text:p>
          </table:table-cell>
          <table:table-cell office:value-type="float" office:value="-1999.21" table:style-name="ce11">
            <text:p>-1.999,21</text:p>
          </table:table-cell>
          <table:table-cell office:value-type="float" office:value="0" table:style-name="ce12">
            <text:p>0,00</text:p>
          </table:table-cell>
          <table:table-cell office:value-type="float" office:value="-9009.17" table:style-name="ce11">
            <text:p>-9.009,17</text:p>
          </table:table-cell>
          <table:table-cell office:value-type="float" office:value="11401.11" table:style-name="ce9">
            <text:p>11.401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9">
            <text:p>1.770,96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5011.6099999999997" table:style-name="ce9">
            <text:p>5.011,61</text:p>
          </table:table-cell>
          <table:table-cell table:number-columns-spanned="2" table:number-rows-spanned="1" table:style-name="ce25"/>
          <table:covered-table-cell/>
          <table:table-cell office:value-type="float" office:value="1478" table:style-name="ce9">
            <text:p>1.478,00</text:p>
          </table:table-cell>
          <table:table-cell office:value-type="float" office:value="9445.6200000000008" table:style-name="ce9">
            <text:p>9.445,62</text:p>
          </table:table-cell>
          <table:table-cell office:value-type="float" office:value="-527.44000000000005" table:style-name="ce14">
            <text:p>-527,44</text:p>
          </table:table-cell>
          <table:table-cell office:value-type="float" office:value="-61.38" table:style-name="ce14">
            <text:p>-61,38</text:p>
          </table:table-cell>
          <table:table-cell office:value-type="float" office:value="-1860.86" table:style-name="ce11">
            <text:p>-1.860,86</text:p>
          </table:table-cell>
          <table:table-cell office:value-type="float" office:value="0" table:style-name="ce12">
            <text:p>0,00</text:p>
          </table:table-cell>
          <table:table-cell office:value-type="float" office:value="-2449.6799999999998" table:style-name="ce11">
            <text:p>-2.449,68</text:p>
          </table:table-cell>
          <table:table-cell office:value-type="float" office:value="6995.94" table:style-name="ce9">
            <text:p>6.995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9">
            <text:p>13.416,86</text:p>
          </table:table-cell>
          <table:table-cell office:value-type="float" office:value="2250.59" table:style-name="ce9">
            <text:p>2.250,59</text:p>
          </table:table-cell>
          <table:table-cell table:style-name="ce10"/>
          <table:table-cell office:value-type="float" office:value="4846.4799999999996" table:style-name="ce9">
            <text:p>4.846,48</text:p>
          </table:table-cell>
          <table:table-cell office:value-type="float" office:value="5222.4799999999996" table:number-columns-spanned="2" table:number-rows-spanned="1" table:style-name="ce26">
            <text:p>5.222,48</text:p>
          </table:table-cell>
          <table:covered-table-cell/>
          <table:table-cell office:value-type="float" office:value="15667.44" table:style-name="ce9">
            <text:p>15.667,44</text:p>
          </table:table-cell>
          <table:table-cell office:value-type="float" office:value="41403.85" table:style-name="ce9">
            <text:p>41.403,85</text:p>
          </table:table-cell>
          <table:table-cell office:value-type="float" office:value="-1614.76" table:style-name="ce11">
            <text:p>-1.614,76</text:p>
          </table:table-cell>
          <table:table-cell office:value-type="float" office:value="-6688.31" table:style-name="ce11">
            <text:p>-6.688,31</text:p>
          </table:table-cell>
          <table:table-cell office:value-type="float" office:value="-3410.98" table:style-name="ce11">
            <text:p>-3.410,98</text:p>
          </table:table-cell>
          <table:table-cell office:value-type="float" office:value="0" table:style-name="ce12">
            <text:p>0,00</text:p>
          </table:table-cell>
          <table:table-cell office:value-type="float" office:value="-11714.05" table:style-name="ce11">
            <text:p>-11.714,05</text:p>
          </table:table-cell>
          <table:table-cell office:value-type="float" office:value="29689.8" table:style-name="ce9">
            <text:p>29.689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44.99" table:style-name="ce9">
            <text:p>22.044,99</text:p>
          </table:table-cell>
          <table:table-cell office:value-type="float" office:value="3734.05" table:style-name="ce9">
            <text:p>3.734,05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2873.65" table:style-name="ce9">
            <text:p>12.873,65</text:p>
          </table:table-cell>
          <table:table-cell office:value-type="float" office:value="40257.29" table:style-name="ce9">
            <text:p>40.257,29</text:p>
          </table:table-cell>
          <table:table-cell office:value-type="float" office:value="-6029.54" table:style-name="ce11">
            <text:p>-6.029,54</text:p>
          </table:table-cell>
          <table:table-cell office:value-type="float" office:value="-9725.7099999999991" table:style-name="ce11">
            <text:p>-9.725,71</text:p>
          </table:table-cell>
          <table:table-cell office:value-type="float" office:value="-1183.6400000000001" table:style-name="ce11">
            <text:p>-1.183,64</text:p>
          </table:table-cell>
          <table:table-cell office:value-type="float" office:value="0" table:style-name="ce12">
            <text:p>0,00</text:p>
          </table:table-cell>
          <table:table-cell office:value-type="float" office:value="-16938.89" table:style-name="ce11">
            <text:p>-16.938,89</text:p>
          </table:table-cell>
          <table:table-cell office:value-type="float" office:value="23318.400000000001" table:style-name="ce9">
            <text:p>23.318,4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9696.96" table:style-name="ce9">
            <text:p>19.696,96</text:p>
          </table:table-cell>
          <table:table-cell table:number-columns-repeated="2" table:style-name="ce10"/>
          <table:table-cell office:value-type="float" office:value="1871.39" table:style-name="ce9">
            <text:p>1.871,39</text:p>
          </table:table-cell>
          <table:table-cell office:value-type="float" office:value="6565.65" table:number-columns-spanned="2" table:number-rows-spanned="1" table:style-name="ce26">
            <text:p>6.565,65</text:p>
          </table:table-cell>
          <table:covered-table-cell/>
          <table:table-cell office:value-type="float" office:value="20228.05" table:style-name="ce9">
            <text:p>20.228,05</text:p>
          </table:table-cell>
          <table:table-cell office:value-type="float" office:value="48362.05" table:style-name="ce9">
            <text:p>48.362,0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575.19" table:style-name="ce11">
            <text:p>-9.575,19</text:p>
          </table:table-cell>
          <table:table-cell office:value-type="float" office:value="-629.05999999999995" table:style-name="ce14">
            <text:p>-629,06</text:p>
          </table:table-cell>
          <table:table-cell office:value-type="float" office:value="0" table:style-name="ce12">
            <text:p>0,00</text:p>
          </table:table-cell>
          <table:table-cell office:value-type="float" office:value="-11861.03" table:style-name="ce11">
            <text:p>-11.861,03</text:p>
          </table:table-cell>
          <table:table-cell office:value-type="float" office:value="36501.019999999997" table:style-name="ce9">
            <text:p>36.501,0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table:style-name="ce10"/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6409.02" table:style-name="ce9">
            <text:p>6.409,02</text:p>
          </table:table-cell>
          <table:table-cell office:value-type="float" office:value="11215.4" table:number-columns-spanned="2" table:number-rows-spanned="1" table:style-name="ce26">
            <text:p>11.215,40</text:p>
          </table:table-cell>
          <table:covered-table-cell/>
          <table:table-cell office:value-type="float" office:value="13765.72" table:style-name="ce9">
            <text:p>13.765,72</text:p>
          </table:table-cell>
          <table:table-cell office:value-type="float" office:value="45179.61" table:style-name="ce9">
            <text:p>45.179,61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6795.13" table:style-name="ce11">
            <text:p>-6.795,13</text:p>
          </table:table-cell>
          <table:table-cell office:value-type="float" office:value="-3166.78" table:style-name="ce11">
            <text:p>-3.166,78</text:p>
          </table:table-cell>
          <table:table-cell office:value-type="float" office:value="0" table:style-name="ce12">
            <text:p>0,00</text:p>
          </table:table-cell>
          <table:table-cell office:value-type="float" office:value="-12972.25" table:style-name="ce11">
            <text:p>-12.972,25</text:p>
          </table:table-cell>
          <table:table-cell office:value-type="float" office:value="32207.360000000001" table:style-name="ce9">
            <text:p>32.207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781.81" table:style-name="ce9">
            <text:p>2.781,81</text:p>
          </table:table-cell>
          <table:table-cell table:style-name="ce10"/>
          <table:table-cell office:value-type="float" office:value="3984.96" table:style-name="ce9">
            <text:p>3.984,96</text:p>
          </table:table-cell>
          <table:table-cell table:number-columns-spanned="2" table:number-rows-spanned="1" table:style-name="ce25"/>
          <table:covered-table-cell/>
          <table:table-cell office:value-type="float" office:value="7208.83" table:style-name="ce9">
            <text:p>7.208,83</text:p>
          </table:table-cell>
          <table:table-cell office:value-type="float" office:value="25611.46" table:style-name="ce9">
            <text:p>25.611,46</text:p>
          </table:table-cell>
          <table:table-cell office:value-type="float" office:value="-2217.08" table:style-name="ce11">
            <text:p>-2.217,08</text:p>
          </table:table-cell>
          <table:table-cell table:style-name="ce10"/>
          <table:table-cell office:value-type="float" office:value="-5773.28" table:style-name="ce11">
            <text:p>-5.773,28</text:p>
          </table:table-cell>
          <table:table-cell office:value-type="float" office:value="0" table:style-name="ce12">
            <text:p>0,00</text:p>
          </table:table-cell>
          <table:table-cell office:value-type="float" office:value="-7990.36" table:style-name="ce11">
            <text:p>-7.990,36</text:p>
          </table:table-cell>
          <table:table-cell office:value-type="float" office:value="17621.099999999999" table:style-name="ce9">
            <text:p>17.621,1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363.86" table:style-name="ce9">
            <text:p>19.363,86</text:p>
          </table:table-cell>
          <table:table-cell office:value-type="float" office:value="4283.45" table:style-name="ce9">
            <text:p>4.283,45</text:p>
          </table:table-cell>
          <table:table-cell table:style-name="ce10"/>
          <table:table-cell office:value-type="float" office:value="3520.26" table:style-name="ce9">
            <text:p>3.520,26</text:p>
          </table:table-cell>
          <table:table-cell office:value-type="float" office:value="7118.57" table:number-columns-spanned="2" table:number-rows-spanned="1" table:style-name="ce26">
            <text:p>7.118,57</text:p>
          </table:table-cell>
          <table:covered-table-cell/>
          <table:table-cell office:value-type="float" office:value="23569.39" table:style-name="ce9">
            <text:p>23.569,39</text:p>
          </table:table-cell>
          <table:table-cell office:value-type="float" office:value="57855.53" table:style-name="ce9">
            <text:p>57.855,53</text:p>
          </table:table-cell>
          <table:table-cell office:value-type="float" office:value="-5917.52" table:style-name="ce11">
            <text:p>-5.917,52</text:p>
          </table:table-cell>
          <table:table-cell office:value-type="float" office:value="-10728.22" table:style-name="ce11">
            <text:p>-10.728,22</text:p>
          </table:table-cell>
          <table:table-cell office:value-type="float" office:value="-4210.5600000000004" table:style-name="ce11">
            <text:p>-4.210,56</text:p>
          </table:table-cell>
          <table:table-cell office:value-type="float" office:value="0" table:style-name="ce12">
            <text:p>0,00</text:p>
          </table:table-cell>
          <table:table-cell office:value-type="float" office:value="-20856.3" table:style-name="ce11">
            <text:p>-20.856,30</text:p>
          </table:table-cell>
          <table:table-cell office:value-type="float" office:value="36999.230000000003" table:style-name="ce9">
            <text:p>36.999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9">
            <text:p>11.754,59</text:p>
          </table:table-cell>
          <table:table-cell table:number-columns-repeated="2" table:style-name="ce10"/>
          <table:table-cell office:value-type="float" office:value="2212.4699999999998" table:style-name="ce9">
            <text:p>2.212,47</text:p>
          </table:table-cell>
          <table:table-cell office:value-type="float" office:value="7442.5" table:number-columns-spanned="2" table:number-rows-spanned="1" table:style-name="ce26">
            <text:p>7.442,50</text:p>
          </table:table-cell>
          <table:covered-table-cell/>
          <table:table-cell office:value-type="float" office:value="11754.59" table:style-name="ce9">
            <text:p>11.754,59</text:p>
          </table:table-cell>
          <table:table-cell office:value-type="float" office:value="33164.15" table:style-name="ce9">
            <text:p>33.164,1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291.61" table:style-name="ce11">
            <text:p>-5.291,61</text:p>
          </table:table-cell>
          <table:table-cell office:value-type="float" office:value="-4329.13" table:style-name="ce11">
            <text:p>-4.329,13</text:p>
          </table:table-cell>
          <table:table-cell office:value-type="float" office:value="0" table:style-name="ce12">
            <text:p>0,00</text:p>
          </table:table-cell>
          <table:table-cell office:value-type="float" office:value="-11277.52" table:style-name="ce11">
            <text:p>-11.277,52</text:p>
          </table:table-cell>
          <table:table-cell office:value-type="float" office:value="21886.63" table:style-name="ce9">
            <text:p>21.886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954.99" table:style-name="ce9">
            <text:p>1.954,99</text:p>
          </table:table-cell>
          <table:table-cell table:style-name="ce10"/>
          <table:table-cell office:value-type="float" office:value="2703.13" table:style-name="ce9">
            <text:p>2.703,13</text:p>
          </table:table-cell>
          <table:table-cell table:number-columns-spanned="2" table:number-rows-spanned="1" table:style-name="ce25"/>
          <table:covered-table-cell/>
          <table:table-cell office:value-type="float" office:value="12458.28" table:style-name="ce9">
            <text:p>12.458,28</text:p>
          </table:table-cell>
          <table:table-cell office:value-type="float" office:value="28752.26" table:style-name="ce9">
            <text:p>28.752,26</text:p>
          </table:table-cell>
          <table:table-cell office:value-type="float" office:value="-1757.35" table:style-name="ce11">
            <text:p>-1.757,35</text:p>
          </table:table-cell>
          <table:table-cell office:value-type="float" office:value="-4837.25" table:style-name="ce11">
            <text:p>-4.837,25</text:p>
          </table:table-cell>
          <table:table-cell office:value-type="float" office:value="-2269.0500000000002" table:style-name="ce11">
            <text:p>-2.269,05</text:p>
          </table:table-cell>
          <table:table-cell office:value-type="float" office:value="0" table:style-name="ce12">
            <text:p>0,00</text:p>
          </table:table-cell>
          <table:table-cell office:value-type="float" office:value="-8863.65" table:style-name="ce11">
            <text:p>-8.863,65</text:p>
          </table:table-cell>
          <table:table-cell office:value-type="float" office:value="19888.61" table:style-name="ce9">
            <text:p>19.888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5397.76" table:style-name="ce9">
            <text:p>5.397,76</text:p>
          </table:table-cell>
          <table:table-cell office:value-type="float" office:value="762.14" table:style-name="ce13">
            <text:p>762,14</text:p>
          </table:table-cell>
          <table:table-cell office:value-type="float" office:value="1185.05" table:style-name="ce9">
            <text:p>1.185,05</text:p>
          </table:table-cell>
          <table:table-cell office:value-type="float" office:value="910.08" table:style-name="ce13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4044.69" table:style-name="ce9">
            <text:p>4.044,69</text:p>
          </table:table-cell>
          <table:table-cell office:value-type="float" office:value="12299.72" table:style-name="ce9">
            <text:p>12.299,72</text:p>
          </table:table-cell>
          <table:table-cell office:value-type="float" office:value="-1510.32" table:style-name="ce11">
            <text:p>-1.510,32</text:p>
          </table:table-cell>
          <table:table-cell office:value-type="float" office:value="-1879.78" table:style-name="ce11">
            <text:p>-1.879,7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3390.1" table:style-name="ce11">
            <text:p>-3.390,10</text:p>
          </table:table-cell>
          <table:table-cell office:value-type="float" office:value="8909.6200000000008" table:style-name="ce9">
            <text:p>8.909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5583.03" table:style-name="ce9">
            <text:p>5.583,03</text:p>
          </table:table-cell>
          <table:table-cell office:value-type="float" office:value="1939.89" table:style-name="ce9">
            <text:p>1.939,89</text:p>
          </table:table-cell>
          <table:table-cell office:value-type="float" office:value="4119.28" table:style-name="ce9">
            <text:p>4.119,28</text:p>
          </table:table-cell>
          <table:table-cell office:value-type="float" office:value="13447.86" table:number-columns-spanned="2" table:number-rows-spanned="1" table:style-name="ce26">
            <text:p>13.447,86</text:p>
          </table:table-cell>
          <table:covered-table-cell/>
          <table:table-cell office:value-type="float" office:value="19325" table:style-name="ce9">
            <text:p>19.325,00</text:p>
          </table:table-cell>
          <table:table-cell office:value-type="float" office:value="56217.14" table:style-name="ce9">
            <text:p>56.217,14</text:p>
          </table:table-cell>
          <table:table-cell office:value-type="float" office:value="-4152.3" table:style-name="ce11">
            <text:p>-4.152,30</text:p>
          </table:table-cell>
          <table:table-cell office:value-type="float" office:value="-10576.95" table:style-name="ce11">
            <text:p>-10.576,95</text:p>
          </table:table-cell>
          <table:table-cell office:value-type="float" office:value="-7536.36" table:style-name="ce11">
            <text:p>-7.536,36</text:p>
          </table:table-cell>
          <table:table-cell office:value-type="float" office:value="0" table:style-name="ce12">
            <text:p>0,00</text:p>
          </table:table-cell>
          <table:table-cell office:value-type="float" office:value="-22265.61" table:style-name="ce11">
            <text:p>-22.265,61</text:p>
          </table:table-cell>
          <table:table-cell office:value-type="float" office:value="33951.53" table:style-name="ce9">
            <text:p>33.951,5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09.74" table:style-name="ce9">
            <text:p>11.809,74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949.24" table:style-name="ce9">
            <text:p>2.949,24</text:p>
          </table:table-cell>
          <table:table-cell office:value-type="float" office:value="4678.1499999999996" table:number-columns-spanned="2" table:number-rows-spanned="1" table:style-name="ce26">
            <text:p>4.678,15</text:p>
          </table:table-cell>
          <table:covered-table-cell/>
          <table:table-cell office:value-type="float" office:value="13617.81" table:style-name="ce9">
            <text:p>13.617,81</text:p>
          </table:table-cell>
          <table:table-cell office:value-type="float" office:value="35287.32" table:style-name="ce9">
            <text:p>35.287,3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415.49" table:style-name="ce11">
            <text:p>-5.415,49</text:p>
          </table:table-cell>
          <table:table-cell office:value-type="float" office:value="-1146.3900000000001" table:style-name="ce11">
            <text:p>-1.146,39</text:p>
          </table:table-cell>
          <table:table-cell office:value-type="float" office:value="0" table:style-name="ce12">
            <text:p>0,00</text:p>
          </table:table-cell>
          <table:table-cell office:value-type="float" office:value="-8218.66" table:style-name="ce11">
            <text:p>-8.218,66</text:p>
          </table:table-cell>
          <table:table-cell office:value-type="float" office:value="27068.66" table:style-name="ce9">
            <text:p>27.068,6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36.35" table:style-name="ce12">
            <text:p>36,35</text:p>
          </table:table-cell>
          <table:table-cell office:value-type="float" office:value="646.63" table:number-columns-spanned="2" table:number-rows-spanned="1" table:style-name="ce27">
            <text:p>646,63</text:p>
          </table:table-cell>
          <table:covered-table-cell/>
          <table:table-cell office:value-type="float" office:value="1939.89" table:style-name="ce9">
            <text:p>1.939,89</text:p>
          </table:table-cell>
          <table:table-cell office:value-type="float" office:value="4562.76" table:style-name="ce9">
            <text:p>4.562,76</text:p>
          </table:table-cell>
          <table:table-cell table:style-name="ce10"/>
          <table:table-cell office:value-type="float" office:value="-5.4" table:style-name="ce15">
            <text:p>-5,40</text:p>
          </table:table-cell>
          <table:table-cell office:value-type="float" office:value="-96.79" table:style-name="ce14">
            <text:p>-96,79</text:p>
          </table:table-cell>
          <table:table-cell office:value-type="float" office:value="0" table:style-name="ce12">
            <text:p>0,00</text:p>
          </table:table-cell>
          <table:table-cell office:value-type="float" office:value="-102.19" table:style-name="ce14">
            <text:p>-102,19</text:p>
          </table:table-cell>
          <table:table-cell office:value-type="float" office:value="4460.57" table:style-name="ce9">
            <text:p>4.460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10</text:p>
          </table:table-cell>
          <table:table-cell table:style-name="ce10"/>
          <table:table-cell office:value-type="float" office:value="17114.54" table:style-name="ce9">
            <text:p>17.114,54</text:p>
          </table:table-cell>
          <table:table-cell table:number-columns-repeated="2" table:style-name="ce10"/>
          <table:table-cell office:value-type="float" office:value="910.08" table:style-name="ce13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7954.19" table:style-name="ce9">
            <text:p>7.954,19</text:p>
          </table:table-cell>
          <table:table-cell office:value-type="float" office:value="25978.81" table:style-name="ce9">
            <text:p>25.978,8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117.88" table:style-name="ce11">
            <text:p>-6.117,8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7774.66" table:style-name="ce11">
            <text:p>-7.774,66</text:p>
          </table:table-cell>
          <table:table-cell office:value-type="float" office:value="18204.150000000001" table:style-name="ce9">
            <text:p>18.204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58.76" table:style-name="ce9">
            <text:p>11.858,76</text:p>
          </table:table-cell>
          <table:table-cell office:value-type="float" office:value="2412.2800000000002" table:style-name="ce9">
            <text:p>2.412,28</text:p>
          </table:table-cell>
          <table:table-cell office:value-type="float" office:value="1939.89" table:style-name="ce9">
            <text:p>1.939,89</text:p>
          </table:table-cell>
          <table:table-cell office:value-type="float" office:value="1923.95" table:style-name="ce9">
            <text:p>1.923,95</text:p>
          </table:table-cell>
          <table:table-cell office:value-type="float" office:value="5384.75" table:number-columns-spanned="2" table:number-rows-spanned="1" table:style-name="ce26">
            <text:p>5.384,75</text:p>
          </table:table-cell>
          <table:covered-table-cell/>
          <table:table-cell office:value-type="float" office:value="15807.94" table:style-name="ce9">
            <text:p>15.807,94</text:p>
          </table:table-cell>
          <table:table-cell office:value-type="float" office:value="39327.57" table:style-name="ce9">
            <text:p>39.327,57</text:p>
          </table:table-cell>
          <table:table-cell office:value-type="float" office:value="-1533.35" table:style-name="ce11">
            <text:p>-1.533,35</text:p>
          </table:table-cell>
          <table:table-cell office:value-type="float" office:value="-7249.72" table:style-name="ce11">
            <text:p>-7.249,72</text:p>
          </table:table-cell>
          <table:table-cell office:value-type="float" office:value="-744.83" table:style-name="ce14">
            <text:p>-744,83</text:p>
          </table:table-cell>
          <table:table-cell office:value-type="float" office:value="0" table:style-name="ce12">
            <text:p>0,00</text:p>
          </table:table-cell>
          <table:table-cell office:value-type="float" office:value="-9527.9" table:style-name="ce11">
            <text:p>-9.527,90</text:p>
          </table:table-cell>
          <table:table-cell office:value-type="float" office:value="29799.67" table:style-name="ce9">
            <text:p>29.799,6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888.84" table:style-name="ce9">
            <text:p>15.888,84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632.53" table:style-name="ce9">
            <text:p>1.632,53</text:p>
          </table:table-cell>
          <table:table-cell office:value-type="float" office:value="14322.25" table:number-columns-spanned="2" table:number-rows-spanned="1" table:style-name="ce26">
            <text:p>14.322,25</text:p>
          </table:table-cell>
          <table:covered-table-cell/>
          <table:table-cell office:value-type="float" office:value="17082.599999999999" table:style-name="ce9">
            <text:p>17.082,60</text:p>
          </table:table-cell>
          <table:table-cell office:value-type="float" office:value="50866.11" table:style-name="ce9">
            <text:p>50.866,1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0201.51" table:style-name="ce11">
            <text:p>-10.201,51</text:p>
          </table:table-cell>
          <table:table-cell office:value-type="float" office:value="-509.22" table:style-name="ce14">
            <text:p>-509,22</text:p>
          </table:table-cell>
          <table:table-cell office:value-type="float" office:value="0" table:style-name="ce12">
            <text:p>0,00</text:p>
          </table:table-cell>
          <table:table-cell office:value-type="float" office:value="-12367.51" table:style-name="ce11">
            <text:p>-12.367,51</text:p>
          </table:table-cell>
          <table:table-cell office:value-type="float" office:value="38498.6" table:style-name="ce9">
            <text:p>38.498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9">
            <text:p>11.635,86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184.14" table:style-name="ce9">
            <text:p>2.184,14</text:p>
          </table:table-cell>
          <table:table-cell office:value-type="float" office:value="4404.76" table:number-columns-spanned="2" table:number-rows-spanned="1" table:style-name="ce26">
            <text:p>4.404,76</text:p>
          </table:table-cell>
          <table:covered-table-cell/>
          <table:table-cell office:value-type="float" office:value="7449.01" table:style-name="ce9">
            <text:p>7.449,01</text:p>
          </table:table-cell>
          <table:table-cell office:value-type="float" office:value="27906.15" table:style-name="ce9">
            <text:p>27.906,15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6423.34" table:style-name="ce11">
            <text:p>-6.423,34</text:p>
          </table:table-cell>
          <table:table-cell office:value-type="float" office:value="-2172.58" table:style-name="ce11">
            <text:p>-2.172,58</text:p>
          </table:table-cell>
          <table:table-cell office:value-type="float" office:value="0" table:style-name="ce12">
            <text:p>0,00</text:p>
          </table:table-cell>
          <table:table-cell office:value-type="float" office:value="-11571.82" table:style-name="ce11">
            <text:p>-11.571,82</text:p>
          </table:table-cell>
          <table:table-cell office:value-type="float" office:value="16334.33" table:style-name="ce9">
            <text:p>16.334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9">
            <text:p>11.754,59</text:p>
          </table:table-cell>
          <table:table-cell table:number-columns-repeated="2" table:style-name="ce10"/>
          <table:table-cell office:value-type="float" office:value="1873.47" table:style-name="ce9">
            <text:p>1.873,47</text:p>
          </table:table-cell>
          <table:table-cell table:number-columns-spanned="2" table:number-rows-spanned="1" table:style-name="ce25"/>
          <table:covered-table-cell/>
          <table:table-cell office:value-type="float" office:value="5877.29" table:style-name="ce9">
            <text:p>5.877,29</text:p>
          </table:table-cell>
          <table:table-cell office:value-type="float" office:value="19505.349999999999" table:style-name="ce9">
            <text:p>19.505,35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3898.46" table:style-name="ce11">
            <text:p>-3.898,46</text:p>
          </table:table-cell>
          <table:table-cell office:value-type="float" office:value="-1632.35" table:style-name="ce11">
            <text:p>-1.632,35</text:p>
          </table:table-cell>
          <table:table-cell office:value-type="float" office:value="0" table:style-name="ce12">
            <text:p>0,00</text:p>
          </table:table-cell>
          <table:table-cell office:value-type="float" office:value="-8541.15" table:style-name="ce11">
            <text:p>-8.541,15</text:p>
          </table:table-cell>
          <table:table-cell office:value-type="float" office:value="10964.2" table:style-name="ce9">
            <text:p>10.964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259.0100000000002" table:style-name="ce9">
            <text:p>2.259,01</text:p>
          </table:table-cell>
          <table:table-cell office:value-type="float" office:value="4564.83" table:number-columns-spanned="2" table:number-rows-spanned="1" table:style-name="ce26">
            <text:p>4.564,83</text:p>
          </table:table-cell>
          <table:covered-table-cell/>
          <table:table-cell office:value-type="float" office:value="13670.74" table:style-name="ce9">
            <text:p>13.670,74</text:p>
          </table:table-cell>
          <table:table-cell office:value-type="float" office:value="34189.06" table:style-name="ce9">
            <text:p>34.189,06</text:p>
          </table:table-cell>
          <table:table-cell office:value-type="float" office:value="-1629.35" table:style-name="ce11">
            <text:p>-1.629,35</text:p>
          </table:table-cell>
          <table:table-cell office:value-type="float" office:value="-5442.26" table:style-name="ce11">
            <text:p>-5.442,26</text:p>
          </table:table-cell>
          <table:table-cell office:value-type="float" office:value="-1154.5" table:style-name="ce11">
            <text:p>-1.154,50</text:p>
          </table:table-cell>
          <table:table-cell office:value-type="float" office:value="0" table:style-name="ce12">
            <text:p>0,00</text:p>
          </table:table-cell>
          <table:table-cell office:value-type="float" office:value="-8226.11" table:style-name="ce11">
            <text:p>-8.226,11</text:p>
          </table:table-cell>
          <table:table-cell office:value-type="float" office:value="25962.95" table:style-name="ce9">
            <text:p>25.962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office:value-type="float" office:value="2438.84" table:style-name="ce9">
            <text:p>2.438,84</text:p>
          </table:table-cell>
          <table:table-cell table:number-columns-spanned="2" table:number-rows-spanned="1" table:style-name="ce25"/>
          <table:covered-table-cell/>
          <table:table-cell office:value-type="float" office:value="2145.96" table:style-name="ce9">
            <text:p>2.145,96</text:p>
          </table:table-cell>
          <table:table-cell office:value-type="float" office:value="6817.18" table:style-name="ce9">
            <text:p>6.817,18</text:p>
          </table:table-cell>
          <table:table-cell table:style-name="ce10"/>
          <table:table-cell office:value-type="float" office:value="-116.51" table:style-name="ce14">
            <text:p>-116,51</text:p>
          </table:table-cell>
          <table:table-cell office:value-type="float" office:value="-1287.49" table:style-name="ce11">
            <text:p>-1.287,49</text:p>
          </table:table-cell>
          <table:table-cell office:value-type="float" office:value="0" table:style-name="ce12">
            <text:p>0,00</text:p>
          </table:table-cell>
          <table:table-cell office:value-type="float" office:value="-1404" table:style-name="ce11">
            <text:p>-1.404,00</text:p>
          </table:table-cell>
          <table:table-cell office:value-type="float" office:value="5413.18" table:style-name="ce9">
            <text:p>5.413,1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10"/>
          <table:table-cell office:value-type="float" office:value="9151.77" table:style-name="ce9">
            <text:p>9.151,77</text:p>
          </table:table-cell>
          <table:table-cell table:number-columns-repeated="2" table:style-name="ce10"/>
          <table:table-cell office:value-type="float" office:value="1541.69" table:style-name="ce9">
            <text:p>1.541,69</text:p>
          </table:table-cell>
          <table:table-cell office:value-type="float" office:value="3050.59" table:number-columns-spanned="2" table:number-rows-spanned="1" table:style-name="ce26">
            <text:p>3.050,59</text:p>
          </table:table-cell>
          <table:covered-table-cell/>
          <table:table-cell office:value-type="float" office:value="9118.89" table:style-name="ce9">
            <text:p>9.118,89</text:p>
          </table:table-cell>
          <table:table-cell office:value-type="float" office:value="22862.94" table:style-name="ce9">
            <text:p>22.862,9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2850.53" table:style-name="ce11">
            <text:p>-2.850,53</text:p>
          </table:table-cell>
          <table:table-cell office:value-type="float" office:value="-609.54" table:style-name="ce14">
            <text:p>-609,54</text:p>
          </table:table-cell>
          <table:table-cell office:value-type="float" office:value="0" table:style-name="ce12">
            <text:p>0,00</text:p>
          </table:table-cell>
          <table:table-cell office:value-type="float" office:value="-5116.8500000000004" table:style-name="ce11">
            <text:p>-5.116,85</text:p>
          </table:table-cell>
          <table:table-cell office:value-type="float" office:value="17746.09" table:style-name="ce9">
            <text:p>17.746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9">
            <text:p>12.015,80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772.93" table:style-name="ce9">
            <text:p>4.772,93</text:p>
          </table:table-cell>
          <table:table-cell office:value-type="float" office:value="4749.3900000000003" table:number-columns-spanned="2" table:number-rows-spanned="1" table:style-name="ce26">
            <text:p>4.749,39</text:p>
          </table:table-cell>
          <table:covered-table-cell/>
          <table:table-cell office:value-type="float" office:value="14271.92" table:style-name="ce9">
            <text:p>14.271,92</text:p>
          </table:table-cell>
          <table:table-cell office:value-type="float" office:value="38042.42" table:style-name="ce9">
            <text:p>38.042,42</text:p>
          </table:table-cell>
          <table:table-cell office:value-type="float" office:value="-3044.76" table:style-name="ce11">
            <text:p>-3.044,76</text:p>
          </table:table-cell>
          <table:table-cell office:value-type="float" office:value="-4958.29" table:style-name="ce11">
            <text:p>-4.958,29</text:p>
          </table:table-cell>
          <table:table-cell office:value-type="float" office:value="-3531.29" table:style-name="ce11">
            <text:p>-3.531,29</text:p>
          </table:table-cell>
          <table:table-cell office:value-type="float" office:value="0" table:style-name="ce12">
            <text:p>0,00</text:p>
          </table:table-cell>
          <table:table-cell office:value-type="float" office:value="-11534.34" table:style-name="ce11">
            <text:p>-11.534,34</text:p>
          </table:table-cell>
          <table:table-cell office:value-type="float" office:value="26508.080000000002" table:style-name="ce9">
            <text:p>26.508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798.39" table:style-name="ce9">
            <text:p>10.798,39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310.0500000000002" table:style-name="ce9">
            <text:p>2.310,05</text:p>
          </table:table-cell>
          <table:table-cell table:number-columns-spanned="2" table:number-rows-spanned="1" table:style-name="ce25"/>
          <table:covered-table-cell/>
          <table:table-cell office:value-type="float" office:value="5617.71" table:style-name="ce9">
            <text:p>5.617,71</text:p>
          </table:table-cell>
          <table:table-cell office:value-type="float" office:value="19911.2" table:style-name="ce9">
            <text:p>19.911,2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3874.43" table:style-name="ce11">
            <text:p>-3.874,43</text:p>
          </table:table-cell>
          <table:table-cell office:value-type="float" office:value="-720" table:style-name="ce14">
            <text:p>-720,00</text:p>
          </table:table-cell>
          <table:table-cell office:value-type="float" office:value="0" table:style-name="ce12">
            <text:p>0,00</text:p>
          </table:table-cell>
          <table:table-cell office:value-type="float" office:value="-6251.21" table:style-name="ce11">
            <text:p>-6.251,21</text:p>
          </table:table-cell>
          <table:table-cell office:value-type="float" office:value="13659.99" table:style-name="ce9">
            <text:p>13.659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B6</text:p>
          </table:table-cell>
          <table:table-cell office:value-type="string" table:style-name="ce8">
            <text:p>SECRETARIA <text:s/>(SAN)</text:p>
          </table:table-cell>
          <table:table-cell office:value-type="float" office:value="18022.830000000002" table:style-name="ce9">
            <text:p>18.022,83</text:p>
          </table:table-cell>
          <table:table-cell table:number-columns-repeated="2" table:style-name="ce10"/>
          <table:table-cell office:value-type="float" office:value="4319.17" table:style-name="ce9">
            <text:p>4.319,17</text:p>
          </table:table-cell>
          <table:table-cell office:value-type="float" office:value="5927.05" table:number-columns-spanned="2" table:number-rows-spanned="1" table:style-name="ce26">
            <text:p>5.927,05</text:p>
          </table:table-cell>
          <table:covered-table-cell/>
          <table:table-cell office:value-type="float" office:value="18070.060000000001" table:style-name="ce9">
            <text:p>18.070,06</text:p>
          </table:table-cell>
          <table:table-cell office:value-type="float" office:value="46339.11" table:style-name="ce9">
            <text:p>46.339,1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269.91" table:style-name="ce11">
            <text:p>-8.269,91</text:p>
          </table:table-cell>
          <table:table-cell office:value-type="float" office:value="-991.99" table:style-name="ce14">
            <text:p>-991,99</text:p>
          </table:table-cell>
          <table:table-cell office:value-type="float" office:value="0" table:style-name="ce12">
            <text:p>0,00</text:p>
          </table:table-cell>
          <table:table-cell office:value-type="float" office:value="-10918.68" table:style-name="ce11">
            <text:p>-10.918,68</text:p>
          </table:table-cell>
          <table:table-cell office:value-type="float" office:value="35420.43" table:style-name="ce9">
            <text:p>35.420,4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22091.17" table:style-name="ce9">
            <text:p>22.091,17</text:p>
          </table:table-cell>
          <table:table-cell table:number-columns-repeated="2" table:style-name="ce10"/>
          <table:table-cell office:value-type="float" office:value="2423.15" table:style-name="ce9">
            <text:p>2.423,15</text:p>
          </table:table-cell>
          <table:table-cell office:value-type="float" office:value="7363.72" table:number-columns-spanned="2" table:number-rows-spanned="1" table:style-name="ce26">
            <text:p>7.363,72</text:p>
          </table:table-cell>
          <table:covered-table-cell/>
          <table:table-cell office:value-type="float" office:value="22091.17" table:style-name="ce9">
            <text:p>22.091,17</text:p>
          </table:table-cell>
          <table:table-cell office:value-type="float" office:value="53969.21" table:style-name="ce9">
            <text:p>53.969,21</text:p>
          </table:table-cell>
          <table:table-cell office:value-type="float" office:value="-6380.4" table:style-name="ce11">
            <text:p>-6.380,40</text:p>
          </table:table-cell>
          <table:table-cell office:value-type="float" office:value="-9656.07" table:style-name="ce11">
            <text:p>-9.656,07</text:p>
          </table:table-cell>
          <table:table-cell office:value-type="float" office:value="-2772.66" table:style-name="ce11">
            <text:p>-2.772,66</text:p>
          </table:table-cell>
          <table:table-cell office:value-type="float" office:value="0" table:style-name="ce12">
            <text:p>0,00</text:p>
          </table:table-cell>
          <table:table-cell office:value-type="float" office:value="-18809.13" table:style-name="ce11">
            <text:p>-18.809,13</text:p>
          </table:table-cell>
          <table:table-cell office:value-type="float" office:value="35160.080000000002" table:style-name="ce9">
            <text:p>35.160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897.07" table:style-name="ce9">
            <text:p>11.897,07</text:p>
          </table:table-cell>
          <table:table-cell office:value-type="float" office:value="4106.79" table:style-name="ce9">
            <text:p>4.106,79</text:p>
          </table:table-cell>
          <table:table-cell table:style-name="ce10"/>
          <table:table-cell office:value-type="float" office:value="4511.37" table:style-name="ce9">
            <text:p>4.511,37</text:p>
          </table:table-cell>
          <table:table-cell office:value-type="float" office:value="4712.26" table:number-columns-spanned="2" table:number-rows-spanned="1" table:style-name="ce26">
            <text:p>4.712,26</text:p>
          </table:table-cell>
          <table:covered-table-cell/>
          <table:table-cell office:value-type="float" office:value="16003.86" table:style-name="ce9">
            <text:p>16.003,86</text:p>
          </table:table-cell>
          <table:table-cell office:value-type="float" office:value="41231.35" table:style-name="ce9">
            <text:p>41.231,35</text:p>
          </table:table-cell>
          <table:table-cell office:value-type="float" office:value="-3734.14" table:style-name="ce11">
            <text:p>-3.734,14</text:p>
          </table:table-cell>
          <table:table-cell office:value-type="float" office:value="-6166.77" table:style-name="ce11">
            <text:p>-6.166,77</text:p>
          </table:table-cell>
          <table:table-cell office:value-type="float" office:value="-2565.79" table:style-name="ce11">
            <text:p>-2.565,79</text:p>
          </table:table-cell>
          <table:table-cell office:value-type="float" office:value="0" table:style-name="ce12">
            <text:p>0,00</text:p>
          </table:table-cell>
          <table:table-cell office:value-type="float" office:value="-12466.7" table:style-name="ce11">
            <text:p>-12.466,70</text:p>
          </table:table-cell>
          <table:table-cell office:value-type="float" office:value="28764.65" table:style-name="ce9">
            <text:p>28.764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10"/>
          <table:table-cell office:value-type="float" office:value="8411.01" table:style-name="ce9">
            <text:p>8.411,01</text:p>
          </table:table-cell>
          <table:table-cell office:value-type="float" office:value="24.2" table:style-name="ce12">
            <text:p>24,20</text:p>
          </table:table-cell>
          <table:table-cell office:value-type="float" office:value="8920.44" table:number-columns-spanned="2" table:number-rows-spanned="1" table:style-name="ce26">
            <text:p>8.920,44</text:p>
          </table:table-cell>
          <table:covered-table-cell/>
          <table:table-cell office:value-type="float" office:value="4205.5" table:style-name="ce9">
            <text:p>4.205,50</text:p>
          </table:table-cell>
          <table:table-cell office:value-type="float" office:value="21561.15" table:style-name="ce9">
            <text:p>21.561,15</text:p>
          </table:table-cell>
          <table:table-cell table:style-name="ce10"/>
          <table:table-cell office:value-type="float" office:value="-5236.18" table:style-name="ce11">
            <text:p>-5.236,18</text:p>
          </table:table-cell>
          <table:table-cell office:value-type="float" office:value="-134.28" table:style-name="ce14">
            <text:p>-134,28</text:p>
          </table:table-cell>
          <table:table-cell office:value-type="float" office:value="0" table:style-name="ce12">
            <text:p>0,00</text:p>
          </table:table-cell>
          <table:table-cell office:value-type="float" office:value="-5370.46" table:style-name="ce11">
            <text:p>-5.370,46</text:p>
          </table:table-cell>
          <table:table-cell office:value-type="float" office:value="16190.69" table:style-name="ce9">
            <text:p>16.190,6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10"/>
          <table:table-cell office:value-type="float" office:value="1379.07" table:style-name="ce9">
            <text:p>1.379,07</text:p>
          </table:table-cell>
          <table:table-cell office:value-type="float" office:value="3113.7" table:style-name="ce9">
            <text:p>3.113,70</text:p>
          </table:table-cell>
          <table:table-cell table:number-columns-spanned="2" table:number-rows-spanned="1" table:style-name="ce25"/>
          <table:covered-table-cell/>
          <table:table-cell office:value-type="float" office:value="689.53" table:style-name="ce12">
            <text:p>689,53</text:p>
          </table:table-cell>
          <table:table-cell office:value-type="float" office:value="5182.3" table:style-name="ce9">
            <text:p>5.182,30</text:p>
          </table:table-cell>
          <table:table-cell office:value-type="float" office:value="-211.86" table:style-name="ce14">
            <text:p>-211,86</text:p>
          </table:table-cell>
          <table:table-cell table:style-name="ce10"/>
          <table:table-cell office:value-type="float" office:value="-958.29" table:style-name="ce14">
            <text:p>-958,29</text:p>
          </table:table-cell>
          <table:table-cell office:value-type="float" office:value="0" table:style-name="ce12">
            <text:p>0,00</text:p>
          </table:table-cell>
          <table:table-cell office:value-type="float" office:value="-1170.1500000000001" table:style-name="ce11">
            <text:p>-1.170,15</text:p>
          </table:table-cell>
          <table:table-cell office:value-type="float" office:value="4012.15" table:style-name="ce9">
            <text:p>4.012,15</text:p>
          </table:table-cell>
          <table:table-cell office:value-type="float" office:value="3079.15" table:style-name="ce9">
            <text:p>3.079,15</text:p>
          </table:table-cell>
          <table:table-cell table:style-name="ce10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09.4" table:style-name="ce9">
            <text:p>11.709,4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522.33" table:style-name="ce9">
            <text:p>2.522,33</text:p>
          </table:table-cell>
          <table:table-cell office:value-type="float" office:value="4289.47" table:number-columns-spanned="2" table:number-rows-spanned="1" table:style-name="ce26">
            <text:p>4.289,47</text:p>
          </table:table-cell>
          <table:covered-table-cell/>
          <table:table-cell office:value-type="float" office:value="12833.93" table:style-name="ce9">
            <text:p>12.833,93</text:p>
          </table:table-cell>
          <table:table-cell office:value-type="float" office:value="32540.18" table:style-name="ce9">
            <text:p>32.540,18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4856.6899999999996" table:style-name="ce11">
            <text:p>-4.856,69</text:p>
          </table:table-cell>
          <table:table-cell office:value-type="float" office:value="-1857.78" table:style-name="ce11">
            <text:p>-1.857,78</text:p>
          </table:table-cell>
          <table:table-cell office:value-type="float" office:value="0" table:style-name="ce12">
            <text:p>0,00</text:p>
          </table:table-cell>
          <table:table-cell office:value-type="float" office:value="-9690.3700000000008" table:style-name="ce11">
            <text:p>-9.690,37</text:p>
          </table:table-cell>
          <table:table-cell office:value-type="float" office:value="22849.81" table:style-name="ce9">
            <text:p>22.849,8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936.65" table:style-name="ce9">
            <text:p>11.936,65</text:p>
          </table:table-cell>
          <table:table-cell office:value-type="float" office:value="2132.52" table:style-name="ce9">
            <text:p>2.132,52</text:p>
          </table:table-cell>
          <table:table-cell office:value-type="float" office:value="1379.07" table:style-name="ce9">
            <text:p>1.379,07</text:p>
          </table:table-cell>
          <table:table-cell office:value-type="float" office:value="3242.31" table:style-name="ce9">
            <text:p>3.242,31</text:p>
          </table:table-cell>
          <table:table-cell table:number-columns-spanned="2" table:number-rows-spanned="1" table:style-name="ce25"/>
          <table:covered-table-cell/>
          <table:table-cell office:value-type="float" office:value="7704.32" table:style-name="ce9">
            <text:p>7.704,32</text:p>
          </table:table-cell>
          <table:table-cell office:value-type="float" office:value="26394.87" table:style-name="ce9">
            <text:p>26.394,87</text:p>
          </table:table-cell>
          <table:table-cell office:value-type="float" office:value="-3698.76" table:style-name="ce11">
            <text:p>-3.698,76</text:p>
          </table:table-cell>
          <table:table-cell office:value-type="float" office:value="-5287.54" table:style-name="ce11">
            <text:p>-5.287,54</text:p>
          </table:table-cell>
          <table:table-cell office:value-type="float" office:value="-5271.84" table:style-name="ce11">
            <text:p>-5.271,84</text:p>
          </table:table-cell>
          <table:table-cell office:value-type="float" office:value="0" table:style-name="ce12">
            <text:p>0,00</text:p>
          </table:table-cell>
          <table:table-cell office:value-type="float" office:value="-14258.14" table:style-name="ce11">
            <text:p>-14.258,14</text:p>
          </table:table-cell>
          <table:table-cell office:value-type="float" office:value="12136.73" table:style-name="ce9">
            <text:p>12.136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2098.84" table:style-name="ce9">
            <text:p>2.098,84</text:p>
          </table:table-cell>
          <table:table-cell office:value-type="float" office:value="1726.51" table:number-columns-spanned="2" table:number-rows-spanned="1" table:style-name="ce26">
            <text:p>1.726,51</text:p>
          </table:table-cell>
          <table:covered-table-cell/>
          <table:table-cell office:value-type="float" office:value="1939.89" table:style-name="ce9">
            <text:p>1.939,89</text:p>
          </table:table-cell>
          <table:table-cell office:value-type="float" office:value="7705.13" table:style-name="ce9">
            <text:p>7.705,13</text:p>
          </table:table-cell>
          <table:table-cell table:style-name="ce10"/>
          <table:table-cell office:value-type="float" office:value="-5.4" table:style-name="ce15">
            <text:p>-5,40</text:p>
          </table:table-cell>
          <table:table-cell office:value-type="float" office:value="-242.32" table:style-name="ce14">
            <text:p>-242,32</text:p>
          </table:table-cell>
          <table:table-cell office:value-type="float" office:value="0" table:style-name="ce12">
            <text:p>0,00</text:p>
          </table:table-cell>
          <table:table-cell office:value-type="float" office:value="-247.72" table:style-name="ce14">
            <text:p>-247,72</text:p>
          </table:table-cell>
          <table:table-cell office:value-type="float" office:value="7457.41" table:style-name="ce9">
            <text:p>7.457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546.6000000000004" table:style-name="ce9">
            <text:p>4.546,60</text:p>
          </table:table-cell>
          <table:table-cell office:value-type="float" office:value="17527.240000000002" table:number-columns-spanned="2" table:number-rows-spanned="1" table:style-name="ce26">
            <text:p>17.527,24</text:p>
          </table:table-cell>
          <table:covered-table-cell/>
          <table:table-cell office:value-type="float" office:value="14915.48" table:style-name="ce9">
            <text:p>14.915,48</text:p>
          </table:table-cell>
          <table:table-cell office:value-type="float" office:value="50826.28" table:style-name="ce9">
            <text:p>50.826,28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8999.74" table:style-name="ce11">
            <text:p>-8.999,74</text:p>
          </table:table-cell>
          <table:table-cell office:value-type="float" office:value="-2333.71" table:style-name="ce11">
            <text:p>-2.333,71</text:p>
          </table:table-cell>
          <table:table-cell office:value-type="float" office:value="0" table:style-name="ce12">
            <text:p>0,00</text:p>
          </table:table-cell>
          <table:table-cell office:value-type="float" office:value="-14343.79" table:style-name="ce11">
            <text:p>-14.343,79</text:p>
          </table:table-cell>
          <table:table-cell office:value-type="float" office:value="36482.49" table:style-name="ce9">
            <text:p>36.482,4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ICIATIVAS NACIONAIS DE TECNOLOGIA DA IN</text:p>
          </table:table-cell>
          <table:table-cell office:value-type="float" office:value="19441.79" table:style-name="ce9">
            <text:p>19.441,79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1632.53" table:style-name="ce9">
            <text:p>1.632,53</text:p>
          </table:table-cell>
          <table:table-cell table:number-columns-spanned="2" table:number-rows-spanned="1" table:style-name="ce25"/>
          <table:covered-table-cell/>
          <table:table-cell office:value-type="float" office:value="12624.06" table:style-name="ce9">
            <text:p>12.624,06</text:p>
          </table:table-cell>
          <table:table-cell office:value-type="float" office:value="39689.26" table:style-name="ce9">
            <text:p>39.689,2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0877.06" table:style-name="ce11">
            <text:p>-10.877,06</text:p>
          </table:table-cell>
          <table:table-cell office:value-type="float" office:value="-556.71" table:style-name="ce14">
            <text:p>-556,71</text:p>
          </table:table-cell>
          <table:table-cell office:value-type="float" office:value="0" table:style-name="ce12">
            <text:p>0,00</text:p>
          </table:table-cell>
          <table:table-cell office:value-type="float" office:value="-13090.55" table:style-name="ce11">
            <text:p>-13.090,55</text:p>
          </table:table-cell>
          <table:table-cell office:value-type="float" office:value="26598.71" table:style-name="ce9">
            <text:p>26.598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9">
            <text:p>9.046,48</text:p>
          </table:table-cell>
          <table:table-cell office:value-type="float" office:value="527.71" table:style-name="ce13">
            <text:p>527,71</text:p>
          </table:table-cell>
          <table:table-cell table:number-columns-repeated="2" table:style-name="ce10"/>
          <table:table-cell table:number-columns-spanned="2" table:number-rows-spanned="1" table:style-name="ce25"/>
          <table:covered-table-cell/>
          <table:table-cell office:value-type="float" office:value="4787.09" table:style-name="ce9">
            <text:p>4.787,09</text:p>
          </table:table-cell>
          <table:table-cell office:value-type="float" office:value="14361.28" table:style-name="ce9">
            <text:p>14.361,28</text:p>
          </table:table-cell>
          <table:table-cell office:value-type="float" office:value="-721.24" table:style-name="ce14">
            <text:p>-721,24</text:p>
          </table:table-cell>
          <table:table-cell office:value-type="float" office:value="-1706.42" table:style-name="ce11">
            <text:p>-1.706,42</text:p>
          </table:table-cell>
          <table:table-cell office:value-type="float" office:value="-47.49" table:style-name="ce14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2475.15" table:style-name="ce11">
            <text:p>-2.475,15</text:p>
          </table:table-cell>
          <table:table-cell office:value-type="float" office:value="11886.13" table:style-name="ce9">
            <text:p>11.886,1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6819.29" table:style-name="ce9">
            <text:p>16.819,29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620.43" table:style-name="ce9">
            <text:p>1.620,43</text:p>
          </table:table-cell>
          <table:table-cell office:value-type="float" office:value="8101.95" table:number-columns-spanned="2" table:number-rows-spanned="1" table:style-name="ce26">
            <text:p>8.101,95</text:p>
          </table:table-cell>
          <table:covered-table-cell/>
          <table:table-cell office:value-type="float" office:value="9388.7900000000009" table:style-name="ce9">
            <text:p>9.388,79</text:p>
          </table:table-cell>
          <table:table-cell office:value-type="float" office:value="37115.51" table:style-name="ce9">
            <text:p>37.115,5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918.2800000000007" table:style-name="ce11">
            <text:p>-9.918,28</text:p>
          </table:table-cell>
          <table:table-cell office:value-type="float" office:value="-6292.01" table:style-name="ce11">
            <text:p>-6.292,01</text:p>
          </table:table-cell>
          <table:table-cell office:value-type="float" office:value="0" table:style-name="ce12">
            <text:p>0,00</text:p>
          </table:table-cell>
          <table:table-cell office:value-type="float" office:value="-17867.07" table:style-name="ce11">
            <text:p>-17.867,07</text:p>
          </table:table-cell>
          <table:table-cell office:value-type="float" office:value="19248.439999999999" table:style-name="ce9">
            <text:p>19.248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SETOR DE CONTABILIDADE (SOF)</text:p>
          </table:table-cell>
          <table:table-cell office:value-type="float" office:value="13741.23" table:style-name="ce9">
            <text:p>13.741,23</text:p>
          </table:table-cell>
          <table:table-cell table:number-columns-repeated="2" table:style-name="ce10"/>
          <table:table-cell office:value-type="float" office:value="3179.34" table:style-name="ce9">
            <text:p>3.179,34</text:p>
          </table:table-cell>
          <table:table-cell office:value-type="float" office:value="6155.59" table:number-columns-spanned="2" table:number-rows-spanned="1" table:style-name="ce26">
            <text:p>6.155,59</text:p>
          </table:table-cell>
          <table:covered-table-cell/>
          <table:table-cell office:value-type="float" office:value="6541.86" table:style-name="ce9">
            <text:p>6.541,86</text:p>
          </table:table-cell>
          <table:table-cell office:value-type="float" office:value="29618.02" table:style-name="ce9">
            <text:p>29.618,0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648" table:style-name="ce11">
            <text:p>-6.648,0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8304.7800000000007" table:style-name="ce11">
            <text:p>-8.304,78</text:p>
          </table:table-cell>
          <table:table-cell office:value-type="float" office:value="21313.24" table:style-name="ce9">
            <text:p>21.313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EGO RIBEIRO ALVES</text:p>
          </table:table-cell>
          <table:table-cell office:value-type="string" table:style-name="ce8">
            <text:p>TÉCNICO JUDICIÁRIO - NÍVEL MÉDIO A1</text:p>
          </table:table-cell>
          <table:table-cell table:style-name="ce10"/>
          <table:table-cell office:value-type="float" office:value="4407.8900000000003" table:style-name="ce9">
            <text:p>4.407,89</text:p>
          </table:table-cell>
          <table:table-cell table:number-columns-repeated="2" table:style-name="ce10"/>
          <table:table-cell office:value-type="float" office:value="1447.85" table:style-name="ce9">
            <text:p>1.447,85</text:p>
          </table:table-cell>
          <table:table-cell table:number-columns-spanned="2" table:number-rows-spanned="1" table:style-name="ce25"/>
          <table:covered-table-cell/>
          <table:table-cell office:value-type="float" office:value="632.61" table:style-name="ce12">
            <text:p>632,61</text:p>
          </table:table-cell>
          <table:table-cell office:value-type="float" office:value="6488.35" table:style-name="ce9">
            <text:p>6.488,35</text:p>
          </table:table-cell>
          <table:table-cell office:value-type="float" office:value="-500.73" table:style-name="ce14">
            <text:p>-500,73</text:p>
          </table:table-cell>
          <table:table-cell office:value-type="float" office:value="-253.67" table:style-name="ce14">
            <text:p>-253,67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754.4" table:style-name="ce14">
            <text:p>-754,40</text:p>
          </table:table-cell>
          <table:table-cell office:value-type="float" office:value="5733.95" table:style-name="ce9">
            <text:p>5.733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ASSISTENTE JURÍDICO II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33380.39" table:style-name="ce9">
            <text:p>33.380,39</text:p>
          </table:table-cell>
          <table:table-cell office:value-type="float" office:value="8802.49" table:style-name="ce9">
            <text:p>8.802,49</text:p>
          </table:table-cell>
          <table:table-cell office:value-type="float" office:value="1939.89" table:style-name="ce9">
            <text:p>1.939,89</text:p>
          </table:table-cell>
          <table:table-cell office:value-type="float" office:value="2502.58" table:style-name="ce9">
            <text:p>2.502,58</text:p>
          </table:table-cell>
          <table:table-cell office:value-type="float" office:value="2592.7800000000002" table:number-columns-spanned="2" table:number-rows-spanned="1" table:style-name="ce26">
            <text:p>2.592,78</text:p>
          </table:table-cell>
          <table:covered-table-cell/>
          <table:table-cell office:value-type="float" office:value="16354.16" table:style-name="ce9">
            <text:p>16.354,16</text:p>
          </table:table-cell>
          <table:table-cell office:value-type="float" office:value="65572.289999999994" table:style-name="ce9">
            <text:p>65.572,29</text:p>
          </table:table-cell>
          <table:table-cell office:value-type="float" office:value="-7032.06" table:style-name="ce11">
            <text:p>-7.032,06</text:p>
          </table:table-cell>
          <table:table-cell office:value-type="float" office:value="-13096.24" table:style-name="ce11">
            <text:p>-13.096,24</text:p>
          </table:table-cell>
          <table:table-cell office:value-type="float" office:value="-2010.87" table:style-name="ce11">
            <text:p>-2.010,87</text:p>
          </table:table-cell>
          <table:table-cell office:value-type="float" office:value="0" table:style-name="ce12">
            <text:p>0,00</text:p>
          </table:table-cell>
          <table:table-cell office:value-type="float" office:value="-22139.17" table:style-name="ce11">
            <text:p>-22.139,17</text:p>
          </table:table-cell>
          <table:table-cell office:value-type="float" office:value="43433.120000000003" table:style-name="ce9">
            <text:p>43.433,1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180.02" table:style-name="ce9">
            <text:p>2.180,02</text:p>
          </table:table-cell>
          <table:table-cell office:value-type="float" office:value="1939.89" table:style-name="ce9">
            <text:p>1.939,89</text:p>
          </table:table-cell>
          <table:table-cell office:value-type="float" office:value="3448.91" table:style-name="ce9">
            <text:p>3.448,91</text:p>
          </table:table-cell>
          <table:table-cell office:value-type="float" office:value="5172.7700000000004" table:number-columns-spanned="2" table:number-rows-spanned="1" table:style-name="ce26">
            <text:p>5.172,77</text:p>
          </table:table-cell>
          <table:covered-table-cell/>
          <table:table-cell office:value-type="float" office:value="15518.3" table:style-name="ce9">
            <text:p>15.518,30</text:p>
          </table:table-cell>
          <table:table-cell office:value-type="float" office:value="39658.28" table:style-name="ce9">
            <text:p>39.658,2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581.06" table:style-name="ce11">
            <text:p>-6.581,06</text:p>
          </table:table-cell>
          <table:table-cell office:value-type="float" office:value="-2552.9299999999998" table:style-name="ce11">
            <text:p>-2.552,93</text:p>
          </table:table-cell>
          <table:table-cell office:value-type="float" office:value="0" table:style-name="ce12">
            <text:p>0,00</text:p>
          </table:table-cell>
          <table:table-cell office:value-type="float" office:value="-10790.77" table:style-name="ce11">
            <text:p>-10.790,77</text:p>
          </table:table-cell>
          <table:table-cell office:value-type="float" office:value="28867.51" table:style-name="ce9">
            <text:p>28.867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400.0700000000002" table:style-name="ce9">
            <text:p>2.400,07</text:p>
          </table:table-cell>
          <table:table-cell office:value-type="float" office:value="2232.38" table:style-name="ce9">
            <text:p>2.232,38</text:p>
          </table:table-cell>
          <table:table-cell office:value-type="float" office:value="3210.02" table:style-name="ce9">
            <text:p>3.210,02</text:p>
          </table:table-cell>
          <table:table-cell office:value-type="float" office:value="3806.83" table:number-columns-spanned="2" table:number-rows-spanned="1" table:style-name="ce26">
            <text:p>3.806,83</text:p>
          </table:table-cell>
          <table:covered-table-cell/>
          <table:table-cell office:value-type="float" office:value="8779.65" table:style-name="ce9">
            <text:p>8.779,65</text:p>
          </table:table-cell>
          <table:table-cell office:value-type="float" office:value="32326.02" table:style-name="ce9">
            <text:p>32.326,02</text:p>
          </table:table-cell>
          <table:table-cell office:value-type="float" office:value="-3787.06" table:style-name="ce11">
            <text:p>-3.787,06</text:p>
          </table:table-cell>
          <table:table-cell office:value-type="float" office:value="-7291" table:style-name="ce11">
            <text:p>-7.291,00</text:p>
          </table:table-cell>
          <table:table-cell office:value-type="float" office:value="-2735.3" table:style-name="ce11">
            <text:p>-2.735,30</text:p>
          </table:table-cell>
          <table:table-cell office:value-type="float" office:value="0" table:style-name="ce12">
            <text:p>0,00</text:p>
          </table:table-cell>
          <table:table-cell office:value-type="float" office:value="-13813.36" table:style-name="ce11">
            <text:p>-13.813,36</text:p>
          </table:table-cell>
          <table:table-cell office:value-type="float" office:value="18512.66" table:style-name="ce9">
            <text:p>18.512,6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805.98" table:style-name="ce9">
            <text:p>9.805,9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601.86" table:style-name="ce9">
            <text:p>1.601,86</text:p>
          </table:table-cell>
          <table:table-cell office:value-type="float" office:value="11181.67" table:number-columns-spanned="2" table:number-rows-spanned="1" table:style-name="ce26">
            <text:p>11.181,67</text:p>
          </table:table-cell>
          <table:covered-table-cell/>
          <table:table-cell office:value-type="float" office:value="11521.38" table:style-name="ce9">
            <text:p>11.521,38</text:p>
          </table:table-cell>
          <table:table-cell office:value-type="float" office:value="36050.78" table:style-name="ce9">
            <text:p>36.050,7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259.14" table:style-name="ce11">
            <text:p>-6.259,14</text:p>
          </table:table-cell>
          <table:table-cell office:value-type="float" office:value="-430.86" table:style-name="ce14">
            <text:p>-430,86</text:p>
          </table:table-cell>
          <table:table-cell office:value-type="float" office:value="0" table:style-name="ce12">
            <text:p>0,00</text:p>
          </table:table-cell>
          <table:table-cell office:value-type="float" office:value="-8346.7800000000007" table:style-name="ce11">
            <text:p>-8.346,78</text:p>
          </table:table-cell>
          <table:table-cell office:value-type="float" office:value="27704" table:style-name="ce9">
            <text:p>27.704,0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9">
            <text:p>19.441,79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3377.28" table:style-name="ce9">
            <text:p>3.377,28</text:p>
          </table:table-cell>
          <table:table-cell office:value-type="float" office:value="9284.27" table:number-columns-spanned="2" table:number-rows-spanned="1" table:style-name="ce26">
            <text:p>9.284,27</text:p>
          </table:table-cell>
          <table:covered-table-cell/>
          <table:table-cell office:value-type="float" office:value="26776.95" table:style-name="ce9">
            <text:p>26.776,95</text:p>
          </table:table-cell>
          <table:table-cell office:value-type="float" office:value="67291.3" table:style-name="ce9">
            <text:p>67.291,30</text:p>
          </table:table-cell>
          <table:table-cell office:value-type="float" office:value="-1598.92" table:style-name="ce11">
            <text:p>-1.598,92</text:p>
          </table:table-cell>
          <table:table-cell office:value-type="float" office:value="-13775.4" table:style-name="ce11">
            <text:p>-13.775,40</text:p>
          </table:table-cell>
          <table:table-cell office:value-type="float" office:value="-3144.5" table:style-name="ce11">
            <text:p>-3.144,50</text:p>
          </table:table-cell>
          <table:table-cell office:value-type="float" office:value="0" table:style-name="ce12">
            <text:p>0,00</text:p>
          </table:table-cell>
          <table:table-cell office:value-type="float" office:value="-18518.82" table:style-name="ce11">
            <text:p>-18.518,82</text:p>
          </table:table-cell>
          <table:table-cell office:value-type="float" office:value="48772.480000000003" table:style-name="ce9">
            <text:p>48.772,4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OGO FERREIRA SILV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office:value-type="float" office:value="1853.6" table:style-name="ce9">
            <text:p>1.853,60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703.53" table:style-name="ce9">
            <text:p>3.703,53</text:p>
          </table:table-cell>
          <table:table-cell table:number-columns-spanned="2" table:number-rows-spanned="1" table:style-name="ce25"/>
          <table:covered-table-cell/>
          <table:table-cell office:value-type="float" office:value="1346.94" table:style-name="ce9">
            <text:p>1.346,94</text:p>
          </table:table-cell>
          <table:table-cell office:value-type="float" office:value="8283.14" table:style-name="ce9">
            <text:p>8.283,14</text:p>
          </table:table-cell>
          <table:table-cell office:value-type="float" office:value="-367.63" table:style-name="ce14">
            <text:p>-367,63</text:p>
          </table:table-cell>
          <table:table-cell office:value-type="float" office:value="-91.18" table:style-name="ce14">
            <text:p>-91,18</text:p>
          </table:table-cell>
          <table:table-cell office:value-type="float" office:value="-861.72" table:style-name="ce14">
            <text:p>-861,72</text:p>
          </table:table-cell>
          <table:table-cell office:value-type="float" office:value="0" table:style-name="ce12">
            <text:p>0,00</text:p>
          </table:table-cell>
          <table:table-cell office:value-type="float" office:value="-1320.53" table:style-name="ce11">
            <text:p>-1.320,53</text:p>
          </table:table-cell>
          <table:table-cell office:value-type="float" office:value="6962.61" table:style-name="ce9">
            <text:p>6.962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9">
            <text:p>10.252,68</text:p>
          </table:table-cell>
          <table:table-cell office:value-type="float" office:value="527.71" table:style-name="ce13">
            <text:p>527,71</text:p>
          </table:table-cell>
          <table:table-cell table:style-name="ce10"/>
          <table:table-cell office:value-type="float" office:value="3221.35" table:style-name="ce9">
            <text:p>3.221,35</text:p>
          </table:table-cell>
          <table:table-cell table:number-columns-spanned="2" table:number-rows-spanned="1" table:style-name="ce25"/>
          <table:covered-table-cell/>
          <table:table-cell office:value-type="float" office:value="5390.19" table:style-name="ce9">
            <text:p>5.390,19</text:p>
          </table:table-cell>
          <table:table-cell office:value-type="float" office:value="19391.93" table:style-name="ce9">
            <text:p>19.391,93</text:p>
          </table:table-cell>
          <table:table-cell office:value-type="float" office:value="-1071.04" table:style-name="ce11">
            <text:p>-1.071,04</text:p>
          </table:table-cell>
          <table:table-cell office:value-type="float" office:value="-2848.76" table:style-name="ce11">
            <text:p>-2.848,76</text:p>
          </table:table-cell>
          <table:table-cell office:value-type="float" office:value="-4275.8" table:style-name="ce11">
            <text:p>-4.275,80</text:p>
          </table:table-cell>
          <table:table-cell office:value-type="float" office:value="0" table:style-name="ce12">
            <text:p>0,00</text:p>
          </table:table-cell>
          <table:table-cell office:value-type="float" office:value="-8195.6" table:style-name="ce11">
            <text:p>-8.195,60</text:p>
          </table:table-cell>
          <table:table-cell office:value-type="float" office:value="11196.33" table:style-name="ce9">
            <text:p>11.196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10"/>
          <table:table-cell office:value-type="float" office:value="5321.59" table:style-name="ce9">
            <text:p>5.321,59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5321.59" table:style-name="ce9">
            <text:p>5.321,59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5321.59" table:style-name="ce9">
            <text:p>5.321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221.92" table:style-name="ce9">
            <text:p>3.221,92</text:p>
          </table:table-cell>
          <table:table-cell table:style-name="ce10"/>
          <table:table-cell office:value-type="float" office:value="4214.6499999999996" table:style-name="ce9">
            <text:p>4.214,65</text:p>
          </table:table-cell>
          <table:table-cell table:number-columns-spanned="2" table:number-rows-spanned="1" table:style-name="ce25"/>
          <table:covered-table-cell/>
          <table:table-cell office:value-type="float" office:value="7559.49" table:style-name="ce9">
            <text:p>7.559,49</text:p>
          </table:table-cell>
          <table:table-cell office:value-type="float" office:value="26893.13" table:style-name="ce9">
            <text:p>26.893,13</text:p>
          </table:table-cell>
          <table:table-cell office:value-type="float" office:value="-4058.26" table:style-name="ce11">
            <text:p>-4.058,26</text:p>
          </table:table-cell>
          <table:table-cell office:value-type="float" office:value="-5252.16" table:style-name="ce11">
            <text:p>-5.252,16</text:p>
          </table:table-cell>
          <table:table-cell office:value-type="float" office:value="-3062.72" table:style-name="ce11">
            <text:p>-3.062,72</text:p>
          </table:table-cell>
          <table:table-cell office:value-type="float" office:value="0" table:style-name="ce12">
            <text:p>0,00</text:p>
          </table:table-cell>
          <table:table-cell office:value-type="float" office:value="-12373.14" table:style-name="ce11">
            <text:p>-12.373,14</text:p>
          </table:table-cell>
          <table:table-cell office:value-type="float" office:value="14519.99" table:style-name="ce9">
            <text:p>14.519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7750.36" table:style-name="ce9">
            <text:p>27.750,36</text:p>
          </table:table-cell>
          <table:table-cell office:value-type="float" office:value="79130.95" table:style-name="ce9">
            <text:p>79.130,95</text:p>
          </table:table-cell>
          <table:table-cell office:value-type="float" office:value="1185.05" table:style-name="ce9">
            <text:p>1.185,05</text:p>
          </table:table-cell>
          <table:table-cell office:value-type="float" office:value="2430.6799999999998" table:style-name="ce9">
            <text:p>2.430,68</text:p>
          </table:table-cell>
          <table:table-cell table:number-columns-spanned="2" table:number-rows-spanned="1" table:style-name="ce25"/>
          <table:covered-table-cell/>
          <table:table-cell office:value-type="float" office:value="15886.83" table:style-name="ce9">
            <text:p>15.886,83</text:p>
          </table:table-cell>
          <table:table-cell office:value-type="float" office:value="126383.87" table:style-name="ce9">
            <text:p>126.383,87</text:p>
          </table:table-cell>
          <table:table-cell office:value-type="float" office:value="-3606.5" table:style-name="ce11">
            <text:p>-3.606,50</text:p>
          </table:table-cell>
          <table:table-cell office:value-type="float" office:value="-6538.62" table:style-name="ce11">
            <text:p>-6.538,62</text:p>
          </table:table-cell>
          <table:table-cell office:value-type="float" office:value="-1893.52" table:style-name="ce11">
            <text:p>-1.893,52</text:p>
          </table:table-cell>
          <table:table-cell office:value-type="float" office:value="0" table:style-name="ce12">
            <text:p>0,00</text:p>
          </table:table-cell>
          <table:table-cell office:value-type="float" office:value="-12038.64" table:style-name="ce11">
            <text:p>-12.038,64</text:p>
          </table:table-cell>
          <table:table-cell office:value-type="float" office:value="114345.23" table:style-name="ce9">
            <text:p>114.345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office:value-type="float" office:value="11214.13" table:style-name="ce9">
            <text:p>11.214,13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779.25" table:style-name="ce9">
            <text:p>2.779,25</text:p>
          </table:table-cell>
          <table:table-cell office:value-type="float" office:value="1853.59" table:number-columns-spanned="2" table:number-rows-spanned="1" table:style-name="ce26">
            <text:p>1.853,59</text:p>
          </table:table-cell>
          <table:covered-table-cell/>
          <table:table-cell office:value-type="float" office:value="4482.18" table:style-name="ce9">
            <text:p>4.482,18</text:p>
          </table:table-cell>
          <table:table-cell office:value-type="float" office:value="22561.53" table:style-name="ce9">
            <text:p>22.561,53</text:p>
          </table:table-cell>
          <table:table-cell office:value-type="float" office:value="-1760.57" table:style-name="ce11">
            <text:p>-1.760,57</text:p>
          </table:table-cell>
          <table:table-cell office:value-type="float" office:value="-2857.27" table:style-name="ce11">
            <text:p>-2.857,27</text:p>
          </table:table-cell>
          <table:table-cell office:value-type="float" office:value="-818.66" table:style-name="ce14">
            <text:p>-818,66</text:p>
          </table:table-cell>
          <table:table-cell office:value-type="float" office:value="0" table:style-name="ce12">
            <text:p>0,00</text:p>
          </table:table-cell>
          <table:table-cell office:value-type="float" office:value="-5436.5" table:style-name="ce11">
            <text:p>-5.436,50</text:p>
          </table:table-cell>
          <table:table-cell office:value-type="float" office:value="17125.03" table:style-name="ce9">
            <text:p>17.125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65.41000000000003" table:style-name="ce13">
            <text:p>265,41</text:p>
          </table:table-cell>
          <table:table-cell office:value-type="float" office:value="1939.89" table:style-name="ce9">
            <text:p>1.939,89</text:p>
          </table:table-cell>
          <table:table-cell office:value-type="float" office:value="3528.46" table:style-name="ce9">
            <text:p>3.528,46</text:p>
          </table:table-cell>
          <table:table-cell table:number-columns-spanned="2" table:number-rows-spanned="1" table:style-name="ce25"/>
          <table:covered-table-cell/>
          <table:table-cell office:value-type="float" office:value="6880.75" table:style-name="ce9">
            <text:p>6.880,75</text:p>
          </table:table-cell>
          <table:table-cell office:value-type="float" office:value="24369.1" table:style-name="ce9">
            <text:p>24.369,10</text:p>
          </table:table-cell>
          <table:table-cell office:value-type="float" office:value="-3076.36" table:style-name="ce11">
            <text:p>-3.076,36</text:p>
          </table:table-cell>
          <table:table-cell office:value-type="float" office:value="-4968.2" table:style-name="ce11">
            <text:p>-4.968,20</text:p>
          </table:table-cell>
          <table:table-cell office:value-type="float" office:value="-5500.57" table:style-name="ce11">
            <text:p>-5.500,57</text:p>
          </table:table-cell>
          <table:table-cell office:value-type="float" office:value="0" table:style-name="ce12">
            <text:p>0,00</text:p>
          </table:table-cell>
          <table:table-cell office:value-type="float" office:value="-13545.13" table:style-name="ce11">
            <text:p>-13.545,13</text:p>
          </table:table-cell>
          <table:table-cell office:value-type="float" office:value="10823.97" table:style-name="ce9">
            <text:p>10.823,9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9">
            <text:p>13.559,34</text:p>
          </table:table-cell>
          <table:table-cell office:value-type="float" office:value="189.97" table:style-name="ce13">
            <text:p>189,97</text:p>
          </table:table-cell>
          <table:table-cell table:style-name="ce10"/>
          <table:table-cell office:value-type="float" office:value="3410.54" table:style-name="ce9">
            <text:p>3.410,54</text:p>
          </table:table-cell>
          <table:table-cell office:value-type="float" office:value="4583.1000000000004" table:number-columns-spanned="2" table:number-rows-spanned="1" table:style-name="ce26">
            <text:p>4.583,10</text:p>
          </table:table-cell>
          <table:covered-table-cell/>
          <table:table-cell office:value-type="float" office:value="13749.31" table:style-name="ce9">
            <text:p>13.749,31</text:p>
          </table:table-cell>
          <table:table-cell office:value-type="float" office:value="35492.26" table:style-name="ce9">
            <text:p>35.492,26</text:p>
          </table:table-cell>
          <table:table-cell office:value-type="float" office:value="-3065.42" table:style-name="ce11">
            <text:p>-3.065,42</text:p>
          </table:table-cell>
          <table:table-cell office:value-type="float" office:value="-5228.55" table:style-name="ce11">
            <text:p>-5.228,55</text:p>
          </table:table-cell>
          <table:table-cell office:value-type="float" office:value="-2945.79" table:style-name="ce11">
            <text:p>-2.945,79</text:p>
          </table:table-cell>
          <table:table-cell office:value-type="float" office:value="0" table:style-name="ce12">
            <text:p>0,00</text:p>
          </table:table-cell>
          <table:table-cell office:value-type="float" office:value="-11239.76" table:style-name="ce11">
            <text:p>-11.239,76</text:p>
          </table:table-cell>
          <table:table-cell office:value-type="float" office:value="24252.5" table:style-name="ce9">
            <text:p>24.252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84.95999999999998" table:style-name="ce13">
            <text:p>284,96</text:p>
          </table:table-cell>
          <table:table-cell office:value-type="float" office:value="1939.89" table:style-name="ce9">
            <text:p>1.939,89</text:p>
          </table:table-cell>
          <table:table-cell office:value-type="float" office:value="3185.93" table:style-name="ce9">
            <text:p>3.185,93</text:p>
          </table:table-cell>
          <table:table-cell office:value-type="float" office:value="4659.8100000000004" table:number-columns-spanned="2" table:number-rows-spanned="1" table:style-name="ce26">
            <text:p>4.659,81</text:p>
          </table:table-cell>
          <table:covered-table-cell/>
          <table:table-cell office:value-type="float" office:value="13931.95" table:style-name="ce9">
            <text:p>13.931,95</text:p>
          </table:table-cell>
          <table:table-cell office:value-type="float" office:value="35757.129999999997" table:style-name="ce9">
            <text:p>35.757,13</text:p>
          </table:table-cell>
          <table:table-cell office:value-type="float" office:value="-3092.96" table:style-name="ce11">
            <text:p>-3.092,96</text:p>
          </table:table-cell>
          <table:table-cell office:value-type="float" office:value="-5217.87" table:style-name="ce11">
            <text:p>-5.217,87</text:p>
          </table:table-cell>
          <table:table-cell office:value-type="float" office:value="-1931.75" table:style-name="ce11">
            <text:p>-1.931,75</text:p>
          </table:table-cell>
          <table:table-cell office:value-type="float" office:value="0" table:style-name="ce12">
            <text:p>0,00</text:p>
          </table:table-cell>
          <table:table-cell office:value-type="float" office:value="-10242.58" table:style-name="ce11">
            <text:p>-10.242,58</text:p>
          </table:table-cell>
          <table:table-cell office:value-type="float" office:value="25514.55" table:style-name="ce9">
            <text:p>25.514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9">
            <text:p>22.247,02</text:p>
          </table:table-cell>
          <table:table-cell office:value-type="float" office:value="3280.97" table:style-name="ce9">
            <text:p>3.280,97</text:p>
          </table:table-cell>
          <table:table-cell table:style-name="ce10"/>
          <table:table-cell office:value-type="float" office:value="8014.31" table:style-name="ce9">
            <text:p>8.014,31</text:p>
          </table:table-cell>
          <table:table-cell table:number-columns-spanned="2" table:number-rows-spanned="1" table:style-name="ce25"/>
          <table:covered-table-cell/>
          <table:table-cell office:value-type="float" office:value="14404.48" table:style-name="ce9">
            <text:p>14.404,48</text:p>
          </table:table-cell>
          <table:table-cell office:value-type="float" office:value="47946.78" table:style-name="ce9">
            <text:p>47.946,78</text:p>
          </table:table-cell>
          <table:table-cell office:value-type="float" office:value="-6406.1" table:style-name="ce11">
            <text:p>-6.406,10</text:p>
          </table:table-cell>
          <table:table-cell office:value-type="float" office:value="-10331.44" table:style-name="ce11">
            <text:p>-10.331,44</text:p>
          </table:table-cell>
          <table:table-cell office:value-type="float" office:value="-4614.43" table:style-name="ce11">
            <text:p>-4.614,43</text:p>
          </table:table-cell>
          <table:table-cell office:value-type="float" office:value="0" table:style-name="ce12">
            <text:p>0,00</text:p>
          </table:table-cell>
          <table:table-cell office:value-type="float" office:value="-21351.97" table:style-name="ce11">
            <text:p>-21.351,97</text:p>
          </table:table-cell>
          <table:table-cell office:value-type="float" office:value="26594.81" table:style-name="ce9">
            <text:p>26.594,8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37.47" table:style-name="ce13">
            <text:p>237,47</text:p>
          </table:table-cell>
          <table:table-cell table:style-name="ce10"/>
          <table:table-cell office:value-type="float" office:value="1005.58" table:style-name="ce9">
            <text:p>1.005,58</text:p>
          </table:table-cell>
          <table:table-cell table:number-columns-spanned="2" table:number-rows-spanned="1" table:style-name="ce25"/>
          <table:covered-table-cell/>
          <table:table-cell office:value-type="float" office:value="4947.22" table:style-name="ce9">
            <text:p>4.947,22</text:p>
          </table:table-cell>
          <table:table-cell office:value-type="float" office:value="17826.13" table:style-name="ce9">
            <text:p>17.826,13</text:p>
          </table:table-cell>
          <table:table-cell office:value-type="float" office:value="-693.99" table:style-name="ce14">
            <text:p>-693,99</text:p>
          </table:table-cell>
          <table:table-cell office:value-type="float" office:value="-2696.09" table:style-name="ce11">
            <text:p>-2.696,09</text:p>
          </table:table-cell>
          <table:table-cell office:value-type="float" office:value="-1136.1500000000001" table:style-name="ce11">
            <text:p>-1.136,15</text:p>
          </table:table-cell>
          <table:table-cell office:value-type="float" office:value="0" table:style-name="ce12">
            <text:p>0,00</text:p>
          </table:table-cell>
          <table:table-cell office:value-type="float" office:value="-4526.2299999999996" table:style-name="ce11">
            <text:p>-4.526,23</text:p>
          </table:table-cell>
          <table:table-cell office:value-type="float" office:value="13299.9" table:style-name="ce9">
            <text:p>13.299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297.65" table:style-name="ce9">
            <text:p>3.297,65</text:p>
          </table:table-cell>
          <table:table-cell office:value-type="float" office:value="1939.89" table:style-name="ce9">
            <text:p>1.939,89</text:p>
          </table:table-cell>
          <table:table-cell office:value-type="float" office:value="3552.66" table:style-name="ce9">
            <text:p>3.552,66</text:p>
          </table:table-cell>
          <table:table-cell office:value-type="float" office:value="8174.49" table:number-columns-spanned="2" table:number-rows-spanned="1" table:style-name="ce26">
            <text:p>8.174,49</text:p>
          </table:table-cell>
          <table:covered-table-cell/>
          <table:table-cell office:value-type="float" office:value="24484.52" table:style-name="ce9">
            <text:p>24.484,52</text:p>
          </table:table-cell>
          <table:table-cell office:value-type="float" office:value="60735.15" table:style-name="ce9">
            <text:p>60.735,15</text:p>
          </table:table-cell>
          <table:table-cell office:value-type="float" office:value="-1589.03" table:style-name="ce11">
            <text:p>-1.589,03</text:p>
          </table:table-cell>
          <table:table-cell office:value-type="float" office:value="-12534.42" table:style-name="ce11">
            <text:p>-12.534,42</text:p>
          </table:table-cell>
          <table:table-cell office:value-type="float" office:value="-5686.49" table:style-name="ce11">
            <text:p>-5.686,49</text:p>
          </table:table-cell>
          <table:table-cell office:value-type="float" office:value="0" table:style-name="ce12">
            <text:p>0,00</text:p>
          </table:table-cell>
          <table:table-cell office:value-type="float" office:value="-19809.939999999999" table:style-name="ce11">
            <text:p>-19.809,94</text:p>
          </table:table-cell>
          <table:table-cell office:value-type="float" office:value="40925.21" table:style-name="ce9">
            <text:p>40.925,2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754.59" table:style-name="ce9">
            <text:p>11.754,59</text:p>
          </table:table-cell>
          <table:table-cell office:value-type="float" office:value="3823.83" table:style-name="ce9">
            <text:p>3.823,83</text:p>
          </table:table-cell>
          <table:table-cell table:style-name="ce10"/>
          <table:table-cell office:value-type="float" office:value="3712.38" table:style-name="ce9">
            <text:p>3.712,38</text:p>
          </table:table-cell>
          <table:table-cell office:value-type="float" office:value="5192.8100000000004" table:number-columns-spanned="2" table:number-rows-spanned="1" table:style-name="ce26">
            <text:p>5.192,81</text:p>
          </table:table-cell>
          <table:covered-table-cell/>
          <table:table-cell office:value-type="float" office:value="15578.42" table:style-name="ce9">
            <text:p>15.578,42</text:p>
          </table:table-cell>
          <table:table-cell office:value-type="float" office:value="40062.03" table:style-name="ce9">
            <text:p>40.062,03</text:p>
          </table:table-cell>
          <table:table-cell office:value-type="float" office:value="-4256.8999999999996" table:style-name="ce11">
            <text:p>-4.256,90</text:p>
          </table:table-cell>
          <table:table-cell office:value-type="float" office:value="-4330.32" table:style-name="ce11">
            <text:p>-4.330,32</text:p>
          </table:table-cell>
          <table:table-cell office:value-type="float" office:value="-2481.8200000000002" table:style-name="ce11">
            <text:p>-2.481,82</text:p>
          </table:table-cell>
          <table:table-cell office:value-type="float" office:value="0" table:style-name="ce12">
            <text:p>0,00</text:p>
          </table:table-cell>
          <table:table-cell office:value-type="float" office:value="-11069.04" table:style-name="ce11">
            <text:p>-11.069,04</text:p>
          </table:table-cell>
          <table:table-cell office:value-type="float" office:value="28992.99" table:style-name="ce9">
            <text:p>28.992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9">
            <text:p>11.778,34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380.23" table:style-name="ce9">
            <text:p>3.380,23</text:p>
          </table:table-cell>
          <table:table-cell office:value-type="float" office:value="4572.74" table:number-columns-spanned="2" table:number-rows-spanned="1" table:style-name="ce26">
            <text:p>4.572,74</text:p>
          </table:table-cell>
          <table:covered-table-cell/>
          <table:table-cell office:value-type="float" office:value="13718.23" table:style-name="ce9">
            <text:p>13.718,23</text:p>
          </table:table-cell>
          <table:table-cell office:value-type="float" office:value="35389.43" table:style-name="ce9">
            <text:p>35.389,43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5233.74" table:style-name="ce11">
            <text:p>-5.233,74</text:p>
          </table:table-cell>
          <table:table-cell office:value-type="float" office:value="-1706.84" table:style-name="ce11">
            <text:p>-1.706,84</text:p>
          </table:table-cell>
          <table:table-cell office:value-type="float" office:value="0" table:style-name="ce12">
            <text:p>0,00</text:p>
          </table:table-cell>
          <table:table-cell office:value-type="float" office:value="-9916.48" table:style-name="ce11">
            <text:p>-9.916,48</text:p>
          </table:table-cell>
          <table:table-cell office:value-type="float" office:value="25472.95" table:style-name="ce9">
            <text:p>25.472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68.57" table:style-name="ce9">
            <text:p>21.568,57</text:p>
          </table:table-cell>
          <table:table-cell office:value-type="float" office:value="7573.27" table:style-name="ce9">
            <text:p>7.573,27</text:p>
          </table:table-cell>
          <table:table-cell table:style-name="ce10"/>
          <table:table-cell office:value-type="float" office:value="8436.5400000000009" table:style-name="ce9">
            <text:p>8.436,54</text:p>
          </table:table-cell>
          <table:table-cell office:value-type="float" office:value="8417.6299999999992" table:number-columns-spanned="2" table:number-rows-spanned="1" table:style-name="ce26">
            <text:p>8.417,63</text:p>
          </table:table-cell>
          <table:covered-table-cell/>
          <table:table-cell office:value-type="float" office:value="29002.09" table:style-name="ce9">
            <text:p>29.002,09</text:p>
          </table:table-cell>
          <table:table-cell office:value-type="float" office:value="74998.100000000006" table:style-name="ce9">
            <text:p>74.998,10</text:p>
          </table:table-cell>
          <table:table-cell office:value-type="float" office:value="-7498.44" table:style-name="ce11">
            <text:p>-7.498,44</text:p>
          </table:table-cell>
          <table:table-cell office:value-type="float" office:value="-13126.62" table:style-name="ce11">
            <text:p>-13.126,62</text:p>
          </table:table-cell>
          <table:table-cell office:value-type="float" office:value="-4004.86" table:style-name="ce11">
            <text:p>-4.004,86</text:p>
          </table:table-cell>
          <table:table-cell office:value-type="float" office:value="0" table:style-name="ce12">
            <text:p>0,00</text:p>
          </table:table-cell>
          <table:table-cell office:value-type="float" office:value="-24629.919999999998" table:style-name="ce11">
            <text:p>-24.629,92</text:p>
          </table:table-cell>
          <table:table-cell office:value-type="float" office:value="50368.18" table:style-name="ce9">
            <text:p>50.368,1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9">
            <text:p>19.519,71</text:p>
          </table:table-cell>
          <table:table-cell office:value-type="float" office:value="389.62" table:style-name="ce13">
            <text:p>389,62</text:p>
          </table:table-cell>
          <table:table-cell office:value-type="float" office:value="2232.38" table:style-name="ce9">
            <text:p>2.232,38</text:p>
          </table:table-cell>
          <table:table-cell office:value-type="float" office:value="3324.68" table:style-name="ce9">
            <text:p>3.324,68</text:p>
          </table:table-cell>
          <table:table-cell table:number-columns-spanned="2" table:number-rows-spanned="1" table:style-name="ce25"/>
          <table:covered-table-cell/>
          <table:table-cell office:value-type="float" office:value="11070.85" table:style-name="ce9">
            <text:p>11.070,85</text:p>
          </table:table-cell>
          <table:table-cell office:value-type="float" office:value="36537.24" table:style-name="ce9">
            <text:p>36.537,24</text:p>
          </table:table-cell>
          <table:table-cell office:value-type="float" office:value="-1603.29" table:style-name="ce11">
            <text:p>-1.603,29</text:p>
          </table:table-cell>
          <table:table-cell office:value-type="float" office:value="-9789.77" table:style-name="ce11">
            <text:p>-9.789,77</text:p>
          </table:table-cell>
          <table:table-cell office:value-type="float" office:value="-1892.3" table:style-name="ce11">
            <text:p>-1.892,30</text:p>
          </table:table-cell>
          <table:table-cell office:value-type="float" office:value="0" table:style-name="ce12">
            <text:p>0,00</text:p>
          </table:table-cell>
          <table:table-cell office:value-type="float" office:value="-13285.36" table:style-name="ce11">
            <text:p>-13.285,36</text:p>
          </table:table-cell>
          <table:table-cell office:value-type="float" office:value="23251.88" table:style-name="ce9">
            <text:p>23.251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4362.86" table:style-name="ce9">
            <text:p>14.362,86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7181.43" table:style-name="ce9">
            <text:p>7.181,43</text:p>
          </table:table-cell>
          <table:table-cell office:value-type="float" office:value="23136.79" table:style-name="ce9">
            <text:p>23.136,79</text:p>
          </table:table-cell>
          <table:table-cell office:value-type="float" office:value="-2198.98" table:style-name="ce11">
            <text:p>-2.198,98</text:p>
          </table:table-cell>
          <table:table-cell office:value-type="float" office:value="-4508.9399999999996" table:style-name="ce11">
            <text:p>-4.508,94</text:p>
          </table:table-cell>
          <table:table-cell office:value-type="float" office:value="-1846.08" table:style-name="ce11">
            <text:p>-1.846,08</text:p>
          </table:table-cell>
          <table:table-cell office:value-type="float" office:value="0" table:style-name="ce12">
            <text:p>0,00</text:p>
          </table:table-cell>
          <table:table-cell office:value-type="float" office:value="-8554" table:style-name="ce11">
            <text:p>-8.554,00</text:p>
          </table:table-cell>
          <table:table-cell office:value-type="float" office:value="14582.79" table:style-name="ce9">
            <text:p>14.582,7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9">
            <text:p>1.032,00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477.7" table:style-name="ce9">
            <text:p>3.477,70</text:p>
          </table:table-cell>
          <table:table-cell table:number-columns-spanned="2" table:number-rows-spanned="1" table:style-name="ce25"/>
          <table:covered-table-cell/>
          <table:table-cell office:value-type="float" office:value="1195.53" table:style-name="ce9">
            <text:p>1.195,53</text:p>
          </table:table-cell>
          <table:table-cell office:value-type="float" office:value="7084.3" table:style-name="ce9">
            <text:p>7.084,30</text:p>
          </table:table-cell>
          <table:table-cell office:value-type="float" office:value="-222.64" table:style-name="ce14">
            <text:p>-222,64</text:p>
          </table:table-cell>
          <table:table-cell office:value-type="float" office:value="-56.36" table:style-name="ce14">
            <text:p>-56,36</text:p>
          </table:table-cell>
          <table:table-cell office:value-type="float" office:value="-701.2" table:style-name="ce14">
            <text:p>-701,20</text:p>
          </table:table-cell>
          <table:table-cell office:value-type="float" office:value="0" table:style-name="ce12">
            <text:p>0,00</text:p>
          </table:table-cell>
          <table:table-cell office:value-type="float" office:value="-980.2" table:style-name="ce14">
            <text:p>-980,20</text:p>
          </table:table-cell>
          <table:table-cell office:value-type="float" office:value="6104.1" table:style-name="ce9">
            <text:p>6.104,1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322.4" table:style-name="ce9">
            <text:p>2.322,40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978.63" table:style-name="ce9">
            <text:p>2.978,63</text:p>
          </table:table-cell>
          <table:table-cell table:number-columns-spanned="2" table:number-rows-spanned="1" table:style-name="ce25"/>
          <table:covered-table-cell/>
          <table:table-cell office:value-type="float" office:value="2193.86" table:style-name="ce9">
            <text:p>2.193,86</text:p>
          </table:table-cell>
          <table:table-cell office:value-type="float" office:value="9434.7800000000007" table:style-name="ce9">
            <text:p>9.434,78</text:p>
          </table:table-cell>
          <table:table-cell office:value-type="float" office:value="-650.28" table:style-name="ce14">
            <text:p>-650,28</text:p>
          </table:table-cell>
          <table:table-cell office:value-type="float" office:value="-414.68" table:style-name="ce14">
            <text:p>-414,68</text:p>
          </table:table-cell>
          <table:table-cell office:value-type="float" office:value="-1617.37" table:style-name="ce11">
            <text:p>-1.617,37</text:p>
          </table:table-cell>
          <table:table-cell office:value-type="float" office:value="0" table:style-name="ce12">
            <text:p>0,00</text:p>
          </table:table-cell>
          <table:table-cell office:value-type="float" office:value="-2682.33" table:style-name="ce11">
            <text:p>-2.682,33</text:p>
          </table:table-cell>
          <table:table-cell office:value-type="float" office:value="6752.45" table:style-name="ce9">
            <text:p>6.752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833.26" table:style-name="ce9">
            <text:p>1.833,26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6734.56" table:style-name="ce9">
            <text:p>6.734,56</text:p>
          </table:table-cell>
          <table:table-cell office:value-type="float" office:value="23412.880000000001" table:style-name="ce9">
            <text:p>23.412,88</text:p>
          </table:table-cell>
          <table:table-cell office:value-type="float" office:value="-1904.04" table:style-name="ce11">
            <text:p>-1.904,04</text:p>
          </table:table-cell>
          <table:table-cell office:value-type="float" office:value="-5145.68" table:style-name="ce11">
            <text:p>-5.145,68</text:p>
          </table:table-cell>
          <table:table-cell office:value-type="float" office:value="-2294.5300000000002" table:style-name="ce11">
            <text:p>-2.294,53</text:p>
          </table:table-cell>
          <table:table-cell office:value-type="float" office:value="0" table:style-name="ce12">
            <text:p>0,00</text:p>
          </table:table-cell>
          <table:table-cell office:value-type="float" office:value="-9344.25" table:style-name="ce11">
            <text:p>-9.344,25</text:p>
          </table:table-cell>
          <table:table-cell office:value-type="float" office:value="14068.63" table:style-name="ce9">
            <text:p>14.068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1214.13" table:style-name="ce9">
            <text:p>11.214,13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679.23" table:style-name="ce9">
            <text:p>3.679,23</text:p>
          </table:table-cell>
          <table:table-cell table:number-columns-spanned="2" table:number-rows-spanned="1" table:style-name="ce25"/>
          <table:covered-table-cell/>
          <table:table-cell office:value-type="float" office:value="6740.32" table:style-name="ce9">
            <text:p>6.740,32</text:p>
          </table:table-cell>
          <table:table-cell office:value-type="float" office:value="23573.57" table:style-name="ce9">
            <text:p>23.573,57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4617.68" table:style-name="ce11">
            <text:p>-4.617,68</text:p>
          </table:table-cell>
          <table:table-cell office:value-type="float" office:value="-1734.84" table:style-name="ce11">
            <text:p>-1.734,84</text:p>
          </table:table-cell>
          <table:table-cell office:value-type="float" office:value="0" table:style-name="ce12">
            <text:p>0,00</text:p>
          </table:table-cell>
          <table:table-cell office:value-type="float" office:value="-9167.18" table:style-name="ce11">
            <text:p>-9.167,18</text:p>
          </table:table-cell>
          <table:table-cell office:value-type="float" office:value="14406.39" table:style-name="ce9">
            <text:p>14.406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9">
            <text:p>15.584,60</text:p>
          </table:table-cell>
          <table:table-cell office:value-type="float" office:value="17104.919999999998" table:style-name="ce9">
            <text:p>17.104,92</text:p>
          </table:table-cell>
          <table:table-cell table:style-name="ce10"/>
          <table:table-cell office:value-type="float" office:value="1616.7" table:style-name="ce9">
            <text:p>1.616,70</text:p>
          </table:table-cell>
          <table:table-cell table:number-columns-spanned="2" table:number-rows-spanned="1" table:style-name="ce25"/>
          <table:covered-table-cell/>
          <table:table-cell office:value-type="float" office:value="16344.76" table:style-name="ce9">
            <text:p>16.344,76</text:p>
          </table:table-cell>
          <table:table-cell office:value-type="float" office:value="50650.98" table:style-name="ce9">
            <text:p>50.650,98</text:p>
          </table:table-cell>
          <table:table-cell office:value-type="float" office:value="-8667.58" table:style-name="ce11">
            <text:p>-8.667,58</text:p>
          </table:table-cell>
          <table:table-cell office:value-type="float" office:value="-12809.74" table:style-name="ce11">
            <text:p>-12.809,74</text:p>
          </table:table-cell>
          <table:table-cell office:value-type="float" office:value="-2691.31" table:style-name="ce11">
            <text:p>-2.691,31</text:p>
          </table:table-cell>
          <table:table-cell office:value-type="float" office:value="0" table:style-name="ce12">
            <text:p>0,00</text:p>
          </table:table-cell>
          <table:table-cell office:value-type="float" office:value="-24168.63" table:style-name="ce11">
            <text:p>-24.168,63</text:p>
          </table:table-cell>
          <table:table-cell office:value-type="float" office:value="26482.35" table:style-name="ce9">
            <text:p>26.482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905.91" table:style-name="ce9">
            <text:p>6.905,91</text:p>
          </table:table-cell>
          <table:table-cell table:number-columns-repeated="3" table:style-name="ce10"/>
          <table:table-cell table:number-columns-spanned="2" table:number-rows-spanned="1" table:style-name="ce25"/>
          <table:covered-table-cell/>
          <table:table-cell office:value-type="float" office:value="3452.95" table:style-name="ce9">
            <text:p>3.452,95</text:p>
          </table:table-cell>
          <table:table-cell office:value-type="float" office:value="10358.86" table:style-name="ce9">
            <text:p>10.358,86</text:p>
          </table:table-cell>
          <table:table-cell office:value-type="float" office:value="-1008.58" table:style-name="ce11">
            <text:p>-1.008,58</text:p>
          </table:table-cell>
          <table:table-cell office:value-type="float" office:value="-1782.18" table:style-name="ce11">
            <text:p>-1.782,1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2790.76" table:style-name="ce11">
            <text:p>-2.790,76</text:p>
          </table:table-cell>
          <table:table-cell office:value-type="float" office:value="7568.1" table:style-name="ce9">
            <text:p>7.568,1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849.58" table:style-name="ce9">
            <text:p>11.849,58</text:p>
          </table:table-cell>
          <table:table-cell office:value-type="float" office:value="2482.5500000000002" table:style-name="ce9">
            <text:p>2.482,55</text:p>
          </table:table-cell>
          <table:table-cell office:value-type="float" office:value="1939.89" table:style-name="ce9">
            <text:p>1.939,89</text:p>
          </table:table-cell>
          <table:table-cell office:value-type="float" office:value="3830.77" table:style-name="ce9">
            <text:p>3.830,77</text:p>
          </table:table-cell>
          <table:table-cell office:value-type="float" office:value="5424.01" table:number-columns-spanned="2" table:number-rows-spanned="1" table:style-name="ce26">
            <text:p>5.424,01</text:p>
          </table:table-cell>
          <table:covered-table-cell/>
          <table:table-cell office:value-type="float" office:value="16295.77" table:style-name="ce9">
            <text:p>16.295,77</text:p>
          </table:table-cell>
          <table:table-cell office:value-type="float" office:value="41822.57" table:style-name="ce9">
            <text:p>41.822,57</text:p>
          </table:table-cell>
          <table:table-cell office:value-type="float" office:value="-1614.06" table:style-name="ce11">
            <text:p>-1.614,06</text:p>
          </table:table-cell>
          <table:table-cell office:value-type="float" office:value="-7076.44" table:style-name="ce11">
            <text:p>-7.076,44</text:p>
          </table:table-cell>
          <table:table-cell office:value-type="float" office:value="-4619.7" table:style-name="ce11">
            <text:p>-4.619,70</text:p>
          </table:table-cell>
          <table:table-cell office:value-type="float" office:value="0" table:style-name="ce12">
            <text:p>0,00</text:p>
          </table:table-cell>
          <table:table-cell office:value-type="float" office:value="-13310.2" table:style-name="ce11">
            <text:p>-13.310,20</text:p>
          </table:table-cell>
          <table:table-cell office:value-type="float" office:value="28512.37" table:style-name="ce9">
            <text:p>28.512,3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649.37" table:style-name="ce9">
            <text:p>17.649,37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620.43" table:style-name="ce9">
            <text:p>1.620,43</text:p>
          </table:table-cell>
          <table:table-cell table:number-columns-spanned="2" table:number-rows-spanned="1" table:style-name="ce25"/>
          <table:covered-table-cell/>
          <table:table-cell office:value-type="float" office:value="9674.23" table:style-name="ce9">
            <text:p>9.674,23</text:p>
          </table:table-cell>
          <table:table-cell office:value-type="float" office:value="30129.08" table:style-name="ce9">
            <text:p>30.129,0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164.6" table:style-name="ce11">
            <text:p>-8.164,6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9821.3799999999992" table:style-name="ce11">
            <text:p>-9.821,38</text:p>
          </table:table-cell>
          <table:table-cell office:value-type="float" office:value="20307.7" table:style-name="ce9">
            <text:p>20.307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600.83" table:style-name="ce9">
            <text:p>3.600,83</text:p>
          </table:table-cell>
          <table:table-cell table:style-name="ce10"/>
          <table:table-cell office:value-type="float" office:value="4107.18" table:style-name="ce9">
            <text:p>4.107,18</text:p>
          </table:table-cell>
          <table:table-cell office:value-type="float" office:value="8099.73" table:number-columns-spanned="2" table:number-rows-spanned="1" table:style-name="ce26">
            <text:p>8.099,73</text:p>
          </table:table-cell>
          <table:covered-table-cell/>
          <table:table-cell office:value-type="float" office:value="15355.42" table:style-name="ce9">
            <text:p>15.355,42</text:p>
          </table:table-cell>
          <table:table-cell office:value-type="float" office:value="42917.75" table:style-name="ce9">
            <text:p>42.917,75</text:p>
          </table:table-cell>
          <table:table-cell office:value-type="float" office:value="-3590.82" table:style-name="ce11">
            <text:p>-3.590,82</text:p>
          </table:table-cell>
          <table:table-cell office:value-type="float" office:value="-7077.35" table:style-name="ce11">
            <text:p>-7.077,35</text:p>
          </table:table-cell>
          <table:table-cell office:value-type="float" office:value="-4561.37" table:style-name="ce11">
            <text:p>-4.561,37</text:p>
          </table:table-cell>
          <table:table-cell office:value-type="float" office:value="0" table:style-name="ce12">
            <text:p>0,00</text:p>
          </table:table-cell>
          <table:table-cell office:value-type="float" office:value="-15229.54" table:style-name="ce11">
            <text:p>-15.229,54</text:p>
          </table:table-cell>
          <table:table-cell office:value-type="float" office:value="27688.21" table:style-name="ce9">
            <text:p>27.688,2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346.91" table:style-name="ce9">
            <text:p>2.346,91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6872.65" table:style-name="ce9">
            <text:p>6.872,65</text:p>
          </table:table-cell>
          <table:table-cell office:value-type="float" office:value="22222.55" table:style-name="ce9">
            <text:p>22.222,55</text:p>
          </table:table-cell>
          <table:table-cell office:value-type="float" office:value="-1995.18" table:style-name="ce11">
            <text:p>-1.995,18</text:p>
          </table:table-cell>
          <table:table-cell table:style-name="ce10"/>
          <table:table-cell office:value-type="float" office:value="-2777.35" table:style-name="ce11">
            <text:p>-2.777,35</text:p>
          </table:table-cell>
          <table:table-cell office:value-type="float" office:value="0" table:style-name="ce12">
            <text:p>0,00</text:p>
          </table:table-cell>
          <table:table-cell office:value-type="float" office:value="-4772.53" table:style-name="ce11">
            <text:p>-4.772,53</text:p>
          </table:table-cell>
          <table:table-cell office:value-type="float" office:value="17450.02" table:style-name="ce9">
            <text:p>17.450,0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1553.51" table:style-name="ce9">
            <text:p>1.553,51</text:p>
          </table:table-cell>
          <table:table-cell office:value-type="float" office:value="1379.07" table:style-name="ce9">
            <text:p>1.379,07</text:p>
          </table:table-cell>
          <table:table-cell office:value-type="float" office:value="4749.01" table:style-name="ce9">
            <text:p>4.749,01</text:p>
          </table:table-cell>
          <table:table-cell office:value-type="float" office:value="4895.72" table:number-columns-spanned="2" table:number-rows-spanned="1" table:style-name="ce26">
            <text:p>4.895,72</text:p>
          </table:table-cell>
          <table:covered-table-cell/>
          <table:table-cell office:value-type="float" office:value="14687.17" table:style-name="ce9">
            <text:p>14.687,17</text:p>
          </table:table-cell>
          <table:table-cell office:value-type="float" office:value="39019.07" table:style-name="ce9">
            <text:p>39.019,07</text:p>
          </table:table-cell>
          <table:table-cell office:value-type="float" office:value="-3507.7" table:style-name="ce11">
            <text:p>-3.507,70</text:p>
          </table:table-cell>
          <table:table-cell office:value-type="float" office:value="-5399.21" table:style-name="ce11">
            <text:p>-5.399,21</text:p>
          </table:table-cell>
          <table:table-cell office:value-type="float" office:value="-2226.8200000000002" table:style-name="ce11">
            <text:p>-2.226,82</text:p>
          </table:table-cell>
          <table:table-cell office:value-type="float" office:value="0" table:style-name="ce12">
            <text:p>0,00</text:p>
          </table:table-cell>
          <table:table-cell office:value-type="float" office:value="-11133.73" table:style-name="ce11">
            <text:p>-11.133,73</text:p>
          </table:table-cell>
          <table:table-cell office:value-type="float" office:value="27885.34" table:style-name="ce9">
            <text:p>27.885,3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9">
            <text:p>18.701,52</text:p>
          </table:table-cell>
          <table:table-cell office:value-type="float" office:value="17104.919999999998" table:style-name="ce9">
            <text:p>17.104,92</text:p>
          </table:table-cell>
          <table:table-cell table:style-name="ce10"/>
          <table:table-cell office:value-type="float" office:value="2203.62" table:style-name="ce9">
            <text:p>2.203,62</text:p>
          </table:table-cell>
          <table:table-cell table:number-columns-spanned="2" table:number-rows-spanned="1" table:style-name="ce25"/>
          <table:covered-table-cell/>
          <table:table-cell office:value-type="float" office:value="17903.22" table:style-name="ce9">
            <text:p>17.903,22</text:p>
          </table:table-cell>
          <table:table-cell office:value-type="float" office:value="55913.279999999999" table:style-name="ce9">
            <text:p>55.913,28</text:p>
          </table:table-cell>
          <table:table-cell office:value-type="float" office:value="-9852" table:style-name="ce11">
            <text:p>-9.852,00</text:p>
          </table:table-cell>
          <table:table-cell office:value-type="float" office:value="-14198.34" table:style-name="ce11">
            <text:p>-14.198,34</text:p>
          </table:table-cell>
          <table:table-cell office:value-type="float" office:value="-2904.88" table:style-name="ce11">
            <text:p>-2.904,88</text:p>
          </table:table-cell>
          <table:table-cell office:value-type="float" office:value="0" table:style-name="ce12">
            <text:p>0,00</text:p>
          </table:table-cell>
          <table:table-cell office:value-type="float" office:value="-26955.22" table:style-name="ce11">
            <text:p>-26.955,22</text:p>
          </table:table-cell>
          <table:table-cell office:value-type="float" office:value="28958.06" table:style-name="ce9">
            <text:p>28.958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9">
            <text:p>11.142,35</text:p>
          </table:table-cell>
          <table:table-cell table:number-columns-repeated="2" table:style-name="ce10"/>
          <table:table-cell office:value-type="float" office:value="509.1" table:style-name="ce13">
            <text:p>509,10</text:p>
          </table:table-cell>
          <table:table-cell table:number-columns-spanned="2" table:number-rows-spanned="1" table:style-name="ce25"/>
          <table:covered-table-cell/>
          <table:table-cell office:value-type="float" office:value="5571.17" table:style-name="ce9">
            <text:p>5.571,17</text:p>
          </table:table-cell>
          <table:table-cell office:value-type="float" office:value="17222.62" table:style-name="ce9">
            <text:p>17.222,62</text:p>
          </table:table-cell>
          <table:table-cell office:value-type="float" office:value="-1176" table:style-name="ce11">
            <text:p>-1.176,00</text:p>
          </table:table-cell>
          <table:table-cell office:value-type="float" office:value="-4066.18" table:style-name="ce11">
            <text:p>-4.066,1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5242.18" table:style-name="ce11">
            <text:p>-5.242,18</text:p>
          </table:table-cell>
          <table:table-cell office:value-type="float" office:value="11980.44" table:style-name="ce9">
            <text:p>11.980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9">
            <text:p>19.519,71</text:p>
          </table:table-cell>
          <table:table-cell office:value-type="float" office:value="6996.91" table:style-name="ce9">
            <text:p>6.996,91</text:p>
          </table:table-cell>
          <table:table-cell table:style-name="ce10"/>
          <table:table-cell office:value-type="float" office:value="4778.59" table:style-name="ce9">
            <text:p>4.778,59</text:p>
          </table:table-cell>
          <table:table-cell office:value-type="float" office:value="485.3" table:number-columns-spanned="2" table:number-rows-spanned="1" table:style-name="ce27">
            <text:p>485,30</text:p>
          </table:table-cell>
          <table:covered-table-cell/>
          <table:table-cell office:value-type="float" office:value="15546.41" table:style-name="ce9">
            <text:p>15.546,41</text:p>
          </table:table-cell>
          <table:table-cell office:value-type="float" office:value="47326.92" table:style-name="ce9">
            <text:p>47.326,92</text:p>
          </table:table-cell>
          <table:table-cell office:value-type="float" office:value="-6686.14" table:style-name="ce11">
            <text:p>-6.686,14</text:p>
          </table:table-cell>
          <table:table-cell office:value-type="float" office:value="-11101.2" table:style-name="ce11">
            <text:p>-11.101,20</text:p>
          </table:table-cell>
          <table:table-cell office:value-type="float" office:value="-4330.17" table:style-name="ce11">
            <text:p>-4.330,17</text:p>
          </table:table-cell>
          <table:table-cell office:value-type="float" office:value="0" table:style-name="ce12">
            <text:p>0,00</text:p>
          </table:table-cell>
          <table:table-cell office:value-type="float" office:value="-22117.51" table:style-name="ce11">
            <text:p>-22.117,51</text:p>
          </table:table-cell>
          <table:table-cell office:value-type="float" office:value="25209.41" table:style-name="ce9">
            <text:p>25.209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9">
            <text:p>11.778,34</text:p>
          </table:table-cell>
          <table:table-cell office:value-type="float" office:value="1611.11" table:style-name="ce9">
            <text:p>1.611,11</text:p>
          </table:table-cell>
          <table:table-cell table:style-name="ce10"/>
          <table:table-cell office:value-type="float" office:value="3995.07" table:style-name="ce9">
            <text:p>3.995,07</text:p>
          </table:table-cell>
          <table:table-cell office:value-type="float" office:value="4463.1499999999996" table:number-columns-spanned="2" table:number-rows-spanned="1" table:style-name="ce26">
            <text:p>4.463,15</text:p>
          </table:table-cell>
          <table:covered-table-cell/>
          <table:table-cell office:value-type="float" office:value="13389.45" table:style-name="ce9">
            <text:p>13.389,45</text:p>
          </table:table-cell>
          <table:table-cell office:value-type="float" office:value="35237.120000000003" table:style-name="ce9">
            <text:p>35.237,12</text:p>
          </table:table-cell>
          <table:table-cell office:value-type="float" office:value="-3487.52" table:style-name="ce11">
            <text:p>-3.487,52</text:p>
          </table:table-cell>
          <table:table-cell office:value-type="float" office:value="-4740.62" table:style-name="ce11">
            <text:p>-4.740,62</text:p>
          </table:table-cell>
          <table:table-cell office:value-type="float" office:value="-4677.49" table:style-name="ce11">
            <text:p>-4.677,49</text:p>
          </table:table-cell>
          <table:table-cell office:value-type="float" office:value="0" table:style-name="ce12">
            <text:p>0,00</text:p>
          </table:table-cell>
          <table:table-cell office:value-type="float" office:value="-12905.63" table:style-name="ce11">
            <text:p>-12.905,63</text:p>
          </table:table-cell>
          <table:table-cell office:value-type="float" office:value="22331.49" table:style-name="ce9">
            <text:p>22.331,4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1009.17" table:style-name="ce9">
            <text:p>1.009,17</text:p>
          </table:table-cell>
          <table:table-cell table:number-columns-spanned="2" table:number-rows-spanned="1" table:style-name="ce25"/>
          <table:covered-table-cell/>
          <table:table-cell office:value-type="float" office:value="1185.05" table:style-name="ce9">
            <text:p>1.185,05</text:p>
          </table:table-cell>
          <table:table-cell office:value-type="float" office:value="3379.27" table:style-name="ce9">
            <text:p>3.379,27</text:p>
          </table:table-cell>
          <table:table-cell table:number-columns-repeated="2" table:style-name="ce10"/>
          <table:table-cell office:value-type="float" office:value="-774" table:style-name="ce14">
            <text:p>-774,00</text:p>
          </table:table-cell>
          <table:table-cell office:value-type="float" office:value="0" table:style-name="ce12">
            <text:p>0,00</text:p>
          </table:table-cell>
          <table:table-cell office:value-type="float" office:value="-774" table:style-name="ce14">
            <text:p>-774,00</text:p>
          </table:table-cell>
          <table:table-cell office:value-type="float" office:value="2605.27" table:style-name="ce9">
            <text:p>2.605,2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22" table:style-name="ce9">
            <text:p>11.822,00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460.09" table:style-name="ce9">
            <text:p>3.460,09</text:p>
          </table:table-cell>
          <table:table-cell office:value-type="float" office:value="5658.87" table:number-columns-spanned="2" table:number-rows-spanned="1" table:style-name="ce26">
            <text:p>5.658,87</text:p>
          </table:table-cell>
          <table:covered-table-cell/>
          <table:table-cell office:value-type="float" office:value="14020.67" table:style-name="ce9">
            <text:p>14.020,67</text:p>
          </table:table-cell>
          <table:table-cell office:value-type="float" office:value="37194.01" table:style-name="ce9">
            <text:p>37.194,01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404.01" table:style-name="ce11">
            <text:p>-5.404,01</text:p>
          </table:table-cell>
          <table:table-cell office:value-type="float" office:value="-2018.08" table:style-name="ce11">
            <text:p>-2.018,08</text:p>
          </table:table-cell>
          <table:table-cell office:value-type="float" office:value="0" table:style-name="ce12">
            <text:p>0,00</text:p>
          </table:table-cell>
          <table:table-cell office:value-type="float" office:value="-10432.43" table:style-name="ce11">
            <text:p>-10.432,43</text:p>
          </table:table-cell>
          <table:table-cell office:value-type="float" office:value="26761.58" table:style-name="ce9">
            <text:p>26.761,5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3812.13" table:style-name="ce9">
            <text:p>3.812,13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770.49" table:style-name="ce9">
            <text:p>2.770,49</text:p>
          </table:table-cell>
          <table:table-cell office:value-type="float" office:value="1665.73" table:number-columns-spanned="2" table:number-rows-spanned="1" table:style-name="ce26">
            <text:p>1.665,73</text:p>
          </table:table-cell>
          <table:covered-table-cell/>
          <table:table-cell office:value-type="float" office:value="5494.8" table:style-name="ce9">
            <text:p>5.494,80</text:p>
          </table:table-cell>
          <table:table-cell office:value-type="float" office:value="14928.2" table:style-name="ce9">
            <text:p>14.928,20</text:p>
          </table:table-cell>
          <table:table-cell office:value-type="float" office:value="-1203.29" table:style-name="ce11">
            <text:p>-1.203,29</text:p>
          </table:table-cell>
          <table:table-cell office:value-type="float" office:value="-656.66" table:style-name="ce14">
            <text:p>-656,66</text:p>
          </table:table-cell>
          <table:table-cell office:value-type="float" office:value="-1893.97" table:style-name="ce11">
            <text:p>-1.893,97</text:p>
          </table:table-cell>
          <table:table-cell office:value-type="float" office:value="0" table:style-name="ce12">
            <text:p>0,00</text:p>
          </table:table-cell>
          <table:table-cell office:value-type="float" office:value="-3753.92" table:style-name="ce11">
            <text:p>-3.753,92</text:p>
          </table:table-cell>
          <table:table-cell office:value-type="float" office:value="11174.28" table:style-name="ce9">
            <text:p>11.174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381.03" table:style-name="ce9">
            <text:p>11.381,03</text:p>
          </table:table-cell>
          <table:table-cell table:style-name="ce10"/>
          <table:table-cell office:value-type="float" office:value="7398.87" table:style-name="ce9">
            <text:p>7.398,87</text:p>
          </table:table-cell>
          <table:table-cell office:value-type="float" office:value="1703.05" table:style-name="ce9">
            <text:p>1.703,05</text:p>
          </table:table-cell>
          <table:table-cell office:value-type="float" office:value="26097.67" table:number-columns-spanned="2" table:number-rows-spanned="1" table:style-name="ce26">
            <text:p>26.097,67</text:p>
          </table:table-cell>
          <table:covered-table-cell/>
          <table:table-cell office:value-type="float" office:value="18889.87" table:style-name="ce9">
            <text:p>18.889,87</text:p>
          </table:table-cell>
          <table:table-cell office:value-type="float" office:value="65470.49" table:style-name="ce9">
            <text:p>65.470,49</text:p>
          </table:table-cell>
          <table:table-cell office:value-type="float" office:value="-2854.97" table:style-name="ce11">
            <text:p>-2.854,97</text:p>
          </table:table-cell>
          <table:table-cell office:value-type="float" office:value="-14097.49" table:style-name="ce11">
            <text:p>-14.097,49</text:p>
          </table:table-cell>
          <table:table-cell office:value-type="float" office:value="-760.36" table:style-name="ce14">
            <text:p>-760,36</text:p>
          </table:table-cell>
          <table:table-cell office:value-type="float" office:value="0" table:style-name="ce12">
            <text:p>0,00</text:p>
          </table:table-cell>
          <table:table-cell office:value-type="float" office:value="-17712.82" table:style-name="ce11">
            <text:p>-17.712,82</text:p>
          </table:table-cell>
          <table:table-cell office:value-type="float" office:value="47757.67" table:style-name="ce9">
            <text:p>47.757,6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683.35" table:style-name="ce9">
            <text:p>11.683,3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551.79" table:style-name="ce9">
            <text:p>3.551,79</text:p>
          </table:table-cell>
          <table:table-cell office:value-type="float" office:value="4541.08" table:number-columns-spanned="2" table:number-rows-spanned="1" table:style-name="ce26">
            <text:p>4.541,08</text:p>
          </table:table-cell>
          <table:covered-table-cell/>
          <table:table-cell office:value-type="float" office:value="13575.75" table:style-name="ce9">
            <text:p>13.575,75</text:p>
          </table:table-cell>
          <table:table-cell office:value-type="float" office:value="35291.86" table:style-name="ce9">
            <text:p>35.291,86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4880.5" table:style-name="ce11">
            <text:p>-4.880,50</text:p>
          </table:table-cell>
          <table:table-cell office:value-type="float" office:value="-4355.62" table:style-name="ce11">
            <text:p>-4.355,62</text:p>
          </table:table-cell>
          <table:table-cell office:value-type="float" office:value="0" table:style-name="ce12">
            <text:p>0,00</text:p>
          </table:table-cell>
          <table:table-cell office:value-type="float" office:value="-12212.02" table:style-name="ce11">
            <text:p>-12.212,02</text:p>
          </table:table-cell>
          <table:table-cell office:value-type="float" office:value="23079.84" table:style-name="ce9">
            <text:p>23.079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5121.88" table:style-name="ce9">
            <text:p>5.121,88</text:p>
          </table:table-cell>
          <table:table-cell office:value-type="float" office:value="26187.13" table:number-columns-spanned="2" table:number-rows-spanned="1" table:style-name="ce26">
            <text:p>26.187,13</text:p>
          </table:table-cell>
          <table:covered-table-cell/>
          <table:table-cell office:value-type="float" office:value="21743.87" table:style-name="ce9">
            <text:p>21.743,87</text:p>
          </table:table-cell>
          <table:table-cell office:value-type="float" office:value="74512.479999999996" table:style-name="ce9">
            <text:p>74.512,48</text:p>
          </table:table-cell>
          <table:table-cell office:value-type="float" office:value="-1598.92" table:style-name="ce11">
            <text:p>-1.598,92</text:p>
          </table:table-cell>
          <table:table-cell office:value-type="float" office:value="-15330.81" table:style-name="ce11">
            <text:p>-15.330,81</text:p>
          </table:table-cell>
          <table:table-cell office:value-type="float" office:value="-2505.64" table:style-name="ce11">
            <text:p>-2.505,64</text:p>
          </table:table-cell>
          <table:table-cell office:value-type="float" office:value="0" table:style-name="ce12">
            <text:p>0,00</text:p>
          </table:table-cell>
          <table:table-cell office:value-type="float" office:value="-19435.37" table:style-name="ce11">
            <text:p>-19.435,37</text:p>
          </table:table-cell>
          <table:table-cell office:value-type="float" office:value="55077.11" table:style-name="ce9">
            <text:p>55.077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4069.84" table:style-name="ce9">
            <text:p>4.069,84</text:p>
          </table:table-cell>
          <table:table-cell office:value-type="float" office:value="1939.89" table:style-name="ce9">
            <text:p>1.939,89</text:p>
          </table:table-cell>
          <table:table-cell office:value-type="float" office:value="2112.36" table:style-name="ce9">
            <text:p>2.112,36</text:p>
          </table:table-cell>
          <table:table-cell office:value-type="float" office:value="1948.8" table:number-columns-spanned="2" table:number-rows-spanned="1" table:style-name="ce26">
            <text:p>1.948,80</text:p>
          </table:table-cell>
          <table:covered-table-cell/>
          <table:table-cell office:value-type="float" office:value="9789.33" table:style-name="ce9">
            <text:p>9.789,33</text:p>
          </table:table-cell>
          <table:table-cell office:value-type="float" office:value="31614.81" table:style-name="ce9">
            <text:p>31.614,81</text:p>
          </table:table-cell>
          <table:table-cell office:value-type="float" office:value="-3723.68" table:style-name="ce11">
            <text:p>-3.723,68</text:p>
          </table:table-cell>
          <table:table-cell office:value-type="float" office:value="-7543.56" table:style-name="ce11">
            <text:p>-7.543,56</text:p>
          </table:table-cell>
          <table:table-cell office:value-type="float" office:value="-4818.87" table:style-name="ce11">
            <text:p>-4.818,87</text:p>
          </table:table-cell>
          <table:table-cell office:value-type="float" office:value="0" table:style-name="ce12">
            <text:p>0,00</text:p>
          </table:table-cell>
          <table:table-cell office:value-type="float" office:value="-16086.11" table:style-name="ce11">
            <text:p>-16.086,11</text:p>
          </table:table-cell>
          <table:table-cell office:value-type="float" office:value="15528.7" table:style-name="ce9">
            <text:p>15.528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398.21" table:style-name="ce9">
            <text:p>3.398,21</text:p>
          </table:table-cell>
          <table:table-cell table:style-name="ce10"/>
          <table:table-cell office:value-type="float" office:value="1190.18" table:style-name="ce9">
            <text:p>1.190,18</text:p>
          </table:table-cell>
          <table:table-cell table:number-columns-spanned="2" table:number-rows-spanned="1" table:style-name="ce25"/>
          <table:covered-table-cell/>
          <table:table-cell office:value-type="float" office:value="11342.07" table:style-name="ce9">
            <text:p>11.342,07</text:p>
          </table:table-cell>
          <table:table-cell office:value-type="float" office:value="35216.400000000001" table:style-name="ce9">
            <text:p>35.216,40</text:p>
          </table:table-cell>
          <table:table-cell office:value-type="float" office:value="-4945" table:style-name="ce11">
            <text:p>-4.945,00</text:p>
          </table:table-cell>
          <table:table-cell office:value-type="float" office:value="-9377.68" table:style-name="ce11">
            <text:p>-9.377,68</text:p>
          </table:table-cell>
          <table:table-cell office:value-type="float" office:value="-907.48" table:style-name="ce14">
            <text:p>-907,48</text:p>
          </table:table-cell>
          <table:table-cell office:value-type="float" office:value="0" table:style-name="ce12">
            <text:p>0,00</text:p>
          </table:table-cell>
          <table:table-cell office:value-type="float" office:value="-15230.16" table:style-name="ce11">
            <text:p>-15.230,16</text:p>
          </table:table-cell>
          <table:table-cell office:value-type="float" office:value="19986.240000000002" table:style-name="ce9">
            <text:p>19.986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905.91" table:style-name="ce9">
            <text:p>6.905,91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3452.95" table:style-name="ce9">
            <text:p>3.452,95</text:p>
          </table:table-cell>
          <table:table-cell office:value-type="float" office:value="11951.36" table:style-name="ce9">
            <text:p>11.951,36</text:p>
          </table:table-cell>
          <table:table-cell office:value-type="float" office:value="-1008.58" table:style-name="ce11">
            <text:p>-1.008,58</text:p>
          </table:table-cell>
          <table:table-cell office:value-type="float" office:value="-751.7" table:style-name="ce14">
            <text:p>-751,70</text:p>
          </table:table-cell>
          <table:table-cell office:value-type="float" office:value="-1573.8" table:style-name="ce11">
            <text:p>-1.573,80</text:p>
          </table:table-cell>
          <table:table-cell office:value-type="float" office:value="0" table:style-name="ce12">
            <text:p>0,00</text:p>
          </table:table-cell>
          <table:table-cell office:value-type="float" office:value="-3334.08" table:style-name="ce11">
            <text:p>-3.334,08</text:p>
          </table:table-cell>
          <table:table-cell office:value-type="float" office:value="8617.2800000000007" table:style-name="ce9">
            <text:p>8.617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1121.31" table:style-name="ce9">
            <text:p>11.121,31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651.2299999999996" table:style-name="ce9">
            <text:p>4.651,23</text:p>
          </table:table-cell>
          <table:table-cell office:value-type="float" office:value="9208.58" table:number-columns-spanned="2" table:number-rows-spanned="1" table:style-name="ce26">
            <text:p>9.208,58</text:p>
          </table:table-cell>
          <table:covered-table-cell/>
          <table:table-cell office:value-type="float" office:value="11870.31" table:style-name="ce9">
            <text:p>11.870,31</text:p>
          </table:table-cell>
          <table:table-cell office:value-type="float" office:value="38036.480000000003" table:style-name="ce9">
            <text:p>38.036,48</text:p>
          </table:table-cell>
          <table:table-cell office:value-type="float" office:value="-2752.07" table:style-name="ce11">
            <text:p>-2.752,07</text:p>
          </table:table-cell>
          <table:table-cell office:value-type="float" office:value="-4971.93" table:style-name="ce11">
            <text:p>-4.971,93</text:p>
          </table:table-cell>
          <table:table-cell office:value-type="float" office:value="-2895.79" table:style-name="ce11">
            <text:p>-2.895,79</text:p>
          </table:table-cell>
          <table:table-cell office:value-type="float" office:value="0" table:style-name="ce12">
            <text:p>0,00</text:p>
          </table:table-cell>
          <table:table-cell office:value-type="float" office:value="-10619.79" table:style-name="ce11">
            <text:p>-10.619,79</text:p>
          </table:table-cell>
          <table:table-cell office:value-type="float" office:value="27416.69" table:style-name="ce9">
            <text:p>27.416,6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9441.79" table:style-name="ce9">
            <text:p>19.441,79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146.42" table:style-name="ce9">
            <text:p>3.146,42</text:p>
          </table:table-cell>
          <table:table-cell table:number-columns-spanned="2" table:number-rows-spanned="1" table:style-name="ce25"/>
          <table:covered-table-cell/>
          <table:table-cell office:value-type="float" office:value="11439.43" table:style-name="ce9">
            <text:p>11.439,43</text:p>
          </table:table-cell>
          <table:table-cell office:value-type="float" office:value="35212.69" table:style-name="ce9">
            <text:p>35.212,69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7959.23" table:style-name="ce11">
            <text:p>-7.959,23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3439.61" table:style-name="ce11">
            <text:p>-13.439,61</text:p>
          </table:table-cell>
          <table:table-cell office:value-type="float" office:value="21773.08" table:style-name="ce9">
            <text:p>21.773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620.43" table:style-name="ce9">
            <text:p>1.620,43</text:p>
          </table:table-cell>
          <table:table-cell table:number-columns-spanned="2" table:number-rows-spanned="1" table:style-name="ce25"/>
          <table:covered-table-cell/>
          <table:table-cell office:value-type="float" office:value="6972.3" table:style-name="ce9">
            <text:p>6.972,30</text:p>
          </table:table-cell>
          <table:table-cell office:value-type="float" office:value="22287.21" table:style-name="ce9">
            <text:p>22.287,2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337.62" table:style-name="ce11">
            <text:p>-5.337,62</text:p>
          </table:table-cell>
          <table:table-cell office:value-type="float" office:value="-883.3" table:style-name="ce14">
            <text:p>-883,30</text:p>
          </table:table-cell>
          <table:table-cell office:value-type="float" office:value="0" table:style-name="ce12">
            <text:p>0,00</text:p>
          </table:table-cell>
          <table:table-cell office:value-type="float" office:value="-7877.7" table:style-name="ce11">
            <text:p>-7.877,70</text:p>
          </table:table-cell>
          <table:table-cell office:value-type="float" office:value="14409.51" table:style-name="ce9">
            <text:p>14.409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2563.2199999999998" table:style-name="ce9">
            <text:p>2.563,22</text:p>
          </table:table-cell>
          <table:table-cell office:value-type="float" office:value="646.63" table:number-columns-spanned="2" table:number-rows-spanned="1" table:style-name="ce27">
            <text:p>646,63</text:p>
          </table:table-cell>
          <table:covered-table-cell/>
          <table:table-cell office:value-type="float" office:value="1939.89" table:style-name="ce9">
            <text:p>1.939,89</text:p>
          </table:table-cell>
          <table:table-cell office:value-type="float" office:value="7089.63" table:style-name="ce9">
            <text:p>7.089,63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7089.63" table:style-name="ce9">
            <text:p>7.089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712.4" table:style-name="ce13">
            <text:p>712,40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6055.39" table:style-name="ce9">
            <text:p>6.055,39</text:p>
          </table:table-cell>
          <table:table-cell office:value-type="float" office:value="21351.18" table:style-name="ce9">
            <text:p>21.351,18</text:p>
          </table:table-cell>
          <table:table-cell office:value-type="float" office:value="-1456.84" table:style-name="ce11">
            <text:p>-1.456,84</text:p>
          </table:table-cell>
          <table:table-cell office:value-type="float" office:value="-3370.12" table:style-name="ce11">
            <text:p>-3.370,12</text:p>
          </table:table-cell>
          <table:table-cell office:value-type="float" office:value="-4018.52" table:style-name="ce11">
            <text:p>-4.018,52</text:p>
          </table:table-cell>
          <table:table-cell office:value-type="float" office:value="0" table:style-name="ce12">
            <text:p>0,00</text:p>
          </table:table-cell>
          <table:table-cell office:value-type="float" office:value="-8845.48" table:style-name="ce11">
            <text:p>-8.845,48</text:p>
          </table:table-cell>
          <table:table-cell office:value-type="float" office:value="12505.7" table:style-name="ce9">
            <text:p>12.505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0999.69" table:style-name="ce9">
            <text:p>10.999,69</text:p>
          </table:table-cell>
          <table:table-cell table:number-columns-repeated="3" table:style-name="ce10"/>
          <table:table-cell table:number-columns-spanned="2" table:number-rows-spanned="1" table:style-name="ce25"/>
          <table:covered-table-cell/>
          <table:table-cell office:value-type="float" office:value="8249.77" table:style-name="ce9">
            <text:p>8.249,77</text:p>
          </table:table-cell>
          <table:table-cell office:value-type="float" office:value="19249.46" table:style-name="ce9">
            <text:p>19.249,46</text:p>
          </table:table-cell>
          <table:table-cell office:value-type="float" office:value="-1134.6400000000001" table:style-name="ce11">
            <text:p>-1.134,64</text:p>
          </table:table-cell>
          <table:table-cell office:value-type="float" office:value="-5737.8" table:style-name="ce11">
            <text:p>-5.737,8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872.44" table:style-name="ce11">
            <text:p>-6.872,44</text:p>
          </table:table-cell>
          <table:table-cell office:value-type="float" office:value="12377.02" table:style-name="ce9">
            <text:p>12.377,0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1427.55" table:style-name="ce9">
            <text:p>1.427,55</text:p>
          </table:table-cell>
          <table:table-cell office:value-type="float" office:value="1939.89" table:style-name="ce9">
            <text:p>1.939,89</text:p>
          </table:table-cell>
          <table:table-cell office:value-type="float" office:value="3578.78" table:style-name="ce9">
            <text:p>3.578,78</text:p>
          </table:table-cell>
          <table:table-cell office:value-type="float" office:value="7551.13" table:number-columns-spanned="2" table:number-rows-spanned="1" table:style-name="ce26">
            <text:p>7.551,13</text:p>
          </table:table-cell>
          <table:covered-table-cell/>
          <table:table-cell office:value-type="float" office:value="22653.38" table:style-name="ce9">
            <text:p>22.653,38</text:p>
          </table:table-cell>
          <table:table-cell office:value-type="float" office:value="56436.67" table:style-name="ce9">
            <text:p>56.436,67</text:p>
          </table:table-cell>
          <table:table-cell office:value-type="float" office:value="-5951.48" table:style-name="ce11">
            <text:p>-5.951,48</text:p>
          </table:table-cell>
          <table:table-cell office:value-type="float" office:value="-9978.3700000000008" table:style-name="ce11">
            <text:p>-9.978,37</text:p>
          </table:table-cell>
          <table:table-cell office:value-type="float" office:value="-3327.38" table:style-name="ce11">
            <text:p>-3.327,38</text:p>
          </table:table-cell>
          <table:table-cell office:value-type="float" office:value="0" table:style-name="ce12">
            <text:p>0,00</text:p>
          </table:table-cell>
          <table:table-cell office:value-type="float" office:value="-19257.23" table:style-name="ce11">
            <text:p>-19.257,23</text:p>
          </table:table-cell>
          <table:table-cell office:value-type="float" office:value="37179.440000000002" table:style-name="ce9">
            <text:p>37.179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9441.79" table:style-name="ce9">
            <text:p>19.441,79</text:p>
          </table:table-cell>
          <table:table-cell office:value-type="float" office:value="3141.81" table:style-name="ce9">
            <text:p>3.141,81</text:p>
          </table:table-cell>
          <table:table-cell table:style-name="ce10"/>
          <table:table-cell office:value-type="float" office:value="1968.34" table:style-name="ce9">
            <text:p>1.968,34</text:p>
          </table:table-cell>
          <table:table-cell office:value-type="float" office:value="7527.87" table:number-columns-spanned="2" table:number-rows-spanned="1" table:style-name="ce26">
            <text:p>7.527,87</text:p>
          </table:table-cell>
          <table:covered-table-cell/>
          <table:table-cell office:value-type="float" office:value="22544.639999999999" table:style-name="ce9">
            <text:p>22.544,64</text:p>
          </table:table-cell>
          <table:table-cell office:value-type="float" office:value="54624.45" table:style-name="ce9">
            <text:p>54.624,45</text:p>
          </table:table-cell>
          <table:table-cell office:value-type="float" office:value="-6517.18" table:style-name="ce11">
            <text:p>-6.517,18</text:p>
          </table:table-cell>
          <table:table-cell office:value-type="float" office:value="-9934.43" table:style-name="ce11">
            <text:p>-9.934,43</text:p>
          </table:table-cell>
          <table:table-cell office:value-type="float" office:value="-1531.69" table:style-name="ce11">
            <text:p>-1.531,69</text:p>
          </table:table-cell>
          <table:table-cell office:value-type="float" office:value="0" table:style-name="ce12">
            <text:p>0,00</text:p>
          </table:table-cell>
          <table:table-cell office:value-type="float" office:value="-17983.3" table:style-name="ce11">
            <text:p>-17.983,30</text:p>
          </table:table-cell>
          <table:table-cell office:value-type="float" office:value="36641.15" table:style-name="ce9">
            <text:p>36.641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C11</text:p>
          </table:table-cell>
          <table:table-cell table:style-name="ce10"/>
          <table:table-cell office:value-type="float" office:value="18399.2" table:style-name="ce9">
            <text:p>18.399,20</text:p>
          </table:table-cell>
          <table:table-cell table:number-columns-repeated="2" table:style-name="ce10"/>
          <table:table-cell office:value-type="float" office:value="2754.14" table:style-name="ce9">
            <text:p>2.754,14</text:p>
          </table:table-cell>
          <table:table-cell table:number-columns-spanned="2" table:number-rows-spanned="1" table:style-name="ce25"/>
          <table:covered-table-cell/>
          <table:table-cell office:value-type="float" office:value="9467.5499999999993" table:style-name="ce9">
            <text:p>9.467,55</text:p>
          </table:table-cell>
          <table:table-cell office:value-type="float" office:value="30620.89" table:style-name="ce9">
            <text:p>30.620,89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6869.92" table:style-name="ce11">
            <text:p>-6.869,92</text:p>
          </table:table-cell>
          <table:table-cell office:value-type="float" office:value="-960.09" table:style-name="ce14">
            <text:p>-960,09</text:p>
          </table:table-cell>
          <table:table-cell office:value-type="float" office:value="0" table:style-name="ce12">
            <text:p>0,00</text:p>
          </table:table-cell>
          <table:table-cell office:value-type="float" office:value="-12945.05" table:style-name="ce11">
            <text:p>-12.945,05</text:p>
          </table:table-cell>
          <table:table-cell office:value-type="float" office:value="17675.84" table:style-name="ce9">
            <text:p>17.675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ERSON JOSÉ DA SILVA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0848.16" table:style-name="ce9">
            <text:p>10.848,16</text:p>
          </table:table-cell>
          <table:table-cell table:number-columns-repeated="2" table:style-name="ce10"/>
          <table:table-cell office:value-type="float" office:value="1737.43" table:style-name="ce9">
            <text:p>1.737,43</text:p>
          </table:table-cell>
          <table:table-cell table:number-columns-spanned="2" table:number-rows-spanned="1" table:style-name="ce25"/>
          <table:covered-table-cell/>
          <table:table-cell office:value-type="float" office:value="1037.94" table:style-name="ce9">
            <text:p>1.037,94</text:p>
          </table:table-cell>
          <table:table-cell office:value-type="float" office:value="13623.53" table:style-name="ce9">
            <text:p>13.623,53</text:p>
          </table:table-cell>
          <table:table-cell office:value-type="float" office:value="-906.24" table:style-name="ce14">
            <text:p>-906,24</text:p>
          </table:table-cell>
          <table:table-cell office:value-type="float" office:value="-1886.08" table:style-name="ce11">
            <text:p>-1.886,0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2792.32" table:style-name="ce11">
            <text:p>-2.792,32</text:p>
          </table:table-cell>
          <table:table-cell office:value-type="float" office:value="10831.21" table:style-name="ce9">
            <text:p>10.831,2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246.7199999999998" table:style-name="ce9">
            <text:p>2.246,72</text:p>
          </table:table-cell>
          <table:table-cell office:value-type="float" office:value="4709.82" table:number-columns-spanned="2" table:number-rows-spanned="1" table:style-name="ce26">
            <text:p>4.709,82</text:p>
          </table:table-cell>
          <table:covered-table-cell/>
          <table:table-cell office:value-type="float" office:value="14129.45" table:style-name="ce9">
            <text:p>14.129,45</text:p>
          </table:table-cell>
          <table:table-cell office:value-type="float" office:value="35215.440000000002" table:style-name="ce9">
            <text:p>35.215,44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206.8999999999996" table:style-name="ce11">
            <text:p>-4.206,90</text:p>
          </table:table-cell>
          <table:table-cell office:value-type="float" office:value="-1112.95" table:style-name="ce11">
            <text:p>-1.112,95</text:p>
          </table:table-cell>
          <table:table-cell office:value-type="float" office:value="0" table:style-name="ce12">
            <text:p>0,00</text:p>
          </table:table-cell>
          <table:table-cell office:value-type="float" office:value="-8330.19" table:style-name="ce11">
            <text:p>-8.330,19</text:p>
          </table:table-cell>
          <table:table-cell office:value-type="float" office:value="26885.25" table:style-name="ce9">
            <text:p>26.885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B6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5465.89" table:style-name="ce9">
            <text:p>15.465,89</text:p>
          </table:table-cell>
          <table:table-cell table:number-columns-repeated="2" table:style-name="ce10"/>
          <table:table-cell office:value-type="float" office:value="2789.92" table:style-name="ce9">
            <text:p>2.789,92</text:p>
          </table:table-cell>
          <table:table-cell office:value-type="float" office:value="6959.61" table:number-columns-spanned="2" table:number-rows-spanned="1" table:style-name="ce26">
            <text:p>6.959,61</text:p>
          </table:table-cell>
          <table:covered-table-cell/>
          <table:table-cell office:value-type="float" office:value="7261.74" table:style-name="ce9">
            <text:p>7.261,74</text:p>
          </table:table-cell>
          <table:table-cell office:value-type="float" office:value="32477.16" table:style-name="ce9">
            <text:p>32.477,1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738.48" table:style-name="ce11">
            <text:p>-7.738,48</text:p>
          </table:table-cell>
          <table:table-cell office:value-type="float" office:value="-828.05" table:style-name="ce14">
            <text:p>-828,05</text:p>
          </table:table-cell>
          <table:table-cell office:value-type="float" office:value="0" table:style-name="ce12">
            <text:p>0,00</text:p>
          </table:table-cell>
          <table:table-cell office:value-type="float" office:value="-10223.31" table:style-name="ce11">
            <text:p>-10.223,31</text:p>
          </table:table-cell>
          <table:table-cell office:value-type="float" office:value="22253.85" table:style-name="ce9">
            <text:p>22.253,8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SECRETARIA DE AUDITORIA</text:p>
          </table:table-cell>
          <table:table-cell office:value-type="float" office:value="13686.39" table:style-name="ce9">
            <text:p>13.686,39</text:p>
          </table:table-cell>
          <table:table-cell table:number-columns-repeated="2" table:style-name="ce10"/>
          <table:table-cell office:value-type="float" office:value="910.08" table:style-name="ce13">
            <text:p>910,08</text:p>
          </table:table-cell>
          <table:table-cell office:value-type="float" office:value="2306.79" table:number-columns-spanned="2" table:number-rows-spanned="1" table:style-name="ce26">
            <text:p>2.306,79</text:p>
          </table:table-cell>
          <table:covered-table-cell/>
          <table:table-cell office:value-type="float" office:value="7211.88" table:style-name="ce9">
            <text:p>7.211,88</text:p>
          </table:table-cell>
          <table:table-cell office:value-type="float" office:value="24115.14" table:style-name="ce9">
            <text:p>24.115,1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773.43" table:style-name="ce11">
            <text:p>-5.773,43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7430.21" table:style-name="ce11">
            <text:p>-7.430,21</text:p>
          </table:table-cell>
          <table:table-cell office:value-type="float" office:value="16684.93" table:style-name="ce9">
            <text:p>16.684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729.26" table:style-name="ce13">
            <text:p>729,26</text:p>
          </table:table-cell>
          <table:table-cell table:style-name="ce10"/>
          <table:table-cell office:value-type="float" office:value="2600.4299999999998" table:style-name="ce9">
            <text:p>2.600,43</text:p>
          </table:table-cell>
          <table:table-cell office:value-type="float" office:value="6671.73" table:number-columns-spanned="2" table:number-rows-spanned="1" table:style-name="ce26">
            <text:p>6.671,73</text:p>
          </table:table-cell>
          <table:covered-table-cell/>
          <table:table-cell office:value-type="float" office:value="20015.2" table:style-name="ce9">
            <text:p>20.015,20</text:p>
          </table:table-cell>
          <table:table-cell office:value-type="float" office:value="49302.559999999998" table:style-name="ce9">
            <text:p>49.302,56</text:p>
          </table:table-cell>
          <table:table-cell office:value-type="float" office:value="-1538.52" table:style-name="ce11">
            <text:p>-1.538,52</text:p>
          </table:table-cell>
          <table:table-cell office:value-type="float" office:value="-9499.09" table:style-name="ce11">
            <text:p>-9.499,09</text:p>
          </table:table-cell>
          <table:table-cell office:value-type="float" office:value="-6946.56" table:style-name="ce11">
            <text:p>-6.946,56</text:p>
          </table:table-cell>
          <table:table-cell office:value-type="float" office:value="0" table:style-name="ce12">
            <text:p>0,00</text:p>
          </table:table-cell>
          <table:table-cell office:value-type="float" office:value="-17984.169999999998" table:style-name="ce11">
            <text:p>-17.984,17</text:p>
          </table:table-cell>
          <table:table-cell office:value-type="float" office:value="31318.39" table:style-name="ce9">
            <text:p>31.318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472.08" table:style-name="ce9">
            <text:p>9.472,08</text:p>
          </table:table-cell>
          <table:table-cell table:number-columns-repeated="2" table:style-name="ce10"/>
          <table:table-cell office:value-type="float" office:value="3173.95" table:style-name="ce9">
            <text:p>3.173,95</text:p>
          </table:table-cell>
          <table:table-cell office:value-type="float" office:value="8854.56" table:number-columns-spanned="2" table:number-rows-spanned="1" table:style-name="ce26">
            <text:p>8.854,56</text:p>
          </table:table-cell>
          <table:covered-table-cell/>
          <table:table-cell office:value-type="float" office:value="9536.02" table:style-name="ce9">
            <text:p>9.536,02</text:p>
          </table:table-cell>
          <table:table-cell office:value-type="float" office:value="31036.61" table:style-name="ce9">
            <text:p>31.036,6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368.84" table:style-name="ce11">
            <text:p>-4.368,84</text:p>
          </table:table-cell>
          <table:table-cell office:value-type="float" office:value="-1778.3" table:style-name="ce11">
            <text:p>-1.778,30</text:p>
          </table:table-cell>
          <table:table-cell office:value-type="float" office:value="0" table:style-name="ce12">
            <text:p>0,00</text:p>
          </table:table-cell>
          <table:table-cell office:value-type="float" office:value="-7803.92" table:style-name="ce11">
            <text:p>-7.803,92</text:p>
          </table:table-cell>
          <table:table-cell office:value-type="float" office:value="23232.69" table:style-name="ce9">
            <text:p>23.232,6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120.3200000000002" table:style-name="ce9">
            <text:p>2.120,32</text:p>
          </table:table-cell>
          <table:table-cell office:value-type="float" office:value="2232.38" table:style-name="ce9">
            <text:p>2.232,38</text:p>
          </table:table-cell>
          <table:table-cell office:value-type="float" office:value="2352.25" table:style-name="ce9">
            <text:p>2.352,25</text:p>
          </table:table-cell>
          <table:table-cell table:number-columns-spanned="2" table:number-rows-spanned="1" table:style-name="ce25"/>
          <table:covered-table-cell/>
          <table:table-cell office:value-type="float" office:value="8053.64" table:style-name="ce9">
            <text:p>8.053,64</text:p>
          </table:table-cell>
          <table:table-cell office:value-type="float" office:value="26513.18" table:style-name="ce9">
            <text:p>26.513,18</text:p>
          </table:table-cell>
          <table:table-cell office:value-type="float" office:value="-3694.74" table:style-name="ce11">
            <text:p>-3.694,74</text:p>
          </table:table-cell>
          <table:table-cell office:value-type="float" office:value="-5487.8" table:style-name="ce11">
            <text:p>-5.487,80</text:p>
          </table:table-cell>
          <table:table-cell office:value-type="float" office:value="-1540.61" table:style-name="ce11">
            <text:p>-1.540,61</text:p>
          </table:table-cell>
          <table:table-cell office:value-type="float" office:value="0" table:style-name="ce12">
            <text:p>0,00</text:p>
          </table:table-cell>
          <table:table-cell office:value-type="float" office:value="-10723.15" table:style-name="ce11">
            <text:p>-10.723,15</text:p>
          </table:table-cell>
          <table:table-cell office:value-type="float" office:value="15790.03" table:style-name="ce9">
            <text:p>15.790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7398.87" table:style-name="ce9">
            <text:p>7.398,87</text:p>
          </table:table-cell>
          <table:table-cell office:value-type="float" office:value="3259.12" table:style-name="ce9">
            <text:p>3.259,12</text:p>
          </table:table-cell>
          <table:table-cell office:value-type="float" office:value="9431.7199999999993" table:number-columns-spanned="2" table:number-rows-spanned="1" table:style-name="ce26">
            <text:p>9.431,72</text:p>
          </table:table-cell>
          <table:covered-table-cell/>
          <table:table-cell office:value-type="float" office:value="10534.05" table:style-name="ce9">
            <text:p>10.534,05</text:p>
          </table:table-cell>
          <table:table-cell office:value-type="float" office:value="42473.34" table:style-name="ce9">
            <text:p>42.473,34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9800.58" table:style-name="ce11">
            <text:p>-9.800,58</text:p>
          </table:table-cell>
          <table:table-cell office:value-type="float" office:value="-3013.2" table:style-name="ce11">
            <text:p>-3.013,20</text:p>
          </table:table-cell>
          <table:table-cell office:value-type="float" office:value="0" table:style-name="ce12">
            <text:p>0,00</text:p>
          </table:table-cell>
          <table:table-cell office:value-type="float" office:value="-15824.12" table:style-name="ce11">
            <text:p>-15.824,12</text:p>
          </table:table-cell>
          <table:table-cell office:value-type="float" office:value="26649.22" table:style-name="ce9">
            <text:p>26.649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2184.14" table:style-name="ce9">
            <text:p>2.184,14</text:p>
          </table:table-cell>
          <table:table-cell table:number-columns-spanned="2" table:number-rows-spanned="1" table:style-name="ce25"/>
          <table:covered-table-cell/>
          <table:table-cell office:value-type="float" office:value="10225.27" table:style-name="ce9">
            <text:p>10.225,27</text:p>
          </table:table-cell>
          <table:table-cell office:value-type="float" office:value="32717.49" table:style-name="ce9">
            <text:p>32.717,49</text:p>
          </table:table-cell>
          <table:table-cell office:value-type="float" office:value="-1629.35" table:style-name="ce11">
            <text:p>-1.629,35</text:p>
          </table:table-cell>
          <table:table-cell office:value-type="float" office:value="-8878.3799999999992" table:style-name="ce11">
            <text:p>-8.878,38</text:p>
          </table:table-cell>
          <table:table-cell office:value-type="float" office:value="-4986.25" table:style-name="ce11">
            <text:p>-4.986,25</text:p>
          </table:table-cell>
          <table:table-cell office:value-type="float" office:value="0" table:style-name="ce12">
            <text:p>0,00</text:p>
          </table:table-cell>
          <table:table-cell office:value-type="float" office:value="-15493.98" table:style-name="ce11">
            <text:p>-15.493,98</text:p>
          </table:table-cell>
          <table:table-cell office:value-type="float" office:value="17223.509999999998" table:style-name="ce9">
            <text:p>17.223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30.85" table:style-name="ce9">
            <text:p>11.730,8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998.75" table:style-name="ce9">
            <text:p>2.998,75</text:p>
          </table:table-cell>
          <table:table-cell office:value-type="float" office:value="9041.25" table:number-columns-spanned="2" table:number-rows-spanned="1" table:style-name="ce26">
            <text:p>9.041,25</text:p>
          </table:table-cell>
          <table:covered-table-cell/>
          <table:table-cell office:value-type="float" office:value="13647" table:style-name="ce9">
            <text:p>13.647,00</text:p>
          </table:table-cell>
          <table:table-cell office:value-type="float" office:value="39357.74" table:style-name="ce9">
            <text:p>39.357,74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6578.8" table:style-name="ce11">
            <text:p>-6.578,80</text:p>
          </table:table-cell>
          <table:table-cell office:value-type="float" office:value="-4719.28" table:style-name="ce11">
            <text:p>-4.719,28</text:p>
          </table:table-cell>
          <table:table-cell office:value-type="float" office:value="0" table:style-name="ce12">
            <text:p>0,00</text:p>
          </table:table-cell>
          <table:table-cell office:value-type="float" office:value="-14273.98" table:style-name="ce11">
            <text:p>-14.273,98</text:p>
          </table:table-cell>
          <table:table-cell office:value-type="float" office:value="25083.759999999998" table:style-name="ce9">
            <text:p>25.083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15.86" table:style-name="ce9">
            <text:p>22.215,86</text:p>
          </table:table-cell>
          <table:table-cell table:number-columns-repeated="2" table:style-name="ce10"/>
          <table:table-cell office:value-type="float" office:value="6755" table:style-name="ce9">
            <text:p>6.755,00</text:p>
          </table:table-cell>
          <table:table-cell table:number-columns-spanned="2" table:number-rows-spanned="1" table:style-name="ce25"/>
          <table:covered-table-cell/>
          <table:table-cell office:value-type="float" office:value="9893.76" table:style-name="ce9">
            <text:p>9.893,76</text:p>
          </table:table-cell>
          <table:table-cell office:value-type="float" office:value="38864.620000000003" table:style-name="ce9">
            <text:p>38.864,6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111.19" table:style-name="ce11">
            <text:p>-9.111,19</text:p>
          </table:table-cell>
          <table:table-cell office:value-type="float" office:value="-6037.74" table:style-name="ce11">
            <text:p>-6.037,74</text:p>
          </table:table-cell>
          <table:table-cell office:value-type="float" office:value="0" table:style-name="ce12">
            <text:p>0,00</text:p>
          </table:table-cell>
          <table:table-cell office:value-type="float" office:value="-16805.71" table:style-name="ce11">
            <text:p>-16.805,71</text:p>
          </table:table-cell>
          <table:table-cell office:value-type="float" office:value="22058.91" table:style-name="ce9">
            <text:p>22.058,9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976.45" table:style-name="ce9">
            <text:p>6.976,45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3488.22" table:style-name="ce9">
            <text:p>3.488,22</text:p>
          </table:table-cell>
          <table:table-cell office:value-type="float" office:value="12057.17" table:style-name="ce9">
            <text:p>12.057,17</text:p>
          </table:table-cell>
          <table:table-cell office:value-type="float" office:value="-1031.8599999999999" table:style-name="ce11">
            <text:p>-1.031,86</text:p>
          </table:table-cell>
          <table:table-cell office:value-type="float" office:value="-778.2" table:style-name="ce14">
            <text:p>-778,20</text:p>
          </table:table-cell>
          <table:table-cell office:value-type="float" office:value="-1113.8699999999999" table:style-name="ce11">
            <text:p>-1.113,87</text:p>
          </table:table-cell>
          <table:table-cell office:value-type="float" office:value="0" table:style-name="ce12">
            <text:p>0,00</text:p>
          </table:table-cell>
          <table:table-cell office:value-type="float" office:value="-2923.93" table:style-name="ce11">
            <text:p>-2.923,93</text:p>
          </table:table-cell>
          <table:table-cell office:value-type="float" office:value="9133.24" table:style-name="ce9">
            <text:p>9.133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3945.4" table:style-name="ce9">
            <text:p>3.945,40</text:p>
          </table:table-cell>
          <table:table-cell office:value-type="float" office:value="1939.89" table:style-name="ce9">
            <text:p>1.939,89</text:p>
          </table:table-cell>
          <table:table-cell office:value-type="float" office:value="3150.34" table:style-name="ce9">
            <text:p>3.150,34</text:p>
          </table:table-cell>
          <table:table-cell table:number-columns-spanned="2" table:number-rows-spanned="1" table:style-name="ce25"/>
          <table:covered-table-cell/>
          <table:table-cell office:value-type="float" office:value="9280.25" table:style-name="ce9">
            <text:p>9.280,25</text:p>
          </table:table-cell>
          <table:table-cell office:value-type="float" office:value="30117.96" table:style-name="ce9">
            <text:p>30.117,96</text:p>
          </table:table-cell>
          <table:table-cell office:value-type="float" office:value="-1612.03" table:style-name="ce11">
            <text:p>-1.612,03</text:p>
          </table:table-cell>
          <table:table-cell office:value-type="float" office:value="-7454.06" table:style-name="ce11">
            <text:p>-7.454,06</text:p>
          </table:table-cell>
          <table:table-cell office:value-type="float" office:value="-2527.9" table:style-name="ce11">
            <text:p>-2.527,90</text:p>
          </table:table-cell>
          <table:table-cell office:value-type="float" office:value="0" table:style-name="ce12">
            <text:p>0,00</text:p>
          </table:table-cell>
          <table:table-cell office:value-type="float" office:value="-11593.99" table:style-name="ce11">
            <text:p>-11.593,99</text:p>
          </table:table-cell>
          <table:table-cell office:value-type="float" office:value="18523.97" table:style-name="ce9">
            <text:p>18.523,9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1550.56" table:style-name="ce9">
            <text:p>11.550,56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2870.24" table:style-name="ce9">
            <text:p>2.870,24</text:p>
          </table:table-cell>
          <table:table-cell office:value-type="float" office:value="13740.78" table:number-columns-spanned="2" table:number-rows-spanned="1" table:style-name="ce26">
            <text:p>13.740,78</text:p>
          </table:table-cell>
          <table:covered-table-cell/>
          <table:table-cell office:value-type="float" office:value="16696.07" table:style-name="ce9">
            <text:p>16.696,07</text:p>
          </table:table-cell>
          <table:table-cell office:value-type="float" office:value="50848.53" table:style-name="ce9">
            <text:p>50.848,5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129.5300000000007" table:style-name="ce11">
            <text:p>-9.129,53</text:p>
          </table:table-cell>
          <table:table-cell office:value-type="float" office:value="-1446.84" table:style-name="ce11">
            <text:p>-1.446,84</text:p>
          </table:table-cell>
          <table:table-cell office:value-type="float" office:value="0" table:style-name="ce12">
            <text:p>0,00</text:p>
          </table:table-cell>
          <table:table-cell office:value-type="float" office:value="-12233.15" table:style-name="ce11">
            <text:p>-12.233,15</text:p>
          </table:table-cell>
          <table:table-cell office:value-type="float" office:value="38615.379999999997" table:style-name="ce9">
            <text:p>38.615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8399.2" table:style-name="ce9">
            <text:p>18.399,2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655.86" table:style-name="ce9">
            <text:p>2.655,86</text:p>
          </table:table-cell>
          <table:table-cell table:number-columns-spanned="2" table:number-rows-spanned="1" table:style-name="ce25"/>
          <table:covered-table-cell/>
          <table:table-cell office:value-type="float" office:value="10095.719999999999" table:style-name="ce9">
            <text:p>10.095,72</text:p>
          </table:table-cell>
          <table:table-cell office:value-type="float" office:value="32335.83" table:style-name="ce9">
            <text:p>32.335,8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472.7199999999993" table:style-name="ce11">
            <text:p>-8.472,72</text:p>
          </table:table-cell>
          <table:table-cell office:value-type="float" office:value="-863.17" table:style-name="ce14">
            <text:p>-863,17</text:p>
          </table:table-cell>
          <table:table-cell office:value-type="float" office:value="0" table:style-name="ce12">
            <text:p>0,00</text:p>
          </table:table-cell>
          <table:table-cell office:value-type="float" office:value="-10992.67" table:style-name="ce11">
            <text:p>-10.992,67</text:p>
          </table:table-cell>
          <table:table-cell office:value-type="float" office:value="21343.16" table:style-name="ce9">
            <text:p>21.343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408.6000000000004" table:style-name="ce9">
            <text:p>4.408,60</text:p>
          </table:table-cell>
          <table:table-cell table:number-columns-spanned="2" table:number-rows-spanned="1" table:style-name="ce25"/>
          <table:covered-table-cell/>
          <table:table-cell office:value-type="float" office:value="10876.04" table:style-name="ce9">
            <text:p>10.876,04</text:p>
          </table:table-cell>
          <table:table-cell office:value-type="float" office:value="37036.730000000003" table:style-name="ce9">
            <text:p>37.036,7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769.32" table:style-name="ce11">
            <text:p>-9.769,32</text:p>
          </table:table-cell>
          <table:table-cell office:value-type="float" office:value="-1641.44" table:style-name="ce11">
            <text:p>-1.641,44</text:p>
          </table:table-cell>
          <table:table-cell office:value-type="float" office:value="0" table:style-name="ce12">
            <text:p>0,00</text:p>
          </table:table-cell>
          <table:table-cell office:value-type="float" office:value="-13067.54" table:style-name="ce11">
            <text:p>-13.067,54</text:p>
          </table:table-cell>
          <table:table-cell office:value-type="float" office:value="23969.19" table:style-name="ce9">
            <text:p>23.969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3395.6" table:style-name="ce9">
            <text:p>3.395,60</text:p>
          </table:table-cell>
          <table:table-cell office:value-type="float" office:value="9258.2900000000009" table:number-columns-spanned="2" table:number-rows-spanned="1" table:style-name="ce26">
            <text:p>9.258,29</text:p>
          </table:table-cell>
          <table:covered-table-cell/>
          <table:table-cell office:value-type="float" office:value="26699.01" table:style-name="ce9">
            <text:p>26.699,01</text:p>
          </table:table-cell>
          <table:table-cell office:value-type="float" office:value="67127.77" table:style-name="ce9">
            <text:p>67.127,77</text:p>
          </table:table-cell>
          <table:table-cell office:value-type="float" office:value="-1542.17" table:style-name="ce11">
            <text:p>-1.542,17</text:p>
          </table:table-cell>
          <table:table-cell office:value-type="float" office:value="-13952.91" table:style-name="ce11">
            <text:p>-13.952,91</text:p>
          </table:table-cell>
          <table:table-cell office:value-type="float" office:value="-1884.09" table:style-name="ce11">
            <text:p>-1.884,09</text:p>
          </table:table-cell>
          <table:table-cell office:value-type="float" office:value="0" table:style-name="ce12">
            <text:p>0,00</text:p>
          </table:table-cell>
          <table:table-cell office:value-type="float" office:value="-17379.169999999998" table:style-name="ce11">
            <text:p>-17.379,17</text:p>
          </table:table-cell>
          <table:table-cell office:value-type="float" office:value="49748.6" table:style-name="ce9">
            <text:p>49.748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8779.439999999999" table:style-name="ce9">
            <text:p>18.779,44</text:p>
          </table:table-cell>
          <table:table-cell office:value-type="float" office:value="2364.52" table:style-name="ce9">
            <text:p>2.364,52</text:p>
          </table:table-cell>
          <table:table-cell table:style-name="ce10"/>
          <table:table-cell office:value-type="float" office:value="2930.16" table:style-name="ce9">
            <text:p>2.930,16</text:p>
          </table:table-cell>
          <table:table-cell office:value-type="float" office:value="12823.33" table:number-columns-spanned="2" table:number-rows-spanned="1" table:style-name="ce26">
            <text:p>12.823,33</text:p>
          </table:table-cell>
          <table:covered-table-cell/>
          <table:table-cell office:value-type="float" office:value="21143.96" table:style-name="ce9">
            <text:p>21.143,96</text:p>
          </table:table-cell>
          <table:table-cell office:value-type="float" office:value="58041.41" table:style-name="ce9">
            <text:p>58.041,41</text:p>
          </table:table-cell>
          <table:table-cell office:value-type="float" office:value="-6067.82" table:style-name="ce11">
            <text:p>-6.067,82</text:p>
          </table:table-cell>
          <table:table-cell office:value-type="float" office:value="-10566.04" table:style-name="ce11">
            <text:p>-10.566,04</text:p>
          </table:table-cell>
          <table:table-cell office:value-type="float" office:value="-1068.5899999999999" table:style-name="ce11">
            <text:p>-1.068,59</text:p>
          </table:table-cell>
          <table:table-cell office:value-type="float" office:value="0" table:style-name="ce12">
            <text:p>0,00</text:p>
          </table:table-cell>
          <table:table-cell office:value-type="float" office:value="-17702.45" table:style-name="ce11">
            <text:p>-17.702,45</text:p>
          </table:table-cell>
          <table:table-cell office:value-type="float" office:value="40338.959999999999" table:style-name="ce9">
            <text:p>40.338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9">
            <text:p>9.885,79</text:p>
          </table:table-cell>
          <table:table-cell table:number-columns-repeated="2" table:style-name="ce10"/>
          <table:table-cell office:value-type="float" office:value="3211.07" table:style-name="ce9">
            <text:p>3.211,07</text:p>
          </table:table-cell>
          <table:table-cell table:number-columns-spanned="2" table:number-rows-spanned="1" table:style-name="ce25"/>
          <table:covered-table-cell/>
          <table:table-cell office:value-type="float" office:value="4942.8900000000003" table:style-name="ce9">
            <text:p>4.942,89</text:p>
          </table:table-cell>
          <table:table-cell office:value-type="float" office:value="18039.75" table:style-name="ce9">
            <text:p>18.039,75</text:p>
          </table:table-cell>
          <table:table-cell office:value-type="float" office:value="-811.6" table:style-name="ce14">
            <text:p>-811,60</text:p>
          </table:table-cell>
          <table:table-cell table:style-name="ce10"/>
          <table:table-cell office:value-type="float" office:value="-2999.02" table:style-name="ce11">
            <text:p>-2.999,02</text:p>
          </table:table-cell>
          <table:table-cell office:value-type="float" office:value="0" table:style-name="ce12">
            <text:p>0,00</text:p>
          </table:table-cell>
          <table:table-cell office:value-type="float" office:value="-3810.62" table:style-name="ce11">
            <text:p>-3.810,62</text:p>
          </table:table-cell>
          <table:table-cell office:value-type="float" office:value="14229.13" table:style-name="ce9">
            <text:p>14.229,1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635.86" table:style-name="ce9">
            <text:p>11.635,86</text:p>
          </table:table-cell>
          <table:table-cell office:value-type="float" office:value="4542.51" table:style-name="ce9">
            <text:p>4.542,51</text:p>
          </table:table-cell>
          <table:table-cell office:value-type="float" office:value="1185.05" table:style-name="ce9">
            <text:p>1.185,05</text:p>
          </table:table-cell>
          <table:table-cell office:value-type="float" office:value="2502.58" table:style-name="ce9">
            <text:p>2.502,58</text:p>
          </table:table-cell>
          <table:table-cell table:number-columns-spanned="2" table:number-rows-spanned="1" table:style-name="ce25"/>
          <table:covered-table-cell/>
          <table:table-cell office:value-type="float" office:value="9637.67" table:style-name="ce9">
            <text:p>9.637,67</text:p>
          </table:table-cell>
          <table:table-cell office:value-type="float" office:value="29503.67" table:style-name="ce9">
            <text:p>29.503,67</text:p>
          </table:table-cell>
          <table:table-cell office:value-type="float" office:value="-3823.93" table:style-name="ce11">
            <text:p>-3.823,93</text:p>
          </table:table-cell>
          <table:table-cell office:value-type="float" office:value="-6759.58" table:style-name="ce11">
            <text:p>-6.759,58</text:p>
          </table:table-cell>
          <table:table-cell office:value-type="float" office:value="-2227.7399999999998" table:style-name="ce11">
            <text:p>-2.227,74</text:p>
          </table:table-cell>
          <table:table-cell office:value-type="float" office:value="0" table:style-name="ce12">
            <text:p>0,00</text:p>
          </table:table-cell>
          <table:table-cell office:value-type="float" office:value="-12811.25" table:style-name="ce11">
            <text:p>-12.811,25</text:p>
          </table:table-cell>
          <table:table-cell office:value-type="float" office:value="16692.419999999998" table:style-name="ce9">
            <text:p>16.692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1935.96" table:style-name="ce9">
            <text:p>1.935,96</text:p>
          </table:table-cell>
          <table:table-cell table:number-columns-spanned="2" table:number-rows-spanned="1" table:style-name="ce25"/>
          <table:covered-table-cell/>
          <table:table-cell office:value-type="float" office:value="10106.540000000001" table:style-name="ce9">
            <text:p>10.106,54</text:p>
          </table:table-cell>
          <table:table-cell office:value-type="float" office:value="32255.59" table:style-name="ce9">
            <text:p>32.255,59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8550.64" table:style-name="ce11">
            <text:p>-8.550,64</text:p>
          </table:table-cell>
          <table:table-cell office:value-type="float" office:value="-744.83" table:style-name="ce14">
            <text:p>-744,83</text:p>
          </table:table-cell>
          <table:table-cell office:value-type="float" office:value="0" table:style-name="ce12">
            <text:p>0,00</text:p>
          </table:table-cell>
          <table:table-cell office:value-type="float" office:value="-12305.81" table:style-name="ce11">
            <text:p>-12.305,81</text:p>
          </table:table-cell>
          <table:table-cell office:value-type="float" office:value="19949.78" table:style-name="ce9">
            <text:p>19.949,7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3465.97" table:style-name="ce9">
            <text:p>3.465,97</text:p>
          </table:table-cell>
          <table:table-cell office:value-type="float" office:value="16292.94" table:number-columns-spanned="2" table:number-rows-spanned="1" table:style-name="ce26">
            <text:p>16.292,94</text:p>
          </table:table-cell>
          <table:covered-table-cell/>
          <table:table-cell office:value-type="float" office:value="27885.34" table:style-name="ce9">
            <text:p>27.885,34</text:p>
          </table:table-cell>
          <table:table-cell office:value-type="float" office:value="75574.97" table:style-name="ce9">
            <text:p>75.574,9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303.57" table:style-name="ce11">
            <text:p>-16.303,57</text:p>
          </table:table-cell>
          <table:table-cell office:value-type="float" office:value="-712.87" table:style-name="ce14">
            <text:p>-712,87</text:p>
          </table:table-cell>
          <table:table-cell office:value-type="float" office:value="0" table:style-name="ce12">
            <text:p>0,00</text:p>
          </table:table-cell>
          <table:table-cell office:value-type="float" office:value="-18673.22" table:style-name="ce11">
            <text:p>-18.673,22</text:p>
          </table:table-cell>
          <table:table-cell office:value-type="float" office:value="56901.75" table:style-name="ce9">
            <text:p>56.901,7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LÁVIA LUCIANA MARQUES VALE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 QUADRO DE MAGISTRAD</text:p>
          </table:table-cell>
          <table:table-cell table:number-columns-repeated="2" table:style-name="ce10"/>
          <table:table-cell office:value-type="float" office:value="2065.16" table:style-name="ce9">
            <text:p>2.065,16</text:p>
          </table:table-cell>
          <table:table-cell office:value-type="float" office:value="404.94" table:style-name="ce13">
            <text:p>404,94</text:p>
          </table:table-cell>
          <table:table-cell office:value-type="float" office:value="6009.98" table:number-columns-spanned="2" table:number-rows-spanned="1" table:style-name="ce26">
            <text:p>6.009,98</text:p>
          </table:table-cell>
          <table:covered-table-cell/>
          <table:table-cell office:value-type="float" office:value="805.77" table:style-name="ce12">
            <text:p>805,77</text:p>
          </table:table-cell>
          <table:table-cell office:value-type="float" office:value="9285.85" table:style-name="ce9">
            <text:p>9.285,85</text:p>
          </table:table-cell>
          <table:table-cell table:style-name="ce10"/>
          <table:table-cell office:value-type="float" office:value="-1351.3" table:style-name="ce11">
            <text:p>-1.351,3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351.3" table:style-name="ce11">
            <text:p>-1.351,30</text:p>
          </table:table-cell>
          <table:table-cell office:value-type="float" office:value="7934.55" table:style-name="ce9">
            <text:p>7.934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3983.92" table:style-name="ce9">
            <text:p>3.983,92</text:p>
          </table:table-cell>
          <table:table-cell table:number-columns-repeated="2" table:style-name="ce10"/>
          <table:table-cell office:value-type="float" office:value="710.35" table:style-name="ce13">
            <text:p>710,35</text:p>
          </table:table-cell>
          <table:table-cell table:number-columns-spanned="2" table:number-rows-spanned="1" table:style-name="ce25"/>
          <table:covered-table-cell/>
          <table:table-cell office:value-type="float" office:value="1991.96" table:style-name="ce9">
            <text:p>1.991,96</text:p>
          </table:table-cell>
          <table:table-cell office:value-type="float" office:value="6686.23" table:style-name="ce9">
            <text:p>6.686,23</text:p>
          </table:table-cell>
          <table:table-cell office:value-type="float" office:value="-127.7" table:style-name="ce14">
            <text:p>-127,70</text:p>
          </table:table-cell>
          <table:table-cell office:value-type="float" office:value="-491.78" table:style-name="ce14">
            <text:p>-491,78</text:p>
          </table:table-cell>
          <table:table-cell office:value-type="float" office:value="-943.68" table:style-name="ce14">
            <text:p>-943,68</text:p>
          </table:table-cell>
          <table:table-cell office:value-type="float" office:value="0" table:style-name="ce12">
            <text:p>0,00</text:p>
          </table:table-cell>
          <table:table-cell office:value-type="float" office:value="-1563.16" table:style-name="ce11">
            <text:p>-1.563,16</text:p>
          </table:table-cell>
          <table:table-cell office:value-type="float" office:value="5123.07" table:style-name="ce9">
            <text:p>5.123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9">
            <text:p>13.060,66</text:p>
          </table:table-cell>
          <table:table-cell office:value-type="float" office:value="3221.92" table:style-name="ce9">
            <text:p>3.221,92</text:p>
          </table:table-cell>
          <table:table-cell table:style-name="ce10"/>
          <table:table-cell office:value-type="float" office:value="3945.45" table:style-name="ce9">
            <text:p>3.945,45</text:p>
          </table:table-cell>
          <table:table-cell table:number-columns-spanned="2" table:number-rows-spanned="1" table:style-name="ce25"/>
          <table:covered-table-cell/>
          <table:table-cell office:value-type="float" office:value="8141.28" table:style-name="ce9">
            <text:p>8.141,28</text:p>
          </table:table-cell>
          <table:table-cell office:value-type="float" office:value="28369.31" table:style-name="ce9">
            <text:p>28.369,31</text:p>
          </table:table-cell>
          <table:table-cell office:value-type="float" office:value="-1612.92" table:style-name="ce11">
            <text:p>-1.612,92</text:p>
          </table:table-cell>
          <table:table-cell office:value-type="float" office:value="-6668.87" table:style-name="ce11">
            <text:p>-6.668,87</text:p>
          </table:table-cell>
          <table:table-cell office:value-type="float" office:value="-4603.8" table:style-name="ce11">
            <text:p>-4.603,80</text:p>
          </table:table-cell>
          <table:table-cell office:value-type="float" office:value="0" table:style-name="ce12">
            <text:p>0,00</text:p>
          </table:table-cell>
          <table:table-cell office:value-type="float" office:value="-12885.59" table:style-name="ce11">
            <text:p>-12.885,59</text:p>
          </table:table-cell>
          <table:table-cell office:value-type="float" office:value="15483.72" table:style-name="ce9">
            <text:p>15.483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table:style-name="ce10"/>
          <table:table-cell office:value-type="float" office:value="4269.2299999999996" table:number-columns-spanned="2" table:number-rows-spanned="1" table:style-name="ce26">
            <text:p>4.269,23</text:p>
          </table:table-cell>
          <table:covered-table-cell/>
          <table:table-cell office:value-type="float" office:value="592.52" table:style-name="ce12">
            <text:p>592,52</text:p>
          </table:table-cell>
          <table:table-cell office:value-type="float" office:value="6046.8" table:style-name="ce9">
            <text:p>6.046,80</text:p>
          </table:table-cell>
          <table:table-cell table:style-name="ce10"/>
          <table:table-cell office:value-type="float" office:value="-630.57000000000005" table:style-name="ce14">
            <text:p>-630,57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30.57000000000005" table:style-name="ce14">
            <text:p>-630,57</text:p>
          </table:table-cell>
          <table:table-cell office:value-type="float" office:value="5416.23" table:style-name="ce9">
            <text:p>5.416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3679.43" table:style-name="ce9">
            <text:p>3.679,43</text:p>
          </table:table-cell>
          <table:table-cell table:number-columns-spanned="2" table:number-rows-spanned="1" table:style-name="ce25"/>
          <table:covered-table-cell/>
          <table:table-cell office:value-type="float" office:value="969.94" table:style-name="ce12">
            <text:p>969,94</text:p>
          </table:table-cell>
          <table:table-cell office:value-type="float" office:value="6589.26" table:style-name="ce9">
            <text:p>6.589,26</text:p>
          </table:table-cell>
          <table:table-cell table:number-columns-repeated="2" table:style-name="ce10"/>
          <table:table-cell office:value-type="float" office:value="-1129.01" table:style-name="ce11">
            <text:p>-1.129,01</text:p>
          </table:table-cell>
          <table:table-cell office:value-type="float" office:value="0" table:style-name="ce12">
            <text:p>0,00</text:p>
          </table:table-cell>
          <table:table-cell office:value-type="float" office:value="-1129.01" table:style-name="ce11">
            <text:p>-1.129,01</text:p>
          </table:table-cell>
          <table:table-cell office:value-type="float" office:value="5460.25" table:style-name="ce9">
            <text:p>5.460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4831.63" table:style-name="ce9">
            <text:p>4.831,63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8293.11" table:style-name="ce9">
            <text:p>8.293,11</text:p>
          </table:table-cell>
          <table:table-cell office:value-type="float" office:value="28088.53" table:style-name="ce9">
            <text:p>28.088,53</text:p>
          </table:table-cell>
          <table:table-cell office:value-type="float" office:value="-2932.7" table:style-name="ce11">
            <text:p>-2.932,70</text:p>
          </table:table-cell>
          <table:table-cell table:style-name="ce10"/>
          <table:table-cell office:value-type="float" office:value="-3728.67" table:style-name="ce11">
            <text:p>-3.728,67</text:p>
          </table:table-cell>
          <table:table-cell office:value-type="float" office:value="0" table:style-name="ce12">
            <text:p>0,00</text:p>
          </table:table-cell>
          <table:table-cell office:value-type="float" office:value="-6661.37" table:style-name="ce11">
            <text:p>-6.661,37</text:p>
          </table:table-cell>
          <table:table-cell office:value-type="float" office:value="21427.16" table:style-name="ce9">
            <text:p>21.427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9">
            <text:p>11.540,87</text:p>
          </table:table-cell>
          <table:table-cell office:value-type="float" office:value="3491.91" table:style-name="ce9">
            <text:p>3.491,91</text:p>
          </table:table-cell>
          <table:table-cell office:value-type="float" office:value="1379.07" table:style-name="ce9">
            <text:p>1.379,07</text:p>
          </table:table-cell>
          <table:table-cell office:value-type="float" office:value="6896.95" table:style-name="ce9">
            <text:p>6.896,95</text:p>
          </table:table-cell>
          <table:table-cell office:value-type="float" office:value="12220.87" table:number-columns-spanned="2" table:number-rows-spanned="1" table:style-name="ce26">
            <text:p>12.220,87</text:p>
          </table:table-cell>
          <table:covered-table-cell/>
          <table:table-cell office:value-type="float" office:value="16411.84" table:style-name="ce9">
            <text:p>16.411,84</text:p>
          </table:table-cell>
          <table:table-cell office:value-type="float" office:value="51941.51" table:style-name="ce9">
            <text:p>51.941,51</text:p>
          </table:table-cell>
          <table:table-cell office:value-type="float" office:value="-4029.82" table:style-name="ce11">
            <text:p>-4.029,82</text:p>
          </table:table-cell>
          <table:table-cell office:value-type="float" office:value="-7888.91" table:style-name="ce11">
            <text:p>-7.888,91</text:p>
          </table:table-cell>
          <table:table-cell office:value-type="float" office:value="-3732.23" table:style-name="ce11">
            <text:p>-3.732,23</text:p>
          </table:table-cell>
          <table:table-cell office:value-type="float" office:value="0" table:style-name="ce12">
            <text:p>0,00</text:p>
          </table:table-cell>
          <table:table-cell office:value-type="float" office:value="-15650.96" table:style-name="ce11">
            <text:p>-15.650,96</text:p>
          </table:table-cell>
          <table:table-cell office:value-type="float" office:value="36290.550000000003" table:style-name="ce9">
            <text:p>36.290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84.95999999999998" table:style-name="ce13">
            <text:p>284,96</text:p>
          </table:table-cell>
          <table:table-cell office:value-type="float" office:value="1185.05" table:style-name="ce9">
            <text:p>1.185,05</text:p>
          </table:table-cell>
          <table:table-cell office:value-type="float" office:value="3167.06" table:style-name="ce9">
            <text:p>3.167,06</text:p>
          </table:table-cell>
          <table:table-cell table:number-columns-spanned="2" table:number-rows-spanned="1" table:style-name="ce25"/>
          <table:covered-table-cell/>
          <table:table-cell office:value-type="float" office:value="6683.53" table:style-name="ce9">
            <text:p>6.683,53</text:p>
          </table:table-cell>
          <table:table-cell office:value-type="float" office:value="23217.67" table:style-name="ce9">
            <text:p>23.217,67</text:p>
          </table:table-cell>
          <table:table-cell office:value-type="float" office:value="-3092.96" table:style-name="ce11">
            <text:p>-3.092,96</text:p>
          </table:table-cell>
          <table:table-cell office:value-type="float" office:value="-4762.62" table:style-name="ce11">
            <text:p>-4.762,62</text:p>
          </table:table-cell>
          <table:table-cell office:value-type="float" office:value="-1469.19" table:style-name="ce11">
            <text:p>-1.469,19</text:p>
          </table:table-cell>
          <table:table-cell office:value-type="float" office:value="0" table:style-name="ce12">
            <text:p>0,00</text:p>
          </table:table-cell>
          <table:table-cell office:value-type="float" office:value="-9324.77" table:style-name="ce11">
            <text:p>-9.324,77</text:p>
          </table:table-cell>
          <table:table-cell office:value-type="float" office:value="13892.9" table:style-name="ce9">
            <text:p>13.892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48.52" table:style-name="ce9">
            <text:p>1.948,52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910.08" table:style-name="ce13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609.27" table:style-name="ce9">
            <text:p>1.609,27</text:p>
          </table:table-cell>
          <table:table-cell office:value-type="float" office:value="5652.92" table:style-name="ce9">
            <text:p>5.652,92</text:p>
          </table:table-cell>
          <table:table-cell office:value-type="float" office:value="-545.58000000000004" table:style-name="ce14">
            <text:p>-545,58</text:p>
          </table:table-cell>
          <table:table-cell office:value-type="float" office:value="-148.63999999999999" table:style-name="ce14">
            <text:p>-148,64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94.22" table:style-name="ce14">
            <text:p>-694,22</text:p>
          </table:table-cell>
          <table:table-cell office:value-type="float" office:value="4958.7" table:style-name="ce9">
            <text:p>4.958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9">
            <text:p>19.363,86</text:p>
          </table:table-cell>
          <table:table-cell office:value-type="float" office:value="5582.15" table:style-name="ce9">
            <text:p>5.582,15</text:p>
          </table:table-cell>
          <table:table-cell office:value-type="float" office:value="8411.01" table:style-name="ce9">
            <text:p>8.411,01</text:p>
          </table:table-cell>
          <table:table-cell office:value-type="float" office:value="2650.77" table:style-name="ce9">
            <text:p>2.650,77</text:p>
          </table:table-cell>
          <table:table-cell office:value-type="float" office:value="11119.01" table:number-columns-spanned="2" table:number-rows-spanned="1" table:style-name="ce26">
            <text:p>11.119,01</text:p>
          </table:table-cell>
          <table:covered-table-cell/>
          <table:table-cell office:value-type="float" office:value="33357.019999999997" table:style-name="ce9">
            <text:p>33.357,02</text:p>
          </table:table-cell>
          <table:table-cell office:value-type="float" office:value="80483.820000000007" table:style-name="ce9">
            <text:p>80.483,82</text:p>
          </table:table-cell>
          <table:table-cell office:value-type="float" office:value="-1551" table:style-name="ce11">
            <text:p>-1.551,00</text:p>
          </table:table-cell>
          <table:table-cell office:value-type="float" office:value="-11948.26" table:style-name="ce11">
            <text:p>-11.948,26</text:p>
          </table:table-cell>
          <table:table-cell office:value-type="float" office:value="-1441.78" table:style-name="ce11">
            <text:p>-1.441,78</text:p>
          </table:table-cell>
          <table:table-cell office:value-type="float" office:value="0" table:style-name="ce12">
            <text:p>0,00</text:p>
          </table:table-cell>
          <table:table-cell office:value-type="float" office:value="-14941.04" table:style-name="ce11">
            <text:p>-14.941,04</text:p>
          </table:table-cell>
          <table:table-cell office:value-type="float" office:value="65542.78" table:style-name="ce9">
            <text:p>65.542,7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214.13" table:style-name="ce9">
            <text:p>11.214,13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523.82" table:style-name="ce9">
            <text:p>4.523,82</text:p>
          </table:table-cell>
          <table:table-cell table:number-columns-spanned="2" table:number-rows-spanned="1" table:style-name="ce25"/>
          <table:covered-table-cell/>
          <table:table-cell office:value-type="float" office:value="6362.9" table:style-name="ce9">
            <text:p>6.362,90</text:p>
          </table:table-cell>
          <table:table-cell office:value-type="float" office:value="23285.9" table:style-name="ce9">
            <text:p>23.285,90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4306.8" table:style-name="ce11">
            <text:p>-4.306,80</text:p>
          </table:table-cell>
          <table:table-cell office:value-type="float" office:value="-1950.88" table:style-name="ce11">
            <text:p>-1.950,88</text:p>
          </table:table-cell>
          <table:table-cell office:value-type="float" office:value="0" table:style-name="ce12">
            <text:p>0,00</text:p>
          </table:table-cell>
          <table:table-cell office:value-type="float" office:value="-9072.34" table:style-name="ce11">
            <text:p>-9.072,34</text:p>
          </table:table-cell>
          <table:table-cell office:value-type="float" office:value="14213.56" table:style-name="ce9">
            <text:p>14.213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CRETARIA <text:s/>(SAN)</text:p>
          </table:table-cell>
          <table:table-cell office:value-type="float" office:value="9115.23" table:style-name="ce9">
            <text:p>9.115,23</text:p>
          </table:table-cell>
          <table:table-cell table:number-columns-repeated="2" table:style-name="ce10"/>
          <table:table-cell office:value-type="float" office:value="2081.77" table:style-name="ce9">
            <text:p>2.081,77</text:p>
          </table:table-cell>
          <table:table-cell table:number-columns-spanned="2" table:number-rows-spanned="1" table:style-name="ce25"/>
          <table:covered-table-cell/>
          <table:table-cell office:value-type="float" office:value="4592.4399999999996" table:style-name="ce9">
            <text:p>4.592,44</text:p>
          </table:table-cell>
          <table:table-cell office:value-type="float" office:value="15789.44" table:style-name="ce9">
            <text:p>15.789,4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2716.85" table:style-name="ce11">
            <text:p>-2.716,85</text:p>
          </table:table-cell>
          <table:table-cell office:value-type="float" office:value="-877.46" table:style-name="ce14">
            <text:p>-877,46</text:p>
          </table:table-cell>
          <table:table-cell office:value-type="float" office:value="0" table:style-name="ce12">
            <text:p>0,00</text:p>
          </table:table-cell>
          <table:table-cell office:value-type="float" office:value="-5251.09" table:style-name="ce11">
            <text:p>-5.251,09</text:p>
          </table:table-cell>
          <table:table-cell office:value-type="float" office:value="10538.35" table:style-name="ce9">
            <text:p>10.538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4021.87" table:style-name="ce9">
            <text:p>4.021,87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210.3" table:style-name="ce9">
            <text:p>3.210,30</text:p>
          </table:table-cell>
          <table:table-cell office:value-type="float" office:value="1697.7" table:number-columns-spanned="2" table:number-rows-spanned="1" table:style-name="ce26">
            <text:p>1.697,70</text:p>
          </table:table-cell>
          <table:covered-table-cell/>
          <table:table-cell office:value-type="float" office:value="5382.03" table:style-name="ce9">
            <text:p>5.382,03</text:p>
          </table:table-cell>
          <table:table-cell office:value-type="float" office:value="15496.95" table:style-name="ce9">
            <text:p>15.496,95</text:p>
          </table:table-cell>
          <table:table-cell office:value-type="float" office:value="-1015.57" table:style-name="ce11">
            <text:p>-1.015,57</text:p>
          </table:table-cell>
          <table:table-cell office:value-type="float" office:value="-600.21" table:style-name="ce14">
            <text:p>-600,21</text:p>
          </table:table-cell>
          <table:table-cell office:value-type="float" office:value="-1840.21" table:style-name="ce11">
            <text:p>-1.840,21</text:p>
          </table:table-cell>
          <table:table-cell office:value-type="float" office:value="0" table:style-name="ce12">
            <text:p>0,00</text:p>
          </table:table-cell>
          <table:table-cell office:value-type="float" office:value="-3455.99" table:style-name="ce11">
            <text:p>-3.455,99</text:p>
          </table:table-cell>
          <table:table-cell office:value-type="float" office:value="12040.96" table:style-name="ce9">
            <text:p>12.040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table:style-name="ce10"/>
          <table:table-cell table:number-columns-spanned="2" table:number-rows-spanned="1" table:style-name="ce25"/>
          <table:covered-table-cell/>
          <table:table-cell office:value-type="float" office:value="592.52" table:style-name="ce12">
            <text:p>592,52</text:p>
          </table:table-cell>
          <table:table-cell office:value-type="float" office:value="1777.57" table:style-name="ce9">
            <text:p>1.777,57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777.57" table:style-name="ce9">
            <text:p>1.777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1398.39" table:style-name="ce9">
            <text:p>11.398,39</text:p>
          </table:table-cell>
          <table:table-cell office:value-type="float" office:value="1124.52" table:style-name="ce9">
            <text:p>1.124,52</text:p>
          </table:table-cell>
          <table:table-cell table:number-columns-repeated="2" table:style-name="ce10"/>
          <table:table-cell table:number-columns-spanned="2" table:number-rows-spanned="1" table:style-name="ce25"/>
          <table:covered-table-cell/>
          <table:table-cell office:value-type="float" office:value="6261.45" table:style-name="ce9">
            <text:p>6.261,45</text:p>
          </table:table-cell>
          <table:table-cell office:value-type="float" office:value="18784.36" table:style-name="ce9">
            <text:p>18.784,36</text:p>
          </table:table-cell>
          <table:table-cell office:value-type="float" office:value="-1591.8" table:style-name="ce11">
            <text:p>-1.591,80</text:p>
          </table:table-cell>
          <table:table-cell office:value-type="float" office:value="-3663.94" table:style-name="ce11">
            <text:p>-3.663,94</text:p>
          </table:table-cell>
          <table:table-cell office:value-type="float" office:value="-113.98" table:style-name="ce14">
            <text:p>-113,98</text:p>
          </table:table-cell>
          <table:table-cell office:value-type="float" office:value="0" table:style-name="ce12">
            <text:p>0,00</text:p>
          </table:table-cell>
          <table:table-cell office:value-type="float" office:value="-5369.72" table:style-name="ce11">
            <text:p>-5.369,72</text:p>
          </table:table-cell>
          <table:table-cell office:value-type="float" office:value="13414.64" table:style-name="ce9">
            <text:p>13.414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1755.25" table:style-name="ce9">
            <text:p>1.755,25</text:p>
          </table:table-cell>
          <table:table-cell table:style-name="ce10"/>
          <table:table-cell office:value-type="float" office:value="3314.64" table:style-name="ce9">
            <text:p>3.314,64</text:p>
          </table:table-cell>
          <table:table-cell table:number-columns-spanned="2" table:number-rows-spanned="1" table:style-name="ce25"/>
          <table:covered-table-cell/>
          <table:table-cell office:value-type="float" office:value="6576.82" table:style-name="ce9">
            <text:p>6.576,82</text:p>
          </table:table-cell>
          <table:table-cell office:value-type="float" office:value="23045.1" table:style-name="ce9">
            <text:p>23.045,10</text:p>
          </table:table-cell>
          <table:table-cell office:value-type="float" office:value="-3456.72" table:style-name="ce11">
            <text:p>-3.456,72</text:p>
          </table:table-cell>
          <table:table-cell office:value-type="float" office:value="-4440.8999999999996" table:style-name="ce11">
            <text:p>-4.440,90</text:p>
          </table:table-cell>
          <table:table-cell office:value-type="float" office:value="-1769.52" table:style-name="ce11">
            <text:p>-1.769,52</text:p>
          </table:table-cell>
          <table:table-cell office:value-type="float" office:value="0" table:style-name="ce12">
            <text:p>0,00</text:p>
          </table:table-cell>
          <table:table-cell office:value-type="float" office:value="-9667.14" table:style-name="ce11">
            <text:p>-9.667,14</text:p>
          </table:table-cell>
          <table:table-cell office:value-type="float" office:value="13377.96" table:style-name="ce9">
            <text:p>13.377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4066.02" table:style-name="ce9">
            <text:p>4.066,02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337.7" table:style-name="ce9">
            <text:p>4.337,70</text:p>
          </table:table-cell>
          <table:table-cell office:value-type="float" office:value="2001.97" table:number-columns-spanned="2" table:number-rows-spanned="1" table:style-name="ce26">
            <text:p>2.001,97</text:p>
          </table:table-cell>
          <table:covered-table-cell/>
          <table:table-cell office:value-type="float" office:value="6228.73" table:style-name="ce9">
            <text:p>6.228,73</text:p>
          </table:table-cell>
          <table:table-cell office:value-type="float" office:value="18574.310000000001" table:style-name="ce9">
            <text:p>18.574,31</text:p>
          </table:table-cell>
          <table:table-cell office:value-type="float" office:value="-894.52" table:style-name="ce14">
            <text:p>-894,52</text:p>
          </table:table-cell>
          <table:table-cell office:value-type="float" office:value="-901.44" table:style-name="ce14">
            <text:p>-901,44</text:p>
          </table:table-cell>
          <table:table-cell office:value-type="float" office:value="-2267.75" table:style-name="ce11">
            <text:p>-2.267,75</text:p>
          </table:table-cell>
          <table:table-cell office:value-type="float" office:value="0" table:style-name="ce12">
            <text:p>0,00</text:p>
          </table:table-cell>
          <table:table-cell office:value-type="float" office:value="-4063.71" table:style-name="ce11">
            <text:p>-4.063,71</text:p>
          </table:table-cell>
          <table:table-cell office:value-type="float" office:value="14510.6" table:style-name="ce9">
            <text:p>14.510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1320.48" table:style-name="ce9">
            <text:p>1.320,48</text:p>
          </table:table-cell>
          <table:table-cell office:value-type="float" office:value="1379.07" table:style-name="ce9">
            <text:p>1.379,07</text:p>
          </table:table-cell>
          <table:table-cell office:value-type="float" office:value="8078.63" table:style-name="ce9">
            <text:p>8.078,63</text:p>
          </table:table-cell>
          <table:table-cell office:value-type="float" office:value="4818.05" table:number-columns-spanned="2" table:number-rows-spanned="1" table:style-name="ce26">
            <text:p>4.818,05</text:p>
          </table:table-cell>
          <table:covered-table-cell/>
          <table:table-cell office:value-type="float" office:value="14454.14" table:style-name="ce9">
            <text:p>14.454,14</text:p>
          </table:table-cell>
          <table:table-cell office:value-type="float" office:value="41804.959999999999" table:style-name="ce9">
            <text:p>41.804,96</text:p>
          </table:table-cell>
          <table:table-cell office:value-type="float" office:value="-3430.8" table:style-name="ce11">
            <text:p>-3.430,80</text:p>
          </table:table-cell>
          <table:table-cell office:value-type="float" office:value="-5127.78" table:style-name="ce11">
            <text:p>-5.127,78</text:p>
          </table:table-cell>
          <table:table-cell office:value-type="float" office:value="-3853.54" table:style-name="ce11">
            <text:p>-3.853,54</text:p>
          </table:table-cell>
          <table:table-cell office:value-type="float" office:value="0" table:style-name="ce12">
            <text:p>0,00</text:p>
          </table:table-cell>
          <table:table-cell office:value-type="float" office:value="-12412.12" table:style-name="ce11">
            <text:p>-12.412,12</text:p>
          </table:table-cell>
          <table:table-cell office:value-type="float" office:value="29392.84" table:style-name="ce9">
            <text:p>29.392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9">
            <text:p>8.950,83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541.69" table:style-name="ce9">
            <text:p>1.541,69</text:p>
          </table:table-cell>
          <table:table-cell table:number-columns-spanned="2" table:number-rows-spanned="1" table:style-name="ce25"/>
          <table:covered-table-cell/>
          <table:table-cell office:value-type="float" office:value="4975.8100000000004" table:style-name="ce9">
            <text:p>4.975,81</text:p>
          </table:table-cell>
          <table:table-cell office:value-type="float" office:value="17408.22" table:style-name="ce9">
            <text:p>17.408,2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3617.74" table:style-name="ce11">
            <text:p>-3.617,74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5274.52" table:style-name="ce11">
            <text:p>-5.274,52</text:p>
          </table:table-cell>
          <table:table-cell office:value-type="float" office:value="12133.7" table:style-name="ce9">
            <text:p>12.133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10"/>
          <table:table-cell office:value-type="float" office:value="1379.07" table:style-name="ce9">
            <text:p>1.379,07</text:p>
          </table:table-cell>
          <table:table-cell office:value-type="float" office:value="2458.4699999999998" table:style-name="ce9">
            <text:p>2.458,47</text:p>
          </table:table-cell>
          <table:table-cell office:value-type="float" office:value="459.69" table:number-columns-spanned="2" table:number-rows-spanned="1" table:style-name="ce27">
            <text:p>459,69</text:p>
          </table:table-cell>
          <table:covered-table-cell/>
          <table:table-cell office:value-type="float" office:value="1379.07" table:style-name="ce9">
            <text:p>1.379,07</text:p>
          </table:table-cell>
          <table:table-cell office:value-type="float" office:value="5676.3" table:style-name="ce9">
            <text:p>5.676,30</text:p>
          </table:table-cell>
          <table:table-cell office:value-type="float" office:value="-246.33" table:style-name="ce14">
            <text:p>-246,33</text:p>
          </table:table-cell>
          <table:table-cell table:style-name="ce10"/>
          <table:table-cell office:value-type="float" office:value="-1111.8699999999999" table:style-name="ce11">
            <text:p>-1.111,87</text:p>
          </table:table-cell>
          <table:table-cell office:value-type="float" office:value="0" table:style-name="ce12">
            <text:p>0,00</text:p>
          </table:table-cell>
          <table:table-cell office:value-type="float" office:value="-1358.2" table:style-name="ce11">
            <text:p>-1.358,20</text:p>
          </table:table-cell>
          <table:table-cell office:value-type="float" office:value="4318.1000000000004" table:style-name="ce9">
            <text:p>4.318,10</text:p>
          </table:table-cell>
          <table:table-cell office:value-type="float" office:value="1212" table:style-name="ce9">
            <text:p>1.212,00</text:p>
          </table:table-cell>
          <table:table-cell table:style-name="ce10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9966.8700000000008" table:style-name="ce9">
            <text:p>9.966,87</text:p>
          </table:table-cell>
          <table:table-cell table:number-columns-repeated="2" table:style-name="ce10"/>
          <table:table-cell office:value-type="float" office:value="5877.21" table:style-name="ce9">
            <text:p>5.877,21</text:p>
          </table:table-cell>
          <table:table-cell office:value-type="float" office:value="3580.1" table:number-columns-spanned="2" table:number-rows-spanned="1" table:style-name="ce26">
            <text:p>3.580,10</text:p>
          </table:table-cell>
          <table:covered-table-cell/>
          <table:table-cell office:value-type="float" office:value="5432.62" table:style-name="ce9">
            <text:p>5.432,62</text:p>
          </table:table-cell>
          <table:table-cell office:value-type="float" office:value="24856.799999999999" table:style-name="ce9">
            <text:p>24.856,8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3866.84" table:style-name="ce11">
            <text:p>-3.866,84</text:p>
          </table:table-cell>
          <table:table-cell office:value-type="float" office:value="-840.94" table:style-name="ce14">
            <text:p>-840,94</text:p>
          </table:table-cell>
          <table:table-cell office:value-type="float" office:value="0" table:style-name="ce12">
            <text:p>0,00</text:p>
          </table:table-cell>
          <table:table-cell office:value-type="float" office:value="-6364.56" table:style-name="ce11">
            <text:p>-6.364,56</text:p>
          </table:table-cell>
          <table:table-cell office:value-type="float" office:value="18492.240000000002" table:style-name="ce9">
            <text:p>18.492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422.83" table:style-name="ce9">
            <text:p>2.422,83</text:p>
          </table:table-cell>
          <table:table-cell table:style-name="ce10"/>
          <table:table-cell office:value-type="float" office:value="3101" table:style-name="ce9">
            <text:p>3.101,00</text:p>
          </table:table-cell>
          <table:table-cell table:number-columns-spanned="2" table:number-rows-spanned="1" table:style-name="ce25"/>
          <table:covered-table-cell/>
          <table:table-cell office:value-type="float" office:value="6910.61" table:style-name="ce9">
            <text:p>6.910,61</text:p>
          </table:table-cell>
          <table:table-cell office:value-type="float" office:value="23832.83" table:style-name="ce9">
            <text:p>23.832,83</text:p>
          </table:table-cell>
          <table:table-cell office:value-type="float" office:value="-2020.24" table:style-name="ce11">
            <text:p>-2.020,24</text:p>
          </table:table-cell>
          <table:table-cell table:style-name="ce10"/>
          <table:table-cell office:value-type="float" office:value="-2033.35" table:style-name="ce11">
            <text:p>-2.033,35</text:p>
          </table:table-cell>
          <table:table-cell office:value-type="float" office:value="0" table:style-name="ce12">
            <text:p>0,00</text:p>
          </table:table-cell>
          <table:table-cell office:value-type="float" office:value="-4053.59" table:style-name="ce11">
            <text:p>-4.053,59</text:p>
          </table:table-cell>
          <table:table-cell office:value-type="float" office:value="19779.240000000002" table:style-name="ce9">
            <text:p>19.779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1UNP)</text:p>
          </table:table-cell>
          <table:table-cell office:value-type="float" office:value="20969.95" table:style-name="ce9">
            <text:p>20.969,95</text:p>
          </table:table-cell>
          <table:table-cell table:number-columns-repeated="2" table:style-name="ce10"/>
          <table:table-cell office:value-type="float" office:value="4821.84" table:style-name="ce9">
            <text:p>4.821,84</text:p>
          </table:table-cell>
          <table:table-cell table:number-columns-spanned="2" table:number-rows-spanned="1" table:style-name="ce25"/>
          <table:covered-table-cell/>
          <table:table-cell office:value-type="float" office:value="10790.36" table:style-name="ce9">
            <text:p>10.790,36</text:p>
          </table:table-cell>
          <table:table-cell office:value-type="float" office:value="36582.15" table:style-name="ce9">
            <text:p>36.582,15</text:p>
          </table:table-cell>
          <table:table-cell office:value-type="float" office:value="-5963.38" table:style-name="ce11">
            <text:p>-5.963,38</text:p>
          </table:table-cell>
          <table:table-cell office:value-type="float" office:value="-8050.54" table:style-name="ce11">
            <text:p>-8.050,54</text:p>
          </table:table-cell>
          <table:table-cell office:value-type="float" office:value="-973.88" table:style-name="ce14">
            <text:p>-973,88</text:p>
          </table:table-cell>
          <table:table-cell office:value-type="float" office:value="0" table:style-name="ce12">
            <text:p>0,00</text:p>
          </table:table-cell>
          <table:table-cell office:value-type="float" office:value="-14987.8" table:style-name="ce11">
            <text:p>-14.987,80</text:p>
          </table:table-cell>
          <table:table-cell office:value-type="float" office:value="21594.35" table:style-name="ce9">
            <text:p>21.594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0912.38" table:style-name="ce9">
            <text:p>10.912,38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886.57" table:style-name="ce9">
            <text:p>1.886,57</text:p>
          </table:table-cell>
          <table:table-cell table:number-columns-spanned="2" table:number-rows-spanned="1" table:style-name="ce25"/>
          <table:covered-table-cell/>
          <table:table-cell office:value-type="float" office:value="6222.59" table:style-name="ce9">
            <text:p>6.222,59</text:p>
          </table:table-cell>
          <table:table-cell office:value-type="float" office:value="20206.59" table:style-name="ce9">
            <text:p>20.206,59</text:p>
          </table:table-cell>
          <table:table-cell office:value-type="float" office:value="-2679.19" table:style-name="ce11">
            <text:p>-2.679,19</text:p>
          </table:table-cell>
          <table:table-cell office:value-type="float" office:value="-4084.04" table:style-name="ce11">
            <text:p>-4.084,04</text:p>
          </table:table-cell>
          <table:table-cell office:value-type="float" office:value="-546.77" table:style-name="ce14">
            <text:p>-546,77</text:p>
          </table:table-cell>
          <table:table-cell office:value-type="float" office:value="0" table:style-name="ce12">
            <text:p>0,00</text:p>
          </table:table-cell>
          <table:table-cell office:value-type="float" office:value="-7310" table:style-name="ce11">
            <text:p>-7.310,00</text:p>
          </table:table-cell>
          <table:table-cell office:value-type="float" office:value="12896.59" table:style-name="ce9">
            <text:p>12.896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998.75" table:style-name="ce9">
            <text:p>2.998,75</text:p>
          </table:table-cell>
          <table:table-cell table:number-columns-spanned="2" table:number-rows-spanned="1" table:style-name="ce25"/>
          <table:covered-table-cell/>
          <table:table-cell office:value-type="float" office:value="10798.12" table:style-name="ce9">
            <text:p>10.798,12</text:p>
          </table:table-cell>
          <table:table-cell office:value-type="float" office:value="35393.11" table:style-name="ce9">
            <text:p>35.393,11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632.1" table:style-name="ce11">
            <text:p>-8.632,10</text:p>
          </table:table-cell>
          <table:table-cell office:value-type="float" office:value="-1659.55" table:style-name="ce11">
            <text:p>-1.659,55</text:p>
          </table:table-cell>
          <table:table-cell office:value-type="float" office:value="0" table:style-name="ce12">
            <text:p>0,00</text:p>
          </table:table-cell>
          <table:table-cell office:value-type="float" office:value="-15772.03" table:style-name="ce11">
            <text:p>-15.772,03</text:p>
          </table:table-cell>
          <table:table-cell office:value-type="float" office:value="19621.080000000002" table:style-name="ce9">
            <text:p>19.621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951.81" table:style-name="ce9">
            <text:p>6.951,81</text:p>
          </table:table-cell>
          <table:table-cell table:number-columns-repeated="2" table:style-name="ce10"/>
          <table:table-cell office:value-type="float" office:value="708.51" table:style-name="ce13">
            <text:p>708,51</text:p>
          </table:table-cell>
          <table:table-cell table:number-columns-spanned="2" table:number-rows-spanned="1" table:style-name="ce25"/>
          <table:covered-table-cell/>
          <table:table-cell office:value-type="float" office:value="4634.55" table:style-name="ce9">
            <text:p>4.634,55</text:p>
          </table:table-cell>
          <table:table-cell office:value-type="float" office:value="12294.87" table:style-name="ce9">
            <text:p>12.294,87</text:p>
          </table:table-cell>
          <table:table-cell office:value-type="float" office:value="-1023.72" table:style-name="ce11">
            <text:p>-1.023,72</text:p>
          </table:table-cell>
          <table:table-cell office:value-type="float" office:value="-1803.26" table:style-name="ce11">
            <text:p>-1.803,26</text:p>
          </table:table-cell>
          <table:table-cell office:value-type="float" office:value="-2449" table:style-name="ce11">
            <text:p>-2.449,00</text:p>
          </table:table-cell>
          <table:table-cell office:value-type="float" office:value="0" table:style-name="ce12">
            <text:p>0,00</text:p>
          </table:table-cell>
          <table:table-cell office:value-type="float" office:value="-5275.98" table:style-name="ce11">
            <text:p>-5.275,98</text:p>
          </table:table-cell>
          <table:table-cell office:value-type="float" office:value="7018.89" table:style-name="ce9">
            <text:p>7.018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861.55" table:style-name="ce9">
            <text:p>10.861,55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336.82" table:style-name="ce9">
            <text:p>3.336,82</text:p>
          </table:table-cell>
          <table:table-cell table:number-columns-spanned="2" table:number-rows-spanned="1" table:style-name="ce25"/>
          <table:covered-table-cell/>
          <table:table-cell office:value-type="float" office:value="6651.41" table:style-name="ce9">
            <text:p>6.651,41</text:p>
          </table:table-cell>
          <table:table-cell office:value-type="float" office:value="23082.16" table:style-name="ce9">
            <text:p>23.082,16</text:p>
          </table:table-cell>
          <table:table-cell office:value-type="float" office:value="-2736.2" table:style-name="ce11">
            <text:p>-2.736,20</text:p>
          </table:table-cell>
          <table:table-cell office:value-type="float" office:value="-4577.49" table:style-name="ce11">
            <text:p>-4.577,49</text:p>
          </table:table-cell>
          <table:table-cell office:value-type="float" office:value="-1265.21" table:style-name="ce11">
            <text:p>-1.265,21</text:p>
          </table:table-cell>
          <table:table-cell office:value-type="float" office:value="0" table:style-name="ce12">
            <text:p>0,00</text:p>
          </table:table-cell>
          <table:table-cell office:value-type="float" office:value="-8578.9" table:style-name="ce11">
            <text:p>-8.578,90</text:p>
          </table:table-cell>
          <table:table-cell office:value-type="float" office:value="14503.26" table:style-name="ce9">
            <text:p>14.503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10"/>
          <table:table-cell office:value-type="float" office:value="2539.6799999999998" table:style-name="ce9">
            <text:p>2.539,68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2539.6799999999998" table:style-name="ce9">
            <text:p>2.539,68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539.6799999999998" table:style-name="ce9">
            <text:p>2.539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59.95" table:style-name="ce9">
            <text:p>7.059,95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514.6799999999998" table:style-name="ce9">
            <text:p>2.514,68</text:p>
          </table:table-cell>
          <table:table-cell table:number-columns-spanned="2" table:number-rows-spanned="1" table:style-name="ce25"/>
          <table:covered-table-cell/>
          <table:table-cell office:value-type="float" office:value="4115.46" table:style-name="ce9">
            <text:p>4.115,46</text:p>
          </table:table-cell>
          <table:table-cell office:value-type="float" office:value="14875.14" table:style-name="ce9">
            <text:p>14.875,14</text:p>
          </table:table-cell>
          <table:table-cell office:value-type="float" office:value="-1621.58" table:style-name="ce11">
            <text:p>-1.621,58</text:p>
          </table:table-cell>
          <table:table-cell office:value-type="float" office:value="-2346.23" table:style-name="ce11">
            <text:p>-2.346,23</text:p>
          </table:table-cell>
          <table:table-cell office:value-type="float" office:value="-3408.45" table:style-name="ce11">
            <text:p>-3.408,45</text:p>
          </table:table-cell>
          <table:table-cell office:value-type="float" office:value="0" table:style-name="ce12">
            <text:p>0,00</text:p>
          </table:table-cell>
          <table:table-cell office:value-type="float" office:value="-7376.26" table:style-name="ce11">
            <text:p>-7.376,26</text:p>
          </table:table-cell>
          <table:table-cell office:value-type="float" office:value="7498.88" table:style-name="ce9">
            <text:p>7.498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3713.38" table:style-name="ce9">
            <text:p>3.713,38</text:p>
          </table:table-cell>
          <table:table-cell office:value-type="float" office:value="6737.7" table:number-columns-spanned="2" table:number-rows-spanned="1" table:style-name="ce26">
            <text:p>6.737,70</text:p>
          </table:table-cell>
          <table:covered-table-cell/>
          <table:table-cell office:value-type="float" office:value="20189.34" table:style-name="ce9">
            <text:p>20.189,34</text:p>
          </table:table-cell>
          <table:table-cell office:value-type="float" office:value="50853.51" table:style-name="ce9">
            <text:p>50.853,5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749.9699999999993" table:style-name="ce11">
            <text:p>-9.749,97</text:p>
          </table:table-cell>
          <table:table-cell office:value-type="float" office:value="-796.38" table:style-name="ce14">
            <text:p>-796,38</text:p>
          </table:table-cell>
          <table:table-cell office:value-type="float" office:value="0" table:style-name="ce12">
            <text:p>0,00</text:p>
          </table:table-cell>
          <table:table-cell office:value-type="float" office:value="-12203.13" table:style-name="ce11">
            <text:p>-12.203,13</text:p>
          </table:table-cell>
          <table:table-cell office:value-type="float" office:value="38650.379999999997" table:style-name="ce9">
            <text:p>38.650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9">
            <text:p>13.060,66</text:p>
          </table:table-cell>
          <table:table-cell office:value-type="float" office:value="1885.96" table:style-name="ce9">
            <text:p>1.885,96</text:p>
          </table:table-cell>
          <table:table-cell table:style-name="ce10"/>
          <table:table-cell office:value-type="float" office:value="4193.07" table:style-name="ce9">
            <text:p>4.193,07</text:p>
          </table:table-cell>
          <table:table-cell office:value-type="float" office:value="8378.6" table:number-columns-spanned="2" table:number-rows-spanned="1" table:style-name="ce26">
            <text:p>8.378,60</text:p>
          </table:table-cell>
          <table:covered-table-cell/>
          <table:table-cell office:value-type="float" office:value="14082.08" table:style-name="ce9">
            <text:p>14.082,08</text:p>
          </table:table-cell>
          <table:table-cell office:value-type="float" office:value="41600.370000000003" table:style-name="ce9">
            <text:p>41.600,3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359.93" table:style-name="ce11">
            <text:p>-6.359,93</text:p>
          </table:table-cell>
          <table:table-cell office:value-type="float" office:value="-2797.34" table:style-name="ce11">
            <text:p>-2.797,34</text:p>
          </table:table-cell>
          <table:table-cell office:value-type="float" office:value="0" table:style-name="ce12">
            <text:p>0,00</text:p>
          </table:table-cell>
          <table:table-cell office:value-type="float" office:value="-10814.05" table:style-name="ce11">
            <text:p>-10.814,05</text:p>
          </table:table-cell>
          <table:table-cell office:value-type="float" office:value="30786.32" table:style-name="ce9">
            <text:p>30.786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9">
            <text:p>19.519,71</text:p>
          </table:table-cell>
          <table:table-cell office:value-type="float" office:value="5802.33" table:style-name="ce9">
            <text:p>5.802,33</text:p>
          </table:table-cell>
          <table:table-cell table:style-name="ce10"/>
          <table:table-cell office:value-type="float" office:value="1948.06" table:style-name="ce9">
            <text:p>1.948,06</text:p>
          </table:table-cell>
          <table:table-cell table:number-columns-spanned="2" table:number-rows-spanned="1" table:style-name="ce25"/>
          <table:covered-table-cell/>
          <table:table-cell office:value-type="float" office:value="9819.81" table:style-name="ce9">
            <text:p>9.819,81</text:p>
          </table:table-cell>
          <table:table-cell office:value-type="float" office:value="37089.910000000003" table:style-name="ce9">
            <text:p>37.089,91</text:p>
          </table:table-cell>
          <table:table-cell office:value-type="float" office:value="-1561.15" table:style-name="ce11">
            <text:p>-1.561,15</text:p>
          </table:table-cell>
          <table:table-cell office:value-type="float" office:value="-8605.7199999999993" table:style-name="ce11">
            <text:p>-8.605,72</text:p>
          </table:table-cell>
          <table:table-cell office:value-type="float" office:value="-2872.54" table:style-name="ce11">
            <text:p>-2.872,54</text:p>
          </table:table-cell>
          <table:table-cell office:value-type="float" office:value="0" table:style-name="ce12">
            <text:p>0,00</text:p>
          </table:table-cell>
          <table:table-cell office:value-type="float" office:value="-13039.41" table:style-name="ce11">
            <text:p>-13.039,41</text:p>
          </table:table-cell>
          <table:table-cell office:value-type="float" office:value="24050.5" table:style-name="ce9">
            <text:p>24.050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3983.92" table:style-name="ce9">
            <text:p>3.983,92</text:p>
          </table:table-cell>
          <table:table-cell table:number-columns-repeated="2" table:style-name="ce10"/>
          <table:table-cell office:value-type="float" office:value="286.42" table:style-name="ce13">
            <text:p>286,42</text:p>
          </table:table-cell>
          <table:table-cell table:number-columns-spanned="2" table:number-rows-spanned="1" table:style-name="ce25"/>
          <table:covered-table-cell/>
          <table:table-cell office:value-type="float" office:value="1991.96" table:style-name="ce9">
            <text:p>1.991,96</text:p>
          </table:table-cell>
          <table:table-cell office:value-type="float" office:value="6262.3" table:style-name="ce9">
            <text:p>6.262,30</text:p>
          </table:table-cell>
          <table:table-cell office:value-type="float" office:value="-127.7" table:style-name="ce14">
            <text:p>-127,70</text:p>
          </table:table-cell>
          <table:table-cell office:value-type="float" office:value="-491.78" table:style-name="ce14">
            <text:p>-491,78</text:p>
          </table:table-cell>
          <table:table-cell office:value-type="float" office:value="-291.33" table:style-name="ce14">
            <text:p>-291,33</text:p>
          </table:table-cell>
          <table:table-cell office:value-type="float" office:value="0" table:style-name="ce12">
            <text:p>0,00</text:p>
          </table:table-cell>
          <table:table-cell office:value-type="float" office:value="-910.81" table:style-name="ce14">
            <text:p>-910,81</text:p>
          </table:table-cell>
          <table:table-cell office:value-type="float" office:value="5351.49" table:style-name="ce9">
            <text:p>5.351,4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UILHERME RIBEIRO MOREIRA</text:p>
          </table:table-cell>
          <table:table-cell office:value-type="string" table:style-name="ce8">
            <text:p>ANALISTA JUDICIÁRIO - NÍVEL SUPERIOR A1</text:p>
          </table:table-cell>
          <table:table-cell table:style-name="ce10"/>
          <table:table-cell office:value-type="float" office:value="15750.76" table:style-name="ce9">
            <text:p>15.750,76</text:p>
          </table:table-cell>
          <table:table-cell table:number-columns-repeated="2" table:style-name="ce10"/>
          <table:table-cell office:value-type="float" office:value="2455.85" table:style-name="ce9">
            <text:p>2.455,85</text:p>
          </table:table-cell>
          <table:table-cell table:number-columns-spanned="2" table:number-rows-spanned="1" table:style-name="ce25"/>
          <table:covered-table-cell/>
          <table:table-cell office:value-type="float" office:value="1070.3800000000001" table:style-name="ce9">
            <text:p>1.070,38</text:p>
          </table:table-cell>
          <table:table-cell office:value-type="float" office:value="19276.990000000002" table:style-name="ce9">
            <text:p>19.276,99</text:p>
          </table:table-cell>
          <table:table-cell office:value-type="float" office:value="-1166.42" table:style-name="ce11">
            <text:p>-1.166,42</text:p>
          </table:table-cell>
          <table:table-cell office:value-type="float" office:value="-3163.41" table:style-name="ce11">
            <text:p>-3.163,41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329.83" table:style-name="ce11">
            <text:p>-4.329,83</text:p>
          </table:table-cell>
          <table:table-cell office:value-type="float" office:value="14947.16" table:style-name="ce9">
            <text:p>14.947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778.85" table:style-name="ce9">
            <text:p>10.778,8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651.57" table:style-name="ce9">
            <text:p>2.651,57</text:p>
          </table:table-cell>
          <table:table-cell office:value-type="float" office:value="9963.0400000000009" table:number-columns-spanned="2" table:number-rows-spanned="1" table:style-name="ce26">
            <text:p>9.963,04</text:p>
          </table:table-cell>
          <table:covered-table-cell/>
          <table:table-cell office:value-type="float" office:value="12896.83" table:style-name="ce9">
            <text:p>12.896,83</text:p>
          </table:table-cell>
          <table:table-cell office:value-type="float" office:value="38230.18" table:style-name="ce9">
            <text:p>38.230,18</text:p>
          </table:table-cell>
          <table:table-cell office:value-type="float" office:value="-2689.56" table:style-name="ce11">
            <text:p>-2.689,56</text:p>
          </table:table-cell>
          <table:table-cell office:value-type="float" office:value="-6114.82" table:style-name="ce11">
            <text:p>-6.114,82</text:p>
          </table:table-cell>
          <table:table-cell office:value-type="float" office:value="-2445.85" table:style-name="ce11">
            <text:p>-2.445,85</text:p>
          </table:table-cell>
          <table:table-cell office:value-type="float" office:value="0" table:style-name="ce12">
            <text:p>0,00</text:p>
          </table:table-cell>
          <table:table-cell office:value-type="float" office:value="-11250.23" table:style-name="ce11">
            <text:p>-11.250,23</text:p>
          </table:table-cell>
          <table:table-cell office:value-type="float" office:value="26979.95" table:style-name="ce9">
            <text:p>26.979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9">
            <text:p>10.778,8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718.37" table:style-name="ce9">
            <text:p>3.718,37</text:p>
          </table:table-cell>
          <table:table-cell office:value-type="float" office:value="4239.58" table:number-columns-spanned="2" table:number-rows-spanned="1" table:style-name="ce26">
            <text:p>4.239,58</text:p>
          </table:table-cell>
          <table:covered-table-cell/>
          <table:table-cell office:value-type="float" office:value="12875.73" table:style-name="ce9">
            <text:p>12.875,73</text:p>
          </table:table-cell>
          <table:table-cell office:value-type="float" office:value="33552.42" table:style-name="ce9">
            <text:p>33.552,42</text:p>
          </table:table-cell>
          <table:table-cell office:value-type="float" office:value="-2689.56" table:style-name="ce11">
            <text:p>-2.689,56</text:p>
          </table:table-cell>
          <table:table-cell office:value-type="float" office:value="-4399.96" table:style-name="ce11">
            <text:p>-4.399,96</text:p>
          </table:table-cell>
          <table:table-cell office:value-type="float" office:value="-1659.55" table:style-name="ce11">
            <text:p>-1.659,55</text:p>
          </table:table-cell>
          <table:table-cell office:value-type="float" office:value="0" table:style-name="ce12">
            <text:p>0,00</text:p>
          </table:table-cell>
          <table:table-cell office:value-type="float" office:value="-8749.07" table:style-name="ce11">
            <text:p>-8.749,07</text:p>
          </table:table-cell>
          <table:table-cell office:value-type="float" office:value="24803.35" table:style-name="ce9">
            <text:p>24.803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1116.3900000000001" table:style-name="ce9">
            <text:p>1.116,39</text:p>
          </table:table-cell>
          <table:table-cell office:value-type="float" office:value="395.02" table:number-columns-spanned="2" table:number-rows-spanned="1" table:style-name="ce27">
            <text:p>395,02</text:p>
          </table:table-cell>
          <table:covered-table-cell/>
          <table:table-cell office:value-type="float" office:value="1247.95" table:style-name="ce9">
            <text:p>1.247,95</text:p>
          </table:table-cell>
          <table:table-cell office:value-type="float" office:value="3944.41" table:style-name="ce9">
            <text:p>3.944,41</text:p>
          </table:table-cell>
          <table:table-cell table:number-columns-repeated="2" table:style-name="ce10"/>
          <table:table-cell office:value-type="float" office:value="-723.48" table:style-name="ce14">
            <text:p>-723,48</text:p>
          </table:table-cell>
          <table:table-cell office:value-type="float" office:value="0" table:style-name="ce12">
            <text:p>0,00</text:p>
          </table:table-cell>
          <table:table-cell office:value-type="float" office:value="-723.48" table:style-name="ce14">
            <text:p>-723,48</text:p>
          </table:table-cell>
          <table:table-cell office:value-type="float" office:value="3220.93" table:style-name="ce9">
            <text:p>3.220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9">
            <text:p>11.635,86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1873.47" table:style-name="ce9">
            <text:p>1.873,47</text:p>
          </table:table-cell>
          <table:table-cell office:value-type="float" office:value="2265.5" table:number-columns-spanned="2" table:number-rows-spanned="1" table:style-name="ce26">
            <text:p>2.265,50</text:p>
          </table:table-cell>
          <table:covered-table-cell/>
          <table:table-cell office:value-type="float" office:value="6934.12" table:style-name="ce9">
            <text:p>6.934,12</text:p>
          </table:table-cell>
          <table:table-cell office:value-type="float" office:value="24941.33" table:style-name="ce9">
            <text:p>24.941,33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5693.45" table:style-name="ce11">
            <text:p>-5.693,45</text:p>
          </table:table-cell>
          <table:table-cell office:value-type="float" office:value="-2962.89" table:style-name="ce11">
            <text:p>-2.962,89</text:p>
          </table:table-cell>
          <table:table-cell office:value-type="float" office:value="0" table:style-name="ce12">
            <text:p>0,00</text:p>
          </table:table-cell>
          <table:table-cell office:value-type="float" office:value="-11632.24" table:style-name="ce11">
            <text:p>-11.632,24</text:p>
          </table:table-cell>
          <table:table-cell office:value-type="float" office:value="13309.09" table:style-name="ce9">
            <text:p>13.309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7992.6" table:style-name="ce9">
            <text:p>7.992,60</text:p>
          </table:table-cell>
          <table:table-cell table:style-name="ce10"/>
          <table:table-cell office:value-type="float" office:value="2404.56" table:style-name="ce9">
            <text:p>2.404,56</text:p>
          </table:table-cell>
          <table:table-cell table:number-columns-spanned="2" table:number-rows-spanned="1" table:style-name="ce25"/>
          <table:covered-table-cell/>
          <table:table-cell office:value-type="float" office:value="13639.27" table:style-name="ce9">
            <text:p>13.639,27</text:p>
          </table:table-cell>
          <table:table-cell office:value-type="float" office:value="43322.37" table:style-name="ce9">
            <text:p>43.322,37</text:p>
          </table:table-cell>
          <table:table-cell office:value-type="float" office:value="-6611.4" table:style-name="ce11">
            <text:p>-6.611,40</text:p>
          </table:table-cell>
          <table:table-cell office:value-type="float" office:value="-11446.34" table:style-name="ce11">
            <text:p>-11.446,34</text:p>
          </table:table-cell>
          <table:table-cell office:value-type="float" office:value="-2665.34" table:style-name="ce11">
            <text:p>-2.665,34</text:p>
          </table:table-cell>
          <table:table-cell office:value-type="float" office:value="0" table:style-name="ce12">
            <text:p>0,00</text:p>
          </table:table-cell>
          <table:table-cell office:value-type="float" office:value="-20723.080000000002" table:style-name="ce11">
            <text:p>-20.723,08</text:p>
          </table:table-cell>
          <table:table-cell office:value-type="float" office:value="22599.29" table:style-name="ce9">
            <text:p>22.599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7230.72" table:style-name="ce9">
            <text:p>7.230,72</text:p>
          </table:table-cell>
          <table:table-cell table:number-columns-repeated="2" table:style-name="ce10"/>
          <table:table-cell office:value-type="float" office:value="1190.18" table:style-name="ce9">
            <text:p>1.190,18</text:p>
          </table:table-cell>
          <table:table-cell table:number-columns-spanned="2" table:number-rows-spanned="1" table:style-name="ce25"/>
          <table:covered-table-cell/>
          <table:table-cell office:value-type="float" office:value="3615.36" table:style-name="ce9">
            <text:p>3.615,36</text:p>
          </table:table-cell>
          <table:table-cell office:value-type="float" office:value="12036.26" table:style-name="ce9">
            <text:p>12.036,26</text:p>
          </table:table-cell>
          <table:table-cell office:value-type="float" office:value="-1115.76" table:style-name="ce11">
            <text:p>-1.115,76</text:p>
          </table:table-cell>
          <table:table-cell office:value-type="float" office:value="-1931.34" table:style-name="ce11">
            <text:p>-1.931,34</text:p>
          </table:table-cell>
          <table:table-cell office:value-type="float" office:value="-2864.11" table:style-name="ce11">
            <text:p>-2.864,11</text:p>
          </table:table-cell>
          <table:table-cell office:value-type="float" office:value="0" table:style-name="ce12">
            <text:p>0,00</text:p>
          </table:table-cell>
          <table:table-cell office:value-type="float" office:value="-5911.21" table:style-name="ce11">
            <text:p>-5.911,21</text:p>
          </table:table-cell>
          <table:table-cell office:value-type="float" office:value="6125.05" table:style-name="ce9">
            <text:p>6.125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635.86" table:style-name="ce9">
            <text:p>11.635,86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993.82" table:style-name="ce9">
            <text:p>2.993,82</text:p>
          </table:table-cell>
          <table:table-cell office:value-type="float" office:value="4622.75" table:number-columns-spanned="2" table:number-rows-spanned="1" table:style-name="ce26">
            <text:p>4.622,75</text:p>
          </table:table-cell>
          <table:covered-table-cell/>
          <table:table-cell office:value-type="float" office:value="13410.37" table:style-name="ce9">
            <text:p>13.410,37</text:p>
          </table:table-cell>
          <table:table-cell office:value-type="float" office:value="34895.18" table:style-name="ce9">
            <text:p>34.895,1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330.67" table:style-name="ce11">
            <text:p>-5.330,67</text:p>
          </table:table-cell>
          <table:table-cell office:value-type="float" office:value="-3319.9" table:style-name="ce11">
            <text:p>-3.319,90</text:p>
          </table:table-cell>
          <table:table-cell office:value-type="float" office:value="0" table:style-name="ce12">
            <text:p>0,00</text:p>
          </table:table-cell>
          <table:table-cell office:value-type="float" office:value="-10307.35" table:style-name="ce11">
            <text:p>-10.307,35</text:p>
          </table:table-cell>
          <table:table-cell office:value-type="float" office:value="24587.83" table:style-name="ce9">
            <text:p>24.587,8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571.650000000001" table:style-name="ce9">
            <text:p>19.571,65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3210.3" table:style-name="ce9">
            <text:p>3.210,30</text:p>
          </table:table-cell>
          <table:table-cell office:value-type="float" office:value="21879" table:number-columns-spanned="2" table:number-rows-spanned="1" table:style-name="ce26">
            <text:p>21.879,00</text:p>
          </table:table-cell>
          <table:covered-table-cell/>
          <table:table-cell office:value-type="float" office:value="26178.89" table:style-name="ce9">
            <text:p>26.178,89</text:p>
          </table:table-cell>
          <table:table-cell office:value-type="float" office:value="79250.850000000006" table:style-name="ce9">
            <text:p>79.250,8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863.71" table:style-name="ce11">
            <text:p>-16.863,71</text:p>
          </table:table-cell>
          <table:table-cell office:value-type="float" office:value="-6605.62" table:style-name="ce11">
            <text:p>-6.605,62</text:p>
          </table:table-cell>
          <table:table-cell office:value-type="float" office:value="0" table:style-name="ce12">
            <text:p>0,00</text:p>
          </table:table-cell>
          <table:table-cell office:value-type="float" office:value="-25126.11" table:style-name="ce11">
            <text:p>-25.126,11</text:p>
          </table:table-cell>
          <table:table-cell office:value-type="float" office:value="54124.74" table:style-name="ce9">
            <text:p>54.124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3269.41" table:style-name="ce9">
            <text:p>3.269,41</text:p>
          </table:table-cell>
          <table:table-cell table:style-name="ce10"/>
          <table:table-cell office:value-type="float" office:value="2232.7800000000002" table:style-name="ce9">
            <text:p>2.232,78</text:p>
          </table:table-cell>
          <table:table-cell office:value-type="float" office:value="8850.1299999999992" table:number-columns-spanned="2" table:number-rows-spanned="1" table:style-name="ce26">
            <text:p>8.850,13</text:p>
          </table:table-cell>
          <table:covered-table-cell/>
          <table:table-cell office:value-type="float" office:value="14667.8" table:style-name="ce9">
            <text:p>14.667,80</text:p>
          </table:table-cell>
          <table:table-cell office:value-type="float" office:value="40418.51" table:style-name="ce9">
            <text:p>40.418,51</text:p>
          </table:table-cell>
          <table:table-cell office:value-type="float" office:value="-3956.4" table:style-name="ce11">
            <text:p>-3.956,40</text:p>
          </table:table-cell>
          <table:table-cell office:value-type="float" office:value="-6129.78" table:style-name="ce11">
            <text:p>-6.129,78</text:p>
          </table:table-cell>
          <table:table-cell office:value-type="float" office:value="-47.49" table:style-name="ce14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10133.67" table:style-name="ce11">
            <text:p>-10.133,67</text:p>
          </table:table-cell>
          <table:table-cell office:value-type="float" office:value="30284.84" table:style-name="ce9">
            <text:p>30.284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730.85" table:style-name="ce9">
            <text:p>11.730,85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3688.98" table:style-name="ce9">
            <text:p>3.688,98</text:p>
          </table:table-cell>
          <table:table-cell office:value-type="float" office:value="13882.05" table:number-columns-spanned="2" table:number-rows-spanned="1" table:style-name="ce26">
            <text:p>13.882,05</text:p>
          </table:table-cell>
          <table:covered-table-cell/>
          <table:table-cell office:value-type="float" office:value="17432.27" table:style-name="ce9">
            <text:p>17.432,27</text:p>
          </table:table-cell>
          <table:table-cell office:value-type="float" office:value="52725.03" table:style-name="ce9">
            <text:p>52.725,03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9222.32" table:style-name="ce11">
            <text:p>-9.222,32</text:p>
          </table:table-cell>
          <table:table-cell office:value-type="float" office:value="-2777.59" table:style-name="ce11">
            <text:p>-2.777,59</text:p>
          </table:table-cell>
          <table:table-cell office:value-type="float" office:value="0" table:style-name="ce12">
            <text:p>0,00</text:p>
          </table:table-cell>
          <table:table-cell office:value-type="float" office:value="-14975.81" table:style-name="ce11">
            <text:p>-14.975,81</text:p>
          </table:table-cell>
          <table:table-cell office:value-type="float" office:value="37749.22" table:style-name="ce9">
            <text:p>37.749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313.58999999999997" table:style-name="ce13">
            <text:p>313,59</text:p>
          </table:table-cell>
          <table:table-cell table:style-name="ce10"/>
          <table:table-cell office:value-type="float" office:value="1948.06" table:style-name="ce9">
            <text:p>1.948,06</text:p>
          </table:table-cell>
          <table:table-cell office:value-type="float" office:value="3903.99" table:number-columns-spanned="2" table:number-rows-spanned="1" table:style-name="ce26">
            <text:p>3.903,99</text:p>
          </table:table-cell>
          <table:covered-table-cell/>
          <table:table-cell office:value-type="float" office:value="11711.98" table:style-name="ce9">
            <text:p>11.711,98</text:p>
          </table:table-cell>
          <table:table-cell office:value-type="float" office:value="29276.01" table:style-name="ce9">
            <text:p>29.276,01</text:p>
          </table:table-cell>
          <table:table-cell office:value-type="float" office:value="-2997.98" table:style-name="ce11">
            <text:p>-2.997,98</text:p>
          </table:table-cell>
          <table:table-cell office:value-type="float" office:value="-4120.6899999999996" table:style-name="ce11">
            <text:p>-4.120,69</text:p>
          </table:table-cell>
          <table:table-cell office:value-type="float" office:value="-1276.33" table:style-name="ce11">
            <text:p>-1.276,33</text:p>
          </table:table-cell>
          <table:table-cell office:value-type="float" office:value="0" table:style-name="ce12">
            <text:p>0,00</text:p>
          </table:table-cell>
          <table:table-cell office:value-type="float" office:value="-8395" table:style-name="ce11">
            <text:p>-8.395,00</text:p>
          </table:table-cell>
          <table:table-cell office:value-type="float" office:value="20881.009999999998" table:style-name="ce9">
            <text:p>20.881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9">
            <text:p>22.013,25</text:p>
          </table:table-cell>
          <table:table-cell office:value-type="float" office:value="3824.05" table:style-name="ce9">
            <text:p>3.824,05</text:p>
          </table:table-cell>
          <table:table-cell table:style-name="ce10"/>
          <table:table-cell office:value-type="float" office:value="2624.89" table:style-name="ce9">
            <text:p>2.624,89</text:p>
          </table:table-cell>
          <table:table-cell table:number-columns-spanned="2" table:number-rows-spanned="1" table:style-name="ce25"/>
          <table:covered-table-cell/>
          <table:table-cell office:value-type="float" office:value="12918.64" table:style-name="ce9">
            <text:p>12.918,64</text:p>
          </table:table-cell>
          <table:table-cell office:value-type="float" office:value="41380.83" table:style-name="ce9">
            <text:p>41.380,83</text:p>
          </table:table-cell>
          <table:table-cell office:value-type="float" office:value="-6063.74" table:style-name="ce11">
            <text:p>-6.063,74</text:p>
          </table:table-cell>
          <table:table-cell table:style-name="ce10"/>
          <table:table-cell office:value-type="float" office:value="-10399.200000000001" table:style-name="ce11">
            <text:p>-10.399,20</text:p>
          </table:table-cell>
          <table:table-cell office:value-type="float" office:value="0" table:style-name="ce12">
            <text:p>0,00</text:p>
          </table:table-cell>
          <table:table-cell office:value-type="float" office:value="-16462.939999999999" table:style-name="ce11">
            <text:p>-16.462,94</text:p>
          </table:table-cell>
          <table:table-cell office:value-type="float" office:value="24917.89" table:style-name="ce9">
            <text:p>24.917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7273.78" table:style-name="ce9">
            <text:p>17.273,7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218.12" table:style-name="ce9">
            <text:p>3.218,12</text:p>
          </table:table-cell>
          <table:table-cell office:value-type="float" office:value="25670.03" table:number-columns-spanned="2" table:number-rows-spanned="1" table:style-name="ce26">
            <text:p>25.670,03</text:p>
          </table:table-cell>
          <table:covered-table-cell/>
          <table:table-cell office:value-type="float" office:value="18660.439999999999" table:style-name="ce9">
            <text:p>18.660,44</text:p>
          </table:table-cell>
          <table:table-cell office:value-type="float" office:value="66762.259999999995" table:style-name="ce9">
            <text:p>66.762,2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3689.82" table:style-name="ce11">
            <text:p>-13.689,82</text:p>
          </table:table-cell>
          <table:table-cell office:value-type="float" office:value="-1764.92" table:style-name="ce11">
            <text:p>-1.764,92</text:p>
          </table:table-cell>
          <table:table-cell office:value-type="float" office:value="0" table:style-name="ce12">
            <text:p>0,00</text:p>
          </table:table-cell>
          <table:table-cell office:value-type="float" office:value="-17111.52" table:style-name="ce11">
            <text:p>-17.111,52</text:p>
          </table:table-cell>
          <table:table-cell office:value-type="float" office:value="49650.74" table:style-name="ce9">
            <text:p>49.650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910.08" table:style-name="ce13">
            <text:p>910,08</text:p>
          </table:table-cell>
          <table:table-cell office:value-type="float" office:value="395.02" table:number-columns-spanned="2" table:number-rows-spanned="1" table:style-name="ce27">
            <text:p>395,02</text:p>
          </table:table-cell>
          <table:covered-table-cell/>
          <table:table-cell office:value-type="float" office:value="1185.05" table:style-name="ce9">
            <text:p>1.185,05</text:p>
          </table:table-cell>
          <table:table-cell office:value-type="float" office:value="3675.2" table:style-name="ce9">
            <text:p>3.675,20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675.2" table:style-name="ce9">
            <text:p>3.675,20</text:p>
          </table:table-cell>
          <table:table-cell office:value-type="float" office:value="12575.67" table:style-name="ce9">
            <text:p>12.575,67</text:p>
          </table:table-cell>
          <table:table-cell table:style-name="ce10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7230.72" table:style-name="ce9">
            <text:p>7.230,72</text:p>
          </table:table-cell>
          <table:table-cell table:number-columns-repeated="2" table:style-name="ce10"/>
          <table:table-cell office:value-type="float" office:value="416.29" table:style-name="ce13">
            <text:p>416,29</text:p>
          </table:table-cell>
          <table:table-cell table:number-columns-spanned="2" table:number-rows-spanned="1" table:style-name="ce25"/>
          <table:covered-table-cell/>
          <table:table-cell office:value-type="float" office:value="3615.36" table:style-name="ce9">
            <text:p>3.615,36</text:p>
          </table:table-cell>
          <table:table-cell office:value-type="float" office:value="11262.37" table:style-name="ce9">
            <text:p>11.262,37</text:p>
          </table:table-cell>
          <table:table-cell office:value-type="float" office:value="-1115.76" table:style-name="ce11">
            <text:p>-1.115,76</text:p>
          </table:table-cell>
          <table:table-cell office:value-type="float" office:value="-1931.34" table:style-name="ce11">
            <text:p>-1.931,34</text:p>
          </table:table-cell>
          <table:table-cell office:value-type="float" office:value="-335.85" table:style-name="ce14">
            <text:p>-335,85</text:p>
          </table:table-cell>
          <table:table-cell office:value-type="float" office:value="0" table:style-name="ce12">
            <text:p>0,00</text:p>
          </table:table-cell>
          <table:table-cell office:value-type="float" office:value="-3382.95" table:style-name="ce11">
            <text:p>-3.382,95</text:p>
          </table:table-cell>
          <table:table-cell office:value-type="float" office:value="7879.42" table:style-name="ce9">
            <text:p>7.879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9">
            <text:p>19.441,79</text:p>
          </table:table-cell>
          <table:table-cell office:value-type="float" office:value="1692.29" table:style-name="ce9">
            <text:p>1.692,29</text:p>
          </table:table-cell>
          <table:table-cell office:value-type="float" office:value="1939.89" table:style-name="ce9">
            <text:p>1.939,89</text:p>
          </table:table-cell>
          <table:table-cell office:value-type="float" office:value="3704.86" table:style-name="ce9">
            <text:p>3.704,86</text:p>
          </table:table-cell>
          <table:table-cell office:value-type="float" office:value="7691.32" table:number-columns-spanned="2" table:number-rows-spanned="1" table:style-name="ce26">
            <text:p>7.691,32</text:p>
          </table:table-cell>
          <table:covered-table-cell/>
          <table:table-cell office:value-type="float" office:value="22912.32" table:style-name="ce9">
            <text:p>22.912,32</text:p>
          </table:table-cell>
          <table:table-cell office:value-type="float" office:value="57382.47" table:style-name="ce9">
            <text:p>57.382,47</text:p>
          </table:table-cell>
          <table:table-cell office:value-type="float" office:value="-1593.85" table:style-name="ce11">
            <text:p>-1.593,85</text:p>
          </table:table-cell>
          <table:table-cell office:value-type="float" office:value="-11291.81" table:style-name="ce11">
            <text:p>-11.291,81</text:p>
          </table:table-cell>
          <table:table-cell office:value-type="float" office:value="-8086.58" table:style-name="ce11">
            <text:p>-8.086,58</text:p>
          </table:table-cell>
          <table:table-cell office:value-type="float" office:value="0" table:style-name="ce12">
            <text:p>0,00</text:p>
          </table:table-cell>
          <table:table-cell office:value-type="float" office:value="-20972.240000000002" table:style-name="ce11">
            <text:p>-20.972,24</text:p>
          </table:table-cell>
          <table:table-cell office:value-type="float" office:value="36410.230000000003" table:style-name="ce9">
            <text:p>36.410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556.3" table:style-name="ce9">
            <text:p>6.556,30</text:p>
          </table:table-cell>
          <table:table-cell table:number-columns-repeated="2" table:style-name="ce10"/>
          <table:table-cell office:value-type="float" office:value="993.48" table:style-name="ce13">
            <text:p>993,48</text:p>
          </table:table-cell>
          <table:table-cell table:number-columns-spanned="2" table:number-rows-spanned="1" table:style-name="ce25"/>
          <table:covered-table-cell/>
          <table:table-cell office:value-type="float" office:value="3278.15" table:style-name="ce9">
            <text:p>3.278,15</text:p>
          </table:table-cell>
          <table:table-cell office:value-type="float" office:value="10827.93" table:style-name="ce9">
            <text:p>10.827,93</text:p>
          </table:table-cell>
          <table:table-cell table:style-name="ce10"/>
          <table:table-cell office:value-type="float" office:value="-821.3" table:style-name="ce14">
            <text:p>-821,30</text:p>
          </table:table-cell>
          <table:table-cell office:value-type="float" office:value="-1113.8699999999999" table:style-name="ce11">
            <text:p>-1.113,87</text:p>
          </table:table-cell>
          <table:table-cell office:value-type="float" office:value="0" table:style-name="ce12">
            <text:p>0,00</text:p>
          </table:table-cell>
          <table:table-cell office:value-type="float" office:value="-1935.17" table:style-name="ce11">
            <text:p>-1.935,17</text:p>
          </table:table-cell>
          <table:table-cell office:value-type="float" office:value="8892.76" table:style-name="ce9">
            <text:p>8.892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6407.77" table:style-name="ce9">
            <text:p>16.407,77</text:p>
          </table:table-cell>
          <table:table-cell table:style-name="ce10"/>
          <table:table-cell office:value-type="float" office:value="7398.87" table:style-name="ce9">
            <text:p>7.398,87</text:p>
          </table:table-cell>
          <table:table-cell office:value-type="float" office:value="2284.11" table:style-name="ce9">
            <text:p>2.284,11</text:p>
          </table:table-cell>
          <table:table-cell office:value-type="float" office:value="18648.52" table:number-columns-spanned="2" table:number-rows-spanned="1" table:style-name="ce26">
            <text:p>18.648,52</text:p>
          </table:table-cell>
          <table:covered-table-cell/>
          <table:table-cell office:value-type="float" office:value="22466.77" table:style-name="ce9">
            <text:p>22.466,77</text:p>
          </table:table-cell>
          <table:table-cell office:value-type="float" office:value="67206.039999999994" table:style-name="ce9">
            <text:p>67.206,0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3644.04" table:style-name="ce11">
            <text:p>-13.644,04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5300.82" table:style-name="ce11">
            <text:p>-15.300,82</text:p>
          </table:table-cell>
          <table:table-cell office:value-type="float" office:value="51905.22" table:style-name="ce9">
            <text:p>51.905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259.12" table:style-name="ce9">
            <text:p>3.259,12</text:p>
          </table:table-cell>
          <table:table-cell office:value-type="float" office:value="5311.85" table:number-columns-spanned="2" table:number-rows-spanned="1" table:style-name="ce26">
            <text:p>5.311,85</text:p>
          </table:table-cell>
          <table:covered-table-cell/>
          <table:table-cell office:value-type="float" office:value="14081.96" table:style-name="ce9">
            <text:p>14.081,96</text:p>
          </table:table-cell>
          <table:table-cell office:value-type="float" office:value="36734.89" table:style-name="ce9">
            <text:p>36.734,89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474.57" table:style-name="ce11">
            <text:p>-5.474,57</text:p>
          </table:table-cell>
          <table:table-cell office:value-type="float" office:value="-2661.62" table:style-name="ce11">
            <text:p>-2.661,62</text:p>
          </table:table-cell>
          <table:table-cell office:value-type="float" office:value="0" table:style-name="ce12">
            <text:p>0,00</text:p>
          </table:table-cell>
          <table:table-cell office:value-type="float" office:value="-11146.53" table:style-name="ce11">
            <text:p>-11.146,53</text:p>
          </table:table-cell>
          <table:table-cell office:value-type="float" office:value="25588.36" table:style-name="ce9">
            <text:p>25.588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504.45" table:style-name="ce9">
            <text:p>11.504,4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661.92" table:style-name="ce9">
            <text:p>1.661,92</text:p>
          </table:table-cell>
          <table:table-cell table:number-columns-spanned="2" table:number-rows-spanned="1" table:style-name="ce25"/>
          <table:covered-table-cell/>
          <table:table-cell office:value-type="float" office:value="6606.19" table:style-name="ce9">
            <text:p>6.606,19</text:p>
          </table:table-cell>
          <table:table-cell office:value-type="float" office:value="21712.45" table:style-name="ce9">
            <text:p>21.712,45</text:p>
          </table:table-cell>
          <table:table-cell office:value-type="float" office:value="-2911.04" table:style-name="ce11">
            <text:p>-2.911,04</text:p>
          </table:table-cell>
          <table:table-cell office:value-type="float" office:value="-4817.38" table:style-name="ce11">
            <text:p>-4.817,38</text:p>
          </table:table-cell>
          <table:table-cell office:value-type="float" office:value="-527.33000000000004" table:style-name="ce14">
            <text:p>-527,33</text:p>
          </table:table-cell>
          <table:table-cell office:value-type="float" office:value="0" table:style-name="ce12">
            <text:p>0,00</text:p>
          </table:table-cell>
          <table:table-cell office:value-type="float" office:value="-8255.75" table:style-name="ce11">
            <text:p>-8.255,75</text:p>
          </table:table-cell>
          <table:table-cell office:value-type="float" office:value="13456.7" table:style-name="ce9">
            <text:p>13.456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0570.37" table:style-name="ce9">
            <text:p>10.570,37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661.92" table:style-name="ce9">
            <text:p>1.661,92</text:p>
          </table:table-cell>
          <table:table-cell office:value-type="float" office:value="3918.47" table:number-columns-spanned="2" table:number-rows-spanned="1" table:style-name="ce26">
            <text:p>3.918,47</text:p>
          </table:table-cell>
          <table:covered-table-cell/>
          <table:table-cell office:value-type="float" office:value="12040.43" table:style-name="ce9">
            <text:p>12.040,43</text:p>
          </table:table-cell>
          <table:table-cell office:value-type="float" office:value="29376.240000000002" table:style-name="ce9">
            <text:p>29.376,2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516.67" table:style-name="ce11">
            <text:p>-4.516,67</text:p>
          </table:table-cell>
          <table:table-cell office:value-type="float" office:value="-527.33000000000004" table:style-name="ce14">
            <text:p>-527,33</text:p>
          </table:table-cell>
          <table:table-cell office:value-type="float" office:value="0" table:style-name="ce12">
            <text:p>0,00</text:p>
          </table:table-cell>
          <table:table-cell office:value-type="float" office:value="-6700.78" table:style-name="ce11">
            <text:p>-6.700,78</text:p>
          </table:table-cell>
          <table:table-cell office:value-type="float" office:value="22675.46" table:style-name="ce9">
            <text:p>22.675,4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115.3200000000002" table:style-name="ce9">
            <text:p>2.115,32</text:p>
          </table:table-cell>
          <table:table-cell table:number-columns-spanned="2" table:number-rows-spanned="1" table:style-name="ce25"/>
          <table:covered-table-cell/>
          <table:table-cell office:value-type="float" office:value="10876.04" table:style-name="ce9">
            <text:p>10.876,04</text:p>
          </table:table-cell>
          <table:table-cell office:value-type="float" office:value="34743.449999999997" table:style-name="ce9">
            <text:p>34.743,45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717.82" table:style-name="ce11">
            <text:p>-8.717,82</text:p>
          </table:table-cell>
          <table:table-cell office:value-type="float" office:value="-1004.2" table:style-name="ce11">
            <text:p>-1.004,20</text:p>
          </table:table-cell>
          <table:table-cell office:value-type="float" office:value="0" table:style-name="ce12">
            <text:p>0,00</text:p>
          </table:table-cell>
          <table:table-cell office:value-type="float" office:value="-15202.4" table:style-name="ce11">
            <text:p>-15.202,40</text:p>
          </table:table-cell>
          <table:table-cell office:value-type="float" office:value="19541.05" table:style-name="ce9">
            <text:p>19.541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49.23" table:style-name="ce9">
            <text:p>11.749,23</text:p>
          </table:table-cell>
          <table:table-cell table:number-columns-repeated="2" table:style-name="ce10"/>
          <table:table-cell office:value-type="float" office:value="3496.44" table:style-name="ce9">
            <text:p>3.496,44</text:p>
          </table:table-cell>
          <table:table-cell office:value-type="float" office:value="3908.7" table:number-columns-spanned="2" table:number-rows-spanned="1" table:style-name="ce26">
            <text:p>3.908,70</text:p>
          </table:table-cell>
          <table:covered-table-cell/>
          <table:table-cell office:value-type="float" office:value="11716.3" table:style-name="ce9">
            <text:p>11.716,30</text:p>
          </table:table-cell>
          <table:table-cell office:value-type="float" office:value="30870.67" table:style-name="ce9">
            <text:p>30.870,67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3866.01" table:style-name="ce11">
            <text:p>-3.866,01</text:p>
          </table:table-cell>
          <table:table-cell office:value-type="float" office:value="-4726.2299999999996" table:style-name="ce11">
            <text:p>-4.726,23</text:p>
          </table:table-cell>
          <table:table-cell office:value-type="float" office:value="0" table:style-name="ce12">
            <text:p>0,00</text:p>
          </table:table-cell>
          <table:table-cell office:value-type="float" office:value="-11568.14" table:style-name="ce11">
            <text:p>-11.568,14</text:p>
          </table:table-cell>
          <table:table-cell office:value-type="float" office:value="19302.53" table:style-name="ce9">
            <text:p>19.302,5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SERVIDORES (EJ)</text:p>
          </table:table-cell>
          <table:table-cell office:value-type="float" office:value="5717.45" table:style-name="ce9">
            <text:p>5.717,45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3548.42" table:style-name="ce9">
            <text:p>3.548,42</text:p>
          </table:table-cell>
          <table:table-cell table:number-columns-spanned="2" table:number-rows-spanned="1" table:style-name="ce25"/>
          <table:covered-table-cell/>
          <table:table-cell office:value-type="float" office:value="6045.43" table:style-name="ce9">
            <text:p>6.045,43</text:p>
          </table:table-cell>
          <table:table-cell office:value-type="float" office:value="21302.18" table:style-name="ce9">
            <text:p>21.302,18</text:p>
          </table:table-cell>
          <table:table-cell office:value-type="float" office:value="-1600.88" table:style-name="ce11">
            <text:p>-1.600,88</text:p>
          </table:table-cell>
          <table:table-cell office:value-type="float" office:value="-3610.77" table:style-name="ce11">
            <text:p>-3.610,77</text:p>
          </table:table-cell>
          <table:table-cell office:value-type="float" office:value="-3112.34" table:style-name="ce11">
            <text:p>-3.112,34</text:p>
          </table:table-cell>
          <table:table-cell office:value-type="float" office:value="0" table:style-name="ce12">
            <text:p>0,00</text:p>
          </table:table-cell>
          <table:table-cell office:value-type="float" office:value="-8323.99" table:style-name="ce11">
            <text:p>-8.323,99</text:p>
          </table:table-cell>
          <table:table-cell office:value-type="float" office:value="12978.19" table:style-name="ce9">
            <text:p>12.978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1670.81" table:style-name="ce9">
            <text:p>1.670,81</text:p>
          </table:table-cell>
          <table:table-cell office:value-type="float" office:value="1185.05" table:style-name="ce9">
            <text:p>1.185,05</text:p>
          </table:table-cell>
          <table:table-cell office:value-type="float" office:value="3443.04" table:style-name="ce9">
            <text:p>3.443,04</text:p>
          </table:table-cell>
          <table:table-cell office:value-type="float" office:value="8825.99" table:number-columns-spanned="2" table:number-rows-spanned="1" table:style-name="ce26">
            <text:p>8.825,99</text:p>
          </table:table-cell>
          <table:covered-table-cell/>
          <table:table-cell office:value-type="float" office:value="14254.25" table:style-name="ce9">
            <text:p>14.254,25</text:p>
          </table:table-cell>
          <table:table-cell office:value-type="float" office:value="40777.53" table:style-name="ce9">
            <text:p>40.777,5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890.47" table:style-name="ce11">
            <text:p>-6.890,47</text:p>
          </table:table-cell>
          <table:table-cell office:value-type="float" office:value="-2034.14" table:style-name="ce11">
            <text:p>-2.034,14</text:p>
          </table:table-cell>
          <table:table-cell office:value-type="float" office:value="0" table:style-name="ce12">
            <text:p>0,00</text:p>
          </table:table-cell>
          <table:table-cell office:value-type="float" office:value="-10581.39" table:style-name="ce11">
            <text:p>-10.581,39</text:p>
          </table:table-cell>
          <table:table-cell office:value-type="float" office:value="30196.14" table:style-name="ce9">
            <text:p>30.196,1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2824.1" table:style-name="ce9">
            <text:p>2.824,10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643.72" table:style-name="ce9">
            <text:p>3.643,72</text:p>
          </table:table-cell>
          <table:table-cell office:value-type="float" office:value="3254.4" table:number-columns-spanned="2" table:number-rows-spanned="1" table:style-name="ce26">
            <text:p>3.254,40</text:p>
          </table:table-cell>
          <table:covered-table-cell/>
          <table:table-cell office:value-type="float" office:value="4424.53" table:style-name="ce9">
            <text:p>4.424,53</text:p>
          </table:table-cell>
          <table:table-cell office:value-type="float" office:value="15525.82" table:style-name="ce9">
            <text:p>15.525,82</text:p>
          </table:table-cell>
          <table:table-cell office:value-type="float" office:value="-388.57" table:style-name="ce14">
            <text:p>-388,57</text:p>
          </table:table-cell>
          <table:table-cell office:value-type="float" office:value="-789.48" table:style-name="ce14">
            <text:p>-789,48</text:p>
          </table:table-cell>
          <table:table-cell office:value-type="float" office:value="-1902.8" table:style-name="ce11">
            <text:p>-1.902,80</text:p>
          </table:table-cell>
          <table:table-cell office:value-type="float" office:value="0" table:style-name="ce12">
            <text:p>0,00</text:p>
          </table:table-cell>
          <table:table-cell office:value-type="float" office:value="-3080.85" table:style-name="ce11">
            <text:p>-3.080,85</text:p>
          </table:table-cell>
          <table:table-cell office:value-type="float" office:value="12444.97" table:style-name="ce9">
            <text:p>12.444,9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9">
            <text:p>13.298,13</text:p>
          </table:table-cell>
          <table:table-cell table:number-columns-repeated="2" table:style-name="ce10"/>
          <table:table-cell office:value-type="float" office:value="910.08" table:style-name="ce13">
            <text:p>910,08</text:p>
          </table:table-cell>
          <table:table-cell office:value-type="float" office:value="4432.71" table:number-columns-spanned="2" table:number-rows-spanned="1" table:style-name="ce26">
            <text:p>4.432,71</text:p>
          </table:table-cell>
          <table:covered-table-cell/>
          <table:table-cell office:value-type="float" office:value="13298.12" table:style-name="ce9">
            <text:p>13.298,12</text:p>
          </table:table-cell>
          <table:table-cell office:value-type="float" office:value="31939.040000000001" table:style-name="ce9">
            <text:p>31.939,04</text:p>
          </table:table-cell>
          <table:table-cell office:value-type="float" office:value="-1616.89" table:style-name="ce11">
            <text:p>-1.616,89</text:p>
          </table:table-cell>
          <table:table-cell office:value-type="float" office:value="-5491.84" table:style-name="ce11">
            <text:p>-5.491,84</text:p>
          </table:table-cell>
          <table:table-cell office:value-type="float" office:value="-161.47" table:style-name="ce14">
            <text:p>-161,47</text:p>
          </table:table-cell>
          <table:table-cell office:value-type="float" office:value="0" table:style-name="ce12">
            <text:p>0,00</text:p>
          </table:table-cell>
          <table:table-cell office:value-type="float" office:value="-7270.2" table:style-name="ce11">
            <text:p>-7.270,20</text:p>
          </table:table-cell>
          <table:table-cell office:value-type="float" office:value="24668.84" table:style-name="ce9">
            <text:p>24.668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269.41" table:style-name="ce9">
            <text:p>3.269,41</text:p>
          </table:table-cell>
          <table:table-cell office:value-type="float" office:value="8411.01" table:style-name="ce9">
            <text:p>8.411,01</text:p>
          </table:table-cell>
          <table:table-cell office:value-type="float" office:value="3647.49" table:style-name="ce9">
            <text:p>3.647,49</text:p>
          </table:table-cell>
          <table:table-cell table:number-columns-spanned="2" table:number-rows-spanned="1" table:style-name="ce25"/>
          <table:covered-table-cell/>
          <table:table-cell office:value-type="float" office:value="11788.74" table:style-name="ce9">
            <text:p>11.788,74</text:p>
          </table:table-cell>
          <table:table-cell office:value-type="float" office:value="39013.72" table:style-name="ce9">
            <text:p>39.013,72</text:p>
          </table:table-cell>
          <table:table-cell office:value-type="float" office:value="-4073.94" table:style-name="ce11">
            <text:p>-4.073,94</text:p>
          </table:table-cell>
          <table:table-cell office:value-type="float" office:value="-9900.02" table:style-name="ce11">
            <text:p>-9.900,02</text:p>
          </table:table-cell>
          <table:table-cell office:value-type="float" office:value="-2924.54" table:style-name="ce11">
            <text:p>-2.924,54</text:p>
          </table:table-cell>
          <table:table-cell office:value-type="float" office:value="0" table:style-name="ce12">
            <text:p>0,00</text:p>
          </table:table-cell>
          <table:table-cell office:value-type="float" office:value="-16898.5" table:style-name="ce11">
            <text:p>-16.898,50</text:p>
          </table:table-cell>
          <table:table-cell office:value-type="float" office:value="22115.22" table:style-name="ce9">
            <text:p>22.115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435.36" table:style-name="ce9">
            <text:p>2.435,36</text:p>
          </table:table-cell>
          <table:table-cell office:value-type="float" office:value="8411.01" table:style-name="ce9">
            <text:p>8.411,01</text:p>
          </table:table-cell>
          <table:table-cell office:value-type="float" office:value="5281.39" table:style-name="ce9">
            <text:p>5.281,39</text:p>
          </table:table-cell>
          <table:table-cell table:number-columns-spanned="2" table:number-rows-spanned="1" table:style-name="ce25"/>
          <table:covered-table-cell/>
          <table:table-cell office:value-type="float" office:value="11300.47" table:style-name="ce9">
            <text:p>11.300,47</text:p>
          </table:table-cell>
          <table:table-cell office:value-type="float" office:value="39182.82" table:style-name="ce9">
            <text:p>39.182,82</text:p>
          </table:table-cell>
          <table:table-cell office:value-type="float" office:value="-1614.21" table:style-name="ce11">
            <text:p>-1.614,21</text:p>
          </table:table-cell>
          <table:table-cell office:value-type="float" office:value="-9830.7999999999993" table:style-name="ce11">
            <text:p>-9.830,80</text:p>
          </table:table-cell>
          <table:table-cell office:value-type="float" office:value="-3367.27" table:style-name="ce11">
            <text:p>-3.367,27</text:p>
          </table:table-cell>
          <table:table-cell office:value-type="float" office:value="0" table:style-name="ce12">
            <text:p>0,00</text:p>
          </table:table-cell>
          <table:table-cell office:value-type="float" office:value="-14812.28" table:style-name="ce11">
            <text:p>-14.812,28</text:p>
          </table:table-cell>
          <table:table-cell office:value-type="float" office:value="24370.54" table:style-name="ce9">
            <text:p>24.370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9">
            <text:p>21.428,83</text:p>
          </table:table-cell>
          <table:table-cell office:value-type="float" office:value="3488.21" table:style-name="ce9">
            <text:p>3.488,21</text:p>
          </table:table-cell>
          <table:table-cell table:style-name="ce10"/>
          <table:table-cell office:value-type="float" office:value="6088.19" table:style-name="ce9">
            <text:p>6.088,19</text:p>
          </table:table-cell>
          <table:table-cell office:value-type="float" office:value="13374.86" table:number-columns-spanned="2" table:number-rows-spanned="1" table:style-name="ce26">
            <text:p>13.374,86</text:p>
          </table:table-cell>
          <table:covered-table-cell/>
          <table:table-cell office:value-type="float" office:value="24917.03" table:style-name="ce9">
            <text:p>24.917,03</text:p>
          </table:table-cell>
          <table:table-cell office:value-type="float" office:value="69297.119999999995" table:style-name="ce9">
            <text:p>69.297,1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1147.13" table:style-name="ce11">
            <text:p>-11.147,13</text:p>
          </table:table-cell>
          <table:table-cell office:value-type="float" office:value="-6955.24" table:style-name="ce11">
            <text:p>-6.955,24</text:p>
          </table:table-cell>
          <table:table-cell office:value-type="float" office:value="0" table:style-name="ce12">
            <text:p>0,00</text:p>
          </table:table-cell>
          <table:table-cell office:value-type="float" office:value="-19759.150000000001" table:style-name="ce11">
            <text:p>-19.759,15</text:p>
          </table:table-cell>
          <table:table-cell office:value-type="float" office:value="49537.97" table:style-name="ce9">
            <text:p>49.537,9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9">
            <text:p>13.108,15</text:p>
          </table:table-cell>
          <table:table-cell office:value-type="float" office:value="1331.36" table:style-name="ce9">
            <text:p>1.331,36</text:p>
          </table:table-cell>
          <table:table-cell table:style-name="ce10"/>
          <table:table-cell office:value-type="float" office:value="3251.21" table:style-name="ce9">
            <text:p>3.251,21</text:p>
          </table:table-cell>
          <table:table-cell table:number-columns-spanned="2" table:number-rows-spanned="1" table:style-name="ce25"/>
          <table:covered-table-cell/>
          <table:table-cell office:value-type="float" office:value="7219.74" table:style-name="ce9">
            <text:p>7.219,74</text:p>
          </table:table-cell>
          <table:table-cell office:value-type="float" office:value="24910.46" table:style-name="ce9">
            <text:p>24.910,46</text:p>
          </table:table-cell>
          <table:table-cell office:value-type="float" office:value="-3316.84" table:style-name="ce11">
            <text:p>-3.316,84</text:p>
          </table:table-cell>
          <table:table-cell office:value-type="float" office:value="-5082.33" table:style-name="ce11">
            <text:p>-5.082,33</text:p>
          </table:table-cell>
          <table:table-cell office:value-type="float" office:value="-2042.73" table:style-name="ce11">
            <text:p>-2.042,73</text:p>
          </table:table-cell>
          <table:table-cell office:value-type="float" office:value="0" table:style-name="ce12">
            <text:p>0,00</text:p>
          </table:table-cell>
          <table:table-cell office:value-type="float" office:value="-10441.9" table:style-name="ce11">
            <text:p>-10.441,90</text:p>
          </table:table-cell>
          <table:table-cell office:value-type="float" office:value="14468.56" table:style-name="ce9">
            <text:p>14.468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6425.46" table:style-name="ce9">
            <text:p>6.425,46</text:p>
          </table:table-cell>
          <table:table-cell office:value-type="float" office:value="1379.07" table:style-name="ce9">
            <text:p>1.379,07</text:p>
          </table:table-cell>
          <table:table-cell office:value-type="float" office:value="8620.43" table:style-name="ce9">
            <text:p>8.620,43</text:p>
          </table:table-cell>
          <table:table-cell office:value-type="float" office:value="5753.91" table:number-columns-spanned="2" table:number-rows-spanned="1" table:style-name="ce26">
            <text:p>5.753,91</text:p>
          </table:table-cell>
          <table:covered-table-cell/>
          <table:table-cell office:value-type="float" office:value="19440.39" table:style-name="ce9">
            <text:p>19.440,39</text:p>
          </table:table-cell>
          <table:table-cell office:value-type="float" office:value="53255.12" table:style-name="ce9">
            <text:p>53.255,12</text:p>
          </table:table-cell>
          <table:table-cell office:value-type="float" office:value="-4357.3" table:style-name="ce11">
            <text:p>-4.357,30</text:p>
          </table:table-cell>
          <table:table-cell office:value-type="float" office:value="-7998.96" table:style-name="ce11">
            <text:p>-7.998,96</text:p>
          </table:table-cell>
          <table:table-cell office:value-type="float" office:value="-5697.45" table:style-name="ce11">
            <text:p>-5.697,45</text:p>
          </table:table-cell>
          <table:table-cell office:value-type="float" office:value="0" table:style-name="ce12">
            <text:p>0,00</text:p>
          </table:table-cell>
          <table:table-cell office:value-type="float" office:value="-18053.71" table:style-name="ce11">
            <text:p>-18.053,71</text:p>
          </table:table-cell>
          <table:table-cell office:value-type="float" office:value="35201.410000000003" table:style-name="ce9">
            <text:p>35.201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DO QUADRO DE SERVIDORES (SEGES</text:p>
          </table:table-cell>
          <table:table-cell office:value-type="float" office:value="11863.83" table:style-name="ce9">
            <text:p>11.863,83</text:p>
          </table:table-cell>
          <table:table-cell office:value-type="float" office:value="2947.37" table:style-name="ce9">
            <text:p>2.947,37</text:p>
          </table:table-cell>
          <table:table-cell office:value-type="float" office:value="5990.88" table:style-name="ce9">
            <text:p>5.990,88</text:p>
          </table:table-cell>
          <table:table-cell office:value-type="float" office:value="4082.37" table:style-name="ce9">
            <text:p>4.082,37</text:p>
          </table:table-cell>
          <table:table-cell office:value-type="float" office:value="8315.1200000000008" table:number-columns-spanned="2" table:number-rows-spanned="1" table:style-name="ce26">
            <text:p>8.315,12</text:p>
          </table:table-cell>
          <table:covered-table-cell/>
          <table:table-cell office:value-type="float" office:value="10104.450000000001" table:style-name="ce9">
            <text:p>10.104,45</text:p>
          </table:table-cell>
          <table:table-cell office:value-type="float" office:value="43304.02" table:style-name="ce9">
            <text:p>43.304,02</text:p>
          </table:table-cell>
          <table:table-cell office:value-type="float" office:value="-1612.67" table:style-name="ce11">
            <text:p>-1.612,67</text:p>
          </table:table-cell>
          <table:table-cell office:value-type="float" office:value="-10834.48" table:style-name="ce11">
            <text:p>-10.834,48</text:p>
          </table:table-cell>
          <table:table-cell office:value-type="float" office:value="-3629.78" table:style-name="ce11">
            <text:p>-3.629,78</text:p>
          </table:table-cell>
          <table:table-cell office:value-type="float" office:value="0" table:style-name="ce12">
            <text:p>0,00</text:p>
          </table:table-cell>
          <table:table-cell office:value-type="float" office:value="-16076.93" table:style-name="ce11">
            <text:p>-16.076,93</text:p>
          </table:table-cell>
          <table:table-cell office:value-type="float" office:value="27227.09" table:style-name="ce9">
            <text:p>27.227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9">
            <text:p>22.013,25</text:p>
          </table:table-cell>
          <table:table-cell office:value-type="float" office:value="3488.21" table:style-name="ce9">
            <text:p>3.488,21</text:p>
          </table:table-cell>
          <table:table-cell table:style-name="ce10"/>
          <table:table-cell office:value-type="float" office:value="4464.3999999999996" table:style-name="ce9">
            <text:p>4.464,40</text:p>
          </table:table-cell>
          <table:table-cell office:value-type="float" office:value="8500.49" table:number-columns-spanned="2" table:number-rows-spanned="1" table:style-name="ce26">
            <text:p>8.500,49</text:p>
          </table:table-cell>
          <table:covered-table-cell/>
          <table:table-cell office:value-type="float" office:value="25793.66" table:style-name="ce9">
            <text:p>25.793,66</text:p>
          </table:table-cell>
          <table:table-cell office:value-type="float" office:value="64260.01" table:style-name="ce9">
            <text:p>64.260,01</text:p>
          </table:table-cell>
          <table:table-cell office:value-type="float" office:value="-7592.9" table:style-name="ce11">
            <text:p>-7.592,90</text:p>
          </table:table-cell>
          <table:table-cell office:value-type="float" office:value="-11510.9" table:style-name="ce11">
            <text:p>-11.510,90</text:p>
          </table:table-cell>
          <table:table-cell office:value-type="float" office:value="-2282.15" table:style-name="ce11">
            <text:p>-2.282,15</text:p>
          </table:table-cell>
          <table:table-cell office:value-type="float" office:value="0" table:style-name="ce12">
            <text:p>0,00</text:p>
          </table:table-cell>
          <table:table-cell office:value-type="float" office:value="-21385.95" table:style-name="ce11">
            <text:p>-21.385,95</text:p>
          </table:table-cell>
          <table:table-cell office:value-type="float" office:value="42874.06" table:style-name="ce9">
            <text:p>42.874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9">
            <text:p>13.416,86</text:p>
          </table:table-cell>
          <table:table-cell office:value-type="float" office:value="3454.4" table:style-name="ce9">
            <text:p>3.454,40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7604.48" table:style-name="ce9">
            <text:p>7.604,48</text:p>
          </table:table-cell>
          <table:table-cell office:value-type="float" office:value="26080.34" table:style-name="ce9">
            <text:p>26.080,34</text:p>
          </table:table-cell>
          <table:table-cell office:value-type="float" office:value="-2752.48" table:style-name="ce11">
            <text:p>-2.752,48</text:p>
          </table:table-cell>
          <table:table-cell office:value-type="float" office:value="-6326.42" table:style-name="ce11">
            <text:p>-6.326,42</text:p>
          </table:table-cell>
          <table:table-cell office:value-type="float" office:value="-1136.1500000000001" table:style-name="ce11">
            <text:p>-1.136,15</text:p>
          </table:table-cell>
          <table:table-cell office:value-type="float" office:value="0" table:style-name="ce12">
            <text:p>0,00</text:p>
          </table:table-cell>
          <table:table-cell office:value-type="float" office:value="-10215.049999999999" table:style-name="ce11">
            <text:p>-10.215,05</text:p>
          </table:table-cell>
          <table:table-cell office:value-type="float" office:value="15865.29" table:style-name="ce9">
            <text:p>15.865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364.63" table:style-name="ce13">
            <text:p>364,63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5881.51" table:style-name="ce9">
            <text:p>5.881,51</text:p>
          </table:table-cell>
          <table:table-cell office:value-type="float" office:value="19237.03" table:style-name="ce9">
            <text:p>19.237,03</text:p>
          </table:table-cell>
          <table:table-cell office:value-type="float" office:value="-1356" table:style-name="ce11">
            <text:p>-1.356,00</text:p>
          </table:table-cell>
          <table:table-cell table:style-name="ce10"/>
          <table:table-cell office:value-type="float" office:value="-1113.8699999999999" table:style-name="ce11">
            <text:p>-1.113,87</text:p>
          </table:table-cell>
          <table:table-cell office:value-type="float" office:value="0" table:style-name="ce12">
            <text:p>0,00</text:p>
          </table:table-cell>
          <table:table-cell office:value-type="float" office:value="-2469.87" table:style-name="ce11">
            <text:p>-2.469,87</text:p>
          </table:table-cell>
          <table:table-cell office:value-type="float" office:value="16767.16" table:style-name="ce9">
            <text:p>16.767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9">
            <text:p>1.393,80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031.52" table:style-name="ce9">
            <text:p>4.031,52</text:p>
          </table:table-cell>
          <table:table-cell table:number-columns-spanned="2" table:number-rows-spanned="1" table:style-name="ce25"/>
          <table:covered-table-cell/>
          <table:table-cell office:value-type="float" office:value="1731.24" table:style-name="ce9">
            <text:p>1.731,24</text:p>
          </table:table-cell>
          <table:table-cell office:value-type="float" office:value="9096.4500000000007" table:style-name="ce9">
            <text:p>9.096,45</text:p>
          </table:table-cell>
          <table:table-cell office:value-type="float" office:value="-933.44" table:style-name="ce14">
            <text:p>-933,44</text:p>
          </table:table-cell>
          <table:table-cell office:value-type="float" office:value="-87.58" table:style-name="ce14">
            <text:p>-87,58</text:p>
          </table:table-cell>
          <table:table-cell office:value-type="float" office:value="-1873.71" table:style-name="ce11">
            <text:p>-1.873,71</text:p>
          </table:table-cell>
          <table:table-cell office:value-type="float" office:value="0" table:style-name="ce12">
            <text:p>0,00</text:p>
          </table:table-cell>
          <table:table-cell office:value-type="float" office:value="-2894.73" table:style-name="ce11">
            <text:p>-2.894,73</text:p>
          </table:table-cell>
          <table:table-cell office:value-type="float" office:value="6201.72" table:style-name="ce9">
            <text:p>6.201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338.290000000001" table:style-name="ce9">
            <text:p>10.338,2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620.43" table:style-name="ce9">
            <text:p>1.620,43</text:p>
          </table:table-cell>
          <table:table-cell table:number-columns-spanned="2" table:number-rows-spanned="1" table:style-name="ce25"/>
          <table:covered-table-cell/>
          <table:table-cell office:value-type="float" office:value="5956.64" table:style-name="ce9">
            <text:p>5.956,64</text:p>
          </table:table-cell>
          <table:table-cell office:value-type="float" office:value="19855.25" table:style-name="ce9">
            <text:p>19.855,2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315.9799999999996" table:style-name="ce11">
            <text:p>-4.315,98</text:p>
          </table:table-cell>
          <table:table-cell office:value-type="float" office:value="-534.42999999999995" table:style-name="ce14">
            <text:p>-534,43</text:p>
          </table:table-cell>
          <table:table-cell office:value-type="float" office:value="0" table:style-name="ce12">
            <text:p>0,00</text:p>
          </table:table-cell>
          <table:table-cell office:value-type="float" office:value="-6507.19" table:style-name="ce11">
            <text:p>-6.507,19</text:p>
          </table:table-cell>
          <table:table-cell office:value-type="float" office:value="13348.06" table:style-name="ce9">
            <text:p>13.348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9">
            <text:p>10.187,32</text:p>
          </table:table-cell>
          <table:table-cell office:value-type="float" office:value="7139.15" table:style-name="ce9">
            <text:p>7.139,15</text:p>
          </table:table-cell>
          <table:table-cell table:style-name="ce10"/>
          <table:table-cell office:value-type="float" office:value="1153.72" table:style-name="ce9">
            <text:p>1.153,72</text:p>
          </table:table-cell>
          <table:table-cell table:number-columns-spanned="2" table:number-rows-spanned="1" table:style-name="ce25"/>
          <table:covered-table-cell/>
          <table:table-cell office:value-type="float" office:value="8663.2199999999993" table:style-name="ce9">
            <text:p>8.663,22</text:p>
          </table:table-cell>
          <table:table-cell office:value-type="float" office:value="27143.41" table:style-name="ce9">
            <text:p>27.143,41</text:p>
          </table:table-cell>
          <table:table-cell office:value-type="float" office:value="-3176.98" table:style-name="ce11">
            <text:p>-3.176,98</text:p>
          </table:table-cell>
          <table:table-cell office:value-type="float" office:value="-6812.89" table:style-name="ce11">
            <text:p>-6.812,89</text:p>
          </table:table-cell>
          <table:table-cell office:value-type="float" office:value="-7008.19" table:style-name="ce11">
            <text:p>-7.008,19</text:p>
          </table:table-cell>
          <table:table-cell office:value-type="float" office:value="0" table:style-name="ce12">
            <text:p>0,00</text:p>
          </table:table-cell>
          <table:table-cell office:value-type="float" office:value="-16998.060000000001" table:style-name="ce11">
            <text:p>-16.998,06</text:p>
          </table:table-cell>
          <table:table-cell office:value-type="float" office:value="10145.35" table:style-name="ce9">
            <text:p>10.145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9">
            <text:p>22.247,02</text:p>
          </table:table-cell>
          <table:table-cell table:number-columns-repeated="2" table:style-name="ce10"/>
          <table:table-cell office:value-type="float" office:value="6390.18" table:style-name="ce9">
            <text:p>6.390,18</text:p>
          </table:table-cell>
          <table:table-cell table:number-columns-spanned="2" table:number-rows-spanned="1" table:style-name="ce25"/>
          <table:covered-table-cell/>
          <table:table-cell office:value-type="float" office:value="11123.51" table:style-name="ce9">
            <text:p>11.123,51</text:p>
          </table:table-cell>
          <table:table-cell office:value-type="float" office:value="39760.71" table:style-name="ce9">
            <text:p>39.760,71</text:p>
          </table:table-cell>
          <table:table-cell office:value-type="float" office:value="-6380.4" table:style-name="ce11">
            <text:p>-6.380,40</text:p>
          </table:table-cell>
          <table:table-cell office:value-type="float" office:value="-8638.26" table:style-name="ce11">
            <text:p>-8.638,26</text:p>
          </table:table-cell>
          <table:table-cell office:value-type="float" office:value="-2013.73" table:style-name="ce11">
            <text:p>-2.013,73</text:p>
          </table:table-cell>
          <table:table-cell office:value-type="float" office:value="0" table:style-name="ce12">
            <text:p>0,00</text:p>
          </table:table-cell>
          <table:table-cell office:value-type="float" office:value="-17032.39" table:style-name="ce11">
            <text:p>-17.032,39</text:p>
          </table:table-cell>
          <table:table-cell office:value-type="float" office:value="22728.32" table:style-name="ce9">
            <text:p>22.728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471.98" table:style-name="ce9">
            <text:p>2.471,98</text:p>
          </table:table-cell>
          <table:table-cell office:value-type="float" office:value="1379.07" table:style-name="ce9">
            <text:p>1.379,07</text:p>
          </table:table-cell>
          <table:table-cell office:value-type="float" office:value="4230.6099999999997" table:style-name="ce9">
            <text:p>4.230,61</text:p>
          </table:table-cell>
          <table:table-cell table:number-columns-spanned="2" table:number-rows-spanned="1" table:style-name="ce25"/>
          <table:covered-table-cell/>
          <table:table-cell office:value-type="float" office:value="7802.81" table:style-name="ce9">
            <text:p>7.802,81</text:p>
          </table:table-cell>
          <table:table-cell office:value-type="float" office:value="27639.06" table:style-name="ce9">
            <text:p>27.639,06</text:p>
          </table:table-cell>
          <table:table-cell office:value-type="float" office:value="-3810.78" table:style-name="ce11">
            <text:p>-3.810,78</text:p>
          </table:table-cell>
          <table:table-cell office:value-type="float" office:value="-5587.86" table:style-name="ce11">
            <text:p>-5.587,86</text:p>
          </table:table-cell>
          <table:table-cell office:value-type="float" office:value="-4559.0600000000004" table:style-name="ce11">
            <text:p>-4.559,06</text:p>
          </table:table-cell>
          <table:table-cell office:value-type="float" office:value="0" table:style-name="ce12">
            <text:p>0,00</text:p>
          </table:table-cell>
          <table:table-cell office:value-type="float" office:value="-13957.7" table:style-name="ce11">
            <text:p>-13.957,70</text:p>
          </table:table-cell>
          <table:table-cell office:value-type="float" office:value="13681.36" table:style-name="ce9">
            <text:p>13.681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11.85" table:style-name="ce9">
            <text:p>13.511,85</text:p>
          </table:table-cell>
          <table:table-cell office:value-type="float" office:value="4125.16" table:style-name="ce9">
            <text:p>4.125,16</text:p>
          </table:table-cell>
          <table:table-cell table:style-name="ce10"/>
          <table:table-cell office:value-type="float" office:value="2651.52" table:style-name="ce9">
            <text:p>2.651,52</text:p>
          </table:table-cell>
          <table:table-cell table:number-columns-spanned="2" table:number-rows-spanned="1" table:style-name="ce25"/>
          <table:covered-table-cell/>
          <table:table-cell office:value-type="float" office:value="9729.59" table:style-name="ce9">
            <text:p>9.729,59</text:p>
          </table:table-cell>
          <table:table-cell office:value-type="float" office:value="30018.12" table:style-name="ce9">
            <text:p>30.018,12</text:p>
          </table:table-cell>
          <table:table-cell office:value-type="float" office:value="-3739.34" table:style-name="ce11">
            <text:p>-3.739,34</text:p>
          </table:table-cell>
          <table:table-cell office:value-type="float" office:value="-6829.04" table:style-name="ce11">
            <text:p>-6.829,04</text:p>
          </table:table-cell>
          <table:table-cell office:value-type="float" office:value="-1941.92" table:style-name="ce11">
            <text:p>-1.941,92</text:p>
          </table:table-cell>
          <table:table-cell office:value-type="float" office:value="0" table:style-name="ce12">
            <text:p>0,00</text:p>
          </table:table-cell>
          <table:table-cell office:value-type="float" office:value="-12510.3" table:style-name="ce11">
            <text:p>-12.510,30</text:p>
          </table:table-cell>
          <table:table-cell office:value-type="float" office:value="17507.82" table:style-name="ce9">
            <text:p>17.507,8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4206.0200000000004" table:style-name="ce9">
            <text:p>4.206,02</text:p>
          </table:table-cell>
          <table:table-cell table:style-name="ce10"/>
          <table:table-cell office:value-type="float" office:value="4119.28" table:style-name="ce9">
            <text:p>4.119,28</text:p>
          </table:table-cell>
          <table:table-cell table:number-columns-spanned="2" table:number-rows-spanned="1" table:style-name="ce25"/>
          <table:covered-table-cell/>
          <table:table-cell office:value-type="float" office:value="8717.5400000000009" table:style-name="ce9">
            <text:p>8.717,54</text:p>
          </table:table-cell>
          <table:table-cell office:value-type="float" office:value="28441.23" table:style-name="ce9">
            <text:p>28.441,23</text:p>
          </table:table-cell>
          <table:table-cell office:value-type="float" office:value="-3661.36" table:style-name="ce11">
            <text:p>-3.661,36</text:p>
          </table:table-cell>
          <table:table-cell office:value-type="float" office:value="-4700.5" table:style-name="ce11">
            <text:p>-4.700,50</text:p>
          </table:table-cell>
          <table:table-cell office:value-type="float" office:value="-2436.7399999999998" table:style-name="ce11">
            <text:p>-2.436,74</text:p>
          </table:table-cell>
          <table:table-cell office:value-type="float" office:value="0" table:style-name="ce12">
            <text:p>0,00</text:p>
          </table:table-cell>
          <table:table-cell office:value-type="float" office:value="-10798.6" table:style-name="ce11">
            <text:p>-10.798,60</text:p>
          </table:table-cell>
          <table:table-cell office:value-type="float" office:value="17642.63" table:style-name="ce9">
            <text:p>17.642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744.34" table:style-name="ce9">
            <text:p>3.744,34</text:p>
          </table:table-cell>
          <table:table-cell table:style-name="ce10"/>
          <table:table-cell office:value-type="float" office:value="3495.62" table:style-name="ce9">
            <text:p>3.495,62</text:p>
          </table:table-cell>
          <table:table-cell table:number-columns-spanned="2" table:number-rows-spanned="1" table:style-name="ce25"/>
          <table:covered-table-cell/>
          <table:table-cell office:value-type="float" office:value="7749.46" table:style-name="ce9">
            <text:p>7.749,46</text:p>
          </table:table-cell>
          <table:table-cell office:value-type="float" office:value="26744.01" table:style-name="ce9">
            <text:p>26.744,01</text:p>
          </table:table-cell>
          <table:table-cell office:value-type="float" office:value="-2573.88" table:style-name="ce11">
            <text:p>-2.573,88</text:p>
          </table:table-cell>
          <table:table-cell table:style-name="ce10"/>
          <table:table-cell office:value-type="float" office:value="-2683.35" table:style-name="ce11">
            <text:p>-2.683,35</text:p>
          </table:table-cell>
          <table:table-cell office:value-type="float" office:value="0" table:style-name="ce12">
            <text:p>0,00</text:p>
          </table:table-cell>
          <table:table-cell office:value-type="float" office:value="-5257.23" table:style-name="ce11">
            <text:p>-5.257,23</text:p>
          </table:table-cell>
          <table:table-cell office:value-type="float" office:value="21486.78" table:style-name="ce9">
            <text:p>21.486,7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9">
            <text:p>11.897,07</text:p>
          </table:table-cell>
          <table:table-cell office:value-type="float" office:value="1947.9" table:style-name="ce9">
            <text:p>1.947,90</text:p>
          </table:table-cell>
          <table:table-cell table:style-name="ce10"/>
          <table:table-cell office:value-type="float" office:value="6149.88" table:style-name="ce9">
            <text:p>6.149,88</text:p>
          </table:table-cell>
          <table:table-cell office:value-type="float" office:value="14188.76" table:number-columns-spanned="2" table:number-rows-spanned="1" table:style-name="ce26">
            <text:p>14.188,76</text:p>
          </table:table-cell>
          <table:covered-table-cell/>
          <table:table-cell office:value-type="float" office:value="13844.97" table:style-name="ce9">
            <text:p>13.844,97</text:p>
          </table:table-cell>
          <table:table-cell office:value-type="float" office:value="48028.58" table:style-name="ce9">
            <text:p>48.028,58</text:p>
          </table:table-cell>
          <table:table-cell office:value-type="float" office:value="-1574.56" table:style-name="ce11">
            <text:p>-1.574,56</text:p>
          </table:table-cell>
          <table:table-cell office:value-type="float" office:value="-7849.92" table:style-name="ce11">
            <text:p>-7.849,92</text:p>
          </table:table-cell>
          <table:table-cell office:value-type="float" office:value="-5542.96" table:style-name="ce11">
            <text:p>-5.542,96</text:p>
          </table:table-cell>
          <table:table-cell office:value-type="float" office:value="0" table:style-name="ce12">
            <text:p>0,00</text:p>
          </table:table-cell>
          <table:table-cell office:value-type="float" office:value="-14967.44" table:style-name="ce11">
            <text:p>-14.967,44</text:p>
          </table:table-cell>
          <table:table-cell office:value-type="float" office:value="33061.14" table:style-name="ce9">
            <text:p>33.061,1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402.56" table:style-name="ce9">
            <text:p>3.402,56</text:p>
          </table:table-cell>
          <table:table-cell table:number-columns-spanned="2" table:number-rows-spanned="1" table:style-name="ce25"/>
          <table:covered-table-cell/>
          <table:table-cell office:value-type="float" office:value="9692.9" table:style-name="ce9">
            <text:p>9.692,90</text:p>
          </table:table-cell>
          <table:table-cell office:value-type="float" office:value="34555.06" table:style-name="ce9">
            <text:p>34.555,06</text:p>
          </table:table-cell>
          <table:table-cell office:value-type="float" office:value="-1598.92" table:style-name="ce11">
            <text:p>-1.598,92</text:p>
          </table:table-cell>
          <table:table-cell office:value-type="float" office:value="-8940.2900000000009" table:style-name="ce11">
            <text:p>-8.940,29</text:p>
          </table:table-cell>
          <table:table-cell office:value-type="float" office:value="-4855.47" table:style-name="ce11">
            <text:p>-4.855,47</text:p>
          </table:table-cell>
          <table:table-cell office:value-type="float" office:value="0" table:style-name="ce12">
            <text:p>0,00</text:p>
          </table:table-cell>
          <table:table-cell office:value-type="float" office:value="-15394.68" table:style-name="ce11">
            <text:p>-15.394,68</text:p>
          </table:table-cell>
          <table:table-cell office:value-type="float" office:value="19160.38" table:style-name="ce9">
            <text:p>19.160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607.83" table:style-name="ce9">
            <text:p>3.607,83</text:p>
          </table:table-cell>
          <table:table-cell office:value-type="float" office:value="8411.01" table:style-name="ce9">
            <text:p>8.411,01</text:p>
          </table:table-cell>
          <table:table-cell office:value-type="float" office:value="3290.44" table:style-name="ce9">
            <text:p>3.290,44</text:p>
          </table:table-cell>
          <table:table-cell office:value-type="float" office:value="10434.93" table:number-columns-spanned="2" table:number-rows-spanned="1" table:style-name="ce26">
            <text:p>10.434,93</text:p>
          </table:table-cell>
          <table:covered-table-cell/>
          <table:table-cell office:value-type="float" office:value="31304.79" table:style-name="ce9">
            <text:p>31.304,79</text:p>
          </table:table-cell>
          <table:table-cell office:value-type="float" office:value="76334.94" table:style-name="ce9">
            <text:p>76.334,94</text:p>
          </table:table-cell>
          <table:table-cell office:value-type="float" office:value="-1599.55" table:style-name="ce11">
            <text:p>-1.599,55</text:p>
          </table:table-cell>
          <table:table-cell office:value-type="float" office:value="-16882.87" table:style-name="ce11">
            <text:p>-16.882,87</text:p>
          </table:table-cell>
          <table:table-cell office:value-type="float" office:value="-3067.13" table:style-name="ce11">
            <text:p>-3.067,13</text:p>
          </table:table-cell>
          <table:table-cell office:value-type="float" office:value="0" table:style-name="ce12">
            <text:p>0,00</text:p>
          </table:table-cell>
          <table:table-cell office:value-type="float" office:value="-21549.55" table:style-name="ce11">
            <text:p>-21.549,55</text:p>
          </table:table-cell>
          <table:table-cell office:value-type="float" office:value="54785.39" table:style-name="ce9">
            <text:p>54.785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DIVISÃO DE INICIATIVAS NACIONAIS DE TECNOLOGIA DA IN</text:p>
          </table:table-cell>
          <table:table-cell office:value-type="float" office:value="10887.5" table:style-name="ce9">
            <text:p>10.887,50</text:p>
          </table:table-cell>
          <table:table-cell table:number-columns-repeated="2" table:style-name="ce10"/>
          <table:table-cell office:value-type="float" office:value="3361.02" table:style-name="ce9">
            <text:p>3.361,02</text:p>
          </table:table-cell>
          <table:table-cell office:value-type="float" office:value="2325.5" table:number-columns-spanned="2" table:number-rows-spanned="1" table:style-name="ce26">
            <text:p>2.325,50</text:p>
          </table:table-cell>
          <table:covered-table-cell/>
          <table:table-cell office:value-type="float" office:value="5558.81" table:style-name="ce9">
            <text:p>5.558,81</text:p>
          </table:table-cell>
          <table:table-cell office:value-type="float" office:value="22132.83" table:style-name="ce9">
            <text:p>22.132,8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196.01" table:style-name="ce11">
            <text:p>-4.196,01</text:p>
          </table:table-cell>
          <table:table-cell office:value-type="float" office:value="-1342" table:style-name="ce11">
            <text:p>-1.342,00</text:p>
          </table:table-cell>
          <table:table-cell office:value-type="float" office:value="0" table:style-name="ce12">
            <text:p>0,00</text:p>
          </table:table-cell>
          <table:table-cell office:value-type="float" office:value="-7194.79" table:style-name="ce11">
            <text:p>-7.194,79</text:p>
          </table:table-cell>
          <table:table-cell office:value-type="float" office:value="14938.04" table:style-name="ce9">
            <text:p>14.938,0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316.099999999999" table:style-name="ce9">
            <text:p>19.316,10</text:p>
          </table:table-cell>
          <table:table-cell table:number-columns-repeated="2" table:style-name="ce10"/>
          <table:table-cell office:value-type="float" office:value="3626.31" table:style-name="ce9">
            <text:p>3.626,31</text:p>
          </table:table-cell>
          <table:table-cell office:value-type="float" office:value="6428.65" table:number-columns-spanned="2" table:number-rows-spanned="1" table:style-name="ce26">
            <text:p>6.428,65</text:p>
          </table:table-cell>
          <table:covered-table-cell/>
          <table:table-cell office:value-type="float" office:value="19184.13" table:style-name="ce9">
            <text:p>19.184,13</text:p>
          </table:table-cell>
          <table:table-cell office:value-type="float" office:value="48555.19" table:style-name="ce9">
            <text:p>48.555,19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7955.43" table:style-name="ce11">
            <text:p>-7.955,43</text:p>
          </table:table-cell>
          <table:table-cell office:value-type="float" office:value="-2630.52" table:style-name="ce11">
            <text:p>-2.630,52</text:p>
          </table:table-cell>
          <table:table-cell office:value-type="float" office:value="0" table:style-name="ce12">
            <text:p>0,00</text:p>
          </table:table-cell>
          <table:table-cell office:value-type="float" office:value="-16066.33" table:style-name="ce11">
            <text:p>-16.066,33</text:p>
          </table:table-cell>
          <table:table-cell office:value-type="float" office:value="32488.86" table:style-name="ce9">
            <text:p>32.488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436.759999999998" table:style-name="ce9">
            <text:p>19.436,76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431.82" table:style-name="ce9">
            <text:p>4.431,82</text:p>
          </table:table-cell>
          <table:table-cell office:value-type="float" office:value="6849.64" table:number-columns-spanned="2" table:number-rows-spanned="1" table:style-name="ce26">
            <text:p>6.849,64</text:p>
          </table:table-cell>
          <table:covered-table-cell/>
          <table:table-cell office:value-type="float" office:value="20507.43" table:style-name="ce9">
            <text:p>20.507,43</text:p>
          </table:table-cell>
          <table:table-cell office:value-type="float" office:value="52410.7" table:style-name="ce9">
            <text:p>52.410,70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621.18" table:style-name="ce11">
            <text:p>-8.621,18</text:p>
          </table:table-cell>
          <table:table-cell office:value-type="float" office:value="-1825.32" table:style-name="ce11">
            <text:p>-1.825,32</text:p>
          </table:table-cell>
          <table:table-cell office:value-type="float" office:value="0" table:style-name="ce12">
            <text:p>0,00</text:p>
          </table:table-cell>
          <table:table-cell office:value-type="float" office:value="-15926.88" table:style-name="ce11">
            <text:p>-15.926,88</text:p>
          </table:table-cell>
          <table:table-cell office:value-type="float" office:value="36483.82" table:style-name="ce9">
            <text:p>36.483,8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1683.35" table:style-name="ce9">
            <text:p>11.683,35</text:p>
          </table:table-cell>
          <table:table-cell office:value-type="float" office:value="3221.92" table:style-name="ce9">
            <text:p>3.221,92</text:p>
          </table:table-cell>
          <table:table-cell office:value-type="float" office:value="5990.88" table:style-name="ce9">
            <text:p>5.990,88</text:p>
          </table:table-cell>
          <table:table-cell office:value-type="float" office:value="2326.02" table:style-name="ce9">
            <text:p>2.326,02</text:p>
          </table:table-cell>
          <table:table-cell office:value-type="float" office:value="9403.2900000000009" table:number-columns-spanned="2" table:number-rows-spanned="1" table:style-name="ce26">
            <text:p>9.403,29</text:p>
          </table:table-cell>
          <table:covered-table-cell/>
          <table:table-cell office:value-type="float" office:value="10110.469999999999" table:style-name="ce9">
            <text:p>10.110,47</text:p>
          </table:table-cell>
          <table:table-cell office:value-type="float" office:value="42735.93" table:style-name="ce9">
            <text:p>42.735,93</text:p>
          </table:table-cell>
          <table:table-cell office:value-type="float" office:value="-4019.08" table:style-name="ce11">
            <text:p>-4.019,08</text:p>
          </table:table-cell>
          <table:table-cell office:value-type="float" office:value="-10480.700000000001" table:style-name="ce11">
            <text:p>-10.480,70</text:p>
          </table:table-cell>
          <table:table-cell office:value-type="float" office:value="-1372.7" table:style-name="ce11">
            <text:p>-1.372,70</text:p>
          </table:table-cell>
          <table:table-cell office:value-type="float" office:value="0" table:style-name="ce12">
            <text:p>0,00</text:p>
          </table:table-cell>
          <table:table-cell office:value-type="float" office:value="-15872.48" table:style-name="ce11">
            <text:p>-15.872,48</text:p>
          </table:table-cell>
          <table:table-cell office:value-type="float" office:value="26863.45" table:style-name="ce9">
            <text:p>26.863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9">
            <text:p>21.428,83</text:p>
          </table:table-cell>
          <table:table-cell office:value-type="float" office:value="4700.2700000000004" table:style-name="ce9">
            <text:p>4.700,27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13064.54" table:style-name="ce9">
            <text:p>13.064,54</text:p>
          </table:table-cell>
          <table:table-cell office:value-type="float" office:value="42378.64" table:style-name="ce9">
            <text:p>42.378,64</text:p>
          </table:table-cell>
          <table:table-cell office:value-type="float" office:value="-6174.62" table:style-name="ce11">
            <text:p>-6.174,62</text:p>
          </table:table-cell>
          <table:table-cell office:value-type="float" office:value="-9887.08" table:style-name="ce11">
            <text:p>-9.887,08</text:p>
          </table:table-cell>
          <table:table-cell office:value-type="float" office:value="-2414.7600000000002" table:style-name="ce11">
            <text:p>-2.414,76</text:p>
          </table:table-cell>
          <table:table-cell office:value-type="float" office:value="0" table:style-name="ce12">
            <text:p>0,00</text:p>
          </table:table-cell>
          <table:table-cell office:value-type="float" office:value="-18476.46" table:style-name="ce11">
            <text:p>-18.476,46</text:p>
          </table:table-cell>
          <table:table-cell office:value-type="float" office:value="23902.18" table:style-name="ce9">
            <text:p>23.902,1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754.59" table:style-name="ce9">
            <text:p>11.754,59</text:p>
          </table:table-cell>
          <table:table-cell office:value-type="float" office:value="10312.59" table:style-name="ce9">
            <text:p>10.312,59</text:p>
          </table:table-cell>
          <table:table-cell office:value-type="float" office:value="8411.01" table:style-name="ce9">
            <text:p>8.411,01</text:p>
          </table:table-cell>
          <table:table-cell office:value-type="float" office:value="3945.45" table:style-name="ce9">
            <text:p>3.945,45</text:p>
          </table:table-cell>
          <table:table-cell office:value-type="float" office:value="9244.06" table:number-columns-spanned="2" table:number-rows-spanned="1" table:style-name="ce26">
            <text:p>9.244,06</text:p>
          </table:table-cell>
          <table:covered-table-cell/>
          <table:table-cell office:value-type="float" office:value="30393.85" table:style-name="ce9">
            <text:p>30.393,85</text:p>
          </table:table-cell>
          <table:table-cell office:value-type="float" office:value="74061.55" table:style-name="ce9">
            <text:p>74.061,55</text:p>
          </table:table-cell>
          <table:table-cell office:value-type="float" office:value="-5492" table:style-name="ce11">
            <text:p>-5.492,00</text:p>
          </table:table-cell>
          <table:table-cell office:value-type="float" office:value="-14867.97" table:style-name="ce11">
            <text:p>-14.867,97</text:p>
          </table:table-cell>
          <table:table-cell office:value-type="float" office:value="-5338.96" table:style-name="ce11">
            <text:p>-5.338,96</text:p>
          </table:table-cell>
          <table:table-cell office:value-type="float" office:value="0" table:style-name="ce12">
            <text:p>0,00</text:p>
          </table:table-cell>
          <table:table-cell office:value-type="float" office:value="-25698.93" table:style-name="ce11">
            <text:p>-25.698,93</text:p>
          </table:table-cell>
          <table:table-cell office:value-type="float" office:value="48362.62" table:style-name="ce9">
            <text:p>48.362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3298.13" table:style-name="ce9">
            <text:p>13.298,13</text:p>
          </table:table-cell>
          <table:table-cell office:value-type="float" office:value="1035.76" table:style-name="ce9">
            <text:p>1.035,76</text:p>
          </table:table-cell>
          <table:table-cell table:style-name="ce10"/>
          <table:table-cell office:value-type="float" office:value="6263.41" table:style-name="ce9">
            <text:p>6.263,41</text:p>
          </table:table-cell>
          <table:table-cell office:value-type="float" office:value="11672.12" table:number-columns-spanned="2" table:number-rows-spanned="1" table:style-name="ce26">
            <text:p>11.672,12</text:p>
          </table:table-cell>
          <table:covered-table-cell/>
          <table:table-cell office:value-type="float" office:value="14333.88" table:style-name="ce9">
            <text:p>14.333,88</text:p>
          </table:table-cell>
          <table:table-cell office:value-type="float" office:value="46603.3" table:style-name="ce9">
            <text:p>46.603,30</text:p>
          </table:table-cell>
          <table:table-cell office:value-type="float" office:value="-3297.66" table:style-name="ce11">
            <text:p>-3.297,66</text:p>
          </table:table-cell>
          <table:table-cell office:value-type="float" office:value="-6406.63" table:style-name="ce11">
            <text:p>-6.406,63</text:p>
          </table:table-cell>
          <table:table-cell office:value-type="float" office:value="-1197.6300000000001" table:style-name="ce11">
            <text:p>-1.197,63</text:p>
          </table:table-cell>
          <table:table-cell office:value-type="float" office:value="0" table:style-name="ce12">
            <text:p>0,00</text:p>
          </table:table-cell>
          <table:table-cell office:value-type="float" office:value="-10901.92" table:style-name="ce11">
            <text:p>-10.901,92</text:p>
          </table:table-cell>
          <table:table-cell office:value-type="float" office:value="35701.379999999997" table:style-name="ce9">
            <text:p>35.701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791.35" table:style-name="ce9">
            <text:p>1.791,35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736.29" table:style-name="ce9">
            <text:p>3.736,29</text:p>
          </table:table-cell>
          <table:table-cell table:number-columns-spanned="2" table:number-rows-spanned="1" table:style-name="ce25"/>
          <table:covered-table-cell/>
          <table:table-cell office:value-type="float" office:value="1585.21" table:style-name="ce9">
            <text:p>1.585,21</text:p>
          </table:table-cell>
          <table:table-cell office:value-type="float" office:value="8491.92" table:style-name="ce9">
            <text:p>8.491,92</text:p>
          </table:table-cell>
          <table:table-cell office:value-type="float" office:value="-578.9" table:style-name="ce14">
            <text:p>-578,90</text:p>
          </table:table-cell>
          <table:table-cell office:value-type="float" office:value="-32.799999999999997" table:style-name="ce14">
            <text:p>-32,80</text:p>
          </table:table-cell>
          <table:table-cell office:value-type="float" office:value="-1827.16" table:style-name="ce11">
            <text:p>-1.827,16</text:p>
          </table:table-cell>
          <table:table-cell office:value-type="float" office:value="0" table:style-name="ce12">
            <text:p>0,00</text:p>
          </table:table-cell>
          <table:table-cell office:value-type="float" office:value="-2438.86" table:style-name="ce11">
            <text:p>-2.438,86</text:p>
          </table:table-cell>
          <table:table-cell office:value-type="float" office:value="6053.06" table:style-name="ce9">
            <text:p>6.053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775.76" table:style-name="ce9">
            <text:p>3.775,76</text:p>
          </table:table-cell>
          <table:table-cell office:value-type="float" office:value="1939.89" table:style-name="ce9">
            <text:p>1.939,89</text:p>
          </table:table-cell>
          <table:table-cell office:value-type="float" office:value="2685.2" table:style-name="ce9">
            <text:p>2.685,20</text:p>
          </table:table-cell>
          <table:table-cell table:number-columns-spanned="2" table:number-rows-spanned="1" table:style-name="ce25"/>
          <table:covered-table-cell/>
          <table:table-cell office:value-type="float" office:value="12500.79" table:style-name="ce9">
            <text:p>12.500,79</text:p>
          </table:table-cell>
          <table:table-cell office:value-type="float" office:value="40187.58" table:style-name="ce9">
            <text:p>40.187,58</text:p>
          </table:table-cell>
          <table:table-cell office:value-type="float" office:value="-6726.38" table:style-name="ce11">
            <text:p>-6.726,38</text:p>
          </table:table-cell>
          <table:table-cell office:value-type="float" office:value="-9037.4599999999991" table:style-name="ce11">
            <text:p>-9.037,46</text:p>
          </table:table-cell>
          <table:table-cell office:value-type="float" office:value="-2997.44" table:style-name="ce11">
            <text:p>-2.997,44</text:p>
          </table:table-cell>
          <table:table-cell office:value-type="float" office:value="0" table:style-name="ce12">
            <text:p>0,00</text:p>
          </table:table-cell>
          <table:table-cell office:value-type="float" office:value="-18761.28" table:style-name="ce11">
            <text:p>-18.761,28</text:p>
          </table:table-cell>
          <table:table-cell office:value-type="float" office:value="21426.3" table:style-name="ce9">
            <text:p>21.426,3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9">
            <text:p>21.428,83</text:p>
          </table:table-cell>
          <table:table-cell office:value-type="float" office:value="2825.47" table:style-name="ce9">
            <text:p>2.825,47</text:p>
          </table:table-cell>
          <table:table-cell table:style-name="ce10"/>
          <table:table-cell office:value-type="float" office:value="4695.1099999999997" table:style-name="ce9">
            <text:p>4.695,11</text:p>
          </table:table-cell>
          <table:table-cell office:value-type="float" office:value="8084.77" table:number-columns-spanned="2" table:number-rows-spanned="1" table:style-name="ce26">
            <text:p>8.084,77</text:p>
          </table:table-cell>
          <table:covered-table-cell/>
          <table:table-cell office:value-type="float" office:value="24254.29" table:style-name="ce9">
            <text:p>24.254,29</text:p>
          </table:table-cell>
          <table:table-cell office:value-type="float" office:value="61288.47" table:style-name="ce9">
            <text:p>61.288,47</text:p>
          </table:table-cell>
          <table:table-cell office:value-type="float" office:value="-7119.94" table:style-name="ce11">
            <text:p>-7.119,94</text:p>
          </table:table-cell>
          <table:table-cell office:value-type="float" office:value="-10997.11" table:style-name="ce11">
            <text:p>-10.997,11</text:p>
          </table:table-cell>
          <table:table-cell office:value-type="float" office:value="-7824.02" table:style-name="ce11">
            <text:p>-7.824,02</text:p>
          </table:table-cell>
          <table:table-cell office:value-type="float" office:value="0" table:style-name="ce12">
            <text:p>0,00</text:p>
          </table:table-cell>
          <table:table-cell office:value-type="float" office:value="-25941.07" table:style-name="ce11">
            <text:p>-25.941,07</text:p>
          </table:table-cell>
          <table:table-cell office:value-type="float" office:value="35347.4" table:style-name="ce9">
            <text:p>35.347,4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847.61" table:style-name="ce9">
            <text:p>2.847,61</text:p>
          </table:table-cell>
          <table:table-cell office:value-type="float" office:value="1939.89" table:style-name="ce9">
            <text:p>1.939,89</text:p>
          </table:table-cell>
          <table:table-cell office:value-type="float" office:value="2508.8000000000002" table:style-name="ce9">
            <text:p>2.508,80</text:p>
          </table:table-cell>
          <table:table-cell table:number-columns-spanned="2" table:number-rows-spanned="1" table:style-name="ce25"/>
          <table:covered-table-cell/>
          <table:table-cell office:value-type="float" office:value="8271.0400000000009" table:style-name="ce9">
            <text:p>8.271,04</text:p>
          </table:table-cell>
          <table:table-cell office:value-type="float" office:value="27321.93" table:style-name="ce9">
            <text:p>27.321,93</text:p>
          </table:table-cell>
          <table:table-cell office:value-type="float" office:value="-3934.74" table:style-name="ce11">
            <text:p>-3.934,74</text:p>
          </table:table-cell>
          <table:table-cell office:value-type="float" office:value="-5145.72" table:style-name="ce11">
            <text:p>-5.145,72</text:p>
          </table:table-cell>
          <table:table-cell office:value-type="float" office:value="-2167.6999999999998" table:style-name="ce11">
            <text:p>-2.167,70</text:p>
          </table:table-cell>
          <table:table-cell office:value-type="float" office:value="0" table:style-name="ce12">
            <text:p>0,00</text:p>
          </table:table-cell>
          <table:table-cell office:value-type="float" office:value="-11248.16" table:style-name="ce11">
            <text:p>-11.248,16</text:p>
          </table:table-cell>
          <table:table-cell office:value-type="float" office:value="16073.77" table:style-name="ce9">
            <text:p>16.073,7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9">
            <text:p>13.298,13</text:p>
          </table:table-cell>
          <table:table-cell office:value-type="float" office:value="4195.13" table:style-name="ce9">
            <text:p>4.195,13</text:p>
          </table:table-cell>
          <table:table-cell table:style-name="ce10"/>
          <table:table-cell office:value-type="float" office:value="3404.09" table:style-name="ce9">
            <text:p>3.404,09</text:p>
          </table:table-cell>
          <table:table-cell office:value-type="float" office:value="13089.51" table:number-columns-spanned="2" table:number-rows-spanned="1" table:style-name="ce26">
            <text:p>13.089,51</text:p>
          </table:table-cell>
          <table:covered-table-cell/>
          <table:table-cell office:value-type="float" office:value="17538.400000000001" table:style-name="ce9">
            <text:p>17.538,40</text:p>
          </table:table-cell>
          <table:table-cell office:value-type="float" office:value="51525.26" table:style-name="ce9">
            <text:p>51.525,26</text:p>
          </table:table-cell>
          <table:table-cell office:value-type="float" office:value="-1611.63" table:style-name="ce11">
            <text:p>-1.611,63</text:p>
          </table:table-cell>
          <table:table-cell office:value-type="float" office:value="-10025.64" table:style-name="ce11">
            <text:p>-10.025,64</text:p>
          </table:table-cell>
          <table:table-cell office:value-type="float" office:value="-2519.48" table:style-name="ce11">
            <text:p>-2.519,48</text:p>
          </table:table-cell>
          <table:table-cell office:value-type="float" office:value="0" table:style-name="ce12">
            <text:p>0,00</text:p>
          </table:table-cell>
          <table:table-cell office:value-type="float" office:value="-14156.75" table:style-name="ce11">
            <text:p>-14.156,75</text:p>
          </table:table-cell>
          <table:table-cell office:value-type="float" office:value="37368.51" table:style-name="ce9">
            <text:p>37.368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9">
            <text:p>13.060,66</text:p>
          </table:table-cell>
          <table:table-cell office:value-type="float" office:value="284.95999999999998" table:style-name="ce13">
            <text:p>284,96</text:p>
          </table:table-cell>
          <table:table-cell table:style-name="ce10"/>
          <table:table-cell office:value-type="float" office:value="2216.2800000000002" table:style-name="ce9">
            <text:p>2.216,28</text:p>
          </table:table-cell>
          <table:table-cell office:value-type="float" office:value="4448.54" table:number-columns-spanned="2" table:number-rows-spanned="1" table:style-name="ce26">
            <text:p>4.448,54</text:p>
          </table:table-cell>
          <table:covered-table-cell/>
          <table:table-cell office:value-type="float" office:value="13345.62" table:style-name="ce9">
            <text:p>13.345,62</text:p>
          </table:table-cell>
          <table:table-cell office:value-type="float" office:value="33356.06" table:style-name="ce9">
            <text:p>33.356,06</text:p>
          </table:table-cell>
          <table:table-cell office:value-type="float" office:value="-1602.25" table:style-name="ce11">
            <text:p>-1.602,25</text:p>
          </table:table-cell>
          <table:table-cell office:value-type="float" office:value="-4880.6000000000004" table:style-name="ce11">
            <text:p>-4.880,60</text:p>
          </table:table-cell>
          <table:table-cell office:value-type="float" office:value="-1446.92" table:style-name="ce11">
            <text:p>-1.446,92</text:p>
          </table:table-cell>
          <table:table-cell office:value-type="float" office:value="0" table:style-name="ce12">
            <text:p>0,00</text:p>
          </table:table-cell>
          <table:table-cell office:value-type="float" office:value="-7929.77" table:style-name="ce11">
            <text:p>-7.929,77</text:p>
          </table:table-cell>
          <table:table-cell office:value-type="float" office:value="25426.29" table:style-name="ce9">
            <text:p>25.426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411.89" table:style-name="ce9">
            <text:p>3.411,89</text:p>
          </table:table-cell>
          <table:table-cell office:value-type="float" office:value="1939.89" table:style-name="ce9">
            <text:p>1.939,89</text:p>
          </table:table-cell>
          <table:table-cell office:value-type="float" office:value="2770.59" table:style-name="ce9">
            <text:p>2.770,59</text:p>
          </table:table-cell>
          <table:table-cell office:value-type="float" office:value="13511.58" table:number-columns-spanned="2" table:number-rows-spanned="1" table:style-name="ce26">
            <text:p>13.511,58</text:p>
          </table:table-cell>
          <table:covered-table-cell/>
          <table:table-cell office:value-type="float" office:value="17248.849999999999" table:style-name="ce9">
            <text:p>17.248,85</text:p>
          </table:table-cell>
          <table:table-cell office:value-type="float" office:value="50779.87" table:style-name="ce9">
            <text:p>50.779,8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826.0300000000007" table:style-name="ce11">
            <text:p>-9.826,03</text:p>
          </table:table-cell>
          <table:table-cell office:value-type="float" office:value="-2950.9" table:style-name="ce11">
            <text:p>-2.950,90</text:p>
          </table:table-cell>
          <table:table-cell office:value-type="float" office:value="0" table:style-name="ce12">
            <text:p>0,00</text:p>
          </table:table-cell>
          <table:table-cell office:value-type="float" office:value="-14433.71" table:style-name="ce11">
            <text:p>-14.433,71</text:p>
          </table:table-cell>
          <table:table-cell office:value-type="float" office:value="36346.160000000003" table:style-name="ce9">
            <text:p>36.346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7431.11" table:style-name="ce9">
            <text:p>17.431,11</text:p>
          </table:table-cell>
          <table:table-cell table:number-columns-repeated="2"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8707.76" table:style-name="ce9">
            <text:p>8.707,76</text:p>
          </table:table-cell>
          <table:table-cell office:value-type="float" office:value="29348.07" table:style-name="ce9">
            <text:p>29.348,07</text:p>
          </table:table-cell>
          <table:table-cell table:style-name="ce10"/>
          <table:table-cell office:value-type="float" office:value="-1363.96" table:style-name="ce11">
            <text:p>-1.363,96</text:p>
          </table:table-cell>
          <table:table-cell office:value-type="float" office:value="-2827" table:style-name="ce11">
            <text:p>-2.827,00</text:p>
          </table:table-cell>
          <table:table-cell office:value-type="float" office:value="0" table:style-name="ce12">
            <text:p>0,00</text:p>
          </table:table-cell>
          <table:table-cell office:value-type="float" office:value="-4190.96" table:style-name="ce11">
            <text:p>-4.190,96</text:p>
          </table:table-cell>
          <table:table-cell office:value-type="float" office:value="25157.11" table:style-name="ce9">
            <text:p>25.157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1360.639999999999" table:style-name="ce9">
            <text:p>31.360,64</text:p>
          </table:table-cell>
          <table:table-cell office:value-type="float" office:value="3374.07" table:style-name="ce9">
            <text:p>3.374,07</text:p>
          </table:table-cell>
          <table:table-cell table:style-name="ce10"/>
          <table:table-cell office:value-type="float" office:value="4801.7" table:style-name="ce9">
            <text:p>4.801,70</text:p>
          </table:table-cell>
          <table:table-cell table:number-columns-spanned="2" table:number-rows-spanned="1" table:style-name="ce25"/>
          <table:covered-table-cell/>
          <table:table-cell office:value-type="float" office:value="11330" table:style-name="ce9">
            <text:p>11.330,00</text:p>
          </table:table-cell>
          <table:table-cell office:value-type="float" office:value="50866.41" table:style-name="ce9">
            <text:p>50.866,41</text:p>
          </table:table-cell>
          <table:table-cell office:value-type="float" office:value="-4937.04" table:style-name="ce11">
            <text:p>-4.937,04</text:p>
          </table:table-cell>
          <table:table-cell office:value-type="float" office:value="-8110.86" table:style-name="ce11">
            <text:p>-8.110,86</text:p>
          </table:table-cell>
          <table:table-cell office:value-type="float" office:value="-3200.11" table:style-name="ce11">
            <text:p>-3.200,11</text:p>
          </table:table-cell>
          <table:table-cell office:value-type="float" office:value="0" table:style-name="ce12">
            <text:p>0,00</text:p>
          </table:table-cell>
          <table:table-cell office:value-type="float" office:value="-16248.01" table:style-name="ce11">
            <text:p>-16.248,01</text:p>
          </table:table-cell>
          <table:table-cell office:value-type="float" office:value="34618.400000000001" table:style-name="ce9">
            <text:p>34.618,4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30.85" table:style-name="ce9">
            <text:p>11.730,85</text:p>
          </table:table-cell>
          <table:table-cell office:value-type="float" office:value="3491.91" table:style-name="ce9">
            <text:p>3.491,91</text:p>
          </table:table-cell>
          <table:table-cell office:value-type="float" office:value="7398.87" table:style-name="ce9">
            <text:p>7.398,87</text:p>
          </table:table-cell>
          <table:table-cell office:value-type="float" office:value="2112.36" table:style-name="ce9">
            <text:p>2.112,36</text:p>
          </table:table-cell>
          <table:table-cell office:value-type="float" office:value="7540.54" table:number-columns-spanned="2" table:number-rows-spanned="1" table:style-name="ce26">
            <text:p>7.540,54</text:p>
          </table:table-cell>
          <table:covered-table-cell/>
          <table:table-cell office:value-type="float" office:value="22190.46" table:style-name="ce9">
            <text:p>22.190,46</text:p>
          </table:table-cell>
          <table:table-cell office:value-type="float" office:value="54464.99" table:style-name="ce9">
            <text:p>54.464,99</text:p>
          </table:table-cell>
          <table:table-cell office:value-type="float" office:value="-4108.18" table:style-name="ce11">
            <text:p>-4.108,18</text:p>
          </table:table-cell>
          <table:table-cell office:value-type="float" office:value="-9902" table:style-name="ce11">
            <text:p>-9.902,00</text:p>
          </table:table-cell>
          <table:table-cell office:value-type="float" office:value="-4828.6400000000003" table:style-name="ce11">
            <text:p>-4.828,64</text:p>
          </table:table-cell>
          <table:table-cell office:value-type="float" office:value="0" table:style-name="ce12">
            <text:p>0,00</text:p>
          </table:table-cell>
          <table:table-cell office:value-type="float" office:value="-18838.82" table:style-name="ce11">
            <text:p>-18.838,82</text:p>
          </table:table-cell>
          <table:table-cell office:value-type="float" office:value="35626.17" table:style-name="ce9">
            <text:p>35.626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949.32" table:style-name="ce9">
            <text:p>11.949,32</text:p>
          </table:table-cell>
          <table:table-cell office:value-type="float" office:value="2979.21" table:style-name="ce9">
            <text:p>2.979,21</text:p>
          </table:table-cell>
          <table:table-cell office:value-type="float" office:value="1939.89" table:style-name="ce9">
            <text:p>1.939,89</text:p>
          </table:table-cell>
          <table:table-cell office:value-type="float" office:value="2473.73" table:style-name="ce9">
            <text:p>2.473,73</text:p>
          </table:table-cell>
          <table:table-cell table:number-columns-spanned="2" table:number-rows-spanned="1" table:style-name="ce25"/>
          <table:covered-table-cell/>
          <table:table-cell office:value-type="float" office:value="8408.08" table:style-name="ce9">
            <text:p>8.408,08</text:p>
          </table:table-cell>
          <table:table-cell office:value-type="float" office:value="27750.23" table:style-name="ce9">
            <text:p>27.750,23</text:p>
          </table:table-cell>
          <table:table-cell office:value-type="float" office:value="-3978.18" table:style-name="ce11">
            <text:p>-3.978,18</text:p>
          </table:table-cell>
          <table:table-cell office:value-type="float" office:value="-5646.61" table:style-name="ce11">
            <text:p>-5.646,61</text:p>
          </table:table-cell>
          <table:table-cell office:value-type="float" office:value="-3232.79" table:style-name="ce11">
            <text:p>-3.232,79</text:p>
          </table:table-cell>
          <table:table-cell office:value-type="float" office:value="0" table:style-name="ce12">
            <text:p>0,00</text:p>
          </table:table-cell>
          <table:table-cell office:value-type="float" office:value="-12857.58" table:style-name="ce11">
            <text:p>-12.857,58</text:p>
          </table:table-cell>
          <table:table-cell office:value-type="float" office:value="14892.65" table:style-name="ce9">
            <text:p>14.892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9">
            <text:p>13.108,15</text:p>
          </table:table-cell>
          <table:table-cell office:value-type="float" office:value="1147.95" table:style-name="ce9">
            <text:p>1.147,95</text:p>
          </table:table-cell>
          <table:table-cell table:style-name="ce10"/>
          <table:table-cell office:value-type="float" office:value="3897.07" table:style-name="ce9">
            <text:p>3.897,07</text:p>
          </table:table-cell>
          <table:table-cell office:value-type="float" office:value="7603.27" table:number-columns-spanned="2" table:number-rows-spanned="1" table:style-name="ce26">
            <text:p>7.603,27</text:p>
          </table:table-cell>
          <table:covered-table-cell/>
          <table:table-cell office:value-type="float" office:value="14279.83" table:style-name="ce9">
            <text:p>14.279,83</text:p>
          </table:table-cell>
          <table:table-cell office:value-type="float" office:value="40036.269999999997" table:style-name="ce9">
            <text:p>40.036,27</text:p>
          </table:table-cell>
          <table:table-cell office:value-type="float" office:value="5252.89" table:style-name="ce9">
            <text:p>5.252,89</text:p>
          </table:table-cell>
          <table:table-cell office:value-type="float" office:value="-8469.98" table:style-name="ce11">
            <text:p>-8.469,98</text:p>
          </table:table-cell>
          <table:table-cell office:value-type="float" office:value="-2551.7199999999998" table:style-name="ce11">
            <text:p>-2.551,72</text:p>
          </table:table-cell>
          <table:table-cell office:value-type="float" office:value="0" table:style-name="ce12">
            <text:p>0,00</text:p>
          </table:table-cell>
          <table:table-cell office:value-type="float" office:value="-5768.81" table:style-name="ce11">
            <text:p>-5.768,81</text:p>
          </table:table-cell>
          <table:table-cell office:value-type="float" office:value="34267.46" table:style-name="ce9">
            <text:p>34.267,4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69.1" table:style-name="ce9">
            <text:p>22.169,10</text:p>
          </table:table-cell>
          <table:table-cell office:value-type="float" office:value="3656.12" table:style-name="ce9">
            <text:p>3.656,12</text:p>
          </table:table-cell>
          <table:table-cell table:style-name="ce10"/>
          <table:table-cell office:value-type="float" office:value="4140.95" table:style-name="ce9">
            <text:p>4.140,95</text:p>
          </table:table-cell>
          <table:table-cell table:number-columns-spanned="2" table:number-rows-spanned="1" table:style-name="ce25"/>
          <table:covered-table-cell/>
          <table:table-cell office:value-type="float" office:value="12912.61" table:style-name="ce9">
            <text:p>12.912,61</text:p>
          </table:table-cell>
          <table:table-cell office:value-type="float" office:value="42878.78" table:style-name="ce9">
            <text:p>42.878,78</text:p>
          </table:table-cell>
          <table:table-cell office:value-type="float" office:value="-7656.7" table:style-name="ce11">
            <text:p>-7.656,70</text:p>
          </table:table-cell>
          <table:table-cell office:value-type="float" office:value="-10255.280000000001" table:style-name="ce11">
            <text:p>-10.255,28</text:p>
          </table:table-cell>
          <table:table-cell office:value-type="float" office:value="-2657.7" table:style-name="ce11">
            <text:p>-2.657,70</text:p>
          </table:table-cell>
          <table:table-cell office:value-type="float" office:value="0" table:style-name="ce12">
            <text:p>0,00</text:p>
          </table:table-cell>
          <table:table-cell office:value-type="float" office:value="-20569.68" table:style-name="ce11">
            <text:p>-20.569,68</text:p>
          </table:table-cell>
          <table:table-cell office:value-type="float" office:value="22309.1" table:style-name="ce9">
            <text:p>22.309,1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9">
            <text:p>1.454,40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5980.79" table:style-name="ce9">
            <text:p>5.980,79</text:p>
          </table:table-cell>
          <table:table-cell table:number-columns-spanned="2" table:number-rows-spanned="1" table:style-name="ce25"/>
          <table:covered-table-cell/>
          <table:table-cell office:value-type="float" office:value="1416.73" table:style-name="ce9">
            <text:p>1.416,73</text:p>
          </table:table-cell>
          <table:table-cell office:value-type="float" office:value="10230.99" table:style-name="ce9">
            <text:p>10.230,99</text:p>
          </table:table-cell>
          <table:table-cell office:value-type="float" office:value="-407.24" table:style-name="ce14">
            <text:p>-407,24</text:p>
          </table:table-cell>
          <table:table-cell office:value-type="float" office:value="-80.44" table:style-name="ce14">
            <text:p>-80,44</text:p>
          </table:table-cell>
          <table:table-cell office:value-type="float" office:value="-1598.16" table:style-name="ce11">
            <text:p>-1.598,16</text:p>
          </table:table-cell>
          <table:table-cell office:value-type="float" office:value="0" table:style-name="ce12">
            <text:p>0,00</text:p>
          </table:table-cell>
          <table:table-cell office:value-type="float" office:value="-2085.84" table:style-name="ce11">
            <text:p>-2.085,84</text:p>
          </table:table-cell>
          <table:table-cell office:value-type="float" office:value="8145.15" table:style-name="ce9">
            <text:p>8.145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9">
            <text:p>13.298,13</text:p>
          </table:table-cell>
          <table:table-cell office:value-type="float" office:value="3364.4" table:style-name="ce9">
            <text:p>3.364,40</text:p>
          </table:table-cell>
          <table:table-cell table:style-name="ce10"/>
          <table:table-cell office:value-type="float" office:value="3906.51" table:style-name="ce9">
            <text:p>3.906,51</text:p>
          </table:table-cell>
          <table:table-cell table:number-columns-spanned="2" table:number-rows-spanned="1" table:style-name="ce25"/>
          <table:covered-table-cell/>
          <table:table-cell office:value-type="float" office:value="8331.25" table:style-name="ce9">
            <text:p>8.331,25</text:p>
          </table:table-cell>
          <table:table-cell office:value-type="float" office:value="28900.29" table:style-name="ce9">
            <text:p>28.900,29</text:p>
          </table:table-cell>
          <table:table-cell office:value-type="float" office:value="-4066.1" table:style-name="ce11">
            <text:p>-4.066,10</text:p>
          </table:table-cell>
          <table:table-cell office:value-type="float" office:value="-6098.94" table:style-name="ce11">
            <text:p>-6.098,94</text:p>
          </table:table-cell>
          <table:table-cell office:value-type="float" office:value="-5233.71" table:style-name="ce11">
            <text:p>-5.233,71</text:p>
          </table:table-cell>
          <table:table-cell office:value-type="float" office:value="0" table:style-name="ce12">
            <text:p>0,00</text:p>
          </table:table-cell>
          <table:table-cell office:value-type="float" office:value="-15398.75" table:style-name="ce11">
            <text:p>-15.398,75</text:p>
          </table:table-cell>
          <table:table-cell office:value-type="float" office:value="13501.54" table:style-name="ce9">
            <text:p>13.501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CÍCERO DOS SANT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267.77" table:style-name="ce9">
            <text:p>18.267,77</text:p>
          </table:table-cell>
          <table:table-cell table:number-columns-repeated="2" table:style-name="ce10"/>
          <table:table-cell office:value-type="float" office:value="2919.91" table:style-name="ce9">
            <text:p>2.919,91</text:p>
          </table:table-cell>
          <table:table-cell table:number-columns-spanned="2" table:number-rows-spanned="1" table:style-name="ce25"/>
          <table:covered-table-cell/>
          <table:table-cell office:value-type="float" office:value="1037.94" table:style-name="ce9">
            <text:p>1.037,94</text:p>
          </table:table-cell>
          <table:table-cell office:value-type="float" office:value="22225.62" table:style-name="ce9">
            <text:p>22.225,62</text:p>
          </table:table-cell>
          <table:table-cell office:value-type="float" office:value="-1556.17" table:style-name="ce11">
            <text:p>-1.556,17</text:p>
          </table:table-cell>
          <table:table-cell office:value-type="float" office:value="-3622.26" table:style-name="ce11">
            <text:p>-3.622,2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5178.43" table:style-name="ce11">
            <text:p>-5.178,43</text:p>
          </table:table-cell>
          <table:table-cell office:value-type="float" office:value="17047.189999999999" table:style-name="ce9">
            <text:p>17.047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350.2199999999998" table:style-name="ce9">
            <text:p>2.350,22</text:p>
          </table:table-cell>
          <table:table-cell table:number-columns-spanned="2" table:number-rows-spanned="1" table:style-name="ce25"/>
          <table:covered-table-cell/>
          <table:table-cell office:value-type="float" office:value="6493.56" table:style-name="ce9">
            <text:p>6.493,56</text:p>
          </table:table-cell>
          <table:table-cell office:value-type="float" office:value="21830.91" table:style-name="ce9">
            <text:p>21.830,91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472.08" table:style-name="ce11">
            <text:p>-4.472,08</text:p>
          </table:table-cell>
          <table:table-cell office:value-type="float" office:value="-1195.8800000000001" table:style-name="ce11">
            <text:p>-1.195,88</text:p>
          </table:table-cell>
          <table:table-cell office:value-type="float" office:value="0" table:style-name="ce12">
            <text:p>0,00</text:p>
          </table:table-cell>
          <table:table-cell office:value-type="float" office:value="-8678.2999999999993" table:style-name="ce11">
            <text:p>-8.678,30</text:p>
          </table:table-cell>
          <table:table-cell office:value-type="float" office:value="13152.61" table:style-name="ce9">
            <text:p>13.152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2087.05" table:style-name="ce9">
            <text:p>12.087,05</text:p>
          </table:table-cell>
          <table:table-cell office:value-type="float" office:value="3221.92" table:style-name="ce9">
            <text:p>3.221,92</text:p>
          </table:table-cell>
          <table:table-cell table:style-name="ce10"/>
          <table:table-cell office:value-type="float" office:value="4694.33" table:style-name="ce9">
            <text:p>4.694,33</text:p>
          </table:table-cell>
          <table:table-cell office:value-type="float" office:value="5102.99" table:number-columns-spanned="2" table:number-rows-spanned="1" table:style-name="ce26">
            <text:p>5.102,99</text:p>
          </table:table-cell>
          <table:covered-table-cell/>
          <table:table-cell office:value-type="float" office:value="15308.96" table:style-name="ce9">
            <text:p>15.308,96</text:p>
          </table:table-cell>
          <table:table-cell office:value-type="float" office:value="40415.25" table:style-name="ce9">
            <text:p>40.415,2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296.84" table:style-name="ce11">
            <text:p>-6.296,84</text:p>
          </table:table-cell>
          <table:table-cell office:value-type="float" office:value="-3224.12" table:style-name="ce11">
            <text:p>-3.224,12</text:p>
          </table:table-cell>
          <table:table-cell office:value-type="float" office:value="0" table:style-name="ce12">
            <text:p>0,00</text:p>
          </table:table-cell>
          <table:table-cell office:value-type="float" office:value="-11177.74" table:style-name="ce11">
            <text:p>-11.177,74</text:p>
          </table:table-cell>
          <table:table-cell office:value-type="float" office:value="29237.51" table:style-name="ce9">
            <text:p>29.237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0967.92" table:style-name="ce9">
            <text:p>10.967,92</text:p>
          </table:table-cell>
          <table:table-cell table:number-columns-repeated="2" table:style-name="ce10"/>
          <table:table-cell office:value-type="float" office:value="3692.53" table:style-name="ce9">
            <text:p>3.692,53</text:p>
          </table:table-cell>
          <table:table-cell table:number-columns-spanned="2" table:number-rows-spanned="1" table:style-name="ce25"/>
          <table:covered-table-cell/>
          <table:table-cell office:value-type="float" office:value="5643.68" table:style-name="ce9">
            <text:p>5.643,68</text:p>
          </table:table-cell>
          <table:table-cell office:value-type="float" office:value="20304.13" table:style-name="ce9">
            <text:p>20.304,13</text:p>
          </table:table-cell>
          <table:table-cell office:value-type="float" office:value="-2782.2" table:style-name="ce11">
            <text:p>-2.782,20</text:p>
          </table:table-cell>
          <table:table-cell office:value-type="float" office:value="-3424.26" table:style-name="ce11">
            <text:p>-3.424,26</text:p>
          </table:table-cell>
          <table:table-cell office:value-type="float" office:value="-3423.5" table:style-name="ce11">
            <text:p>-3.423,50</text:p>
          </table:table-cell>
          <table:table-cell office:value-type="float" office:value="0" table:style-name="ce12">
            <text:p>0,00</text:p>
          </table:table-cell>
          <table:table-cell office:value-type="float" office:value="-9629.9599999999991" table:style-name="ce11">
            <text:p>-9.629,96</text:p>
          </table:table-cell>
          <table:table-cell office:value-type="float" office:value="10674.17" table:style-name="ce9">
            <text:p>10.674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9">
            <text:p>13.298,13</text:p>
          </table:table-cell>
          <table:table-cell office:value-type="float" office:value="3221.92" table:style-name="ce9">
            <text:p>3.221,92</text:p>
          </table:table-cell>
          <table:table-cell table:style-name="ce10"/>
          <table:table-cell office:value-type="float" office:value="5074.97" table:style-name="ce9">
            <text:p>5.074,97</text:p>
          </table:table-cell>
          <table:table-cell table:number-columns-spanned="2" table:number-rows-spanned="1" table:style-name="ce25"/>
          <table:covered-table-cell/>
          <table:table-cell office:value-type="float" office:value="8260.01" table:style-name="ce9">
            <text:p>8.260,01</text:p>
          </table:table-cell>
          <table:table-cell office:value-type="float" office:value="29855.03" table:style-name="ce9">
            <text:p>29.855,03</text:p>
          </table:table-cell>
          <table:table-cell office:value-type="float" office:value="-4019.08" table:style-name="ce11">
            <text:p>-4.019,08</text:p>
          </table:table-cell>
          <table:table-cell office:value-type="float" office:value="-6033.51" table:style-name="ce11">
            <text:p>-6.033,51</text:p>
          </table:table-cell>
          <table:table-cell office:value-type="float" office:value="-3521.35" table:style-name="ce11">
            <text:p>-3.521,35</text:p>
          </table:table-cell>
          <table:table-cell office:value-type="float" office:value="0" table:style-name="ce12">
            <text:p>0,00</text:p>
          </table:table-cell>
          <table:table-cell office:value-type="float" office:value="-13573.94" table:style-name="ce11">
            <text:p>-13.573,94</text:p>
          </table:table-cell>
          <table:table-cell office:value-type="float" office:value="16281.09" table:style-name="ce9">
            <text:p>16.281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45.31" table:style-name="ce9">
            <text:p>22.045,31</text:p>
          </table:table-cell>
          <table:table-cell office:value-type="float" office:value="11652.59" table:style-name="ce9">
            <text:p>11.652,59</text:p>
          </table:table-cell>
          <table:table-cell table:style-name="ce10"/>
          <table:table-cell office:value-type="float" office:value="7605.63" table:style-name="ce9">
            <text:p>7.605,63</text:p>
          </table:table-cell>
          <table:table-cell office:value-type="float" office:value="16767.04" table:number-columns-spanned="2" table:number-rows-spanned="1" table:style-name="ce26">
            <text:p>16.767,04</text:p>
          </table:table-cell>
          <table:covered-table-cell/>
          <table:table-cell office:value-type="float" office:value="25915.22" table:style-name="ce9">
            <text:p>25.915,22</text:p>
          </table:table-cell>
          <table:table-cell office:value-type="float" office:value="83985.79" table:style-name="ce9">
            <text:p>83.985,79</text:p>
          </table:table-cell>
          <table:table-cell office:value-type="float" office:value="-7750.12" table:style-name="ce11">
            <text:p>-7.750,12</text:p>
          </table:table-cell>
          <table:table-cell office:value-type="float" office:value="-12628.31" table:style-name="ce11">
            <text:p>-12.628,31</text:p>
          </table:table-cell>
          <table:table-cell office:value-type="float" office:value="-4533.91" table:style-name="ce11">
            <text:p>-4.533,91</text:p>
          </table:table-cell>
          <table:table-cell office:value-type="float" office:value="0" table:style-name="ce12">
            <text:p>0,00</text:p>
          </table:table-cell>
          <table:table-cell office:value-type="float" office:value="-24912.34" table:style-name="ce11">
            <text:p>-24.912,34</text:p>
          </table:table-cell>
          <table:table-cell office:value-type="float" office:value="59073.45" table:style-name="ce9">
            <text:p>59.073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9">
            <text:p>22.247,02</text:p>
          </table:table-cell>
          <table:table-cell office:value-type="float" office:value="3529.91" table:style-name="ce9">
            <text:p>3.529,91</text:p>
          </table:table-cell>
          <table:table-cell table:style-name="ce10"/>
          <table:table-cell office:value-type="float" office:value="7686.44" table:style-name="ce9">
            <text:p>7.686,44</text:p>
          </table:table-cell>
          <table:table-cell office:value-type="float" office:value="21796.59" table:number-columns-spanned="2" table:number-rows-spanned="1" table:style-name="ce26">
            <text:p>21.796,59</text:p>
          </table:table-cell>
          <table:covered-table-cell/>
          <table:table-cell office:value-type="float" office:value="25776.93" table:style-name="ce9">
            <text:p>25.776,93</text:p>
          </table:table-cell>
          <table:table-cell office:value-type="float" office:value="81036.89" table:style-name="ce9">
            <text:p>81.036,89</text:p>
          </table:table-cell>
          <table:table-cell office:value-type="float" office:value="-7608.74" table:style-name="ce11">
            <text:p>-7.608,74</text:p>
          </table:table-cell>
          <table:table-cell office:value-type="float" office:value="-15158.07" table:style-name="ce11">
            <text:p>-15.158,07</text:p>
          </table:table-cell>
          <table:table-cell office:value-type="float" office:value="-2072.3200000000002" table:style-name="ce11">
            <text:p>-2.072,32</text:p>
          </table:table-cell>
          <table:table-cell office:value-type="float" office:value="0" table:style-name="ce12">
            <text:p>0,00</text:p>
          </table:table-cell>
          <table:table-cell office:value-type="float" office:value="-24839.13" table:style-name="ce11">
            <text:p>-24.839,13</text:p>
          </table:table-cell>
          <table:table-cell office:value-type="float" office:value="56197.760000000002" table:style-name="ce9">
            <text:p>56.197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3269.41" table:style-name="ce9">
            <text:p>3.269,41</text:p>
          </table:table-cell>
          <table:table-cell office:value-type="float" office:value="1939.89" table:style-name="ce9">
            <text:p>1.939,89</text:p>
          </table:table-cell>
          <table:table-cell office:value-type="float" office:value="3643.46" table:style-name="ce9">
            <text:p>3.643,46</text:p>
          </table:table-cell>
          <table:table-cell office:value-type="float" office:value="5670.46" table:number-columns-spanned="2" table:number-rows-spanned="1" table:style-name="ce26">
            <text:p>5.670,46</text:p>
          </table:table-cell>
          <table:covered-table-cell/>
          <table:table-cell office:value-type="float" office:value="17035.13" table:style-name="ce9">
            <text:p>17.035,13</text:p>
          </table:table-cell>
          <table:table-cell office:value-type="float" office:value="43360.43" table:style-name="ce9">
            <text:p>43.360,43</text:p>
          </table:table-cell>
          <table:table-cell office:value-type="float" office:value="-4073.94" table:style-name="ce11">
            <text:p>-4.073,94</text:p>
          </table:table-cell>
          <table:table-cell office:value-type="float" office:value="-6874.4" table:style-name="ce11">
            <text:p>-6.874,40</text:p>
          </table:table-cell>
          <table:table-cell office:value-type="float" office:value="-2946.54" table:style-name="ce11">
            <text:p>-2.946,54</text:p>
          </table:table-cell>
          <table:table-cell office:value-type="float" office:value="0" table:style-name="ce12">
            <text:p>0,00</text:p>
          </table:table-cell>
          <table:table-cell office:value-type="float" office:value="-13894.88" table:style-name="ce11">
            <text:p>-13.894,88</text:p>
          </table:table-cell>
          <table:table-cell office:value-type="float" office:value="29465.55" table:style-name="ce9">
            <text:p>29.465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3629.4" table:style-name="ce9">
            <text:p>3.629,40</text:p>
          </table:table-cell>
          <table:table-cell office:value-type="float" office:value="1379.07" table:style-name="ce9">
            <text:p>1.379,07</text:p>
          </table:table-cell>
          <table:table-cell office:value-type="float" office:value="5156.84" table:style-name="ce9">
            <text:p>5.156,84</text:p>
          </table:table-cell>
          <table:table-cell office:value-type="float" office:value="10489.17" table:number-columns-spanned="2" table:number-rows-spanned="1" table:style-name="ce26">
            <text:p>10.489,17</text:p>
          </table:table-cell>
          <table:covered-table-cell/>
          <table:table-cell office:value-type="float" office:value="16644.32" table:style-name="ce9">
            <text:p>16.644,32</text:p>
          </table:table-cell>
          <table:table-cell office:value-type="float" office:value="48934.66" table:style-name="ce9">
            <text:p>48.934,66</text:p>
          </table:table-cell>
          <table:table-cell office:value-type="float" office:value="-1410.03" table:style-name="ce11">
            <text:p>-1.410,03</text:p>
          </table:table-cell>
          <table:table-cell office:value-type="float" office:value="-7733.56" table:style-name="ce11">
            <text:p>-7.733,56</text:p>
          </table:table-cell>
          <table:table-cell office:value-type="float" office:value="-2254.79" table:style-name="ce11">
            <text:p>-2.254,79</text:p>
          </table:table-cell>
          <table:table-cell office:value-type="float" office:value="0" table:style-name="ce12">
            <text:p>0,00</text:p>
          </table:table-cell>
          <table:table-cell office:value-type="float" office:value="-11398.38" table:style-name="ce11">
            <text:p>-11.398,38</text:p>
          </table:table-cell>
          <table:table-cell office:value-type="float" office:value="37536.28" table:style-name="ce9">
            <text:p>37.536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16916.1" table:style-name="ce9">
            <text:p>116.916,10</text:p>
          </table:table-cell>
          <table:table-cell office:value-type="float" office:value="5264.61" table:style-name="ce9">
            <text:p>5.264,61</text:p>
          </table:table-cell>
          <table:table-cell table:style-name="ce10"/>
          <table:table-cell office:value-type="float" office:value="6753.13" table:style-name="ce9">
            <text:p>6.753,13</text:p>
          </table:table-cell>
          <table:table-cell office:value-type="float" office:value="14124.84" table:number-columns-spanned="2" table:number-rows-spanned="1" table:style-name="ce26">
            <text:p>14.124,84</text:p>
          </table:table-cell>
          <table:covered-table-cell/>
          <table:table-cell office:value-type="float" office:value="42374.53" table:style-name="ce9">
            <text:p>42.374,53</text:p>
          </table:table-cell>
          <table:table-cell office:value-type="float" office:value="185433.21" table:style-name="ce9">
            <text:p>185.433,2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3930.64" table:style-name="ce11">
            <text:p>-13.930,64</text:p>
          </table:table-cell>
          <table:table-cell office:value-type="float" office:value="-6132.27" table:style-name="ce11">
            <text:p>-6.132,27</text:p>
          </table:table-cell>
          <table:table-cell office:value-type="float" office:value="-6162.41" table:style-name="ce11">
            <text:p>-6.162,41</text:p>
          </table:table-cell>
          <table:table-cell office:value-type="float" office:value="-27882.1" table:style-name="ce11">
            <text:p>-27.882,10</text:p>
          </table:table-cell>
          <table:table-cell office:value-type="float" office:value="157551.10999999999" table:style-name="ce9">
            <text:p>157.551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9">
            <text:p>19.441,79</text:p>
          </table:table-cell>
          <table:table-cell office:value-type="float" office:value="4983.03" table:style-name="ce9">
            <text:p>4.983,03</text:p>
          </table:table-cell>
          <table:table-cell office:value-type="float" office:value="5990.88" table:style-name="ce9">
            <text:p>5.990,88</text:p>
          </table:table-cell>
          <table:table-cell office:value-type="float" office:value="4687.03" table:style-name="ce9">
            <text:p>4.687,03</text:p>
          </table:table-cell>
          <table:table-cell office:value-type="float" office:value="23231.96" table:number-columns-spanned="2" table:number-rows-spanned="1" table:style-name="ce26">
            <text:p>23.231,96</text:p>
          </table:table-cell>
          <table:covered-table-cell/>
          <table:table-cell office:value-type="float" office:value="30140.880000000001" table:style-name="ce9">
            <text:p>30.140,88</text:p>
          </table:table-cell>
          <table:table-cell office:value-type="float" office:value="88475.57" table:style-name="ce9">
            <text:p>88.475,57</text:p>
          </table:table-cell>
          <table:table-cell office:value-type="float" office:value="-1586.25" table:style-name="ce11">
            <text:p>-1.586,25</text:p>
          </table:table-cell>
          <table:table-cell office:value-type="float" office:value="-19039.88" table:style-name="ce11">
            <text:p>-19.039,88</text:p>
          </table:table-cell>
          <table:table-cell office:value-type="float" office:value="-3834.38" table:style-name="ce11">
            <text:p>-3.834,38</text:p>
          </table:table-cell>
          <table:table-cell office:value-type="float" office:value="0" table:style-name="ce12">
            <text:p>0,00</text:p>
          </table:table-cell>
          <table:table-cell office:value-type="float" office:value="-24460.51" table:style-name="ce11">
            <text:p>-24.460,51</text:p>
          </table:table-cell>
          <table:table-cell office:value-type="float" office:value="64015.06" table:style-name="ce9">
            <text:p>64.015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9">
            <text:p>21.428,83</text:p>
          </table:table-cell>
          <table:table-cell office:value-type="float" office:value="5549.87" table:style-name="ce9">
            <text:p>5.549,87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9789.9" table:style-name="ce9">
            <text:p>9.789,90</text:p>
          </table:table-cell>
          <table:table-cell office:value-type="float" office:value="39977.800000000003" table:style-name="ce9">
            <text:p>39.977,80</text:p>
          </table:table-cell>
          <table:table-cell office:value-type="float" office:value="-6497.46" table:style-name="ce11">
            <text:p>-6.497,46</text:p>
          </table:table-cell>
          <table:table-cell table:style-name="ce10"/>
          <table:table-cell office:value-type="float" office:value="-4569.79" table:style-name="ce11">
            <text:p>-4.569,79</text:p>
          </table:table-cell>
          <table:table-cell office:value-type="float" office:value="0" table:style-name="ce12">
            <text:p>0,00</text:p>
          </table:table-cell>
          <table:table-cell office:value-type="float" office:value="-11067.25" table:style-name="ce11">
            <text:p>-11.067,25</text:p>
          </table:table-cell>
          <table:table-cell office:value-type="float" office:value="28910.55" table:style-name="ce9">
            <text:p>28.910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1813.96" table:style-name="ce9">
            <text:p>1.813,96</text:p>
          </table:table-cell>
          <table:table-cell office:value-type="float" office:value="4678.1499999999996" table:number-columns-spanned="2" table:number-rows-spanned="1" table:style-name="ce26">
            <text:p>4.678,15</text:p>
          </table:table-cell>
          <table:covered-table-cell/>
          <table:table-cell office:value-type="float" office:value="13447.98" table:style-name="ce9">
            <text:p>13.447,98</text:p>
          </table:table-cell>
          <table:table-cell office:value-type="float" office:value="33974.550000000003" table:style-name="ce9">
            <text:p>33.974,5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563.83" table:style-name="ce11">
            <text:p>-5.563,83</text:p>
          </table:table-cell>
          <table:table-cell office:value-type="float" office:value="-1527.06" table:style-name="ce11">
            <text:p>-1.527,06</text:p>
          </table:table-cell>
          <table:table-cell office:value-type="float" office:value="0" table:style-name="ce12">
            <text:p>0,00</text:p>
          </table:table-cell>
          <table:table-cell office:value-type="float" office:value="-8747.67" table:style-name="ce11">
            <text:p>-8.747,67</text:p>
          </table:table-cell>
          <table:table-cell office:value-type="float" office:value="25226.880000000001" table:style-name="ce9">
            <text:p>25.226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897.07" table:style-name="ce9">
            <text:p>11.897,07</text:p>
          </table:table-cell>
          <table:table-cell office:value-type="float" office:value="627.17999999999995" table:style-name="ce13">
            <text:p>627,18</text:p>
          </table:table-cell>
          <table:table-cell office:value-type="float" office:value="1939.89" table:style-name="ce9">
            <text:p>1.939,89</text:p>
          </table:table-cell>
          <table:table-cell office:value-type="float" office:value="2426.75" table:style-name="ce9">
            <text:p>2.426,75</text:p>
          </table:table-cell>
          <table:table-cell office:value-type="float" office:value="9883.85" table:number-columns-spanned="2" table:number-rows-spanned="1" table:style-name="ce26">
            <text:p>9.883,85</text:p>
          </table:table-cell>
          <table:covered-table-cell/>
          <table:table-cell office:value-type="float" office:value="14487.89" table:style-name="ce9">
            <text:p>14.487,89</text:p>
          </table:table-cell>
          <table:table-cell office:value-type="float" office:value="41262.629999999997" table:style-name="ce9">
            <text:p>41.262,63</text:p>
          </table:table-cell>
          <table:table-cell office:value-type="float" office:value="-3202" table:style-name="ce11">
            <text:p>-3.202,00</text:p>
          </table:table-cell>
          <table:table-cell office:value-type="float" office:value="-7029.94" table:style-name="ce11">
            <text:p>-7.029,94</text:p>
          </table:table-cell>
          <table:table-cell office:value-type="float" office:value="-1376.71" table:style-name="ce11">
            <text:p>-1.376,71</text:p>
          </table:table-cell>
          <table:table-cell office:value-type="float" office:value="0" table:style-name="ce12">
            <text:p>0,00</text:p>
          </table:table-cell>
          <table:table-cell office:value-type="float" office:value="-11608.65" table:style-name="ce11">
            <text:p>-11.608,65</text:p>
          </table:table-cell>
          <table:table-cell office:value-type="float" office:value="29653.98" table:style-name="ce9">
            <text:p>29.653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20531.32" table:style-name="ce9">
            <text:p>20.531,32</text:p>
          </table:table-cell>
          <table:table-cell office:value-type="float" office:value="3411.89" table:style-name="ce9">
            <text:p>3.411,89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7405.14" table:style-name="ce9">
            <text:p>7.405,14</text:p>
          </table:table-cell>
          <table:table-cell office:value-type="float" office:value="34533.35" table:style-name="ce9">
            <text:p>34.533,35</text:p>
          </table:table-cell>
          <table:table-cell office:value-type="float" office:value="-2620.91" table:style-name="ce11">
            <text:p>-2.620,91</text:p>
          </table:table-cell>
          <table:table-cell table:style-name="ce10"/>
          <table:table-cell office:value-type="float" office:value="-3032.31" table:style-name="ce11">
            <text:p>-3.032,31</text:p>
          </table:table-cell>
          <table:table-cell office:value-type="float" office:value="0" table:style-name="ce12">
            <text:p>0,00</text:p>
          </table:table-cell>
          <table:table-cell office:value-type="float" office:value="-5653.22" table:style-name="ce11">
            <text:p>-5.653,22</text:p>
          </table:table-cell>
          <table:table-cell office:value-type="float" office:value="28880.13" table:style-name="ce9">
            <text:p>28.880,1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490.76" table:style-name="ce9">
            <text:p>1.490,76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141.36" table:style-name="ce9">
            <text:p>3.141,36</text:p>
          </table:table-cell>
          <table:table-cell table:number-columns-spanned="2" table:number-rows-spanned="1" table:style-name="ce25"/>
          <table:covered-table-cell/>
          <table:table-cell office:value-type="float" office:value="1548.06" table:style-name="ce9">
            <text:p>1.548,06</text:p>
          </table:table-cell>
          <table:table-cell office:value-type="float" office:value="7559.25" table:style-name="ce9">
            <text:p>7.559,25</text:p>
          </table:table-cell>
          <table:table-cell office:value-type="float" office:value="-417.42" table:style-name="ce14">
            <text:p>-417,42</text:p>
          </table:table-cell>
          <table:table-cell office:value-type="float" office:value="-56.7" table:style-name="ce14">
            <text:p>-56,70</text:p>
          </table:table-cell>
          <table:table-cell office:value-type="float" office:value="-2334.27" table:style-name="ce11">
            <text:p>-2.334,27</text:p>
          </table:table-cell>
          <table:table-cell office:value-type="float" office:value="0" table:style-name="ce12">
            <text:p>0,00</text:p>
          </table:table-cell>
          <table:table-cell office:value-type="float" office:value="-2808.39" table:style-name="ce11">
            <text:p>-2.808,39</text:p>
          </table:table-cell>
          <table:table-cell office:value-type="float" office:value="4750.8599999999997" table:style-name="ce9">
            <text:p>4.750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5247.61" table:style-name="ce9">
            <text:p>5.247,61</text:p>
          </table:table-cell>
          <table:table-cell table:style-name="ce10"/>
          <table:table-cell office:value-type="float" office:value="3927.08" table:style-name="ce9">
            <text:p>3.927,08</text:p>
          </table:table-cell>
          <table:table-cell office:value-type="float" office:value="5840.44" table:number-columns-spanned="2" table:number-rows-spanned="1" table:style-name="ce26">
            <text:p>5.840,44</text:p>
          </table:table-cell>
          <table:covered-table-cell/>
          <table:table-cell office:value-type="float" office:value="16807.66" table:style-name="ce9">
            <text:p>16.807,66</text:p>
          </table:table-cell>
          <table:table-cell office:value-type="float" office:value="43221.18" table:style-name="ce9">
            <text:p>43.221,18</text:p>
          </table:table-cell>
          <table:table-cell office:value-type="float" office:value="-3956.4" table:style-name="ce11">
            <text:p>-3.956,40</text:p>
          </table:table-cell>
          <table:table-cell office:value-type="float" office:value="-6953.37" table:style-name="ce11">
            <text:p>-6.953,37</text:p>
          </table:table-cell>
          <table:table-cell office:value-type="float" office:value="-1838.96" table:style-name="ce11">
            <text:p>-1.838,96</text:p>
          </table:table-cell>
          <table:table-cell office:value-type="float" office:value="0" table:style-name="ce12">
            <text:p>0,00</text:p>
          </table:table-cell>
          <table:table-cell office:value-type="float" office:value="-12748.73" table:style-name="ce11">
            <text:p>-12.748,73</text:p>
          </table:table-cell>
          <table:table-cell office:value-type="float" office:value="30472.45" table:style-name="ce9">
            <text:p>30.472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559.34" table:style-name="ce9">
            <text:p>13.559,34</text:p>
          </table:table-cell>
          <table:table-cell office:value-type="float" office:value="3364.4" table:style-name="ce9">
            <text:p>3.364,40</text:p>
          </table:table-cell>
          <table:table-cell table:style-name="ce10"/>
          <table:table-cell office:value-type="float" office:value="5443.73" table:style-name="ce9">
            <text:p>5.443,73</text:p>
          </table:table-cell>
          <table:table-cell office:value-type="float" office:value="5641.25" table:number-columns-spanned="2" table:number-rows-spanned="1" table:style-name="ce26">
            <text:p>5.641,25</text:p>
          </table:table-cell>
          <table:covered-table-cell/>
          <table:table-cell office:value-type="float" office:value="16947.47" table:style-name="ce9">
            <text:p>16.947,47</text:p>
          </table:table-cell>
          <table:table-cell office:value-type="float" office:value="44956.19" table:style-name="ce9">
            <text:p>44.956,1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326.47" table:style-name="ce11">
            <text:p>-7.326,47</text:p>
          </table:table-cell>
          <table:table-cell office:value-type="float" office:value="-3444.67" table:style-name="ce11">
            <text:p>-3.444,67</text:p>
          </table:table-cell>
          <table:table-cell office:value-type="float" office:value="0" table:style-name="ce12">
            <text:p>0,00</text:p>
          </table:table-cell>
          <table:table-cell office:value-type="float" office:value="-12427.92" table:style-name="ce11">
            <text:p>-12.427,92</text:p>
          </table:table-cell>
          <table:table-cell office:value-type="float" office:value="32528.27" table:style-name="ce9">
            <text:p>32.528,2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340.37" table:style-name="ce9">
            <text:p>2.340,37</text:p>
          </table:table-cell>
          <table:table-cell table:style-name="ce10"/>
          <table:table-cell office:value-type="float" office:value="1190.18" table:style-name="ce9">
            <text:p>1.190,18</text:p>
          </table:table-cell>
          <table:table-cell table:number-columns-spanned="2" table:number-rows-spanned="1" table:style-name="ce25"/>
          <table:covered-table-cell/>
          <table:table-cell office:value-type="float" office:value="7047.48" table:style-name="ce9">
            <text:p>7.047,48</text:p>
          </table:table-cell>
          <table:table-cell office:value-type="float" office:value="22332.62" table:style-name="ce9">
            <text:p>22.332,62</text:p>
          </table:table-cell>
          <table:table-cell office:value-type="float" office:value="-2110.58" table:style-name="ce11">
            <text:p>-2.110,58</text:p>
          </table:table-cell>
          <table:table-cell table:style-name="ce10"/>
          <table:table-cell office:value-type="float" office:value="-859.99" table:style-name="ce14">
            <text:p>-859,99</text:p>
          </table:table-cell>
          <table:table-cell office:value-type="float" office:value="0" table:style-name="ce12">
            <text:p>0,00</text:p>
          </table:table-cell>
          <table:table-cell office:value-type="float" office:value="-2970.57" table:style-name="ce11">
            <text:p>-2.970,57</text:p>
          </table:table-cell>
          <table:table-cell office:value-type="float" office:value="19362.05" table:style-name="ce9">
            <text:p>19.362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10"/>
          <table:table-cell office:value-type="float" office:value="5744.66" table:style-name="ce9">
            <text:p>5.744,66</text:p>
          </table:table-cell>
          <table:table-cell table:number-columns-spanned="2" table:number-rows-spanned="1" table:style-name="ce25"/>
          <table:covered-table-cell/>
          <table:table-cell office:value-type="float" office:value="-493.78" table:style-name="ce15">
            <text:p>-493,78</text:p>
          </table:table-cell>
          <table:table-cell office:value-type="float" office:value="5250.88" table:style-name="ce9">
            <text:p>5.250,88</text:p>
          </table:table-cell>
          <table:table-cell table:number-columns-repeated="2" table:style-name="ce10"/>
          <table:table-cell office:value-type="float" office:value="-957.8" table:style-name="ce14">
            <text:p>-957,80</text:p>
          </table:table-cell>
          <table:table-cell office:value-type="float" office:value="0" table:style-name="ce12">
            <text:p>0,00</text:p>
          </table:table-cell>
          <table:table-cell office:value-type="float" office:value="-957.8" table:style-name="ce14">
            <text:p>-957,80</text:p>
          </table:table-cell>
          <table:table-cell office:value-type="float" office:value="4293.08" table:style-name="ce9">
            <text:p>4.293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906.28" table:style-name="ce9">
            <text:p>11.906,28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075.07" table:style-name="ce9">
            <text:p>4.075,07</text:p>
          </table:table-cell>
          <table:table-cell table:number-columns-spanned="2" table:number-rows-spanned="1" table:style-name="ce25"/>
          <table:covered-table-cell/>
          <table:table-cell office:value-type="float" office:value="6541.06" table:style-name="ce9">
            <text:p>6.541,06</text:p>
          </table:table-cell>
          <table:table-cell office:value-type="float" office:value="23707.46" table:style-name="ce9">
            <text:p>23.707,46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187.92" table:style-name="ce11">
            <text:p>-4.187,92</text:p>
          </table:table-cell>
          <table:table-cell office:value-type="float" office:value="-2509.84" table:style-name="ce11">
            <text:p>-2.509,84</text:p>
          </table:table-cell>
          <table:table-cell office:value-type="float" office:value="0" table:style-name="ce12">
            <text:p>0,00</text:p>
          </table:table-cell>
          <table:table-cell office:value-type="float" office:value="-9708.1" table:style-name="ce11">
            <text:p>-9.708,10</text:p>
          </table:table-cell>
          <table:table-cell office:value-type="float" office:value="13999.36" table:style-name="ce9">
            <text:p>13.999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table:style-name="ce10"/>
          <table:table-cell office:value-type="float" office:value="11873.33" table:style-name="ce9">
            <text:p>11.873,33</text:p>
          </table:table-cell>
          <table:table-cell office:value-type="float" office:value="4104.33" table:style-name="ce9">
            <text:p>4.104,33</text:p>
          </table:table-cell>
          <table:table-cell office:value-type="float" office:value="1939.89" table:style-name="ce9">
            <text:p>1.939,89</text:p>
          </table:table-cell>
          <table:table-cell office:value-type="float" office:value="3945.45" table:style-name="ce9">
            <text:p>3.945,45</text:p>
          </table:table-cell>
          <table:table-cell office:value-type="float" office:value="6262.83" table:number-columns-spanned="2" table:number-rows-spanned="1" table:style-name="ce26">
            <text:p>6.262,83</text:p>
          </table:table-cell>
          <table:covered-table-cell/>
          <table:table-cell office:value-type="float" office:value="8970.65" table:style-name="ce9">
            <text:p>8.970,65</text:p>
          </table:table-cell>
          <table:table-cell office:value-type="float" office:value="37096.480000000003" table:style-name="ce9">
            <text:p>37.096,48</text:p>
          </table:table-cell>
          <table:table-cell office:value-type="float" office:value="-4349.46" table:style-name="ce11">
            <text:p>-4.349,46</text:p>
          </table:table-cell>
          <table:table-cell office:value-type="float" office:value="-8518.24" table:style-name="ce11">
            <text:p>-8.518,24</text:p>
          </table:table-cell>
          <table:table-cell office:value-type="float" office:value="-2294.5300000000002" table:style-name="ce11">
            <text:p>-2.294,53</text:p>
          </table:table-cell>
          <table:table-cell office:value-type="float" office:value="0" table:style-name="ce12">
            <text:p>0,00</text:p>
          </table:table-cell>
          <table:table-cell office:value-type="float" office:value="-15162.23" table:style-name="ce11">
            <text:p>-15.162,23</text:p>
          </table:table-cell>
          <table:table-cell office:value-type="float" office:value="21934.25" table:style-name="ce9">
            <text:p>21.934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10"/>
          <table:table-cell office:value-type="float" office:value="11382.88" table:style-name="ce9">
            <text:p>11.382,88</text:p>
          </table:table-cell>
          <table:table-cell office:value-type="float" office:value="3224.04" table:style-name="ce9">
            <text:p>3.224,04</text:p>
          </table:table-cell>
          <table:table-cell office:value-type="float" office:value="5122.26" table:number-columns-spanned="2" table:number-rows-spanned="1" table:style-name="ce26">
            <text:p>5.122,26</text:p>
          </table:table-cell>
          <table:covered-table-cell/>
          <table:table-cell office:value-type="float" office:value="5691.44" table:style-name="ce9">
            <text:p>5.691,44</text:p>
          </table:table-cell>
          <table:table-cell office:value-type="float" office:value="25420.62" table:style-name="ce9">
            <text:p>25.420,6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474.87" table:style-name="ce11">
            <text:p>-5.474,87</text:p>
          </table:table-cell>
          <table:table-cell office:value-type="float" office:value="-1884.09" table:style-name="ce11">
            <text:p>-1.884,09</text:p>
          </table:table-cell>
          <table:table-cell office:value-type="float" office:value="0" table:style-name="ce12">
            <text:p>0,00</text:p>
          </table:table-cell>
          <table:table-cell office:value-type="float" office:value="-9015.74" table:style-name="ce11">
            <text:p>-9.015,74</text:p>
          </table:table-cell>
          <table:table-cell office:value-type="float" office:value="16404.88" table:style-name="ce9">
            <text:p>16.404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9">
            <text:p>1.702,81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893.48" table:style-name="ce9">
            <text:p>3.893,48</text:p>
          </table:table-cell>
          <table:table-cell table:number-columns-spanned="2" table:number-rows-spanned="1" table:style-name="ce25"/>
          <table:covered-table-cell/>
          <table:table-cell office:value-type="float" office:value="2595.56" table:style-name="ce9">
            <text:p>2.595,56</text:p>
          </table:table-cell>
          <table:table-cell office:value-type="float" office:value="10424.23" table:style-name="ce9">
            <text:p>10.424,23</text:p>
          </table:table-cell>
          <table:table-cell office:value-type="float" office:value="-374.62" table:style-name="ce14">
            <text:p>-374,62</text:p>
          </table:table-cell>
          <table:table-cell office:value-type="float" office:value="-388.2" table:style-name="ce14">
            <text:p>-388,20</text:p>
          </table:table-cell>
          <table:table-cell office:value-type="float" office:value="-1743.02" table:style-name="ce11">
            <text:p>-1.743,02</text:p>
          </table:table-cell>
          <table:table-cell office:value-type="float" office:value="0" table:style-name="ce12">
            <text:p>0,00</text:p>
          </table:table-cell>
          <table:table-cell office:value-type="float" office:value="-2505.84" table:style-name="ce11">
            <text:p>-2.505,84</text:p>
          </table:table-cell>
          <table:table-cell office:value-type="float" office:value="7918.39" table:style-name="ce9">
            <text:p>7.918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9">
            <text:p>19.519,71</text:p>
          </table:table-cell>
          <table:table-cell office:value-type="float" office:value="4481.2700000000004" table:style-name="ce9">
            <text:p>4.481,27</text:p>
          </table:table-cell>
          <table:table-cell office:value-type="float" office:value="1939.89" table:style-name="ce9">
            <text:p>1.939,89</text:p>
          </table:table-cell>
          <table:table-cell office:value-type="float" office:value="6692.48" table:style-name="ce9">
            <text:p>6.692,48</text:p>
          </table:table-cell>
          <table:table-cell office:value-type="float" office:value="19694.84" table:number-columns-spanned="2" table:number-rows-spanned="1" table:style-name="ce26">
            <text:p>19.694,84</text:p>
          </table:table-cell>
          <table:covered-table-cell/>
          <table:table-cell office:value-type="float" office:value="26480.14" table:style-name="ce9">
            <text:p>26.480,14</text:p>
          </table:table-cell>
          <table:table-cell office:value-type="float" office:value="78808.33" table:style-name="ce9">
            <text:p>78.808,33</text:p>
          </table:table-cell>
          <table:table-cell office:value-type="float" office:value="-6959.2" table:style-name="ce11">
            <text:p>-6.959,20</text:p>
          </table:table-cell>
          <table:table-cell office:value-type="float" office:value="-11912.68" table:style-name="ce11">
            <text:p>-11.912,68</text:p>
          </table:table-cell>
          <table:table-cell office:value-type="float" office:value="-4472.3500000000004" table:style-name="ce11">
            <text:p>-4.472,35</text:p>
          </table:table-cell>
          <table:table-cell office:value-type="float" office:value="0" table:style-name="ce12">
            <text:p>0,00</text:p>
          </table:table-cell>
          <table:table-cell office:value-type="float" office:value="-23344.23" table:style-name="ce11">
            <text:p>-23.344,23</text:p>
          </table:table-cell>
          <table:table-cell office:value-type="float" office:value="55464.1" table:style-name="ce9">
            <text:p>55.464,1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9">
            <text:p>10.554,23</text:p>
          </table:table-cell>
          <table:table-cell office:value-type="float" office:value="422.17" table:style-name="ce13">
            <text:p>422,17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5488.2" table:style-name="ce9">
            <text:p>5.488,20</text:p>
          </table:table-cell>
          <table:table-cell office:value-type="float" office:value="19649.599999999999" table:style-name="ce9">
            <text:p>19.649,60</text:p>
          </table:table-cell>
          <table:table-cell office:value-type="float" office:value="-1127.8800000000001" table:style-name="ce11">
            <text:p>-1.127,88</text:p>
          </table:table-cell>
          <table:table-cell office:value-type="float" office:value="-2170.06" table:style-name="ce11">
            <text:p>-2.170,06</text:p>
          </table:table-cell>
          <table:table-cell office:value-type="float" office:value="-2918.33" table:style-name="ce11">
            <text:p>-2.918,33</text:p>
          </table:table-cell>
          <table:table-cell office:value-type="float" office:value="0" table:style-name="ce12">
            <text:p>0,00</text:p>
          </table:table-cell>
          <table:table-cell office:value-type="float" office:value="-6216.27" table:style-name="ce11">
            <text:p>-6.216,27</text:p>
          </table:table-cell>
          <table:table-cell office:value-type="float" office:value="13433.33" table:style-name="ce9">
            <text:p>13.433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9">
            <text:p>1.454,40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017.21" table:style-name="ce9">
            <text:p>4.017,21</text:p>
          </table:table-cell>
          <table:table-cell table:number-columns-spanned="2" table:number-rows-spanned="1" table:style-name="ce25"/>
          <table:covered-table-cell/>
          <table:table-cell office:value-type="float" office:value="1697.14" table:style-name="ce9">
            <text:p>1.697,14</text:p>
          </table:table-cell>
          <table:table-cell office:value-type="float" office:value="9108.64" table:style-name="ce9">
            <text:p>9.108,64</text:p>
          </table:table-cell>
          <table:table-cell office:value-type="float" office:value="-950.4" table:style-name="ce14">
            <text:p>-950,40</text:p>
          </table:table-cell>
          <table:table-cell office:value-type="float" office:value="-95.4" table:style-name="ce14">
            <text:p>-95,40</text:p>
          </table:table-cell>
          <table:table-cell office:value-type="float" office:value="-2029.89" table:style-name="ce11">
            <text:p>-2.029,89</text:p>
          </table:table-cell>
          <table:table-cell office:value-type="float" office:value="0" table:style-name="ce12">
            <text:p>0,00</text:p>
          </table:table-cell>
          <table:table-cell office:value-type="float" office:value="-3075.69" table:style-name="ce11">
            <text:p>-3.075,69</text:p>
          </table:table-cell>
          <table:table-cell office:value-type="float" office:value="6032.95" table:style-name="ce9">
            <text:p>6.032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9">
            <text:p>10.860,14</text:p>
          </table:table-cell>
          <table:table-cell office:value-type="float" office:value="12282.98" table:style-name="ce9">
            <text:p>12.282,98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1571.55" table:style-name="ce9">
            <text:p>11.571,55</text:p>
          </table:table-cell>
          <table:table-cell office:value-type="float" office:value="36319.269999999997" table:style-name="ce9">
            <text:p>36.319,27</text:p>
          </table:table-cell>
          <table:table-cell office:value-type="float" office:value="-5096.46" table:style-name="ce11">
            <text:p>-5.096,46</text:p>
          </table:table-cell>
          <table:table-cell office:value-type="float" office:value="-8541.2800000000007" table:style-name="ce11">
            <text:p>-8.541,28</text:p>
          </table:table-cell>
          <table:table-cell office:value-type="float" office:value="-3700.06" table:style-name="ce11">
            <text:p>-3.700,06</text:p>
          </table:table-cell>
          <table:table-cell office:value-type="float" office:value="0" table:style-name="ce12">
            <text:p>0,00</text:p>
          </table:table-cell>
          <table:table-cell office:value-type="float" office:value="-17337.8" table:style-name="ce11">
            <text:p>-17.337,80</text:p>
          </table:table-cell>
          <table:table-cell office:value-type="float" office:value="18981.47" table:style-name="ce9">
            <text:p>18.981,4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364.4" table:style-name="ce9">
            <text:p>3.364,40</text:p>
          </table:table-cell>
          <table:table-cell table:style-name="ce10"/>
          <table:table-cell office:value-type="float" office:value="2307.7199999999998" table:style-name="ce9">
            <text:p>2.307,72</text:p>
          </table:table-cell>
          <table:table-cell table:number-columns-spanned="2" table:number-rows-spanned="1" table:style-name="ce25"/>
          <table:covered-table-cell/>
          <table:table-cell office:value-type="float" office:value="7559.49" table:style-name="ce9">
            <text:p>7.559,49</text:p>
          </table:table-cell>
          <table:table-cell office:value-type="float" office:value="24986.2" table:style-name="ce9">
            <text:p>24.986,20</text:p>
          </table:table-cell>
          <table:table-cell office:value-type="float" office:value="-2448.5" table:style-name="ce11">
            <text:p>-2.448,50</text:p>
          </table:table-cell>
          <table:table-cell office:value-type="float" office:value="-3844.82" table:style-name="ce11">
            <text:p>-3.844,82</text:p>
          </table:table-cell>
          <table:table-cell office:value-type="float" office:value="-2261.34" table:style-name="ce11">
            <text:p>-2.261,34</text:p>
          </table:table-cell>
          <table:table-cell office:value-type="float" office:value="0" table:style-name="ce12">
            <text:p>0,00</text:p>
          </table:table-cell>
          <table:table-cell office:value-type="float" office:value="-8554.66" table:style-name="ce11">
            <text:p>-8.554,66</text:p>
          </table:table-cell>
          <table:table-cell office:value-type="float" office:value="16431.54" table:style-name="ce9">
            <text:p>16.431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9">
            <text:p>3.186,0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903.56" table:style-name="ce9">
            <text:p>1.903,56</text:p>
          </table:table-cell>
          <table:table-cell office:value-type="float" office:value="4592.58" table:number-columns-spanned="2" table:number-rows-spanned="1" table:style-name="ce26">
            <text:p>4.592,58</text:p>
          </table:table-cell>
          <table:covered-table-cell/>
          <table:table-cell office:value-type="float" office:value="4371.05" table:style-name="ce9">
            <text:p>4.371,05</text:p>
          </table:table-cell>
          <table:table-cell office:value-type="float" office:value="15238.24" table:style-name="ce9">
            <text:p>15.238,24</text:p>
          </table:table-cell>
          <table:table-cell office:value-type="float" office:value="-817.74" table:style-name="ce14">
            <text:p>-817,74</text:p>
          </table:table-cell>
          <table:table-cell office:value-type="float" office:value="-940.06" table:style-name="ce14">
            <text:p>-940,0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757.8" table:style-name="ce11">
            <text:p>-1.757,80</text:p>
          </table:table-cell>
          <table:table-cell office:value-type="float" office:value="13480.44" table:style-name="ce9">
            <text:p>13.480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20185.240000000002" table:style-name="ce9">
            <text:p>20.185,24</text:p>
          </table:table-cell>
          <table:table-cell table:number-columns-repeated="3" table:style-name="ce10"/>
          <table:table-cell table:number-columns-spanned="2" table:number-rows-spanned="1" table:style-name="ce25"/>
          <table:covered-table-cell/>
          <table:table-cell office:value-type="float" office:value="10092.620000000001" table:style-name="ce9">
            <text:p>10.092,62</text:p>
          </table:table-cell>
          <table:table-cell office:value-type="float" office:value="30277.86" table:style-name="ce9">
            <text:p>30.277,86</text:p>
          </table:table-cell>
          <table:table-cell office:value-type="float" office:value="-4120.3599999999997" table:style-name="ce11">
            <text:p>-4.120,36</text:p>
          </table:table-cell>
          <table:table-cell table:number-columns-repeated="2" table:style-name="ce10"/>
          <table:table-cell office:value-type="float" office:value="0" table:style-name="ce12">
            <text:p>0,00</text:p>
          </table:table-cell>
          <table:table-cell office:value-type="float" office:value="-4120.3599999999997" table:style-name="ce11">
            <text:p>-4.120,36</text:p>
          </table:table-cell>
          <table:table-cell office:value-type="float" office:value="26157.5" table:style-name="ce9">
            <text:p>26.157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OYCE QUEIROZ E SILVA</text:p>
          </table:table-cell>
          <table:table-cell office:value-type="string" table:style-name="ce8">
            <text:p>TÉCNICO JUDICIÁRIO - NÍVEL MÉDIO A1</text:p>
          </table:table-cell>
          <table:table-cell table:style-name="ce10"/>
          <table:table-cell office:value-type="float" office:value="11492.49" table:style-name="ce9">
            <text:p>11.492,49</text:p>
          </table:table-cell>
          <table:table-cell table:number-columns-repeated="2" table:style-name="ce10"/>
          <table:table-cell office:value-type="float" office:value="2863.4" table:style-name="ce9">
            <text:p>2.863,40</text:p>
          </table:table-cell>
          <table:table-cell table:number-columns-spanned="2" table:number-rows-spanned="1" table:style-name="ce25"/>
          <table:covered-table-cell/>
          <table:table-cell office:value-type="float" office:value="655.02" table:style-name="ce12">
            <text:p>655,02</text:p>
          </table:table-cell>
          <table:table-cell office:value-type="float" office:value="15010.91" table:style-name="ce9">
            <text:p>15.010,91</text:p>
          </table:table-cell>
          <table:table-cell office:value-type="float" office:value="-1220.93" table:style-name="ce11">
            <text:p>-1.220,93</text:p>
          </table:table-cell>
          <table:table-cell office:value-type="float" office:value="-1954.24" table:style-name="ce11">
            <text:p>-1.954,24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3175.17" table:style-name="ce11">
            <text:p>-3.175,17</text:p>
          </table:table-cell>
          <table:table-cell office:value-type="float" office:value="11835.74" table:style-name="ce9">
            <text:p>11.835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1324.68" table:style-name="ce9">
            <text:p>1.324,68</text:p>
          </table:table-cell>
          <table:table-cell table:number-columns-spanned="2" table:number-rows-spanned="1" table:style-name="ce25"/>
          <table:covered-table-cell/>
          <table:table-cell office:value-type="float" office:value="969.94" table:style-name="ce12">
            <text:p>969,94</text:p>
          </table:table-cell>
          <table:table-cell office:value-type="float" office:value="4234.51" table:style-name="ce9">
            <text:p>4.234,51</text:p>
          </table:table-cell>
          <table:table-cell table:style-name="ce10"/>
          <table:table-cell office:value-type="float" office:value="-5.4" table:style-name="ce15">
            <text:p>-5,4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5.4" table:style-name="ce14">
            <text:p>-5,40</text:p>
          </table:table-cell>
          <table:table-cell office:value-type="float" office:value="4229.1099999999997" table:style-name="ce9">
            <text:p>4.229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504.45" table:style-name="ce9">
            <text:p>11.504,45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2879.31" table:style-name="ce9">
            <text:p>2.879,31</text:p>
          </table:table-cell>
          <table:table-cell table:number-columns-spanned="2" table:number-rows-spanned="1" table:style-name="ce25"/>
          <table:covered-table-cell/>
          <table:table-cell office:value-type="float" office:value="6719.54" table:style-name="ce9">
            <text:p>6.719,54</text:p>
          </table:table-cell>
          <table:table-cell office:value-type="float" office:value="22482.37" table:style-name="ce9">
            <text:p>22.482,3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686.8100000000004" table:style-name="ce11">
            <text:p>-4.686,81</text:p>
          </table:table-cell>
          <table:table-cell office:value-type="float" office:value="-2136.42" table:style-name="ce11">
            <text:p>-2.136,42</text:p>
          </table:table-cell>
          <table:table-cell office:value-type="float" office:value="0" table:style-name="ce12">
            <text:p>0,00</text:p>
          </table:table-cell>
          <table:table-cell office:value-type="float" office:value="-8480.01" table:style-name="ce11">
            <text:p>-8.480,01</text:p>
          </table:table-cell>
          <table:table-cell office:value-type="float" office:value="14002.36" table:style-name="ce9">
            <text:p>14.002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7574.83" table:style-name="ce9">
            <text:p>7.574,83</text:p>
          </table:table-cell>
          <table:table-cell office:value-type="float" office:value="4665.49" table:number-columns-spanned="2" table:number-rows-spanned="1" table:style-name="ce26">
            <text:p>4.665,49</text:p>
          </table:table-cell>
          <table:covered-table-cell/>
          <table:table-cell office:value-type="float" office:value="14034.46" table:style-name="ce9">
            <text:p>14.034,46</text:p>
          </table:table-cell>
          <table:table-cell office:value-type="float" office:value="40309.24" table:style-name="ce9">
            <text:p>40.309,24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978.2700000000004" table:style-name="ce11">
            <text:p>-4.978,27</text:p>
          </table:table-cell>
          <table:table-cell office:value-type="float" office:value="-4204.51" table:style-name="ce11">
            <text:p>-4.204,51</text:p>
          </table:table-cell>
          <table:table-cell office:value-type="float" office:value="0" table:style-name="ce12">
            <text:p>0,00</text:p>
          </table:table-cell>
          <table:table-cell office:value-type="float" office:value="-12193.12" table:style-name="ce11">
            <text:p>-12.193,12</text:p>
          </table:table-cell>
          <table:table-cell office:value-type="float" office:value="28116.12" table:style-name="ce9">
            <text:p>28.116,1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AMILLA AYSSA SILVA BARRET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203.68" table:style-name="ce9">
            <text:p>11.203,6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161.86" table:style-name="ce9">
            <text:p>3.161,86</text:p>
          </table:table-cell>
          <table:table-cell office:value-type="float" office:value="8371.01" table:number-columns-spanned="2" table:number-rows-spanned="1" table:style-name="ce26">
            <text:p>8.371,01</text:p>
          </table:table-cell>
          <table:covered-table-cell/>
          <table:table-cell office:value-type="float" office:value="6922.4" table:style-name="ce9">
            <text:p>6.922,40</text:p>
          </table:table-cell>
          <table:table-cell office:value-type="float" office:value="31598.84" table:style-name="ce9">
            <text:p>31.598,84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6577.97" table:style-name="ce11">
            <text:p>-6.577,97</text:p>
          </table:table-cell>
          <table:table-cell office:value-type="float" office:value="-1384.56" table:style-name="ce11">
            <text:p>-1.384,56</text:p>
          </table:table-cell>
          <table:table-cell office:value-type="float" office:value="0" table:style-name="ce12">
            <text:p>0,00</text:p>
          </table:table-cell>
          <table:table-cell office:value-type="float" office:value="-10777.19" table:style-name="ce11">
            <text:p>-10.777,19</text:p>
          </table:table-cell>
          <table:table-cell office:value-type="float" office:value="20821.650000000001" table:style-name="ce9">
            <text:p>20.821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740.29" table:style-name="ce9">
            <text:p>3.740,29</text:p>
          </table:table-cell>
          <table:table-cell office:value-type="float" office:value="4612.32" table:number-columns-spanned="2" table:number-rows-spanned="1" table:style-name="ce26">
            <text:p>4.612,32</text:p>
          </table:table-cell>
          <table:covered-table-cell/>
          <table:table-cell office:value-type="float" office:value="13836.96" table:style-name="ce9">
            <text:p>13.836,96</text:p>
          </table:table-cell>
          <table:table-cell office:value-type="float" office:value="36026.53" table:style-name="ce9">
            <text:p>36.026,53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151.55" table:style-name="ce11">
            <text:p>-5.151,55</text:p>
          </table:table-cell>
          <table:table-cell office:value-type="float" office:value="-2830.94" table:style-name="ce11">
            <text:p>-2.830,94</text:p>
          </table:table-cell>
          <table:table-cell office:value-type="float" office:value="0" table:style-name="ce12">
            <text:p>0,00</text:p>
          </table:table-cell>
          <table:table-cell office:value-type="float" office:value="-10992.83" table:style-name="ce11">
            <text:p>-10.992,83</text:p>
          </table:table-cell>
          <table:table-cell office:value-type="float" office:value="25033.7" table:style-name="ce9">
            <text:p>25.033,7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214.13" table:style-name="ce9">
            <text:p>11.214,13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981.31" table:style-name="ce9">
            <text:p>1.981,31</text:p>
          </table:table-cell>
          <table:table-cell office:value-type="float" office:value="11445.68" table:number-columns-spanned="2" table:number-rows-spanned="1" table:style-name="ce26">
            <text:p>11.445,68</text:p>
          </table:table-cell>
          <table:covered-table-cell/>
          <table:table-cell office:value-type="float" office:value="6940.21" table:style-name="ce9">
            <text:p>6.940,21</text:p>
          </table:table-cell>
          <table:table-cell office:value-type="float" office:value="33521.22" table:style-name="ce9">
            <text:p>33.521,2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045.31" table:style-name="ce11">
            <text:p>-8.045,31</text:p>
          </table:table-cell>
          <table:table-cell office:value-type="float" office:value="-840.94" table:style-name="ce14">
            <text:p>-840,94</text:p>
          </table:table-cell>
          <table:table-cell office:value-type="float" office:value="0" table:style-name="ce12">
            <text:p>0,00</text:p>
          </table:table-cell>
          <table:table-cell office:value-type="float" office:value="-10543.03" table:style-name="ce11">
            <text:p>-10.543,03</text:p>
          </table:table-cell>
          <table:table-cell office:value-type="float" office:value="22978.19" table:style-name="ce9">
            <text:p>22.978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2026.47" table:style-name="ce9">
            <text:p>2.026,47</text:p>
          </table:table-cell>
          <table:table-cell table:number-columns-spanned="2" table:number-rows-spanned="1" table:style-name="ce25"/>
          <table:covered-table-cell/>
          <table:table-cell office:value-type="float" office:value="969.94" table:style-name="ce12">
            <text:p>969,94</text:p>
          </table:table-cell>
          <table:table-cell office:value-type="float" office:value="4936.3" table:style-name="ce9">
            <text:p>4.936,30</text:p>
          </table:table-cell>
          <table:table-cell table:style-name="ce10"/>
          <table:table-cell office:value-type="float" office:value="-5.4" table:style-name="ce15">
            <text:p>-5,40</text:p>
          </table:table-cell>
          <table:table-cell office:value-type="float" office:value="-589.75" table:style-name="ce14">
            <text:p>-589,75</text:p>
          </table:table-cell>
          <table:table-cell office:value-type="float" office:value="0" table:style-name="ce12">
            <text:p>0,00</text:p>
          </table:table-cell>
          <table:table-cell office:value-type="float" office:value="-595.15" table:style-name="ce14">
            <text:p>-595,15</text:p>
          </table:table-cell>
          <table:table-cell office:value-type="float" office:value="4341.1499999999996" table:style-name="ce9">
            <text:p>4.341,15</text:p>
          </table:table-cell>
          <table:table-cell office:value-type="float" office:value="11839.77" table:style-name="ce9">
            <text:p>11.839,77</text:p>
          </table:table-cell>
          <table:table-cell table:style-name="ce10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9">
            <text:p>11.683,35</text:p>
          </table:table-cell>
          <table:table-cell office:value-type="float" office:value="1838.16" table:style-name="ce9">
            <text:p>1.838,16</text:p>
          </table:table-cell>
          <table:table-cell office:value-type="float" office:value="8411.01" table:style-name="ce9">
            <text:p>8.411,01</text:p>
          </table:table-cell>
          <table:table-cell office:value-type="float" office:value="2519.38" table:style-name="ce9">
            <text:p>2.519,38</text:p>
          </table:table-cell>
          <table:table-cell office:value-type="float" office:value="7310.84" table:number-columns-spanned="2" table:number-rows-spanned="1" table:style-name="ce26">
            <text:p>7.310,84</text:p>
          </table:table-cell>
          <table:covered-table-cell/>
          <table:table-cell office:value-type="float" office:value="21932.52" table:style-name="ce9">
            <text:p>21.932,52</text:p>
          </table:table-cell>
          <table:table-cell office:value-type="float" office:value="53695.26" table:style-name="ce9">
            <text:p>53.695,26</text:p>
          </table:table-cell>
          <table:table-cell office:value-type="float" office:value="-3562.44" table:style-name="ce11">
            <text:p>-3.562,44</text:p>
          </table:table-cell>
          <table:table-cell office:value-type="float" office:value="-10016.39" table:style-name="ce11">
            <text:p>-10.016,39</text:p>
          </table:table-cell>
          <table:table-cell office:value-type="float" office:value="-7497.35" table:style-name="ce11">
            <text:p>-7.497,35</text:p>
          </table:table-cell>
          <table:table-cell office:value-type="float" office:value="0" table:style-name="ce12">
            <text:p>0,00</text:p>
          </table:table-cell>
          <table:table-cell office:value-type="float" office:value="-21076.18" table:style-name="ce11">
            <text:p>-21.076,18</text:p>
          </table:table-cell>
          <table:table-cell office:value-type="float" office:value="32619.08" table:style-name="ce9">
            <text:p>32.619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COORDENADORIA DE GESTÃO DO QUADRO DE MAGISTRAD</text:p>
          </table:table-cell>
          <table:table-cell table:number-columns-repeated="2" table:style-name="ce10"/>
          <table:table-cell office:value-type="float" office:value="1831.34" table:style-name="ce9">
            <text:p>1.831,34</text:p>
          </table:table-cell>
          <table:table-cell table:style-name="ce10"/>
          <table:table-cell office:value-type="float" office:value="6971.62" table:number-columns-spanned="2" table:number-rows-spanned="1" table:style-name="ce26">
            <text:p>6.971,62</text:p>
          </table:table-cell>
          <table:covered-table-cell/>
          <table:table-cell office:value-type="float" office:value="736.27" table:style-name="ce12">
            <text:p>736,27</text:p>
          </table:table-cell>
          <table:table-cell office:value-type="float" office:value="9539.23" table:style-name="ce9">
            <text:p>9.539,23</text:p>
          </table:table-cell>
          <table:table-cell table:style-name="ce10"/>
          <table:table-cell office:value-type="float" office:value="-1551.46" table:style-name="ce11">
            <text:p>-1.551,4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551.46" table:style-name="ce11">
            <text:p>-1.551,46</text:p>
          </table:table-cell>
          <table:table-cell office:value-type="float" office:value="7987.77" table:style-name="ce9">
            <text:p>7.987,7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195.36" table:style-name="ce9">
            <text:p>11.195,36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396.45" table:style-name="ce9">
            <text:p>4.396,45</text:p>
          </table:table-cell>
          <table:table-cell office:value-type="float" office:value="4369.75" table:number-columns-spanned="2" table:number-rows-spanned="1" table:style-name="ce26">
            <text:p>4.369,75</text:p>
          </table:table-cell>
          <table:covered-table-cell/>
          <table:table-cell office:value-type="float" office:value="13284.91" table:style-name="ce9">
            <text:p>13.284,91</text:p>
          </table:table-cell>
          <table:table-cell office:value-type="float" office:value="35186.36" table:style-name="ce9">
            <text:p>35.186,36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4904.62" table:style-name="ce11">
            <text:p>-4.904,62</text:p>
          </table:table-cell>
          <table:table-cell office:value-type="float" office:value="-2224.1" table:style-name="ce11">
            <text:p>-2.224,10</text:p>
          </table:table-cell>
          <table:table-cell office:value-type="float" office:value="0" table:style-name="ce12">
            <text:p>0,00</text:p>
          </table:table-cell>
          <table:table-cell office:value-type="float" office:value="-9943.3799999999992" table:style-name="ce11">
            <text:p>-9.943,38</text:p>
          </table:table-cell>
          <table:table-cell office:value-type="float" office:value="25242.98" table:style-name="ce9">
            <text:p>25.242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5781.19" table:style-name="ce9">
            <text:p>5.781,19</text:p>
          </table:table-cell>
          <table:table-cell table:number-columns-spanned="2" table:number-rows-spanned="1" table:style-name="ce25"/>
          <table:covered-table-cell/>
          <table:table-cell office:value-type="float" office:value="10729.79" table:style-name="ce9">
            <text:p>10.729,79</text:p>
          </table:table-cell>
          <table:table-cell office:value-type="float" office:value="37970.58" table:style-name="ce9">
            <text:p>37.970,58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348.4" table:style-name="ce11">
            <text:p>-8.348,40</text:p>
          </table:table-cell>
          <table:table-cell office:value-type="float" office:value="-4536.71" table:style-name="ce11">
            <text:p>-4.536,71</text:p>
          </table:table-cell>
          <table:table-cell office:value-type="float" office:value="0" table:style-name="ce12">
            <text:p>0,00</text:p>
          </table:table-cell>
          <table:table-cell office:value-type="float" office:value="-18365.490000000002" table:style-name="ce11">
            <text:p>-18.365,49</text:p>
          </table:table-cell>
          <table:table-cell office:value-type="float" office:value="19605.09" table:style-name="ce9">
            <text:p>19.605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060.62" table:style-name="ce9">
            <text:p>2.060,62</text:p>
          </table:table-cell>
          <table:table-cell table:style-name="ce10"/>
          <table:table-cell office:value-type="float" office:value="2404.56" table:style-name="ce9">
            <text:p>2.404,56</text:p>
          </table:table-cell>
          <table:table-cell table:number-columns-spanned="2" table:number-rows-spanned="1" table:style-name="ce25"/>
          <table:covered-table-cell/>
          <table:table-cell office:value-type="float" office:value="6729.5" table:style-name="ce9">
            <text:p>6.729,50</text:p>
          </table:table-cell>
          <table:table-cell office:value-type="float" office:value="22593.07" table:style-name="ce9">
            <text:p>22.593,07</text:p>
          </table:table-cell>
          <table:table-cell office:value-type="float" office:value="-1900.72" table:style-name="ce11">
            <text:p>-1.900,72</text:p>
          </table:table-cell>
          <table:table-cell table:style-name="ce10"/>
          <table:table-cell office:value-type="float" office:value="-5409.96" table:style-name="ce11">
            <text:p>-5.409,96</text:p>
          </table:table-cell>
          <table:table-cell office:value-type="float" office:value="0" table:style-name="ce12">
            <text:p>0,00</text:p>
          </table:table-cell>
          <table:table-cell office:value-type="float" office:value="-7310.68" table:style-name="ce11">
            <text:p>-7.310,68</text:p>
          </table:table-cell>
          <table:table-cell office:value-type="float" office:value="15282.39" table:style-name="ce9">
            <text:p>15.282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570.37" table:style-name="ce9">
            <text:p>10.570,37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718.37" table:style-name="ce9">
            <text:p>3.718,37</text:p>
          </table:table-cell>
          <table:table-cell office:value-type="float" office:value="4267.58" table:number-columns-spanned="2" table:number-rows-spanned="1" table:style-name="ce26">
            <text:p>4.267,58</text:p>
          </table:table-cell>
          <table:covered-table-cell/>
          <table:table-cell office:value-type="float" office:value="13087.76" table:style-name="ce9">
            <text:p>13.087,76</text:p>
          </table:table-cell>
          <table:table-cell office:value-type="float" office:value="33876.46" table:style-name="ce9">
            <text:p>33.876,46</text:p>
          </table:table-cell>
          <table:table-cell office:value-type="float" office:value="-2630.2" table:style-name="ce11">
            <text:p>-2.630,20</text:p>
          </table:table-cell>
          <table:table-cell office:value-type="float" office:value="-4609.7" table:style-name="ce11">
            <text:p>-4.609,70</text:p>
          </table:table-cell>
          <table:table-cell office:value-type="float" office:value="-1659.55" table:style-name="ce11">
            <text:p>-1.659,55</text:p>
          </table:table-cell>
          <table:table-cell office:value-type="float" office:value="0" table:style-name="ce12">
            <text:p>0,00</text:p>
          </table:table-cell>
          <table:table-cell office:value-type="float" office:value="-8899.4500000000007" table:style-name="ce11">
            <text:p>-8.899,45</text:p>
          </table:table-cell>
          <table:table-cell office:value-type="float" office:value="24977.01" table:style-name="ce9">
            <text:p>24.977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9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9">
            <text:p>10.570,37</text:p>
          </table:table-cell>
          <table:table-cell table:number-columns-repeated="2" table:style-name="ce10"/>
          <table:table-cell office:value-type="float" office:value="3240" table:style-name="ce9">
            <text:p>3.240,00</text:p>
          </table:table-cell>
          <table:table-cell office:value-type="float" office:value="3523.46" table:number-columns-spanned="2" table:number-rows-spanned="1" table:style-name="ce26">
            <text:p>3.523,46</text:p>
          </table:table-cell>
          <table:covered-table-cell/>
          <table:table-cell office:value-type="float" office:value="10855.38" table:style-name="ce9">
            <text:p>10.855,38</text:p>
          </table:table-cell>
          <table:table-cell office:value-type="float" office:value="28189.21" table:style-name="ce9">
            <text:p>28.189,2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3660.38" table:style-name="ce11">
            <text:p>-3.660,38</text:p>
          </table:table-cell>
          <table:table-cell office:value-type="float" office:value="-1304.99" table:style-name="ce11">
            <text:p>-1.304,99</text:p>
          </table:table-cell>
          <table:table-cell office:value-type="float" office:value="0" table:style-name="ce12">
            <text:p>0,00</text:p>
          </table:table-cell>
          <table:table-cell office:value-type="float" office:value="-6622.15" table:style-name="ce11">
            <text:p>-6.622,15</text:p>
          </table:table-cell>
          <table:table-cell office:value-type="float" office:value="21567.06" table:style-name="ce9">
            <text:p>21.567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9">
            <text:p>9.151,77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571.8200000000002" table:style-name="ce9">
            <text:p>2.571,82</text:p>
          </table:table-cell>
          <table:table-cell table:number-columns-spanned="2" table:number-rows-spanned="1" table:style-name="ce25"/>
          <table:covered-table-cell/>
          <table:table-cell office:value-type="float" office:value="5351.33" table:style-name="ce9">
            <text:p>5.351,33</text:p>
          </table:table-cell>
          <table:table-cell office:value-type="float" office:value="19307.3" table:style-name="ce9">
            <text:p>19.307,3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3065.37" table:style-name="ce11">
            <text:p>-3.065,37</text:p>
          </table:table-cell>
          <table:table-cell office:value-type="float" office:value="-1006.65" table:style-name="ce11">
            <text:p>-1.006,65</text:p>
          </table:table-cell>
          <table:table-cell office:value-type="float" office:value="0" table:style-name="ce12">
            <text:p>0,00</text:p>
          </table:table-cell>
          <table:table-cell office:value-type="float" office:value="-5728.8" table:style-name="ce11">
            <text:p>-5.728,80</text:p>
          </table:table-cell>
          <table:table-cell office:value-type="float" office:value="13578.5" table:style-name="ce9">
            <text:p>13.578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8497.939999999999" table:style-name="ce9">
            <text:p>18.497,94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641.4" table:style-name="ce9">
            <text:p>2.641,40</text:p>
          </table:table-cell>
          <table:table-cell office:value-type="float" office:value="5268.45" table:number-columns-spanned="2" table:number-rows-spanned="1" table:style-name="ce26">
            <text:p>5.268,45</text:p>
          </table:table-cell>
          <table:covered-table-cell/>
          <table:table-cell office:value-type="float" office:value="10510.29" table:style-name="ce9">
            <text:p>10.510,29</text:p>
          </table:table-cell>
          <table:table-cell office:value-type="float" office:value="39150.46" table:style-name="ce9">
            <text:p>39.150,46</text:p>
          </table:table-cell>
          <table:table-cell office:value-type="float" office:value="-1630.43" table:style-name="ce11">
            <text:p>-1.630,43</text:p>
          </table:table-cell>
          <table:table-cell office:value-type="float" office:value="-10140.549999999999" table:style-name="ce11">
            <text:p>-10.140,55</text:p>
          </table:table-cell>
          <table:table-cell office:value-type="float" office:value="-1769.7" table:style-name="ce11">
            <text:p>-1.769,70</text:p>
          </table:table-cell>
          <table:table-cell office:value-type="float" office:value="0" table:style-name="ce12">
            <text:p>0,00</text:p>
          </table:table-cell>
          <table:table-cell office:value-type="float" office:value="-13540.68" table:style-name="ce11">
            <text:p>-13.540,68</text:p>
          </table:table-cell>
          <table:table-cell office:value-type="float" office:value="25609.78" table:style-name="ce9">
            <text:p>25.609,7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757.11" table:style-name="ce9">
            <text:p>10.757,11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665.63" table:style-name="ce9">
            <text:p>4.665,63</text:p>
          </table:table-cell>
          <table:table-cell office:value-type="float" office:value="3980.72" table:number-columns-spanned="2" table:number-rows-spanned="1" table:style-name="ce26">
            <text:p>3.980,72</text:p>
          </table:table-cell>
          <table:covered-table-cell/>
          <table:table-cell office:value-type="float" office:value="11645.9" table:style-name="ce9">
            <text:p>11.645,90</text:p>
          </table:table-cell>
          <table:table-cell office:value-type="float" office:value="32234.41" table:style-name="ce9">
            <text:p>32.234,41</text:p>
          </table:table-cell>
          <table:table-cell office:value-type="float" office:value="-2721.06" table:style-name="ce11">
            <text:p>-2.721,06</text:p>
          </table:table-cell>
          <table:table-cell office:value-type="float" office:value="-3680.93" table:style-name="ce11">
            <text:p>-3.680,93</text:p>
          </table:table-cell>
          <table:table-cell office:value-type="float" office:value="-2033.78" table:style-name="ce11">
            <text:p>-2.033,78</text:p>
          </table:table-cell>
          <table:table-cell office:value-type="float" office:value="0" table:style-name="ce12">
            <text:p>0,00</text:p>
          </table:table-cell>
          <table:table-cell office:value-type="float" office:value="-8435.77" table:style-name="ce11">
            <text:p>-8.435,77</text:p>
          </table:table-cell>
          <table:table-cell office:value-type="float" office:value="23798.639999999999" table:style-name="ce9">
            <text:p>23.798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169.36" table:style-name="ce9">
            <text:p>11.169,36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361.02" table:style-name="ce9">
            <text:p>3.361,02</text:p>
          </table:table-cell>
          <table:table-cell office:value-type="float" office:value="4118.1400000000003" table:number-columns-spanned="2" table:number-rows-spanned="1" table:style-name="ce26">
            <text:p>4.118,14</text:p>
          </table:table-cell>
          <table:covered-table-cell/>
          <table:table-cell office:value-type="float" office:value="12517.07" table:style-name="ce9">
            <text:p>12.517,07</text:p>
          </table:table-cell>
          <table:table-cell office:value-type="float" office:value="32350.639999999999" table:style-name="ce9">
            <text:p>32.350,64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4425.6899999999996" table:style-name="ce11">
            <text:p>-4.425,69</text:p>
          </table:table-cell>
          <table:table-cell office:value-type="float" office:value="-1396.56" table:style-name="ce11">
            <text:p>-1.396,56</text:p>
          </table:table-cell>
          <table:table-cell office:value-type="float" office:value="0" table:style-name="ce12">
            <text:p>0,00</text:p>
          </table:table-cell>
          <table:table-cell office:value-type="float" office:value="-8636.91" table:style-name="ce11">
            <text:p>-8.636,91</text:p>
          </table:table-cell>
          <table:table-cell office:value-type="float" office:value="23713.73" table:style-name="ce9">
            <text:p>23.713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61.33" table:style-name="ce9">
            <text:p>11.761,33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254.42" table:style-name="ce9">
            <text:p>3.254,42</text:p>
          </table:table-cell>
          <table:table-cell table:number-columns-spanned="2" table:number-rows-spanned="1" table:style-name="ce25"/>
          <table:covered-table-cell/>
          <table:table-cell office:value-type="float" office:value="6482.14" table:style-name="ce9">
            <text:p>6.482,14</text:p>
          </table:table-cell>
          <table:table-cell office:value-type="float" office:value="22682.94" table:style-name="ce9">
            <text:p>22.682,94</text:p>
          </table:table-cell>
          <table:table-cell office:value-type="float" office:value="-1630.96" table:style-name="ce11">
            <text:p>-1.630,96</text:p>
          </table:table-cell>
          <table:table-cell office:value-type="float" office:value="-4637.97" table:style-name="ce11">
            <text:p>-4.637,97</text:p>
          </table:table-cell>
          <table:table-cell office:value-type="float" office:value="-3901.22" table:style-name="ce11">
            <text:p>-3.901,22</text:p>
          </table:table-cell>
          <table:table-cell office:value-type="float" office:value="0" table:style-name="ce12">
            <text:p>0,00</text:p>
          </table:table-cell>
          <table:table-cell office:value-type="float" office:value="-10170.15" table:style-name="ce11">
            <text:p>-10.170,15</text:p>
          </table:table-cell>
          <table:table-cell office:value-type="float" office:value="12512.79" table:style-name="ce9">
            <text:p>12.512,7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3444.88" table:style-name="ce9">
            <text:p>3.444,88</text:p>
          </table:table-cell>
          <table:table-cell table:number-columns-spanned="2" table:number-rows-spanned="1" table:style-name="ce25"/>
          <table:covered-table-cell/>
          <table:table-cell office:value-type="float" office:value="592.52" table:style-name="ce12">
            <text:p>592,52</text:p>
          </table:table-cell>
          <table:table-cell office:value-type="float" office:value="5222.45" table:style-name="ce9">
            <text:p>5.222,45</text:p>
          </table:table-cell>
          <table:table-cell table:number-columns-repeated="2" table:style-name="ce10"/>
          <table:table-cell office:value-type="float" office:value="-814.56" table:style-name="ce14">
            <text:p>-814,56</text:p>
          </table:table-cell>
          <table:table-cell office:value-type="float" office:value="0" table:style-name="ce12">
            <text:p>0,00</text:p>
          </table:table-cell>
          <table:table-cell office:value-type="float" office:value="-814.56" table:style-name="ce14">
            <text:p>-814,56</text:p>
          </table:table-cell>
          <table:table-cell office:value-type="float" office:value="4407.8900000000003" table:style-name="ce9">
            <text:p>4.407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9">
            <text:p>11.754,59</text:p>
          </table:table-cell>
          <table:table-cell table:number-columns-repeated="2" table:style-name="ce10"/>
          <table:table-cell office:value-type="float" office:value="1861.37" table:style-name="ce9">
            <text:p>1.861,37</text:p>
          </table:table-cell>
          <table:table-cell table:number-columns-spanned="2" table:number-rows-spanned="1" table:style-name="ce25"/>
          <table:covered-table-cell/>
          <table:table-cell office:value-type="float" office:value="5877.29" table:style-name="ce9">
            <text:p>5.877,29</text:p>
          </table:table-cell>
          <table:table-cell office:value-type="float" office:value="19493.25" table:style-name="ce9">
            <text:p>19.493,25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3898.46" table:style-name="ce11">
            <text:p>-3.898,46</text:p>
          </table:table-cell>
          <table:table-cell office:value-type="float" office:value="-690.59" table:style-name="ce14">
            <text:p>-690,59</text:p>
          </table:table-cell>
          <table:table-cell office:value-type="float" office:value="0" table:style-name="ce12">
            <text:p>0,00</text:p>
          </table:table-cell>
          <table:table-cell office:value-type="float" office:value="-7599.39" table:style-name="ce11">
            <text:p>-7.599,39</text:p>
          </table:table-cell>
          <table:table-cell office:value-type="float" office:value="11893.86" table:style-name="ce9">
            <text:p>11.893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2831.1" table:style-name="ce9">
            <text:p>12.831,10</text:p>
          </table:table-cell>
          <table:table-cell office:value-type="float" office:value="4788.8100000000004" table:style-name="ce9">
            <text:p>4.788,81</text:p>
          </table:table-cell>
          <table:table-cell table:style-name="ce10"/>
          <table:table-cell office:value-type="float" office:value="2492.2399999999998" table:style-name="ce9">
            <text:p>2.492,24</text:p>
          </table:table-cell>
          <table:table-cell office:value-type="float" office:value="11705.48" table:number-columns-spanned="2" table:number-rows-spanned="1" table:style-name="ce26">
            <text:p>11.705,48</text:p>
          </table:table-cell>
          <table:covered-table-cell/>
          <table:table-cell office:value-type="float" office:value="7546.24" table:style-name="ce9">
            <text:p>7.546,24</text:p>
          </table:table-cell>
          <table:table-cell office:value-type="float" office:value="39363.870000000003" table:style-name="ce9">
            <text:p>39.363,8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862.7099999999991" table:style-name="ce11">
            <text:p>-9.862,71</text:p>
          </table:table-cell>
          <table:table-cell office:value-type="float" office:value="-3344.78" table:style-name="ce11">
            <text:p>-3.344,78</text:p>
          </table:table-cell>
          <table:table-cell office:value-type="float" office:value="0" table:style-name="ce12">
            <text:p>0,00</text:p>
          </table:table-cell>
          <table:table-cell office:value-type="float" office:value="-14864.27" table:style-name="ce11">
            <text:p>-14.864,27</text:p>
          </table:table-cell>
          <table:table-cell office:value-type="float" office:value="24499.599999999999" table:style-name="ce9">
            <text:p>24.499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417.8500000000004" table:style-name="ce9">
            <text:p>4.417,85</text:p>
          </table:table-cell>
          <table:table-cell office:value-type="float" office:value="4313.21" table:number-columns-spanned="2" table:number-rows-spanned="1" table:style-name="ce26">
            <text:p>4.313,21</text:p>
          </table:table-cell>
          <table:covered-table-cell/>
          <table:table-cell office:value-type="float" office:value="12915.9" table:style-name="ce9">
            <text:p>12.915,90</text:p>
          </table:table-cell>
          <table:table-cell office:value-type="float" office:value="34586.6" table:style-name="ce9">
            <text:p>34.586,60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737.6400000000003" table:style-name="ce11">
            <text:p>-4.737,64</text:p>
          </table:table-cell>
          <table:table-cell office:value-type="float" office:value="-4208.95" table:style-name="ce11">
            <text:p>-4.208,95</text:p>
          </table:table-cell>
          <table:table-cell office:value-type="float" office:value="0" table:style-name="ce12">
            <text:p>0,00</text:p>
          </table:table-cell>
          <table:table-cell office:value-type="float" office:value="-11956.93" table:style-name="ce11">
            <text:p>-11.956,93</text:p>
          </table:table-cell>
          <table:table-cell office:value-type="float" office:value="22629.67" table:style-name="ce9">
            <text:p>22.629,6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DAS CONTRATAÇÕES</text:p>
          </table:table-cell>
          <table:table-cell office:value-type="float" office:value="11057.45" table:style-name="ce9">
            <text:p>11.057,45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2038.57" table:style-name="ce9">
            <text:p>2.038,57</text:p>
          </table:table-cell>
          <table:table-cell office:value-type="float" office:value="116.81" table:number-columns-spanned="2" table:number-rows-spanned="1" table:style-name="ce27">
            <text:p>116,81</text:p>
          </table:table-cell>
          <table:covered-table-cell/>
          <table:table-cell office:value-type="float" office:value="8369.33" table:style-name="ce9">
            <text:p>8.369,33</text:p>
          </table:table-cell>
          <table:table-cell office:value-type="float" office:value="27573.040000000001" table:style-name="ce9">
            <text:p>27.573,0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564.52" table:style-name="ce11">
            <text:p>-6.564,52</text:p>
          </table:table-cell>
          <table:table-cell office:value-type="float" office:value="-723.48" table:style-name="ce14">
            <text:p>-723,48</text:p>
          </table:table-cell>
          <table:table-cell office:value-type="float" office:value="0" table:style-name="ce12">
            <text:p>0,00</text:p>
          </table:table-cell>
          <table:table-cell office:value-type="float" office:value="-8944.7800000000007" table:style-name="ce11">
            <text:p>-8.944,78</text:p>
          </table:table-cell>
          <table:table-cell office:value-type="float" office:value="18628.259999999998" table:style-name="ce9">
            <text:p>18.628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EILA RÉGIA NICÁCIO AMORIM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table:style-name="ce10"/>
          <table:table-cell table:number-columns-spanned="2" table:number-rows-spanned="1" table:style-name="ce25"/>
          <table:covered-table-cell/>
          <table:table-cell office:value-type="float" office:value="556.66999999999996" table:style-name="ce12">
            <text:p>556,67</text:p>
          </table:table-cell>
          <table:table-cell office:value-type="float" office:value="1741.72" table:style-name="ce9">
            <text:p>1.741,72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741.72" table:style-name="ce9">
            <text:p>1.741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9">
            <text:p>19.480,75</text:p>
          </table:table-cell>
          <table:table-cell table:number-columns-repeated="2"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9740.3700000000008" table:style-name="ce9">
            <text:p>9.740,37</text:p>
          </table:table-cell>
          <table:table-cell office:value-type="float" office:value="30825.72" table:style-name="ce9">
            <text:p>30.825,72</text:p>
          </table:table-cell>
          <table:table-cell office:value-type="float" office:value="-3887.88" table:style-name="ce11">
            <text:p>-3.887,88</text:p>
          </table:table-cell>
          <table:table-cell office:value-type="float" office:value="-7906.52" table:style-name="ce11">
            <text:p>-7.906,52</text:p>
          </table:table-cell>
          <table:table-cell office:value-type="float" office:value="-1168.43" table:style-name="ce11">
            <text:p>-1.168,43</text:p>
          </table:table-cell>
          <table:table-cell office:value-type="float" office:value="0" table:style-name="ce12">
            <text:p>0,00</text:p>
          </table:table-cell>
          <table:table-cell office:value-type="float" office:value="-12962.83" table:style-name="ce11">
            <text:p>-12.962,83</text:p>
          </table:table-cell>
          <table:table-cell office:value-type="float" office:value="17862.89" table:style-name="ce9">
            <text:p>17.862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3968.01" table:style-name="ce9">
            <text:p>3.968,01</text:p>
          </table:table-cell>
          <table:table-cell office:value-type="float" office:value="2551.06" table:number-columns-spanned="2" table:number-rows-spanned="1" table:style-name="ce26">
            <text:p>2.551,06</text:p>
          </table:table-cell>
          <table:covered-table-cell/>
          <table:table-cell office:value-type="float" office:value="13510.27" table:style-name="ce9">
            <text:p>13.510,27</text:p>
          </table:table-cell>
          <table:table-cell office:value-type="float" office:value="45539.93" table:style-name="ce9">
            <text:p>45.539,93</text:p>
          </table:table-cell>
          <table:table-cell office:value-type="float" office:value="-1598.92" table:style-name="ce11">
            <text:p>-1.598,92</text:p>
          </table:table-cell>
          <table:table-cell office:value-type="float" office:value="-11442.55" table:style-name="ce11">
            <text:p>-11.442,55</text:p>
          </table:table-cell>
          <table:table-cell office:value-type="float" office:value="-2411" table:style-name="ce11">
            <text:p>-2.411,00</text:p>
          </table:table-cell>
          <table:table-cell office:value-type="float" office:value="0" table:style-name="ce12">
            <text:p>0,00</text:p>
          </table:table-cell>
          <table:table-cell office:value-type="float" office:value="-15452.47" table:style-name="ce11">
            <text:p>-15.452,47</text:p>
          </table:table-cell>
          <table:table-cell office:value-type="float" office:value="30087.46" table:style-name="ce9">
            <text:p>30.087,4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9">
            <text:p>19.285,94</text:p>
          </table:table-cell>
          <table:table-cell table:number-columns-repeated="2" table:style-name="ce10"/>
          <table:table-cell office:value-type="float" office:value="2867.41" table:style-name="ce9">
            <text:p>2.867,41</text:p>
          </table:table-cell>
          <table:table-cell table:number-columns-spanned="2" table:number-rows-spanned="1" table:style-name="ce25"/>
          <table:covered-table-cell/>
          <table:table-cell office:value-type="float" office:value="9642.9699999999993" table:style-name="ce9">
            <text:p>9.642,97</text:p>
          </table:table-cell>
          <table:table-cell office:value-type="float" office:value="31796.32" table:style-name="ce9">
            <text:p>31.796,32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7257.16" table:style-name="ce11">
            <text:p>-7.257,16</text:p>
          </table:table-cell>
          <table:table-cell office:value-type="float" office:value="-981.92" table:style-name="ce14">
            <text:p>-981,92</text:p>
          </table:table-cell>
          <table:table-cell office:value-type="float" office:value="0" table:style-name="ce12">
            <text:p>0,00</text:p>
          </table:table-cell>
          <table:table-cell office:value-type="float" office:value="-13719.46" table:style-name="ce11">
            <text:p>-13.719,46</text:p>
          </table:table-cell>
          <table:table-cell office:value-type="float" office:value="18076.86" table:style-name="ce9">
            <text:p>18.076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9">
            <text:p>13.416,86</text:p>
          </table:table-cell>
          <table:table-cell office:value-type="float" office:value="744.58" table:style-name="ce13">
            <text:p>744,58</text:p>
          </table:table-cell>
          <table:table-cell table:style-name="ce10"/>
          <table:table-cell office:value-type="float" office:value="4951.42" table:style-name="ce9">
            <text:p>4.951,42</text:p>
          </table:table-cell>
          <table:table-cell office:value-type="float" office:value="4720.4799999999996" table:number-columns-spanned="2" table:number-rows-spanned="1" table:style-name="ce26">
            <text:p>4.720,48</text:p>
          </table:table-cell>
          <table:covered-table-cell/>
          <table:table-cell office:value-type="float" office:value="14161.43" table:style-name="ce9">
            <text:p>14.161,43</text:p>
          </table:table-cell>
          <table:table-cell office:value-type="float" office:value="37994.769999999997" table:style-name="ce9">
            <text:p>37.994,77</text:p>
          </table:table-cell>
          <table:table-cell office:value-type="float" office:value="-1591.21" table:style-name="ce11">
            <text:p>-1.591,21</text:p>
          </table:table-cell>
          <table:table-cell office:value-type="float" office:value="-5450.74" table:style-name="ce11">
            <text:p>-5.450,74</text:p>
          </table:table-cell>
          <table:table-cell office:value-type="float" office:value="-2958.25" table:style-name="ce11">
            <text:p>-2.958,25</text:p>
          </table:table-cell>
          <table:table-cell office:value-type="float" office:value="0" table:style-name="ce12">
            <text:p>0,00</text:p>
          </table:table-cell>
          <table:table-cell office:value-type="float" office:value="-10000.200000000001" table:style-name="ce11">
            <text:p>-10.000,20</text:p>
          </table:table-cell>
          <table:table-cell office:value-type="float" office:value="27994.57" table:style-name="ce9">
            <text:p>27.994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350.92" table:style-name="ce9">
            <text:p>22.350,92</text:p>
          </table:table-cell>
          <table:table-cell office:value-type="float" office:value="3656.12" table:style-name="ce9">
            <text:p>3.656,12</text:p>
          </table:table-cell>
          <table:table-cell table:style-name="ce10"/>
          <table:table-cell office:value-type="float" office:value="5720.19" table:style-name="ce9">
            <text:p>5.720,19</text:p>
          </table:table-cell>
          <table:table-cell office:value-type="float" office:value="17620.78" table:number-columns-spanned="2" table:number-rows-spanned="1" table:style-name="ce26">
            <text:p>17.620,78</text:p>
          </table:table-cell>
          <table:covered-table-cell/>
          <table:table-cell office:value-type="float" office:value="26039.5" table:style-name="ce9">
            <text:p>26.039,50</text:p>
          </table:table-cell>
          <table:table-cell office:value-type="float" office:value="75387.509999999995" table:style-name="ce9">
            <text:p>75.387,51</text:p>
          </table:table-cell>
          <table:table-cell office:value-type="float" office:value="-7743.06" table:style-name="ce11">
            <text:p>-7.743,06</text:p>
          </table:table-cell>
          <table:table-cell office:value-type="float" office:value="-14194.5" table:style-name="ce11">
            <text:p>-14.194,50</text:p>
          </table:table-cell>
          <table:table-cell office:value-type="float" office:value="-4856.66" table:style-name="ce11">
            <text:p>-4.856,66</text:p>
          </table:table-cell>
          <table:table-cell office:value-type="float" office:value="0" table:style-name="ce12">
            <text:p>0,00</text:p>
          </table:table-cell>
          <table:table-cell office:value-type="float" office:value="-26794.22" table:style-name="ce11">
            <text:p>-26.794,22</text:p>
          </table:table-cell>
          <table:table-cell office:value-type="float" office:value="48593.29" table:style-name="ce9">
            <text:p>48.593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NEGOCIAL DE INICIATIVAS NACIONAIS</text:p>
          </table:table-cell>
          <table:table-cell office:value-type="float" office:value="18875.53" table:style-name="ce9">
            <text:p>18.875,53</text:p>
          </table:table-cell>
          <table:table-cell office:value-type="float" office:value="2647.51" table:style-name="ce9">
            <text:p>2.647,51</text:p>
          </table:table-cell>
          <table:table-cell office:value-type="float" office:value="5990.88" table:style-name="ce9">
            <text:p>5.990,88</text:p>
          </table:table-cell>
          <table:table-cell office:value-type="float" office:value="3184.14" table:style-name="ce9">
            <text:p>3.184,14</text:p>
          </table:table-cell>
          <table:table-cell office:value-type="float" office:value="20934.98" table:number-columns-spanned="2" table:number-rows-spanned="1" table:style-name="ce26">
            <text:p>20.934,98</text:p>
          </table:table-cell>
          <table:covered-table-cell/>
          <table:table-cell office:value-type="float" office:value="27303.1" table:style-name="ce9">
            <text:p>27.303,10</text:p>
          </table:table-cell>
          <table:table-cell office:value-type="float" office:value="78936.14" table:style-name="ce9">
            <text:p>78.936,14</text:p>
          </table:table-cell>
          <table:table-cell office:value-type="float" office:value="-5295.02" table:style-name="ce11">
            <text:p>-5.295,02</text:p>
          </table:table-cell>
          <table:table-cell office:value-type="float" office:value="-15982.54" table:style-name="ce11">
            <text:p>-15.982,54</text:p>
          </table:table-cell>
          <table:table-cell office:value-type="float" office:value="-4174.8999999999996" table:style-name="ce11">
            <text:p>-4.174,90</text:p>
          </table:table-cell>
          <table:table-cell office:value-type="float" office:value="0" table:style-name="ce12">
            <text:p>0,00</text:p>
          </table:table-cell>
          <table:table-cell office:value-type="float" office:value="-25452.46" table:style-name="ce11">
            <text:p>-25.452,46</text:p>
          </table:table-cell>
          <table:table-cell office:value-type="float" office:value="53483.68" table:style-name="ce9">
            <text:p>53.483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7756.56" table:style-name="ce9">
            <text:p>7.756,56</text:p>
          </table:table-cell>
          <table:table-cell table:style-name="ce10"/>
          <table:table-cell office:value-type="float" office:value="12.1" table:style-name="ce12">
            <text:p>12,10</text:p>
          </table:table-cell>
          <table:table-cell table:number-columns-spanned="2" table:number-rows-spanned="1" table:style-name="ce25"/>
          <table:covered-table-cell/>
          <table:table-cell office:value-type="float" office:value="9755.57" table:style-name="ce9">
            <text:p>9.755,57</text:p>
          </table:table-cell>
          <table:table-cell office:value-type="float" office:value="29278.82" table:style-name="ce9">
            <text:p>29.278,82</text:p>
          </table:table-cell>
          <table:table-cell office:value-type="float" office:value="-3897.92" table:style-name="ce11">
            <text:p>-3.897,92</text:p>
          </table:table-cell>
          <table:table-cell table:style-name="ce10"/>
          <table:table-cell office:value-type="float" office:value="-86.79" table:style-name="ce14">
            <text:p>-86,79</text:p>
          </table:table-cell>
          <table:table-cell office:value-type="float" office:value="0" table:style-name="ce12">
            <text:p>0,00</text:p>
          </table:table-cell>
          <table:table-cell office:value-type="float" office:value="-3984.71" table:style-name="ce11">
            <text:p>-3.984,71</text:p>
          </table:table-cell>
          <table:table-cell office:value-type="float" office:value="25294.11" table:style-name="ce9">
            <text:p>25.294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2769.6" table:style-name="ce9">
            <text:p>2.769,60</text:p>
          </table:table-cell>
          <table:table-cell table:style-name="ce10"/>
          <table:table-cell office:value-type="float" office:value="4100.72" table:style-name="ce9">
            <text:p>4.100,72</text:p>
          </table:table-cell>
          <table:table-cell office:value-type="float" office:value="4857.2299999999996" table:number-columns-spanned="2" table:number-rows-spanned="1" table:style-name="ce26">
            <text:p>4.857,23</text:p>
          </table:table-cell>
          <table:covered-table-cell/>
          <table:table-cell office:value-type="float" office:value="13406.85" table:style-name="ce9">
            <text:p>13.406,85</text:p>
          </table:table-cell>
          <table:table-cell office:value-type="float" office:value="36936.480000000003" table:style-name="ce9">
            <text:p>36.936,48</text:p>
          </table:table-cell>
          <table:table-cell office:value-type="float" office:value="-3510.26" table:style-name="ce11">
            <text:p>-3.510,26</text:p>
          </table:table-cell>
          <table:table-cell office:value-type="float" office:value="-4658.46" table:style-name="ce11">
            <text:p>-4.658,46</text:p>
          </table:table-cell>
          <table:table-cell office:value-type="float" office:value="-3624" table:style-name="ce11">
            <text:p>-3.624,00</text:p>
          </table:table-cell>
          <table:table-cell office:value-type="float" office:value="0" table:style-name="ce12">
            <text:p>0,00</text:p>
          </table:table-cell>
          <table:table-cell office:value-type="float" office:value="-11792.72" table:style-name="ce11">
            <text:p>-11.792,72</text:p>
          </table:table-cell>
          <table:table-cell office:value-type="float" office:value="25143.759999999998" table:style-name="ce9">
            <text:p>25.143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1214.12" table:style-name="ce9">
            <text:p>11.214,12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852.78" table:style-name="ce9">
            <text:p>2.852,78</text:p>
          </table:table-cell>
          <table:table-cell office:value-type="float" office:value="7138.01" table:number-columns-spanned="2" table:number-rows-spanned="1" table:style-name="ce26">
            <text:p>7.138,01</text:p>
          </table:table-cell>
          <table:covered-table-cell/>
          <table:table-cell office:value-type="float" office:value="13564.4" table:style-name="ce9">
            <text:p>13.564,40</text:p>
          </table:table-cell>
          <table:table-cell office:value-type="float" office:value="37001.69" table:style-name="ce9">
            <text:p>37.001,69</text:p>
          </table:table-cell>
          <table:table-cell office:value-type="float" office:value="-1605.06" table:style-name="ce11">
            <text:p>-1.605,06</text:p>
          </table:table-cell>
          <table:table-cell office:value-type="float" office:value="-6306.61" table:style-name="ce11">
            <text:p>-6.306,61</text:p>
          </table:table-cell>
          <table:table-cell office:value-type="float" office:value="-905.54" table:style-name="ce14">
            <text:p>-905,54</text:p>
          </table:table-cell>
          <table:table-cell office:value-type="float" office:value="0" table:style-name="ce12">
            <text:p>0,00</text:p>
          </table:table-cell>
          <table:table-cell office:value-type="float" office:value="-8817.2099999999991" table:style-name="ce11">
            <text:p>-8.817,21</text:p>
          </table:table-cell>
          <table:table-cell office:value-type="float" office:value="28184.48" table:style-name="ce9">
            <text:p>28.184,4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9">
            <text:p>1.841,53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4074.22" table:style-name="ce9">
            <text:p>4.074,22</text:p>
          </table:table-cell>
          <table:table-cell office:value-type="float" office:value="1073.53" table:number-columns-spanned="2" table:number-rows-spanned="1" table:style-name="ce26">
            <text:p>1.073,53</text:p>
          </table:table-cell>
          <table:covered-table-cell/>
          <table:table-cell office:value-type="float" office:value="3220.6" table:style-name="ce9">
            <text:p>3.220,60</text:p>
          </table:table-cell>
          <table:table-cell office:value-type="float" office:value="11588.95" table:style-name="ce9">
            <text:p>11.588,95</text:p>
          </table:table-cell>
          <table:table-cell office:value-type="float" office:value="-671.45" table:style-name="ce14">
            <text:p>-671,45</text:p>
          </table:table-cell>
          <table:table-cell office:value-type="float" office:value="-83.96" table:style-name="ce14">
            <text:p>-83,96</text:p>
          </table:table-cell>
          <table:table-cell office:value-type="float" office:value="-1871.16" table:style-name="ce11">
            <text:p>-1.871,16</text:p>
          </table:table-cell>
          <table:table-cell office:value-type="float" office:value="0" table:style-name="ce12">
            <text:p>0,00</text:p>
          </table:table-cell>
          <table:table-cell office:value-type="float" office:value="-2626.57" table:style-name="ce11">
            <text:p>-2.626,57</text:p>
          </table:table-cell>
          <table:table-cell office:value-type="float" office:value="8962.3799999999992" table:style-name="ce9">
            <text:p>8.962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CORREIÇÕES, NORMATIZAÇÃO E PROCESSOS (S</text:p>
          </table:table-cell>
          <table:table-cell table:number-columns-repeated="3" table:style-name="ce10"/>
          <table:table-cell office:value-type="float" office:value="3431.95" table:style-name="ce9">
            <text:p>3.431,95</text:p>
          </table:table-cell>
          <table:table-cell office:value-type="float" office:value="876.08" table:number-columns-spanned="2" table:number-rows-spanned="1" table:style-name="ce27">
            <text:p>876,08</text:p>
          </table:table-cell>
          <table:covered-table-cell/>
          <table:table-cell table:style-name="ce10"/>
          <table:table-cell office:value-type="float" office:value="4308.03" table:style-name="ce9">
            <text:p>4.308,03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4308.03" table:style-name="ce9">
            <text:p>4.308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8252.3" table:style-name="ce9">
            <text:p>18.252,3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356.35" table:style-name="ce9">
            <text:p>2.356,35</text:p>
          </table:table-cell>
          <table:table-cell table:number-columns-spanned="2" table:number-rows-spanned="1" table:style-name="ce25"/>
          <table:covered-table-cell/>
          <table:table-cell office:value-type="float" office:value="10020.129999999999" table:style-name="ce9">
            <text:p>10.020,13</text:p>
          </table:table-cell>
          <table:table-cell office:value-type="float" office:value="31813.83" table:style-name="ce9">
            <text:p>31.813,83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7440.92" table:style-name="ce11">
            <text:p>-7.440,92</text:p>
          </table:table-cell>
          <table:table-cell office:value-type="float" office:value="-818.66" table:style-name="ce14">
            <text:p>-818,66</text:p>
          </table:table-cell>
          <table:table-cell office:value-type="float" office:value="0" table:style-name="ce12">
            <text:p>0,00</text:p>
          </table:table-cell>
          <table:table-cell office:value-type="float" office:value="-13374.62" table:style-name="ce11">
            <text:p>-13.374,62</text:p>
          </table:table-cell>
          <table:table-cell office:value-type="float" office:value="18439.21" table:style-name="ce9">
            <text:p>18.439,2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285.939999999999" table:style-name="ce9">
            <text:p>19.285,94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876.28" table:style-name="ce9">
            <text:p>3.876,28</text:p>
          </table:table-cell>
          <table:table-cell table:number-columns-spanned="2" table:number-rows-spanned="1" table:style-name="ce25"/>
          <table:covered-table-cell/>
          <table:table-cell office:value-type="float" office:value="10720.2" table:style-name="ce9">
            <text:p>10.720,20</text:p>
          </table:table-cell>
          <table:table-cell office:value-type="float" office:value="36114.800000000003" table:style-name="ce9">
            <text:p>36.114,80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380.7000000000007" table:style-name="ce11">
            <text:p>-8.380,70</text:p>
          </table:table-cell>
          <table:table-cell office:value-type="float" office:value="-1826.98" table:style-name="ce11">
            <text:p>-1.826,98</text:p>
          </table:table-cell>
          <table:table-cell office:value-type="float" office:value="0" table:style-name="ce12">
            <text:p>0,00</text:p>
          </table:table-cell>
          <table:table-cell office:value-type="float" office:value="-15688.06" table:style-name="ce11">
            <text:p>-15.688,06</text:p>
          </table:table-cell>
          <table:table-cell office:value-type="float" office:value="20426.740000000002" table:style-name="ce9">
            <text:p>20.426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ANA DOS SANTOS SILVA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HFI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table:style-name="ce10"/>
          <table:table-cell table:number-columns-spanned="2" table:number-rows-spanned="1" table:style-name="ce25"/>
          <table:covered-table-cell/>
          <table:table-cell office:value-type="float" office:value="444.4" table:style-name="ce12">
            <text:p>444,40</text:p>
          </table:table-cell>
          <table:table-cell office:value-type="float" office:value="1629.45" table:style-name="ce9">
            <text:p>1.629,45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629.45" table:style-name="ce9">
            <text:p>1.629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5090.3999999999996" table:style-name="ce9">
            <text:p>5.090,40</text:p>
          </table:table-cell>
          <table:table-cell office:value-type="float" office:value="4678.1499999999996" table:number-columns-spanned="2" table:number-rows-spanned="1" table:style-name="ce26">
            <text:p>4.678,15</text:p>
          </table:table-cell>
          <table:covered-table-cell/>
          <table:table-cell office:value-type="float" office:value="15322.52" table:style-name="ce9">
            <text:p>15.322,52</text:p>
          </table:table-cell>
          <table:table-cell office:value-type="float" office:value="39125.53" table:style-name="ce9">
            <text:p>39.125,53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274.98" table:style-name="ce11">
            <text:p>-5.274,98</text:p>
          </table:table-cell>
          <table:table-cell office:value-type="float" office:value="-2347.88" table:style-name="ce11">
            <text:p>-2.347,88</text:p>
          </table:table-cell>
          <table:table-cell office:value-type="float" office:value="0" table:style-name="ce12">
            <text:p>0,00</text:p>
          </table:table-cell>
          <table:table-cell office:value-type="float" office:value="-10633.2" table:style-name="ce11">
            <text:p>-10.633,20</text:p>
          </table:table-cell>
          <table:table-cell office:value-type="float" office:value="28492.33" table:style-name="ce9">
            <text:p>28.492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0443.780000000001" table:style-name="ce9">
            <text:p>10.443,78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2547.73" table:style-name="ce9">
            <text:p>2.547,73</text:p>
          </table:table-cell>
          <table:table-cell table:number-columns-spanned="2" table:number-rows-spanned="1" table:style-name="ce25"/>
          <table:covered-table-cell/>
          <table:table-cell office:value-type="float" office:value="9708.98" table:style-name="ce9">
            <text:p>9.708,98</text:p>
          </table:table-cell>
          <table:table-cell office:value-type="float" office:value="31111.5" table:style-name="ce9">
            <text:p>31.111,5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071.52" table:style-name="ce11">
            <text:p>-8.071,52</text:p>
          </table:table-cell>
          <table:table-cell office:value-type="float" office:value="-2842.88" table:style-name="ce11">
            <text:p>-2.842,88</text:p>
          </table:table-cell>
          <table:table-cell office:value-type="float" office:value="0" table:style-name="ce12">
            <text:p>0,00</text:p>
          </table:table-cell>
          <table:table-cell office:value-type="float" office:value="-12571.18" table:style-name="ce11">
            <text:p>-12.571,18</text:p>
          </table:table-cell>
          <table:table-cell office:value-type="float" office:value="18540.32" table:style-name="ce9">
            <text:p>18.540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1887.29" table:style-name="ce9">
            <text:p>1.887,29</text:p>
          </table:table-cell>
          <table:table-cell table:style-name="ce10"/>
          <table:table-cell office:value-type="float" office:value="2782.68" table:style-name="ce9">
            <text:p>2.782,68</text:p>
          </table:table-cell>
          <table:table-cell table:number-columns-spanned="2" table:number-rows-spanned="1" table:style-name="ce25"/>
          <table:covered-table-cell/>
          <table:table-cell office:value-type="float" office:value="6820.94" table:style-name="ce9">
            <text:p>6.820,94</text:p>
          </table:table-cell>
          <table:table-cell office:value-type="float" office:value="23245.5" table:style-name="ce9">
            <text:p>23.245,50</text:p>
          </table:table-cell>
          <table:table-cell office:value-type="float" office:value="-1961.06" table:style-name="ce11">
            <text:p>-1.961,06</text:p>
          </table:table-cell>
          <table:table-cell office:value-type="float" office:value="-5120.74" table:style-name="ce11">
            <text:p>-5.120,74</text:p>
          </table:table-cell>
          <table:table-cell office:value-type="float" office:value="-1973.86" table:style-name="ce11">
            <text:p>-1.973,86</text:p>
          </table:table-cell>
          <table:table-cell office:value-type="float" office:value="0" table:style-name="ce12">
            <text:p>0,00</text:p>
          </table:table-cell>
          <table:table-cell office:value-type="float" office:value="-9055.66" table:style-name="ce11">
            <text:p>-9.055,66</text:p>
          </table:table-cell>
          <table:table-cell office:value-type="float" office:value="14189.84" table:style-name="ce9">
            <text:p>14.189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1852.91" table:style-name="ce9">
            <text:p>1.852,91</text:p>
          </table:table-cell>
          <table:table-cell office:value-type="float" office:value="1185.05" table:style-name="ce9">
            <text:p>1.185,05</text:p>
          </table:table-cell>
          <table:table-cell office:value-type="float" office:value="2222.38" table:style-name="ce9">
            <text:p>2.222,38</text:p>
          </table:table-cell>
          <table:table-cell office:value-type="float" office:value="4812.12" table:number-columns-spanned="2" table:number-rows-spanned="1" table:style-name="ce26">
            <text:p>4.812,12</text:p>
          </table:table-cell>
          <table:covered-table-cell/>
          <table:table-cell office:value-type="float" office:value="14436.35" table:style-name="ce9">
            <text:p>14.436,35</text:p>
          </table:table-cell>
          <table:table-cell office:value-type="float" office:value="35907.199999999997" table:style-name="ce9">
            <text:p>35.907,20</text:p>
          </table:table-cell>
          <table:table-cell office:value-type="float" office:value="-3488.94" table:style-name="ce11">
            <text:p>-3.488,94</text:p>
          </table:table-cell>
          <table:table-cell office:value-type="float" office:value="-5541.48" table:style-name="ce11">
            <text:p>-5.541,48</text:p>
          </table:table-cell>
          <table:table-cell office:value-type="float" office:value="-1179.73" table:style-name="ce11">
            <text:p>-1.179,73</text:p>
          </table:table-cell>
          <table:table-cell office:value-type="float" office:value="0" table:style-name="ce12">
            <text:p>0,00</text:p>
          </table:table-cell>
          <table:table-cell office:value-type="float" office:value="-10210.15" table:style-name="ce11">
            <text:p>-10.210,15</text:p>
          </table:table-cell>
          <table:table-cell office:value-type="float" office:value="25697.05" table:style-name="ce9">
            <text:p>25.697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359.12" table:style-name="ce9">
            <text:p>2.359,12</text:p>
          </table:table-cell>
          <table:table-cell office:value-type="float" office:value="1379.07" table:style-name="ce9">
            <text:p>1.379,07</text:p>
          </table:table-cell>
          <table:table-cell office:value-type="float" office:value="2650.77" table:style-name="ce9">
            <text:p>2.650,77</text:p>
          </table:table-cell>
          <table:table-cell office:value-type="float" office:value="4690.5600000000004" table:number-columns-spanned="2" table:number-rows-spanned="1" table:style-name="ce26">
            <text:p>4.690,56</text:p>
          </table:table-cell>
          <table:covered-table-cell/>
          <table:table-cell office:value-type="float" office:value="7945.2" table:style-name="ce9">
            <text:p>7.945,20</text:p>
          </table:table-cell>
          <table:table-cell office:value-type="float" office:value="30921.79" table:style-name="ce9">
            <text:p>30.921,79</text:p>
          </table:table-cell>
          <table:table-cell office:value-type="float" office:value="-3773.54" table:style-name="ce11">
            <text:p>-3.773,54</text:p>
          </table:table-cell>
          <table:table-cell office:value-type="float" office:value="-6912.71" table:style-name="ce11">
            <text:p>-6.912,71</text:p>
          </table:table-cell>
          <table:table-cell office:value-type="float" office:value="-6147.45" table:style-name="ce11">
            <text:p>-6.147,45</text:p>
          </table:table-cell>
          <table:table-cell office:value-type="float" office:value="0" table:style-name="ce12">
            <text:p>0,00</text:p>
          </table:table-cell>
          <table:table-cell office:value-type="float" office:value="-16833.7" table:style-name="ce11">
            <text:p>-16.833,70</text:p>
          </table:table-cell>
          <table:table-cell office:value-type="float" office:value="14088.09" table:style-name="ce9">
            <text:p>14.088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435.93" table:style-name="ce9">
            <text:p>18.435,93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556.87" table:style-name="ce9">
            <text:p>4.556,87</text:p>
          </table:table-cell>
          <table:table-cell table:number-columns-spanned="2" table:number-rows-spanned="1" table:style-name="ce25"/>
          <table:covered-table-cell/>
          <table:table-cell office:value-type="float" office:value="10385.08" table:style-name="ce9">
            <text:p>10.385,08</text:p>
          </table:table-cell>
          <table:table-cell office:value-type="float" office:value="35317.769999999997" table:style-name="ce9">
            <text:p>35.317,7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908.1" table:style-name="ce11">
            <text:p>-8.908,10</text:p>
          </table:table-cell>
          <table:table-cell office:value-type="float" office:value="-1578.82" table:style-name="ce11">
            <text:p>-1.578,82</text:p>
          </table:table-cell>
          <table:table-cell office:value-type="float" office:value="0" table:style-name="ce12">
            <text:p>0,00</text:p>
          </table:table-cell>
          <table:table-cell office:value-type="float" office:value="-12143.7" table:style-name="ce11">
            <text:p>-12.143,70</text:p>
          </table:table-cell>
          <table:table-cell office:value-type="float" office:value="23174.07" table:style-name="ce9">
            <text:p>23.174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9">
            <text:p>18.701,52</text:p>
          </table:table-cell>
          <table:table-cell office:value-type="float" office:value="1664.73" table:style-name="ce9">
            <text:p>1.664,73</text:p>
          </table:table-cell>
          <table:table-cell office:value-type="float" office:value="1939.89" table:style-name="ce9">
            <text:p>1.939,89</text:p>
          </table:table-cell>
          <table:table-cell office:value-type="float" office:value="1948.06" table:style-name="ce9">
            <text:p>1.948,06</text:p>
          </table:table-cell>
          <table:table-cell office:value-type="float" office:value="7435.38" table:number-columns-spanned="2" table:number-rows-spanned="1" table:style-name="ce26">
            <text:p>7.435,38</text:p>
          </table:table-cell>
          <table:covered-table-cell/>
          <table:table-cell office:value-type="float" office:value="22306.14" table:style-name="ce9">
            <text:p>22.306,14</text:p>
          </table:table-cell>
          <table:table-cell office:value-type="float" office:value="53995.72" table:style-name="ce9">
            <text:p>53.995,72</text:p>
          </table:table-cell>
          <table:table-cell office:value-type="float" office:value="-5836.88" table:style-name="ce11">
            <text:p>-5.836,88</text:p>
          </table:table-cell>
          <table:table-cell office:value-type="float" office:value="-10099.89" table:style-name="ce11">
            <text:p>-10.099,89</text:p>
          </table:table-cell>
          <table:table-cell office:value-type="float" office:value="-3012.44" table:style-name="ce11">
            <text:p>-3.012,44</text:p>
          </table:table-cell>
          <table:table-cell office:value-type="float" office:value="0" table:style-name="ce12">
            <text:p>0,00</text:p>
          </table:table-cell>
          <table:table-cell office:value-type="float" office:value="-18949.21" table:style-name="ce11">
            <text:p>-18.949,21</text:p>
          </table:table-cell>
          <table:table-cell office:value-type="float" office:value="35046.51" table:style-name="ce9">
            <text:p>35.046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3001.86" table:style-name="ce9">
            <text:p>3.001,86</text:p>
          </table:table-cell>
          <table:table-cell table:style-name="ce10"/>
          <table:table-cell office:value-type="float" office:value="1480.92" table:style-name="ce9">
            <text:p>1.480,92</text:p>
          </table:table-cell>
          <table:table-cell table:number-columns-spanned="2" table:number-rows-spanned="1" table:style-name="ce25"/>
          <table:covered-table-cell/>
          <table:table-cell office:value-type="float" office:value="7318.86" table:style-name="ce9">
            <text:p>7.318,86</text:p>
          </table:table-cell>
          <table:table-cell office:value-type="float" office:value="23437.5" table:style-name="ce9">
            <text:p>23.437,50</text:p>
          </table:table-cell>
          <table:table-cell office:value-type="float" office:value="-3946.46" table:style-name="ce11">
            <text:p>-3.946,46</text:p>
          </table:table-cell>
          <table:table-cell office:value-type="float" office:value="-5226.74" table:style-name="ce11">
            <text:p>-5.226,74</text:p>
          </table:table-cell>
          <table:table-cell office:value-type="float" office:value="-792.32" table:style-name="ce14">
            <text:p>-792,32</text:p>
          </table:table-cell>
          <table:table-cell office:value-type="float" office:value="0" table:style-name="ce12">
            <text:p>0,00</text:p>
          </table:table-cell>
          <table:table-cell office:value-type="float" office:value="-9965.52" table:style-name="ce11">
            <text:p>-9.965,52</text:p>
          </table:table-cell>
          <table:table-cell office:value-type="float" office:value="13471.98" table:style-name="ce9">
            <text:p>13.471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10"/>
          <table:table-cell office:value-type="float" office:value="36.35" table:style-name="ce12">
            <text:p>36,35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36.35" table:style-name="ce13">
            <text:p>36,35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3">
            <text:p>36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9">
            <text:p>1.431,0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038.57" table:style-name="ce9">
            <text:p>2.038,57</text:p>
          </table:table-cell>
          <table:table-cell table:number-columns-spanned="2" table:number-rows-spanned="1" table:style-name="ce25"/>
          <table:covered-table-cell/>
          <table:table-cell office:value-type="float" office:value="1473.52" table:style-name="ce9">
            <text:p>1.473,52</text:p>
          </table:table-cell>
          <table:table-cell office:value-type="float" office:value="6128.14" table:style-name="ce9">
            <text:p>6.128,14</text:p>
          </table:table-cell>
          <table:table-cell office:value-type="float" office:value="-400.68" table:style-name="ce14">
            <text:p>-400,68</text:p>
          </table:table-cell>
          <table:table-cell office:value-type="float" office:value="-76.760000000000005" table:style-name="ce14">
            <text:p>-76,76</text:p>
          </table:table-cell>
          <table:table-cell office:value-type="float" office:value="-1563.44" table:style-name="ce11">
            <text:p>-1.563,44</text:p>
          </table:table-cell>
          <table:table-cell office:value-type="float" office:value="0" table:style-name="ce12">
            <text:p>0,00</text:p>
          </table:table-cell>
          <table:table-cell office:value-type="float" office:value="-2040.88" table:style-name="ce11">
            <text:p>-2.040,88</text:p>
          </table:table-cell>
          <table:table-cell office:value-type="float" office:value="4087.26" table:style-name="ce9">
            <text:p>4.087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2</text:p>
          </table:table-cell>
          <table:table-cell table:style-name="ce10"/>
          <table:table-cell office:value-type="float" office:value="18951.18" table:style-name="ce9">
            <text:p>18.951,18</text:p>
          </table:table-cell>
          <table:table-cell table:number-columns-repeated="2" table:style-name="ce10"/>
          <table:table-cell office:value-type="float" office:value="3682.02" table:style-name="ce9">
            <text:p>3.682,02</text:p>
          </table:table-cell>
          <table:table-cell table:number-columns-spanned="2" table:number-rows-spanned="1" table:style-name="ce25"/>
          <table:covered-table-cell/>
          <table:table-cell office:value-type="float" office:value="9751.58" table:style-name="ce9">
            <text:p>9.751,58</text:p>
          </table:table-cell>
          <table:table-cell office:value-type="float" office:value="32384.78" table:style-name="ce9">
            <text:p>32.384,78</text:p>
          </table:table-cell>
          <table:table-cell office:value-type="float" office:value="-5295.02" table:style-name="ce11">
            <text:p>-5.295,02</text:p>
          </table:table-cell>
          <table:table-cell office:value-type="float" office:value="-7019.74" table:style-name="ce11">
            <text:p>-7.019,74</text:p>
          </table:table-cell>
          <table:table-cell office:value-type="float" office:value="-1592.76" table:style-name="ce11">
            <text:p>-1.592,76</text:p>
          </table:table-cell>
          <table:table-cell office:value-type="float" office:value="0" table:style-name="ce12">
            <text:p>0,00</text:p>
          </table:table-cell>
          <table:table-cell office:value-type="float" office:value="-13907.52" table:style-name="ce11">
            <text:p>-13.907,52</text:p>
          </table:table-cell>
          <table:table-cell office:value-type="float" office:value="18477.259999999998" table:style-name="ce9">
            <text:p>18.477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6276.77" table:style-name="ce9">
            <text:p>16.276,77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626.47" table:style-name="ce9">
            <text:p>2.626,47</text:p>
          </table:table-cell>
          <table:table-cell table:number-columns-spanned="2" table:number-rows-spanned="1" table:style-name="ce25"/>
          <table:covered-table-cell/>
          <table:table-cell office:value-type="float" office:value="9408.27" table:style-name="ce9">
            <text:p>9.408,27</text:p>
          </table:table-cell>
          <table:table-cell office:value-type="float" office:value="30251.4" table:style-name="ce9">
            <text:p>30.251,4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634.06" table:style-name="ce11">
            <text:p>-7.634,06</text:p>
          </table:table-cell>
          <table:table-cell office:value-type="float" office:value="-778.27" table:style-name="ce14">
            <text:p>-778,27</text:p>
          </table:table-cell>
          <table:table-cell office:value-type="float" office:value="0" table:style-name="ce12">
            <text:p>0,00</text:p>
          </table:table-cell>
          <table:table-cell office:value-type="float" office:value="-10069.11" table:style-name="ce11">
            <text:p>-10.069,11</text:p>
          </table:table-cell>
          <table:table-cell office:value-type="float" office:value="20182.29" table:style-name="ce9">
            <text:p>20.182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9">
            <text:p>19.441,79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421.85" table:style-name="ce9">
            <text:p>3.421,85</text:p>
          </table:table-cell>
          <table:table-cell office:value-type="float" office:value="7212.6" table:number-columns-spanned="2" table:number-rows-spanned="1" table:style-name="ce26">
            <text:p>7.212,60</text:p>
          </table:table-cell>
          <table:covered-table-cell/>
          <table:table-cell office:value-type="float" office:value="21150.78" table:style-name="ce9">
            <text:p>21.150,78</text:p>
          </table:table-cell>
          <table:table-cell office:value-type="float" office:value="53459.4" table:style-name="ce9">
            <text:p>53.459,40</text:p>
          </table:table-cell>
          <table:table-cell office:value-type="float" office:value="-1598.92" table:style-name="ce11">
            <text:p>-1.598,92</text:p>
          </table:table-cell>
          <table:table-cell office:value-type="float" office:value="-10105.459999999999" table:style-name="ce11">
            <text:p>-10.105,46</text:p>
          </table:table-cell>
          <table:table-cell office:value-type="float" office:value="-4290.6499999999996" table:style-name="ce11">
            <text:p>-4.290,65</text:p>
          </table:table-cell>
          <table:table-cell office:value-type="float" office:value="0" table:style-name="ce12">
            <text:p>0,00</text:p>
          </table:table-cell>
          <table:table-cell office:value-type="float" office:value="-15995.03" table:style-name="ce11">
            <text:p>-15.995,03</text:p>
          </table:table-cell>
          <table:table-cell office:value-type="float" office:value="37464.370000000003" table:style-name="ce9">
            <text:p>37.464,3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369.9899999999998" table:style-name="ce9">
            <text:p>2.369,99</text:p>
          </table:table-cell>
          <table:table-cell office:value-type="float" office:value="1939.89" table:style-name="ce9">
            <text:p>1.939,89</text:p>
          </table:table-cell>
          <table:table-cell office:value-type="float" office:value="3992.71" table:style-name="ce9">
            <text:p>3.992,71</text:p>
          </table:table-cell>
          <table:table-cell table:number-columns-spanned="2" table:number-rows-spanned="1" table:style-name="ce25"/>
          <table:covered-table-cell/>
          <table:table-cell office:value-type="float" office:value="7854.13" table:style-name="ce9">
            <text:p>7.854,13</text:p>
          </table:table-cell>
          <table:table-cell office:value-type="float" office:value="27555.11" table:style-name="ce9">
            <text:p>27.555,11</text:p>
          </table:table-cell>
          <table:table-cell office:value-type="float" office:value="-3659.58" table:style-name="ce11">
            <text:p>-3.659,58</text:p>
          </table:table-cell>
          <table:table-cell office:value-type="float" office:value="-5790.16" table:style-name="ce11">
            <text:p>-5.790,16</text:p>
          </table:table-cell>
          <table:table-cell office:value-type="float" office:value="-5561.38" table:style-name="ce11">
            <text:p>-5.561,38</text:p>
          </table:table-cell>
          <table:table-cell office:value-type="float" office:value="0" table:style-name="ce12">
            <text:p>0,00</text:p>
          </table:table-cell>
          <table:table-cell office:value-type="float" office:value="-15011.12" table:style-name="ce11">
            <text:p>-15.011,12</text:p>
          </table:table-cell>
          <table:table-cell office:value-type="float" office:value="12543.99" table:style-name="ce9">
            <text:p>12.543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104.56" table:style-name="ce9">
            <text:p>2.104,56</text:p>
          </table:table-cell>
          <table:table-cell table:style-name="ce10"/>
          <table:table-cell office:value-type="float" office:value="2676.23" table:style-name="ce9">
            <text:p>2.676,23</text:p>
          </table:table-cell>
          <table:table-cell office:value-type="float" office:value="8084.52" table:number-columns-spanned="2" table:number-rows-spanned="1" table:style-name="ce26">
            <text:p>8.084,52</text:p>
          </table:table-cell>
          <table:covered-table-cell/>
          <table:table-cell office:value-type="float" office:value="13859.15" table:style-name="ce9">
            <text:p>13.859,15</text:p>
          </table:table-cell>
          <table:table-cell office:value-type="float" office:value="38479.050000000003" table:style-name="ce9">
            <text:p>38.479,05</text:p>
          </table:table-cell>
          <table:table-cell office:value-type="float" office:value="-3689.54" table:style-name="ce11">
            <text:p>-3.689,54</text:p>
          </table:table-cell>
          <table:table-cell office:value-type="float" office:value="-4512.12" table:style-name="ce11">
            <text:p>-4.512,12</text:p>
          </table:table-cell>
          <table:table-cell office:value-type="float" office:value="-2597.84" table:style-name="ce11">
            <text:p>-2.597,84</text:p>
          </table:table-cell>
          <table:table-cell office:value-type="float" office:value="0" table:style-name="ce12">
            <text:p>0,00</text:p>
          </table:table-cell>
          <table:table-cell office:value-type="float" office:value="-10799.5" table:style-name="ce11">
            <text:p>-10.799,50</text:p>
          </table:table-cell>
          <table:table-cell office:value-type="float" office:value="27679.55" table:style-name="ce9">
            <text:p>27.679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669.06" table:style-name="ce9">
            <text:p>12.669,06</text:p>
          </table:table-cell>
          <table:table-cell table:number-columns-repeated="2" table:style-name="ce10"/>
          <table:table-cell office:value-type="float" office:value="2552.21" table:style-name="ce9">
            <text:p>2.552,21</text:p>
          </table:table-cell>
          <table:table-cell office:value-type="float" office:value="7364.15" table:number-columns-spanned="2" table:number-rows-spanned="1" table:style-name="ce26">
            <text:p>7.364,15</text:p>
          </table:table-cell>
          <table:covered-table-cell/>
          <table:table-cell office:value-type="float" office:value="12639.45" table:style-name="ce9">
            <text:p>12.639,45</text:p>
          </table:table-cell>
          <table:table-cell office:value-type="float" office:value="35224.870000000003" table:style-name="ce9">
            <text:p>35.224,87</text:p>
          </table:table-cell>
          <table:table-cell office:value-type="float" office:value="-3511.03" table:style-name="ce11">
            <text:p>-3.511,03</text:p>
          </table:table-cell>
          <table:table-cell office:value-type="float" office:value="-5430.02" table:style-name="ce11">
            <text:p>-5.430,02</text:p>
          </table:table-cell>
          <table:table-cell office:value-type="float" office:value="-1177.53" table:style-name="ce11">
            <text:p>-1.177,53</text:p>
          </table:table-cell>
          <table:table-cell office:value-type="float" office:value="0" table:style-name="ce12">
            <text:p>0,00</text:p>
          </table:table-cell>
          <table:table-cell office:value-type="float" office:value="-10118.58" table:style-name="ce11">
            <text:p>-10.118,58</text:p>
          </table:table-cell>
          <table:table-cell office:value-type="float" office:value="25106.29" table:style-name="ce9">
            <text:p>25.106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42.47999999999999" table:style-name="ce13">
            <text:p>142,48</text:p>
          </table:table-cell>
          <table:table-cell table:style-name="ce10"/>
          <table:table-cell office:value-type="float" office:value="2782.68" table:style-name="ce9">
            <text:p>2.782,68</text:p>
          </table:table-cell>
          <table:table-cell table:number-columns-spanned="2" table:number-rows-spanned="1" table:style-name="ce25"/>
          <table:covered-table-cell/>
          <table:table-cell office:value-type="float" office:value="5889.17" table:style-name="ce9">
            <text:p>5.889,17</text:p>
          </table:table-cell>
          <table:table-cell office:value-type="float" office:value="20450.189999999999" table:style-name="ce9">
            <text:p>20.450,19</text:p>
          </table:table-cell>
          <table:table-cell office:value-type="float" office:value="-1360.44" table:style-name="ce11">
            <text:p>-1.360,44</text:p>
          </table:table-cell>
          <table:table-cell table:style-name="ce10"/>
          <table:table-cell office:value-type="float" office:value="-2460.8000000000002" table:style-name="ce11">
            <text:p>-2.460,80</text:p>
          </table:table-cell>
          <table:table-cell office:value-type="float" office:value="0" table:style-name="ce12">
            <text:p>0,00</text:p>
          </table:table-cell>
          <table:table-cell office:value-type="float" office:value="-3821.24" table:style-name="ce11">
            <text:p>-3.821,24</text:p>
          </table:table-cell>
          <table:table-cell office:value-type="float" office:value="16628.95" table:style-name="ce9">
            <text:p>16.628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387.240000000002" table:style-name="ce9">
            <text:p>19.387,24</text:p>
          </table:table-cell>
          <table:table-cell office:value-type="float" office:value="3105.52" table:style-name="ce9">
            <text:p>3.105,52</text:p>
          </table:table-cell>
          <table:table-cell office:value-type="float" office:value="2232.38" table:style-name="ce9">
            <text:p>2.232,38</text:p>
          </table:table-cell>
          <table:table-cell office:value-type="float" office:value="2514.6799999999998" table:style-name="ce9">
            <text:p>2.514,68</text:p>
          </table:table-cell>
          <table:table-cell office:value-type="float" office:value="2218.9899999999998" table:number-columns-spanned="2" table:number-rows-spanned="1" table:style-name="ce26">
            <text:p>2.218,99</text:p>
          </table:table-cell>
          <table:covered-table-cell/>
          <table:table-cell office:value-type="float" office:value="13668.92" table:style-name="ce9">
            <text:p>13.668,92</text:p>
          </table:table-cell>
          <table:table-cell office:value-type="float" office:value="43127.73" table:style-name="ce9">
            <text:p>43.127,73</text:p>
          </table:table-cell>
          <table:table-cell office:value-type="float" office:value="-5583.86" table:style-name="ce11">
            <text:p>-5.583,86</text:p>
          </table:table-cell>
          <table:table-cell office:value-type="float" office:value="-10928.34" table:style-name="ce11">
            <text:p>-10.928,34</text:p>
          </table:table-cell>
          <table:table-cell office:value-type="float" office:value="-2064.91" table:style-name="ce11">
            <text:p>-2.064,91</text:p>
          </table:table-cell>
          <table:table-cell office:value-type="float" office:value="0" table:style-name="ce12">
            <text:p>0,00</text:p>
          </table:table-cell>
          <table:table-cell office:value-type="float" office:value="-18577.11" table:style-name="ce11">
            <text:p>-18.577,11</text:p>
          </table:table-cell>
          <table:table-cell office:value-type="float" office:value="24550.62" table:style-name="ce9">
            <text:p>24.550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866.62" table:style-name="ce9">
            <text:p>1.866,62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5950.32" table:style-name="ce9">
            <text:p>5.950,32</text:p>
          </table:table-cell>
          <table:table-cell office:value-type="float" office:value="5169.45" table:number-columns-spanned="2" table:number-rows-spanned="1" table:style-name="ce26">
            <text:p>5.169,45</text:p>
          </table:table-cell>
          <table:covered-table-cell/>
          <table:table-cell office:value-type="float" office:value="4484.7299999999996" table:style-name="ce9">
            <text:p>4.484,73</text:p>
          </table:table-cell>
          <table:table-cell office:value-type="float" office:value="19703.5" table:style-name="ce9">
            <text:p>19.703,50</text:p>
          </table:table-cell>
          <table:table-cell office:value-type="float" office:value="-522.66" table:style-name="ce14">
            <text:p>-522,66</text:p>
          </table:table-cell>
          <table:table-cell office:value-type="float" office:value="-1281.81" table:style-name="ce11">
            <text:p>-1.281,81</text:p>
          </table:table-cell>
          <table:table-cell office:value-type="float" office:value="-2602.56" table:style-name="ce11">
            <text:p>-2.602,56</text:p>
          </table:table-cell>
          <table:table-cell office:value-type="float" office:value="0" table:style-name="ce12">
            <text:p>0,00</text:p>
          </table:table-cell>
          <table:table-cell office:value-type="float" office:value="-4407.03" table:style-name="ce11">
            <text:p>-4.407,03</text:p>
          </table:table-cell>
          <table:table-cell office:value-type="float" office:value="15296.47" table:style-name="ce9">
            <text:p>15.296,4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774.81" table:style-name="ce9">
            <text:p>2.774,81</text:p>
          </table:table-cell>
          <table:table-cell office:value-type="float" office:value="1185.05" table:style-name="ce9">
            <text:p>1.185,05</text:p>
          </table:table-cell>
          <table:table-cell office:value-type="float" office:value="4779.17" table:style-name="ce9">
            <text:p>4.779,17</text:p>
          </table:table-cell>
          <table:table-cell office:value-type="float" office:value="5119.42" table:number-columns-spanned="2" table:number-rows-spanned="1" table:style-name="ce26">
            <text:p>5.119,42</text:p>
          </table:table-cell>
          <table:covered-table-cell/>
          <table:table-cell office:value-type="float" office:value="15950.78" table:style-name="ce9">
            <text:p>15.950,78</text:p>
          </table:table-cell>
          <table:table-cell office:value-type="float" office:value="41207.620000000003" table:style-name="ce9">
            <text:p>41.207,62</text:p>
          </table:table-cell>
          <table:table-cell office:value-type="float" office:value="-3793.18" table:style-name="ce11">
            <text:p>-3.793,18</text:p>
          </table:table-cell>
          <table:table-cell office:value-type="float" office:value="-4783.3999999999996" table:style-name="ce11">
            <text:p>-4.783,40</text:p>
          </table:table-cell>
          <table:table-cell office:value-type="float" office:value="-5180.99" table:style-name="ce11">
            <text:p>-5.180,99</text:p>
          </table:table-cell>
          <table:table-cell office:value-type="float" office:value="0" table:style-name="ce12">
            <text:p>0,00</text:p>
          </table:table-cell>
          <table:table-cell office:value-type="float" office:value="-13757.57" table:style-name="ce11">
            <text:p>-13.757,57</text:p>
          </table:table-cell>
          <table:table-cell office:value-type="float" office:value="27450.05" table:style-name="ce9">
            <text:p>27.450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851.17" table:style-name="ce9">
            <text:p>11.851,17</text:p>
          </table:table-cell>
          <table:table-cell office:value-type="float" office:value="554.6" table:style-name="ce13">
            <text:p>554,60</text:p>
          </table:table-cell>
          <table:table-cell office:value-type="float" office:value="1185.05" table:style-name="ce9">
            <text:p>1.185,05</text:p>
          </table:table-cell>
          <table:table-cell office:value-type="float" office:value="3404.09" table:style-name="ce9">
            <text:p>3.404,09</text:p>
          </table:table-cell>
          <table:table-cell table:number-columns-spanned="2" table:number-rows-spanned="1" table:style-name="ce25"/>
          <table:covered-table-cell/>
          <table:table-cell office:value-type="float" office:value="6863.57" table:style-name="ce9">
            <text:p>6.863,57</text:p>
          </table:table-cell>
          <table:table-cell office:value-type="float" office:value="23858.48" table:style-name="ce9">
            <text:p>23.858,48</text:p>
          </table:table-cell>
          <table:table-cell office:value-type="float" office:value="-3138.88" table:style-name="ce11">
            <text:p>-3.138,88</text:p>
          </table:table-cell>
          <table:table-cell office:value-type="float" office:value="-4770.97" table:style-name="ce11">
            <text:p>-4.770,97</text:p>
          </table:table-cell>
          <table:table-cell office:value-type="float" office:value="-3244.25" table:style-name="ce11">
            <text:p>-3.244,25</text:p>
          </table:table-cell>
          <table:table-cell office:value-type="float" office:value="0" table:style-name="ce12">
            <text:p>0,00</text:p>
          </table:table-cell>
          <table:table-cell office:value-type="float" office:value="-11154.1" table:style-name="ce11">
            <text:p>-11.154,10</text:p>
          </table:table-cell>
          <table:table-cell office:value-type="float" office:value="12704.38" table:style-name="ce9">
            <text:p>12.704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204.4299999999998" table:style-name="ce9">
            <text:p>2.204,43</text:p>
          </table:table-cell>
          <table:table-cell table:style-name="ce10"/>
          <table:table-cell office:value-type="float" office:value="4731.3" table:style-name="ce9">
            <text:p>4.731,30</text:p>
          </table:table-cell>
          <table:table-cell table:number-columns-spanned="2" table:number-rows-spanned="1" table:style-name="ce25"/>
          <table:covered-table-cell/>
          <table:table-cell office:value-type="float" office:value="6920.14" table:style-name="ce9">
            <text:p>6.920,14</text:p>
          </table:table-cell>
          <table:table-cell office:value-type="float" office:value="25491.73" table:style-name="ce9">
            <text:p>25.491,73</text:p>
          </table:table-cell>
          <table:table-cell office:value-type="float" office:value="-2026.54" table:style-name="ce11">
            <text:p>-2.026,54</text:p>
          </table:table-cell>
          <table:table-cell office:value-type="float" office:value="-5107.6000000000004" table:style-name="ce11">
            <text:p>-5.107,60</text:p>
          </table:table-cell>
          <table:table-cell office:value-type="float" office:value="-3955.17" table:style-name="ce11">
            <text:p>-3.955,17</text:p>
          </table:table-cell>
          <table:table-cell office:value-type="float" office:value="0" table:style-name="ce12">
            <text:p>0,00</text:p>
          </table:table-cell>
          <table:table-cell office:value-type="float" office:value="-11089.31" table:style-name="ce11">
            <text:p>-11.089,31</text:p>
          </table:table-cell>
          <table:table-cell office:value-type="float" office:value="14402.42" table:style-name="ce9">
            <text:p>14.402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ÍS CARLOS MOREIRA SILVA JÚNIOR</text:p>
          </table:table-cell>
          <table:table-cell office:value-type="string" table:style-name="ce8">
            <text:p>TÉCNICO JUDICIÁRIO - NÍVEL MÉDIO A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1394.96" table:style-name="ce9">
            <text:p>11.394,96</text:p>
          </table:table-cell>
          <table:table-cell table:number-columns-repeated="2" table:style-name="ce10"/>
          <table:table-cell office:value-type="float" office:value="2233.83" table:style-name="ce9">
            <text:p>2.233,83</text:p>
          </table:table-cell>
          <table:table-cell table:number-columns-spanned="2" table:number-rows-spanned="1" table:style-name="ce25"/>
          <table:covered-table-cell/>
          <table:table-cell office:value-type="float" office:value="652.38" table:style-name="ce12">
            <text:p>652,38</text:p>
          </table:table-cell>
          <table:table-cell office:value-type="float" office:value="14281.17" table:style-name="ce9">
            <text:p>14.281,17</text:p>
          </table:table-cell>
          <table:table-cell office:value-type="float" office:value="-1214.28" table:style-name="ce11">
            <text:p>-1.214,28</text:p>
          </table:table-cell>
          <table:table-cell office:value-type="float" office:value="-1943.78" table:style-name="ce11">
            <text:p>-1.943,7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3158.06" table:style-name="ce11">
            <text:p>-3.158,06</text:p>
          </table:table-cell>
          <table:table-cell office:value-type="float" office:value="11123.11" table:style-name="ce9">
            <text:p>11.123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9">
            <text:p>19.519,71</text:p>
          </table:table-cell>
          <table:table-cell table:number-columns-repeated="2" table:style-name="ce10"/>
          <table:table-cell office:value-type="float" office:value="3402.56" table:style-name="ce9">
            <text:p>3.402,56</text:p>
          </table:table-cell>
          <table:table-cell table:number-columns-spanned="2" table:number-rows-spanned="1" table:style-name="ce25"/>
          <table:covered-table-cell/>
          <table:table-cell office:value-type="float" office:value="10154.870000000001" table:style-name="ce9">
            <text:p>10.154,87</text:p>
          </table:table-cell>
          <table:table-cell office:value-type="float" office:value="33077.14" table:style-name="ce9">
            <text:p>33.077,14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7598.65" table:style-name="ce11">
            <text:p>-7.598,65</text:p>
          </table:table-cell>
          <table:table-cell office:value-type="float" office:value="-1350.11" table:style-name="ce11">
            <text:p>-1.350,11</text:p>
          </table:table-cell>
          <table:table-cell office:value-type="float" office:value="0" table:style-name="ce12">
            <text:p>0,00</text:p>
          </table:table-cell>
          <table:table-cell office:value-type="float" office:value="-14429.14" table:style-name="ce11">
            <text:p>-14.429,14</text:p>
          </table:table-cell>
          <table:table-cell office:value-type="float" office:value="18648" table:style-name="ce9">
            <text:p>18.648,0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70711.03" table:style-name="ce9">
            <text:p>70.711,03</text:p>
          </table:table-cell>
          <table:table-cell table:number-columns-repeated="2" table:style-name="ce10"/>
          <table:table-cell office:value-type="float" office:value="2404.56" table:style-name="ce9">
            <text:p>2.404,56</text:p>
          </table:table-cell>
          <table:table-cell table:number-columns-spanned="2" table:number-rows-spanned="1" table:style-name="ce25"/>
          <table:covered-table-cell/>
          <table:table-cell office:value-type="float" office:value="11059.5" table:style-name="ce9">
            <text:p>11.059,50</text:p>
          </table:table-cell>
          <table:table-cell office:value-type="float" office:value="84175.09" table:style-name="ce9">
            <text:p>84.175,09</text:p>
          </table:table-cell>
          <table:table-cell table:style-name="ce10"/>
          <table:table-cell office:value-type="float" office:value="-10322.459999999999" table:style-name="ce11">
            <text:p>-10.322,46</text:p>
          </table:table-cell>
          <table:table-cell office:value-type="float" office:value="-3570.92" table:style-name="ce11">
            <text:p>-3.570,92</text:p>
          </table:table-cell>
          <table:table-cell office:value-type="float" office:value="0" table:style-name="ce12">
            <text:p>0,00</text:p>
          </table:table-cell>
          <table:table-cell office:value-type="float" office:value="-13893.38" table:style-name="ce11">
            <text:p>-13.893,38</text:p>
          </table:table-cell>
          <table:table-cell office:value-type="float" office:value="70281.710000000006" table:style-name="ce9">
            <text:p>70.281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252.3" table:style-name="ce9">
            <text:p>18.252,30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295.6" table:style-name="ce9">
            <text:p>3.295,60</text:p>
          </table:table-cell>
          <table:table-cell table:number-columns-spanned="2" table:number-rows-spanned="1" table:style-name="ce25"/>
          <table:covered-table-cell/>
          <table:table-cell office:value-type="float" office:value="10361.9" table:style-name="ce9">
            <text:p>10.361,90</text:p>
          </table:table-cell>
          <table:table-cell office:value-type="float" office:value="33849.69" table:style-name="ce9">
            <text:p>33.849,69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7751.8" table:style-name="ce11">
            <text:p>-7.751,80</text:p>
          </table:table-cell>
          <table:table-cell office:value-type="float" office:value="-1889.61" table:style-name="ce11">
            <text:p>-1.889,61</text:p>
          </table:table-cell>
          <table:table-cell office:value-type="float" office:value="0" table:style-name="ce12">
            <text:p>0,00</text:p>
          </table:table-cell>
          <table:table-cell office:value-type="float" office:value="-14756.45" table:style-name="ce11">
            <text:p>-14.756,45</text:p>
          </table:table-cell>
          <table:table-cell office:value-type="float" office:value="19093.240000000002" table:style-name="ce9">
            <text:p>19.093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9700.6" table:style-name="ce9">
            <text:p>9.700,60</text:p>
          </table:table-cell>
          <table:table-cell table:number-columns-repeated="2" table:style-name="ce10"/>
          <table:table-cell office:value-type="float" office:value="338.59" table:style-name="ce13">
            <text:p>338,59</text:p>
          </table:table-cell>
          <table:table-cell table:number-columns-spanned="2" table:number-rows-spanned="1" table:style-name="ce25"/>
          <table:covered-table-cell/>
          <table:table-cell office:value-type="float" office:value="7881.73" table:style-name="ce9">
            <text:p>7.881,73</text:p>
          </table:table-cell>
          <table:table-cell office:value-type="float" office:value="17920.919999999998" table:style-name="ce9">
            <text:p>17.920,92</text:p>
          </table:table-cell>
          <table:table-cell office:value-type="float" office:value="-757.9" table:style-name="ce14">
            <text:p>-757,90</text:p>
          </table:table-cell>
          <table:table-cell office:value-type="float" office:value="-3388.18" table:style-name="ce11">
            <text:p>-3.388,18</text:p>
          </table:table-cell>
          <table:table-cell office:value-type="float" office:value="-358.13" table:style-name="ce14">
            <text:p>-358,13</text:p>
          </table:table-cell>
          <table:table-cell office:value-type="float" office:value="0" table:style-name="ce12">
            <text:p>0,00</text:p>
          </table:table-cell>
          <table:table-cell office:value-type="float" office:value="-4504.21" table:style-name="ce11">
            <text:p>-4.504,21</text:p>
          </table:table-cell>
          <table:table-cell office:value-type="float" office:value="13416.71" table:style-name="ce9">
            <text:p>13.416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2394.12" table:style-name="ce9">
            <text:p>2.394,12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124.46" table:style-name="ce9">
            <text:p>2.124,46</text:p>
          </table:table-cell>
          <table:table-cell table:number-columns-spanned="2" table:number-rows-spanned="1" table:style-name="ce25"/>
          <table:covered-table-cell/>
          <table:table-cell office:value-type="float" office:value="2337.98" table:style-name="ce9">
            <text:p>2.337,98</text:p>
          </table:table-cell>
          <table:table-cell office:value-type="float" office:value="8796.4500000000007" table:style-name="ce9">
            <text:p>8.796,45</text:p>
          </table:table-cell>
          <table:table-cell office:value-type="float" office:value="-670.36" table:style-name="ce14">
            <text:p>-670,36</text:p>
          </table:table-cell>
          <table:table-cell office:value-type="float" office:value="-527.24" table:style-name="ce14">
            <text:p>-527,24</text:p>
          </table:table-cell>
          <table:table-cell office:value-type="float" office:value="-1815.35" table:style-name="ce11">
            <text:p>-1.815,35</text:p>
          </table:table-cell>
          <table:table-cell office:value-type="float" office:value="0" table:style-name="ce12">
            <text:p>0,00</text:p>
          </table:table-cell>
          <table:table-cell office:value-type="float" office:value="-3012.95" table:style-name="ce11">
            <text:p>-3.012,95</text:p>
          </table:table-cell>
          <table:table-cell office:value-type="float" office:value="5783.5" table:style-name="ce9">
            <text:p>5.783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FELIPE SALES MACEDO BARBOSA</text:p>
          </table:table-cell>
          <table:table-cell office:value-type="string" table:style-name="ce8">
            <text:p>TÉCNICO JUDICIÁRIO - NÍVEL MÉDIO A1</text:p>
          </table:table-cell>
          <table:table-cell table:style-name="ce10"/>
          <table:table-cell office:value-type="float" office:value="9710.6299999999992" table:style-name="ce9">
            <text:p>9.710,63</text:p>
          </table:table-cell>
          <table:table-cell table:number-columns-repeated="2" table:style-name="ce10"/>
          <table:table-cell office:value-type="float" office:value="2526.4299999999998" table:style-name="ce9">
            <text:p>2.526,43</text:p>
          </table:table-cell>
          <table:table-cell table:number-columns-spanned="2" table:number-rows-spanned="1" table:style-name="ce25"/>
          <table:covered-table-cell/>
          <table:table-cell office:value-type="float" office:value="658.97" table:style-name="ce12">
            <text:p>658,97</text:p>
          </table:table-cell>
          <table:table-cell office:value-type="float" office:value="12896.03" table:style-name="ce9">
            <text:p>12.896,03</text:p>
          </table:table-cell>
          <table:table-cell office:value-type="float" office:value="-1021.9" table:style-name="ce11">
            <text:p>-1.021,90</text:p>
          </table:table-cell>
          <table:table-cell office:value-type="float" office:value="-1533.63" table:style-name="ce11">
            <text:p>-1.533,63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2555.5300000000002" table:style-name="ce11">
            <text:p>-2.555,53</text:p>
          </table:table-cell>
          <table:table-cell office:value-type="float" office:value="10340.5" table:style-name="ce9">
            <text:p>10.340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877.47" table:style-name="ce9">
            <text:p>18.877,47</text:p>
          </table:table-cell>
          <table:table-cell office:value-type="float" office:value="3411.8" table:style-name="ce9">
            <text:p>3.411,80</text:p>
          </table:table-cell>
          <table:table-cell office:value-type="float" office:value="8411.01" table:style-name="ce9">
            <text:p>8.411,01</text:p>
          </table:table-cell>
          <table:table-cell office:value-type="float" office:value="3113.81" table:style-name="ce9">
            <text:p>3.113,81</text:p>
          </table:table-cell>
          <table:table-cell office:value-type="float" office:value="19428.990000000002" table:number-columns-spanned="2" table:number-rows-spanned="1" table:style-name="ce26">
            <text:p>19.428,99</text:p>
          </table:table-cell>
          <table:covered-table-cell/>
          <table:table-cell office:value-type="float" office:value="30641.200000000001" table:style-name="ce9">
            <text:p>30.641,20</text:p>
          </table:table-cell>
          <table:table-cell office:value-type="float" office:value="83884.28" table:style-name="ce9">
            <text:p>83.884,2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8959.63" table:style-name="ce11">
            <text:p>-18.959,63</text:p>
          </table:table-cell>
          <table:table-cell office:value-type="float" office:value="-1604.82" table:style-name="ce11">
            <text:p>-1.604,82</text:p>
          </table:table-cell>
          <table:table-cell office:value-type="float" office:value="0" table:style-name="ce12">
            <text:p>0,00</text:p>
          </table:table-cell>
          <table:table-cell office:value-type="float" office:value="-22221.23" table:style-name="ce11">
            <text:p>-22.221,23</text:p>
          </table:table-cell>
          <table:table-cell office:value-type="float" office:value="61663.05" table:style-name="ce9">
            <text:p>61.663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1922.29" table:style-name="ce9">
            <text:p>1.922,29</text:p>
          </table:table-cell>
          <table:table-cell office:value-type="float" office:value="4413.24" table:number-columns-spanned="2" table:number-rows-spanned="1" table:style-name="ce26">
            <text:p>4.413,24</text:p>
          </table:table-cell>
          <table:covered-table-cell/>
          <table:table-cell office:value-type="float" office:value="13509.82" table:style-name="ce9">
            <text:p>13.509,82</text:p>
          </table:table-cell>
          <table:table-cell office:value-type="float" office:value="33121.49" table:style-name="ce9">
            <text:p>33.121,49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156.43" table:style-name="ce11">
            <text:p>-5.156,43</text:p>
          </table:table-cell>
          <table:table-cell office:value-type="float" office:value="-4749.46" table:style-name="ce11">
            <text:p>-4.749,46</text:p>
          </table:table-cell>
          <table:table-cell office:value-type="float" office:value="0" table:style-name="ce12">
            <text:p>0,00</text:p>
          </table:table-cell>
          <table:table-cell office:value-type="float" office:value="-12916.23" table:style-name="ce11">
            <text:p>-12.916,23</text:p>
          </table:table-cell>
          <table:table-cell office:value-type="float" office:value="20205.259999999998" table:style-name="ce9">
            <text:p>20.205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table:style-name="ce10"/>
          <table:table-cell office:value-type="float" office:value="19714.52" table:style-name="ce9">
            <text:p>19.714,52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259.21" table:style-name="ce9">
            <text:p>1.259,21</text:p>
          </table:table-cell>
          <table:table-cell office:value-type="float" office:value="12631.74" table:number-columns-spanned="2" table:number-rows-spanned="1" table:style-name="ce26">
            <text:p>12.631,74</text:p>
          </table:table-cell>
          <table:covered-table-cell/>
          <table:table-cell office:value-type="float" office:value="21941.51" table:style-name="ce9">
            <text:p>21.941,51</text:p>
          </table:table-cell>
          <table:table-cell office:value-type="float" office:value="57486.87" table:style-name="ce9">
            <text:p>57.486,87</text:p>
          </table:table-cell>
          <table:table-cell office:value-type="float" office:value="-5544.66" table:style-name="ce11">
            <text:p>-5.544,66</text:p>
          </table:table-cell>
          <table:table-cell office:value-type="float" office:value="-11094.37" table:style-name="ce11">
            <text:p>-11.094,37</text:p>
          </table:table-cell>
          <table:table-cell office:value-type="float" office:value="-273.39999999999998" table:style-name="ce14">
            <text:p>-273,40</text:p>
          </table:table-cell>
          <table:table-cell office:value-type="float" office:value="0" table:style-name="ce12">
            <text:p>0,00</text:p>
          </table:table-cell>
          <table:table-cell office:value-type="float" office:value="-16912.43" table:style-name="ce11">
            <text:p>-16.912,43</text:p>
          </table:table-cell>
          <table:table-cell office:value-type="float" office:value="40574.44" table:style-name="ce9">
            <text:p>40.574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012.69" table:style-name="ce9">
            <text:p>11.012,6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566" table:style-name="ce9">
            <text:p>1.566,00</text:p>
          </table:table-cell>
          <table:table-cell table:number-columns-spanned="2" table:number-rows-spanned="1" table:style-name="ce25"/>
          <table:covered-table-cell/>
          <table:table-cell office:value-type="float" office:value="6731.52" table:style-name="ce9">
            <text:p>6.731,52</text:p>
          </table:table-cell>
          <table:table-cell office:value-type="float" office:value="21250.1" table:style-name="ce9">
            <text:p>21.250,10</text:p>
          </table:table-cell>
          <table:table-cell office:value-type="float" office:value="-2782.2" table:style-name="ce11">
            <text:p>-2.782,20</text:p>
          </table:table-cell>
          <table:table-cell office:value-type="float" office:value="-4680.42" table:style-name="ce11">
            <text:p>-4.680,42</text:p>
          </table:table-cell>
          <table:table-cell office:value-type="float" office:value="-486.94" table:style-name="ce14">
            <text:p>-486,94</text:p>
          </table:table-cell>
          <table:table-cell office:value-type="float" office:value="0" table:style-name="ce12">
            <text:p>0,00</text:p>
          </table:table-cell>
          <table:table-cell office:value-type="float" office:value="-7949.56" table:style-name="ce11">
            <text:p>-7.949,56</text:p>
          </table:table-cell>
          <table:table-cell office:value-type="float" office:value="13300.54" table:style-name="ce9">
            <text:p>13.300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office:value-type="float" office:value="2463.09" table:style-name="ce9">
            <text:p>2.463,09</text:p>
          </table:table-cell>
          <table:table-cell table:number-columns-spanned="2" table:number-rows-spanned="1" table:style-name="ce25"/>
          <table:covered-table-cell/>
          <table:table-cell office:value-type="float" office:value="1116.19" table:style-name="ce9">
            <text:p>1.116,19</text:p>
          </table:table-cell>
          <table:table-cell office:value-type="float" office:value="5811.66" table:style-name="ce9">
            <text:p>5.811,66</text:p>
          </table:table-cell>
          <table:table-cell table:style-name="ce10"/>
          <table:table-cell office:value-type="float" office:value="-49.26" table:style-name="ce14">
            <text:p>-49,26</text:p>
          </table:table-cell>
          <table:table-cell office:value-type="float" office:value="-1332" table:style-name="ce11">
            <text:p>-1.332,00</text:p>
          </table:table-cell>
          <table:table-cell office:value-type="float" office:value="0" table:style-name="ce12">
            <text:p>0,00</text:p>
          </table:table-cell>
          <table:table-cell office:value-type="float" office:value="-1381.26" table:style-name="ce11">
            <text:p>-1.381,26</text:p>
          </table:table-cell>
          <table:table-cell office:value-type="float" office:value="4430.3999999999996" table:style-name="ce9">
            <text:p>4.430,4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9">
            <text:p>18.701,52</text:p>
          </table:table-cell>
          <table:table-cell office:value-type="float" office:value="6560.72" table:style-name="ce9">
            <text:p>6.560,72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12631.12" table:style-name="ce9">
            <text:p>12.631,12</text:p>
          </table:table-cell>
          <table:table-cell office:value-type="float" office:value="39485.86" table:style-name="ce9">
            <text:p>39.485,86</text:p>
          </table:table-cell>
          <table:table-cell office:value-type="float" office:value="-5845.22" table:style-name="ce11">
            <text:p>-5.845,22</text:p>
          </table:table-cell>
          <table:table-cell office:value-type="float" office:value="-9500.8799999999992" table:style-name="ce11">
            <text:p>-9.500,88</text:p>
          </table:table-cell>
          <table:table-cell office:value-type="float" office:value="-2414.7600000000002" table:style-name="ce11">
            <text:p>-2.414,76</text:p>
          </table:table-cell>
          <table:table-cell office:value-type="float" office:value="0" table:style-name="ce12">
            <text:p>0,00</text:p>
          </table:table-cell>
          <table:table-cell office:value-type="float" office:value="-17760.86" table:style-name="ce11">
            <text:p>-17.760,86</text:p>
          </table:table-cell>
          <table:table-cell office:value-type="float" office:value="21725" table:style-name="ce9">
            <text:p>21.725,0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4408.6000000000004" table:style-name="ce9">
            <text:p>4.408,60</text:p>
          </table:table-cell>
          <table:table-cell table:number-columns-spanned="2" table:number-rows-spanned="1" table:style-name="ce25"/>
          <table:covered-table-cell/>
          <table:table-cell office:value-type="float" office:value="10279.799999999999" table:style-name="ce9">
            <text:p>10.279,80</text:p>
          </table:table-cell>
          <table:table-cell office:value-type="float" office:value="34948.99" table:style-name="ce9">
            <text:p>34.948,99</text:p>
          </table:table-cell>
          <table:table-cell office:value-type="float" office:value="-1574.49" table:style-name="ce11">
            <text:p>-1.574,49</text:p>
          </table:table-cell>
          <table:table-cell office:value-type="float" office:value="-8763.07" table:style-name="ce11">
            <text:p>-8.763,07</text:p>
          </table:table-cell>
          <table:table-cell office:value-type="float" office:value="-3296.81" table:style-name="ce11">
            <text:p>-3.296,81</text:p>
          </table:table-cell>
          <table:table-cell office:value-type="float" office:value="0" table:style-name="ce12">
            <text:p>0,00</text:p>
          </table:table-cell>
          <table:table-cell office:value-type="float" office:value="-13634.37" table:style-name="ce11">
            <text:p>-13.634,37</text:p>
          </table:table-cell>
          <table:table-cell office:value-type="float" office:value="21314.62" table:style-name="ce9">
            <text:p>21.314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9">
            <text:p>9.696,55</text:p>
          </table:table-cell>
          <table:table-cell office:value-type="float" office:value="16452.53" table:style-name="ce9">
            <text:p>16.452,53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3074.54" table:style-name="ce9">
            <text:p>13.074,54</text:p>
          </table:table-cell>
          <table:table-cell office:value-type="float" office:value="40828.22" table:style-name="ce9">
            <text:p>40.828,22</text:p>
          </table:table-cell>
          <table:table-cell office:value-type="float" office:value="-6182.22" table:style-name="ce11">
            <text:p>-6.182,22</text:p>
          </table:table-cell>
          <table:table-cell office:value-type="float" office:value="-9895.98" table:style-name="ce11">
            <text:p>-9.895,98</text:p>
          </table:table-cell>
          <table:table-cell office:value-type="float" office:value="-5638.37" table:style-name="ce11">
            <text:p>-5.638,37</text:p>
          </table:table-cell>
          <table:table-cell office:value-type="float" office:value="0" table:style-name="ce12">
            <text:p>0,00</text:p>
          </table:table-cell>
          <table:table-cell office:value-type="float" office:value="-21716.57" table:style-name="ce11">
            <text:p>-21.716,57</text:p>
          </table:table-cell>
          <table:table-cell office:value-type="float" office:value="19111.650000000001" table:style-name="ce9">
            <text:p>19.111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10"/>
          <table:table-cell office:value-type="float" office:value="12940.02" table:style-name="ce9">
            <text:p>12.940,02</text:p>
          </table:table-cell>
          <table:table-cell office:value-type="float" office:value="1915.66" table:style-name="ce9">
            <text:p>1.915,66</text:p>
          </table:table-cell>
          <table:table-cell table:number-columns-spanned="2" table:number-rows-spanned="1" table:style-name="ce25"/>
          <table:covered-table-cell/>
          <table:table-cell office:value-type="float" office:value="12940.02" table:style-name="ce9">
            <text:p>12.940,02</text:p>
          </table:table-cell>
          <table:table-cell office:value-type="float" office:value="27795.7" table:style-name="ce9">
            <text:p>27.795,7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818.3999999999996" table:style-name="ce11">
            <text:p>-4.818,4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475.18" table:style-name="ce11">
            <text:p>-6.475,18</text:p>
          </table:table-cell>
          <table:table-cell office:value-type="float" office:value="21320.52" table:style-name="ce9">
            <text:p>21.320,5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4531.76" table:style-name="ce9">
            <text:p>4.531,76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8083.81" table:style-name="ce9">
            <text:p>8.083,81</text:p>
          </table:table-cell>
          <table:table-cell office:value-type="float" office:value="27460.63" table:style-name="ce9">
            <text:p>27.460,63</text:p>
          </table:table-cell>
          <table:table-cell office:value-type="float" office:value="-2794.56" table:style-name="ce11">
            <text:p>-2.794,56</text:p>
          </table:table-cell>
          <table:table-cell office:value-type="float" office:value="-5233.5" table:style-name="ce11">
            <text:p>-5.233,50</text:p>
          </table:table-cell>
          <table:table-cell office:value-type="float" office:value="-2342.02" table:style-name="ce11">
            <text:p>-2.342,02</text:p>
          </table:table-cell>
          <table:table-cell office:value-type="float" office:value="0" table:style-name="ce12">
            <text:p>0,00</text:p>
          </table:table-cell>
          <table:table-cell office:value-type="float" office:value="-10370.08" table:style-name="ce11">
            <text:p>-10.370,08</text:p>
          </table:table-cell>
          <table:table-cell office:value-type="float" office:value="17090.55" table:style-name="ce9">
            <text:p>17.090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3578.78" table:style-name="ce9">
            <text:p>3.578,78</text:p>
          </table:table-cell>
          <table:table-cell table:number-columns-spanned="2" table:number-rows-spanned="1" table:style-name="ce25"/>
          <table:covered-table-cell/>
          <table:table-cell office:value-type="float" office:value="13848.46" table:style-name="ce9">
            <text:p>13.848,46</text:p>
          </table:table-cell>
          <table:table-cell office:value-type="float" office:value="45202.11" table:style-name="ce9">
            <text:p>45.202,11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11821.8" table:style-name="ce11">
            <text:p>-11.821,80</text:p>
          </table:table-cell>
          <table:table-cell office:value-type="float" office:value="-2403.8200000000002" table:style-name="ce11">
            <text:p>-2.403,82</text:p>
          </table:table-cell>
          <table:table-cell office:value-type="float" office:value="0" table:style-name="ce12">
            <text:p>0,00</text:p>
          </table:table-cell>
          <table:table-cell office:value-type="float" office:value="-19706" table:style-name="ce11">
            <text:p>-19.706,00</text:p>
          </table:table-cell>
          <table:table-cell office:value-type="float" office:value="25496.11" table:style-name="ce9">
            <text:p>25.496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821.44" table:style-name="ce9">
            <text:p>1.821,44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910.08" table:style-name="ce13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561.66" table:style-name="ce9">
            <text:p>1.561,66</text:p>
          </table:table-cell>
          <table:table-cell office:value-type="float" office:value="5478.23" table:style-name="ce9">
            <text:p>5.478,23</text:p>
          </table:table-cell>
          <table:table-cell office:value-type="float" office:value="-539.54" table:style-name="ce14">
            <text:p>-539,54</text:p>
          </table:table-cell>
          <table:table-cell office:value-type="float" office:value="-39.6" table:style-name="ce14">
            <text:p>-39,6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579.14" table:style-name="ce14">
            <text:p>-579,14</text:p>
          </table:table-cell>
          <table:table-cell office:value-type="float" office:value="4899.09" table:style-name="ce9">
            <text:p>4.899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977.91" table:style-name="ce9">
            <text:p>17.977,91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718.09" table:style-name="ce9">
            <text:p>3.718,09</text:p>
          </table:table-cell>
          <table:table-cell office:value-type="float" office:value="6553.52" table:number-columns-spanned="2" table:number-rows-spanned="1" table:style-name="ce26">
            <text:p>6.553,52</text:p>
          </table:table-cell>
          <table:covered-table-cell/>
          <table:table-cell office:value-type="float" office:value="20249.5" table:style-name="ce9">
            <text:p>20.249,50</text:p>
          </table:table-cell>
          <table:table-cell office:value-type="float" office:value="50438.91" table:style-name="ce9">
            <text:p>50.438,91</text:p>
          </table:table-cell>
          <table:table-cell office:value-type="float" office:value="-1506.22" table:style-name="ce11">
            <text:p>-1.506,22</text:p>
          </table:table-cell>
          <table:table-cell office:value-type="float" office:value="-9653.76" table:style-name="ce11">
            <text:p>-9.653,76</text:p>
          </table:table-cell>
          <table:table-cell office:value-type="float" office:value="-1640.28" table:style-name="ce11">
            <text:p>-1.640,28</text:p>
          </table:table-cell>
          <table:table-cell office:value-type="float" office:value="0" table:style-name="ce12">
            <text:p>0,00</text:p>
          </table:table-cell>
          <table:table-cell office:value-type="float" office:value="-12800.26" table:style-name="ce11">
            <text:p>-12.800,26</text:p>
          </table:table-cell>
          <table:table-cell office:value-type="float" office:value="37638.65" table:style-name="ce9">
            <text:p>37.638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POLÍCIA JUDICIAL</text:p>
          </table:table-cell>
          <table:table-cell table:number-columns-repeated="3" table:style-name="ce10"/>
          <table:table-cell office:value-type="float" office:value="2560.39" table:style-name="ce9">
            <text:p>2.560,39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2560.39" table:style-name="ce9">
            <text:p>2.560,39</text:p>
          </table:table-cell>
          <table:table-cell table:number-columns-repeated="2" table:style-name="ce10"/>
          <table:table-cell office:value-type="float" office:value="-30" table:style-name="ce14">
            <text:p>-30,00</text:p>
          </table:table-cell>
          <table:table-cell office:value-type="float" office:value="0" table:style-name="ce12">
            <text:p>0,00</text:p>
          </table:table-cell>
          <table:table-cell office:value-type="float" office:value="-30" table:style-name="ce14">
            <text:p>-30,00</text:p>
          </table:table-cell>
          <table:table-cell office:value-type="float" office:value="2530.39" table:style-name="ce9">
            <text:p>2.530,3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9">
            <text:p>1.151,77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1861.37" table:style-name="ce9">
            <text:p>1.861,37</text:p>
          </table:table-cell>
          <table:table-cell office:value-type="float" office:value="632.70000000000005" table:number-columns-spanned="2" table:number-rows-spanned="1" table:style-name="ce27">
            <text:p>632,70</text:p>
          </table:table-cell>
          <table:covered-table-cell/>
          <table:table-cell office:value-type="float" office:value="1649.73" table:style-name="ce9">
            <text:p>1.649,73</text:p>
          </table:table-cell>
          <table:table-cell office:value-type="float" office:value="6674.64" table:style-name="ce9">
            <text:p>6.674,64</text:p>
          </table:table-cell>
          <table:table-cell office:value-type="float" office:value="-322.5" table:style-name="ce14">
            <text:p>-322,50</text:p>
          </table:table-cell>
          <table:table-cell office:value-type="float" office:value="-159.30000000000001" table:style-name="ce14">
            <text:p>-159,3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81.8" table:style-name="ce14">
            <text:p>-481,80</text:p>
          </table:table-cell>
          <table:table-cell office:value-type="float" office:value="6192.84" table:style-name="ce9">
            <text:p>6.192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454.349999999999" table:style-name="ce9">
            <text:p>19.454,35</text:p>
          </table:table-cell>
          <table:table-cell office:value-type="float" office:value="10452.56" table:style-name="ce9">
            <text:p>10.452,56</text:p>
          </table:table-cell>
          <table:table-cell office:value-type="float" office:value="8411.01" table:style-name="ce9">
            <text:p>8.411,01</text:p>
          </table:table-cell>
          <table:table-cell office:value-type="float" office:value="2514.6799999999998" table:style-name="ce9">
            <text:p>2.514,68</text:p>
          </table:table-cell>
          <table:table-cell table:number-columns-spanned="2" table:number-rows-spanned="1" table:style-name="ce25"/>
          <table:covered-table-cell/>
          <table:table-cell office:value-type="float" office:value="21047.11" table:style-name="ce9">
            <text:p>21.047,11</text:p>
          </table:table-cell>
          <table:table-cell office:value-type="float" office:value="61879.71" table:style-name="ce9">
            <text:p>61.879,71</text:p>
          </table:table-cell>
          <table:table-cell office:value-type="float" office:value="-7733.58" table:style-name="ce11">
            <text:p>-7.733,58</text:p>
          </table:table-cell>
          <table:table-cell office:value-type="float" office:value="-17205.95" table:style-name="ce11">
            <text:p>-17.205,95</text:p>
          </table:table-cell>
          <table:table-cell office:value-type="float" office:value="-2648.7" table:style-name="ce11">
            <text:p>-2.648,70</text:p>
          </table:table-cell>
          <table:table-cell office:value-type="float" office:value="0" table:style-name="ce12">
            <text:p>0,00</text:p>
          </table:table-cell>
          <table:table-cell office:value-type="float" office:value="-27588.23" table:style-name="ce11">
            <text:p>-27.588,23</text:p>
          </table:table-cell>
          <table:table-cell office:value-type="float" office:value="34291.480000000003" table:style-name="ce9">
            <text:p>34.291,4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49.58" table:style-name="ce9">
            <text:p>11.849,58</text:p>
          </table:table-cell>
          <table:table-cell office:value-type="float" office:value="3316.9" table:style-name="ce9">
            <text:p>3.316,90</text:p>
          </table:table-cell>
          <table:table-cell office:value-type="float" office:value="7398.87" table:style-name="ce9">
            <text:p>7.398,87</text:p>
          </table:table-cell>
          <table:table-cell office:value-type="float" office:value="4124.75" table:style-name="ce9">
            <text:p>4.124,75</text:p>
          </table:table-cell>
          <table:table-cell office:value-type="float" office:value="5641.35" table:number-columns-spanned="2" table:number-rows-spanned="1" table:style-name="ce26">
            <text:p>5.641,35</text:p>
          </table:table-cell>
          <table:covered-table-cell/>
          <table:table-cell office:value-type="float" office:value="10428.15" table:style-name="ce9">
            <text:p>10.428,15</text:p>
          </table:table-cell>
          <table:table-cell office:value-type="float" office:value="42759.6" table:style-name="ce9">
            <text:p>42.759,6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1180.65" table:style-name="ce11">
            <text:p>-11.180,65</text:p>
          </table:table-cell>
          <table:table-cell office:value-type="float" office:value="-2205.34" table:style-name="ce11">
            <text:p>-2.205,34</text:p>
          </table:table-cell>
          <table:table-cell office:value-type="float" office:value="0" table:style-name="ce12">
            <text:p>0,00</text:p>
          </table:table-cell>
          <table:table-cell office:value-type="float" office:value="-15042.77" table:style-name="ce11">
            <text:p>-15.042,77</text:p>
          </table:table-cell>
          <table:table-cell office:value-type="float" office:value="27716.83" table:style-name="ce9">
            <text:p>27.716,8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920.81" table:style-name="ce9">
            <text:p>11.920,81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4078.91" table:style-name="ce9">
            <text:p>4.078,91</text:p>
          </table:table-cell>
          <table:table-cell office:value-type="float" office:value="9028.27" table:number-columns-spanned="2" table:number-rows-spanned="1" table:style-name="ce26">
            <text:p>9.028,27</text:p>
          </table:table-cell>
          <table:covered-table-cell/>
          <table:table-cell office:value-type="float" office:value="7705.73" table:style-name="ce9">
            <text:p>7.705,73</text:p>
          </table:table-cell>
          <table:table-cell office:value-type="float" office:value="38724.6" table:style-name="ce9">
            <text:p>38.724,6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955.87" table:style-name="ce11">
            <text:p>-7.955,87</text:p>
          </table:table-cell>
          <table:table-cell office:value-type="float" office:value="-1681.88" table:style-name="ce11">
            <text:p>-1.681,88</text:p>
          </table:table-cell>
          <table:table-cell office:value-type="float" office:value="0" table:style-name="ce12">
            <text:p>0,00</text:p>
          </table:table-cell>
          <table:table-cell office:value-type="float" office:value="-11294.53" table:style-name="ce11">
            <text:p>-11.294,53</text:p>
          </table:table-cell>
          <table:table-cell office:value-type="float" office:value="27430.07" table:style-name="ce9">
            <text:p>27.430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4168.72" table:style-name="ce9">
            <text:p>4.168,72</text:p>
          </table:table-cell>
          <table:table-cell office:value-type="float" office:value="1185.05" table:style-name="ce9">
            <text:p>1.185,05</text:p>
          </table:table-cell>
          <table:table-cell office:value-type="float" office:value="3254.42" table:style-name="ce9">
            <text:p>3.254,42</text:p>
          </table:table-cell>
          <table:table-cell office:value-type="float" office:value="5077.51" table:number-columns-spanned="2" table:number-rows-spanned="1" table:style-name="ce26">
            <text:p>5.077,51</text:p>
          </table:table-cell>
          <table:covered-table-cell/>
          <table:table-cell office:value-type="float" office:value="17108.36" table:style-name="ce9">
            <text:p>17.108,36</text:p>
          </table:table-cell>
          <table:table-cell office:value-type="float" office:value="42548.65" table:style-name="ce9">
            <text:p>42.548,65</text:p>
          </table:table-cell>
          <table:table-cell office:value-type="float" office:value="-3751.68" table:style-name="ce11">
            <text:p>-3.751,68</text:p>
          </table:table-cell>
          <table:table-cell office:value-type="float" office:value="-7009.72" table:style-name="ce11">
            <text:p>-7.009,72</text:p>
          </table:table-cell>
          <table:table-cell office:value-type="float" office:value="-4684.2" table:style-name="ce11">
            <text:p>-4.684,20</text:p>
          </table:table-cell>
          <table:table-cell office:value-type="float" office:value="0" table:style-name="ce12">
            <text:p>0,00</text:p>
          </table:table-cell>
          <table:table-cell office:value-type="float" office:value="-15445.6" table:style-name="ce11">
            <text:p>-15.445,60</text:p>
          </table:table-cell>
          <table:table-cell office:value-type="float" office:value="27103.05" table:style-name="ce9">
            <text:p>27.103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9">
            <text:p>11.897,07</text:p>
          </table:table-cell>
          <table:table-cell office:value-type="float" office:value="4168.72" table:style-name="ce9">
            <text:p>4.168,72</text:p>
          </table:table-cell>
          <table:table-cell office:value-type="float" office:value="1185.05" table:style-name="ce9">
            <text:p>1.185,05</text:p>
          </table:table-cell>
          <table:table-cell office:value-type="float" office:value="2514.6799999999998" table:style-name="ce9">
            <text:p>2.514,68</text:p>
          </table:table-cell>
          <table:table-cell office:value-type="float" office:value="10202.950000000001" table:number-columns-spanned="2" table:number-rows-spanned="1" table:style-name="ce26">
            <text:p>10.202,95</text:p>
          </table:table-cell>
          <table:covered-table-cell/>
          <table:table-cell office:value-type="float" office:value="17768.66" table:style-name="ce9">
            <text:p>17.768,66</text:p>
          </table:table-cell>
          <table:table-cell office:value-type="float" office:value="47737.13" table:style-name="ce9">
            <text:p>47.737,13</text:p>
          </table:table-cell>
          <table:table-cell office:value-type="float" office:value="-3751.68" table:style-name="ce11">
            <text:p>-3.751,68</text:p>
          </table:table-cell>
          <table:table-cell office:value-type="float" office:value="-8796.39" table:style-name="ce11">
            <text:p>-8.796,39</text:p>
          </table:table-cell>
          <table:table-cell office:value-type="float" office:value="-2064.0100000000002" table:style-name="ce11">
            <text:p>-2.064,01</text:p>
          </table:table-cell>
          <table:table-cell office:value-type="float" office:value="0" table:style-name="ce12">
            <text:p>0,00</text:p>
          </table:table-cell>
          <table:table-cell office:value-type="float" office:value="-14612.08" table:style-name="ce11">
            <text:p>-14.612,08</text:p>
          </table:table-cell>
          <table:table-cell office:value-type="float" office:value="33125.050000000003" table:style-name="ce9">
            <text:p>33.125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79.439999999999" table:style-name="ce9">
            <text:p>18.779,44</text:p>
          </table:table-cell>
          <table:table-cell office:value-type="float" office:value="1696.03" table:style-name="ce9">
            <text:p>1.696,03</text:p>
          </table:table-cell>
          <table:table-cell office:value-type="float" office:value="1185.05" table:style-name="ce9">
            <text:p>1.185,05</text:p>
          </table:table-cell>
          <table:table-cell office:value-type="float" office:value="3023.25" table:style-name="ce9">
            <text:p>3.023,25</text:p>
          </table:table-cell>
          <table:table-cell table:number-columns-spanned="2" table:number-rows-spanned="1" table:style-name="ce25"/>
          <table:covered-table-cell/>
          <table:table-cell office:value-type="float" office:value="10632.74" table:style-name="ce9">
            <text:p>10.632,74</text:p>
          </table:table-cell>
          <table:table-cell office:value-type="float" office:value="35316.51" table:style-name="ce9">
            <text:p>35.316,51</text:p>
          </table:table-cell>
          <table:table-cell office:value-type="float" office:value="-5847.22" table:style-name="ce11">
            <text:p>-5.847,22</text:p>
          </table:table-cell>
          <table:table-cell office:value-type="float" office:value="-8512.27" table:style-name="ce11">
            <text:p>-8.512,27</text:p>
          </table:table-cell>
          <table:table-cell office:value-type="float" office:value="-4679.18" table:style-name="ce11">
            <text:p>-4.679,18</text:p>
          </table:table-cell>
          <table:table-cell office:value-type="float" office:value="0" table:style-name="ce12">
            <text:p>0,00</text:p>
          </table:table-cell>
          <table:table-cell office:value-type="float" office:value="-19038.669999999998" table:style-name="ce11">
            <text:p>-19.038,67</text:p>
          </table:table-cell>
          <table:table-cell office:value-type="float" office:value="16277.84" table:style-name="ce9">
            <text:p>16.277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2394.12" table:style-name="ce9">
            <text:p>2.394,12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716.96" table:style-name="ce9">
            <text:p>3.716,96</text:p>
          </table:table-cell>
          <table:table-cell table:number-columns-spanned="2" table:number-rows-spanned="1" table:style-name="ce25"/>
          <table:covered-table-cell/>
          <table:table-cell office:value-type="float" office:value="2150.85" table:style-name="ce9">
            <text:p>2.150,85</text:p>
          </table:table-cell>
          <table:table-cell office:value-type="float" office:value="9641" table:style-name="ce9">
            <text:p>9.641,00</text:p>
          </table:table-cell>
          <table:table-cell office:value-type="float" office:value="-670.36" table:style-name="ce14">
            <text:p>-670,36</text:p>
          </table:table-cell>
          <table:table-cell office:value-type="float" office:value="-321.8" table:style-name="ce14">
            <text:p>-321,80</text:p>
          </table:table-cell>
          <table:table-cell office:value-type="float" office:value="-1914.22" table:style-name="ce11">
            <text:p>-1.914,22</text:p>
          </table:table-cell>
          <table:table-cell office:value-type="float" office:value="0" table:style-name="ce12">
            <text:p>0,00</text:p>
          </table:table-cell>
          <table:table-cell office:value-type="float" office:value="-2906.38" table:style-name="ce11">
            <text:p>-2.906,38</text:p>
          </table:table-cell>
          <table:table-cell office:value-type="float" office:value="6734.62" table:style-name="ce9">
            <text:p>6.734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989.66" table:style-name="ce9">
            <text:p>2.989,66</text:p>
          </table:table-cell>
          <table:table-cell office:value-type="float" office:value="1939.89" table:style-name="ce9">
            <text:p>1.939,89</text:p>
          </table:table-cell>
          <table:table-cell office:value-type="float" office:value="3613.21" table:style-name="ce9">
            <text:p>3.613,21</text:p>
          </table:table-cell>
          <table:table-cell office:value-type="float" office:value="11157.45" table:number-columns-spanned="2" table:number-rows-spanned="1" table:style-name="ce26">
            <text:p>11.157,45</text:p>
          </table:table-cell>
          <table:covered-table-cell/>
          <table:table-cell office:value-type="float" office:value="15542.48" table:style-name="ce9">
            <text:p>15.542,48</text:p>
          </table:table-cell>
          <table:table-cell office:value-type="float" office:value="46641.08" table:style-name="ce9">
            <text:p>46.641,0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396.56" table:style-name="ce11">
            <text:p>-8.396,56</text:p>
          </table:table-cell>
          <table:table-cell office:value-type="float" office:value="-2474.46" table:style-name="ce11">
            <text:p>-2.474,46</text:p>
          </table:table-cell>
          <table:table-cell office:value-type="float" office:value="0" table:style-name="ce12">
            <text:p>0,00</text:p>
          </table:table-cell>
          <table:table-cell office:value-type="float" office:value="-12527.8" table:style-name="ce11">
            <text:p>-12.527,80</text:p>
          </table:table-cell>
          <table:table-cell office:value-type="float" office:value="34113.279999999999" table:style-name="ce9">
            <text:p>34.113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272.5999999999999" table:style-name="ce9">
            <text:p>1.272,6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503.03" table:style-name="ce9">
            <text:p>1.503,03</text:p>
          </table:table-cell>
          <table:table-cell table:number-columns-spanned="2" table:number-rows-spanned="1" table:style-name="ce25"/>
          <table:covered-table-cell/>
          <table:table-cell office:value-type="float" office:value="1287.6199999999999" table:style-name="ce9">
            <text:p>1.287,62</text:p>
          </table:table-cell>
          <table:table-cell office:value-type="float" office:value="5248.3" table:style-name="ce9">
            <text:p>5.248,30</text:p>
          </table:table-cell>
          <table:table-cell office:value-type="float" office:value="-407.82" table:style-name="ce14">
            <text:p>-407,82</text:p>
          </table:table-cell>
          <table:table-cell office:value-type="float" office:value="-52.48" table:style-name="ce14">
            <text:p>-52,48</text:p>
          </table:table-cell>
          <table:table-cell office:value-type="float" office:value="-376.28" table:style-name="ce14">
            <text:p>-376,28</text:p>
          </table:table-cell>
          <table:table-cell office:value-type="float" office:value="0" table:style-name="ce12">
            <text:p>0,00</text:p>
          </table:table-cell>
          <table:table-cell office:value-type="float" office:value="-836.58" table:style-name="ce14">
            <text:p>-836,58</text:p>
          </table:table-cell>
          <table:table-cell office:value-type="float" office:value="4411.72" table:style-name="ce9">
            <text:p>4.411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ÁRCIO FELIPE ARAÚJO FERR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1UNP)</text:p>
          </table:table-cell>
          <table:table-cell table:number-columns-repeated="3" table:style-name="ce10"/>
          <table:table-cell office:value-type="float" office:value="246.22" table:style-name="ce13">
            <text:p>246,22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246.22" table:style-name="ce13">
            <text:p>246,22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46.22" table:style-name="ce13">
            <text:p>246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9">
            <text:p>13.416,86</text:p>
          </table:table-cell>
          <table:table-cell office:value-type="float" office:value="2625.03" table:style-name="ce9">
            <text:p>2.625,03</text:p>
          </table:table-cell>
          <table:table-cell table:style-name="ce10"/>
          <table:table-cell office:value-type="float" office:value="2638.67" table:style-name="ce9">
            <text:p>2.638,67</text:p>
          </table:table-cell>
          <table:table-cell office:value-type="float" office:value="3208.36" table:number-columns-spanned="2" table:number-rows-spanned="1" table:style-name="ce26">
            <text:p>3.208,36</text:p>
          </table:table-cell>
          <table:covered-table-cell/>
          <table:table-cell office:value-type="float" office:value="8020.93" table:style-name="ce9">
            <text:p>8.020,93</text:p>
          </table:table-cell>
          <table:table-cell office:value-type="float" office:value="29909.85" table:style-name="ce9">
            <text:p>29.909,85</text:p>
          </table:table-cell>
          <table:table-cell office:value-type="float" office:value="-1613.64" table:style-name="ce11">
            <text:p>-1.613,64</text:p>
          </table:table-cell>
          <table:table-cell office:value-type="float" office:value="-6045.04" table:style-name="ce11">
            <text:p>-6.045,04</text:p>
          </table:table-cell>
          <table:table-cell office:value-type="float" office:value="-2929.73" table:style-name="ce11">
            <text:p>-2.929,73</text:p>
          </table:table-cell>
          <table:table-cell office:value-type="float" office:value="0" table:style-name="ce12">
            <text:p>0,00</text:p>
          </table:table-cell>
          <table:table-cell office:value-type="float" office:value="-10588.41" table:style-name="ce11">
            <text:p>-10.588,41</text:p>
          </table:table-cell>
          <table:table-cell office:value-type="float" office:value="19321.439999999999" table:style-name="ce9">
            <text:p>19.321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8252.3" table:style-name="ce9">
            <text:p>18.252,30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675.98" table:style-name="ce9">
            <text:p>2.675,98</text:p>
          </table:table-cell>
          <table:table-cell office:value-type="float" office:value="6828.23" table:number-columns-spanned="2" table:number-rows-spanned="1" table:style-name="ce26">
            <text:p>6.828,23</text:p>
          </table:table-cell>
          <table:covered-table-cell/>
          <table:table-cell office:value-type="float" office:value="20750.490000000002" table:style-name="ce9">
            <text:p>20.750,49</text:p>
          </table:table-cell>
          <table:table-cell office:value-type="float" office:value="50739.38" table:style-name="ce9">
            <text:p>50.739,38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8973.2099999999991" table:style-name="ce11">
            <text:p>-8.973,21</text:p>
          </table:table-cell>
          <table:table-cell office:value-type="float" office:value="-2746.38" table:style-name="ce11">
            <text:p>-2.746,38</text:p>
          </table:table-cell>
          <table:table-cell office:value-type="float" office:value="0" table:style-name="ce12">
            <text:p>0,00</text:p>
          </table:table-cell>
          <table:table-cell office:value-type="float" office:value="-16834.63" table:style-name="ce11">
            <text:p>-16.834,63</text:p>
          </table:table-cell>
          <table:table-cell office:value-type="float" office:value="33904.75" table:style-name="ce9">
            <text:p>33.904,7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589.78" table:style-name="ce9">
            <text:p>3.589,78</text:p>
          </table:table-cell>
          <table:table-cell office:value-type="float" office:value="2232.38" table:style-name="ce9">
            <text:p>2.232,38</text:p>
          </table:table-cell>
          <table:table-cell office:value-type="float" office:value="4941.18" table:style-name="ce9">
            <text:p>4.941,18</text:p>
          </table:table-cell>
          <table:table-cell office:value-type="float" office:value="15056.3" table:number-columns-spanned="2" table:number-rows-spanned="1" table:style-name="ce26">
            <text:p>15.056,30</text:p>
          </table:table-cell>
          <table:covered-table-cell/>
          <table:table-cell office:value-type="float" office:value="25090.5" table:style-name="ce9">
            <text:p>25.090,50</text:p>
          </table:table-cell>
          <table:table-cell office:value-type="float" office:value="70196.08" table:style-name="ce9">
            <text:p>70.196,08</text:p>
          </table:table-cell>
          <table:table-cell office:value-type="float" office:value="-5721.04" table:style-name="ce11">
            <text:p>-5.721,04</text:p>
          </table:table-cell>
          <table:table-cell office:value-type="float" office:value="-13299.33" table:style-name="ce11">
            <text:p>-13.299,33</text:p>
          </table:table-cell>
          <table:table-cell office:value-type="float" office:value="-4537.4799999999996" table:style-name="ce11">
            <text:p>-4.537,48</text:p>
          </table:table-cell>
          <table:table-cell office:value-type="float" office:value="0" table:style-name="ce12">
            <text:p>0,00</text:p>
          </table:table-cell>
          <table:table-cell office:value-type="float" office:value="-23557.85" table:style-name="ce11">
            <text:p>-23.557,85</text:p>
          </table:table-cell>
          <table:table-cell office:value-type="float" office:value="46638.23" table:style-name="ce9">
            <text:p>46.638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49.58" table:style-name="ce9">
            <text:p>11.849,58</text:p>
          </table:table-cell>
          <table:table-cell office:value-type="float" office:value="3934.24" table:style-name="ce9">
            <text:p>3.934,24</text:p>
          </table:table-cell>
          <table:table-cell office:value-type="float" office:value="2232.38" table:style-name="ce9">
            <text:p>2.232,38</text:p>
          </table:table-cell>
          <table:table-cell office:value-type="float" office:value="2998.47" table:style-name="ce9">
            <text:p>2.998,47</text:p>
          </table:table-cell>
          <table:table-cell office:value-type="float" office:value="10109.77" table:number-columns-spanned="2" table:number-rows-spanned="1" table:style-name="ce26">
            <text:p>10.109,77</text:p>
          </table:table-cell>
          <table:covered-table-cell/>
          <table:table-cell office:value-type="float" office:value="17066.509999999998" table:style-name="ce9">
            <text:p>17.066,51</text:p>
          </table:table-cell>
          <table:table-cell office:value-type="float" office:value="48190.95" table:style-name="ce9">
            <text:p>48.190,9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825.5400000000009" table:style-name="ce11">
            <text:p>-8.825,54</text:p>
          </table:table-cell>
          <table:table-cell office:value-type="float" office:value="-4356.43" table:style-name="ce11">
            <text:p>-4.356,43</text:p>
          </table:table-cell>
          <table:table-cell office:value-type="float" office:value="0" table:style-name="ce12">
            <text:p>0,00</text:p>
          </table:table-cell>
          <table:table-cell office:value-type="float" office:value="-14838.75" table:style-name="ce11">
            <text:p>-14.838,75</text:p>
          </table:table-cell>
          <table:table-cell office:value-type="float" office:value="33352.199999999997" table:style-name="ce9">
            <text:p>33.352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437.86" table:style-name="ce9">
            <text:p>3.437,86</text:p>
          </table:table-cell>
          <table:table-cell table:number-columns-spanned="2" table:number-rows-spanned="1" table:style-name="ce25"/>
          <table:covered-table-cell/>
          <table:table-cell office:value-type="float" office:value="6993.48" table:style-name="ce9">
            <text:p>6.993,48</text:p>
          </table:table-cell>
          <table:table-cell office:value-type="float" office:value="24418.31" table:style-name="ce9">
            <text:p>24.418,31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813.4399999999996" table:style-name="ce11">
            <text:p>-4.813,44</text:p>
          </table:table-cell>
          <table:table-cell office:value-type="float" office:value="-3922.22" table:style-name="ce11">
            <text:p>-3.922,22</text:p>
          </table:table-cell>
          <table:table-cell office:value-type="float" office:value="0" table:style-name="ce12">
            <text:p>0,00</text:p>
          </table:table-cell>
          <table:table-cell office:value-type="float" office:value="-11746" table:style-name="ce11">
            <text:p>-11.746,00</text:p>
          </table:table-cell>
          <table:table-cell office:value-type="float" office:value="12672.31" table:style-name="ce9">
            <text:p>12.672,3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986.18" table:style-name="ce9">
            <text:p>2.986,18</text:p>
          </table:table-cell>
          <table:table-cell table:number-columns-spanned="2" table:number-rows-spanned="1" table:style-name="ce25"/>
          <table:covered-table-cell/>
          <table:table-cell office:value-type="float" office:value="6446.07" table:style-name="ce9">
            <text:p>6.446,07</text:p>
          </table:table-cell>
          <table:table-cell office:value-type="float" office:value="22371.89" table:style-name="ce9">
            <text:p>22.371,8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922.46" table:style-name="ce11">
            <text:p>-4.922,46</text:p>
          </table:table-cell>
          <table:table-cell office:value-type="float" office:value="-1556.45" table:style-name="ce11">
            <text:p>-1.556,45</text:p>
          </table:table-cell>
          <table:table-cell office:value-type="float" office:value="0" table:style-name="ce12">
            <text:p>0,00</text:p>
          </table:table-cell>
          <table:table-cell office:value-type="float" office:value="-8135.69" table:style-name="ce11">
            <text:p>-8.135,69</text:p>
          </table:table-cell>
          <table:table-cell office:value-type="float" office:value="14236.2" table:style-name="ce9">
            <text:p>14.236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410.88" table:style-name="ce9">
            <text:p>2.410,88</text:p>
          </table:table-cell>
          <table:table-cell office:value-type="float" office:value="4564.83" table:number-columns-spanned="2" table:number-rows-spanned="1" table:style-name="ce26">
            <text:p>4.564,83</text:p>
          </table:table-cell>
          <table:covered-table-cell/>
          <table:table-cell office:value-type="float" office:value="13670.74" table:style-name="ce9">
            <text:p>13.670,74</text:p>
          </table:table-cell>
          <table:table-cell office:value-type="float" office:value="34340.93" table:style-name="ce9">
            <text:p>34.340,9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307.95" table:style-name="ce11">
            <text:p>-5.307,95</text:p>
          </table:table-cell>
          <table:table-cell office:value-type="float" office:value="-3786.59" table:style-name="ce11">
            <text:p>-3.786,59</text:p>
          </table:table-cell>
          <table:table-cell office:value-type="float" office:value="0" table:style-name="ce12">
            <text:p>0,00</text:p>
          </table:table-cell>
          <table:table-cell office:value-type="float" office:value="-10751.32" table:style-name="ce11">
            <text:p>-10.751,32</text:p>
          </table:table-cell>
          <table:table-cell office:value-type="float" office:value="23589.61" table:style-name="ce9">
            <text:p>23.589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COMUNICAÇÃO SOCIAL</text:p>
          </table:table-cell>
          <table:table-cell table:number-columns-repeated="3" table:style-name="ce10"/>
          <table:table-cell office:value-type="float" office:value="36.35" table:style-name="ce12">
            <text:p>36,35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36.35" table:style-name="ce13">
            <text:p>36,35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3">
            <text:p>36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8399.2" table:style-name="ce9">
            <text:p>18.399,20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2880.08" table:style-name="ce9">
            <text:p>2.880,08</text:p>
          </table:table-cell>
          <table:table-cell office:value-type="float" office:value="34756.879999999997" table:number-columns-spanned="2" table:number-rows-spanned="1" table:style-name="ce26">
            <text:p>34.756,88</text:p>
          </table:table-cell>
          <table:covered-table-cell/>
          <table:table-cell office:value-type="float" office:value="27078.16" table:style-name="ce9">
            <text:p>27.078,16</text:p>
          </table:table-cell>
          <table:table-cell office:value-type="float" office:value="91525.33" table:style-name="ce9">
            <text:p>91.525,3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20927.25" table:style-name="ce11">
            <text:p>-20.927,25</text:p>
          </table:table-cell>
          <table:table-cell office:value-type="float" office:value="-1662.84" table:style-name="ce11">
            <text:p>-1.662,84</text:p>
          </table:table-cell>
          <table:table-cell office:value-type="float" office:value="0" table:style-name="ce12">
            <text:p>0,00</text:p>
          </table:table-cell>
          <table:table-cell office:value-type="float" office:value="-24246.87" table:style-name="ce11">
            <text:p>-24.246,87</text:p>
          </table:table-cell>
          <table:table-cell office:value-type="float" office:value="67278.460000000006" table:style-name="ce9">
            <text:p>67.278,4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065.65" table:style-name="ce9">
            <text:p>2.065,65</text:p>
          </table:table-cell>
          <table:table-cell office:value-type="float" office:value="2232.38" table:style-name="ce9">
            <text:p>2.232,38</text:p>
          </table:table-cell>
          <table:table-cell office:value-type="float" office:value="3451.87" table:style-name="ce9">
            <text:p>3.451,87</text:p>
          </table:table-cell>
          <table:table-cell office:value-type="float" office:value="6341.07" table:number-columns-spanned="2" table:number-rows-spanned="1" table:style-name="ce26">
            <text:p>6.341,07</text:p>
          </table:table-cell>
          <table:covered-table-cell/>
          <table:table-cell office:value-type="float" office:value="15933.89" table:style-name="ce9">
            <text:p>15.933,89</text:p>
          </table:table-cell>
          <table:table-cell office:value-type="float" office:value="41660.720000000001" table:style-name="ce9">
            <text:p>41.660,72</text:p>
          </table:table-cell>
          <table:table-cell office:value-type="float" office:value="-3637.52" table:style-name="ce11">
            <text:p>-3.637,52</text:p>
          </table:table-cell>
          <table:table-cell office:value-type="float" office:value="-6429.81" table:style-name="ce11">
            <text:p>-6.429,81</text:p>
          </table:table-cell>
          <table:table-cell office:value-type="float" office:value="-3278.51" table:style-name="ce11">
            <text:p>-3.278,51</text:p>
          </table:table-cell>
          <table:table-cell office:value-type="float" office:value="0" table:style-name="ce12">
            <text:p>0,00</text:p>
          </table:table-cell>
          <table:table-cell office:value-type="float" office:value="-13345.84" table:style-name="ce11">
            <text:p>-13.345,84</text:p>
          </table:table-cell>
          <table:table-cell office:value-type="float" office:value="28314.880000000001" table:style-name="ce9">
            <text:p>28.314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596.58" table:style-name="ce9">
            <text:p>2.596,58</text:p>
          </table:table-cell>
          <table:table-cell office:value-type="float" office:value="1939.89" table:style-name="ce9">
            <text:p>1.939,89</text:p>
          </table:table-cell>
          <table:table-cell office:value-type="float" office:value="4561.6899999999996" table:style-name="ce9">
            <text:p>4.561,69</text:p>
          </table:table-cell>
          <table:table-cell office:value-type="float" office:value="5390.78" table:number-columns-spanned="2" table:number-rows-spanned="1" table:style-name="ce26">
            <text:p>5.390,78</text:p>
          </table:table-cell>
          <table:covered-table-cell/>
          <table:table-cell office:value-type="float" office:value="16172.33" table:style-name="ce9">
            <text:p>16.172,33</text:p>
          </table:table-cell>
          <table:table-cell office:value-type="float" office:value="42297.13" table:style-name="ce9">
            <text:p>42.297,13</text:p>
          </table:table-cell>
          <table:table-cell office:value-type="float" office:value="-3812.72" table:style-name="ce11">
            <text:p>-3.812,72</text:p>
          </table:table-cell>
          <table:table-cell office:value-type="float" office:value="-6459.98" table:style-name="ce11">
            <text:p>-6.459,98</text:p>
          </table:table-cell>
          <table:table-cell office:value-type="float" office:value="-3108.71" table:style-name="ce11">
            <text:p>-3.108,71</text:p>
          </table:table-cell>
          <table:table-cell office:value-type="float" office:value="0" table:style-name="ce12">
            <text:p>0,00</text:p>
          </table:table-cell>
          <table:table-cell office:value-type="float" office:value="-13381.41" table:style-name="ce11">
            <text:p>-13.381,41</text:p>
          </table:table-cell>
          <table:table-cell office:value-type="float" office:value="28915.72" table:style-name="ce9">
            <text:p>28.915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9">
            <text:p>21.428,83</text:p>
          </table:table-cell>
          <table:table-cell office:value-type="float" office:value="3488.21" table:style-name="ce9">
            <text:p>3.488,21</text:p>
          </table:table-cell>
          <table:table-cell table:style-name="ce10"/>
          <table:table-cell office:value-type="float" office:value="4477.79" table:style-name="ce9">
            <text:p>4.477,79</text:p>
          </table:table-cell>
          <table:table-cell office:value-type="float" office:value="8305.68" table:number-columns-spanned="2" table:number-rows-spanned="1" table:style-name="ce26">
            <text:p>8.305,68</text:p>
          </table:table-cell>
          <table:covered-table-cell/>
          <table:table-cell office:value-type="float" office:value="24917.03" table:style-name="ce9">
            <text:p>24.917,03</text:p>
          </table:table-cell>
          <table:table-cell office:value-type="float" office:value="62617.54" table:style-name="ce9">
            <text:p>62.617,54</text:p>
          </table:table-cell>
          <table:table-cell office:value-type="float" office:value="-7370.82" table:style-name="ce11">
            <text:p>-7.370,82</text:p>
          </table:table-cell>
          <table:table-cell office:value-type="float" office:value="-10988.41" table:style-name="ce11">
            <text:p>-10.988,41</text:p>
          </table:table-cell>
          <table:table-cell office:value-type="float" office:value="-4258.3999999999996" table:style-name="ce11">
            <text:p>-4.258,40</text:p>
          </table:table-cell>
          <table:table-cell office:value-type="float" office:value="0" table:style-name="ce12">
            <text:p>0,00</text:p>
          </table:table-cell>
          <table:table-cell office:value-type="float" office:value="-22617.63" table:style-name="ce11">
            <text:p>-22.617,63</text:p>
          </table:table-cell>
          <table:table-cell office:value-type="float" office:value="39999.910000000003" table:style-name="ce9">
            <text:p>39.999,9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ASSISTENTE-EXECUTIVO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78.61" table:style-name="ce9">
            <text:p>1.978,61</text:p>
          </table:table-cell>
          <table:table-cell office:value-type="float" office:value="277.01" table:style-name="ce13">
            <text:p>277,01</text:p>
          </table:table-cell>
          <table:table-cell office:value-type="float" office:value="1939.89" table:style-name="ce9">
            <text:p>1.939,89</text:p>
          </table:table-cell>
          <table:table-cell office:value-type="float" office:value="2504.73" table:style-name="ce9">
            <text:p>2.504,73</text:p>
          </table:table-cell>
          <table:table-cell office:value-type="float" office:value="405.1" table:number-columns-spanned="2" table:number-rows-spanned="1" table:style-name="ce27">
            <text:p>405,10</text:p>
          </table:table-cell>
          <table:covered-table-cell/>
          <table:table-cell office:value-type="float" office:value="2549.75" table:style-name="ce9">
            <text:p>2.549,75</text:p>
          </table:table-cell>
          <table:table-cell office:value-type="float" office:value="9655.09" table:style-name="ce9">
            <text:p>9.655,09</text:p>
          </table:table-cell>
          <table:table-cell office:value-type="float" office:value="-554.02" table:style-name="ce14">
            <text:p>-554,02</text:p>
          </table:table-cell>
          <table:table-cell office:value-type="float" office:value="-494.19" table:style-name="ce14">
            <text:p>-494,19</text:p>
          </table:table-cell>
          <table:table-cell office:value-type="float" office:value="-1878.45" table:style-name="ce11">
            <text:p>-1.878,45</text:p>
          </table:table-cell>
          <table:table-cell office:value-type="float" office:value="0" table:style-name="ce12">
            <text:p>0,00</text:p>
          </table:table-cell>
          <table:table-cell office:value-type="float" office:value="-2926.66" table:style-name="ce11">
            <text:p>-2.926,66</text:p>
          </table:table-cell>
          <table:table-cell office:value-type="float" office:value="6728.43" table:style-name="ce9">
            <text:p>6.728,4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1398.39" table:style-name="ce9">
            <text:p>11.398,39</text:p>
          </table:table-cell>
          <table:table-cell office:value-type="float" office:value="1415.47" table:style-name="ce9">
            <text:p>1.415,47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6406.93" table:style-name="ce9">
            <text:p>6.406,93</text:p>
          </table:table-cell>
          <table:table-cell office:value-type="float" office:value="20813.29" table:style-name="ce9">
            <text:p>20.813,29</text:p>
          </table:table-cell>
          <table:table-cell office:value-type="float" office:value="-1687.82" table:style-name="ce11">
            <text:p>-1.687,82</text:p>
          </table:table-cell>
          <table:table-cell office:value-type="float" office:value="-4844.76" table:style-name="ce11">
            <text:p>-4.844,76</text:p>
          </table:table-cell>
          <table:table-cell office:value-type="float" office:value="-1828.28" table:style-name="ce11">
            <text:p>-1.828,28</text:p>
          </table:table-cell>
          <table:table-cell office:value-type="float" office:value="0" table:style-name="ce12">
            <text:p>0,00</text:p>
          </table:table-cell>
          <table:table-cell office:value-type="float" office:value="-8360.86" table:style-name="ce11">
            <text:p>-8.360,86</text:p>
          </table:table-cell>
          <table:table-cell office:value-type="float" office:value="12452.43" table:style-name="ce9">
            <text:p>12.452,4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3677.36" table:style-name="ce9">
            <text:p>13.677,36</text:p>
          </table:table-cell>
          <table:table-cell table:number-columns-repeated="2"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6838.68" table:style-name="ce9">
            <text:p>6.838,68</text:p>
          </table:table-cell>
          <table:table-cell office:value-type="float" office:value="22120.639999999999" table:style-name="ce9">
            <text:p>22.120,64</text:p>
          </table:table-cell>
          <table:table-cell office:value-type="float" office:value="-1972.76" table:style-name="ce11">
            <text:p>-1.972,76</text:p>
          </table:table-cell>
          <table:table-cell office:value-type="float" office:value="-4194.1400000000003" table:style-name="ce11">
            <text:p>-4.194,14</text:p>
          </table:table-cell>
          <table:table-cell office:value-type="float" office:value="-2018.42" table:style-name="ce11">
            <text:p>-2.018,42</text:p>
          </table:table-cell>
          <table:table-cell office:value-type="float" office:value="0" table:style-name="ce12">
            <text:p>0,00</text:p>
          </table:table-cell>
          <table:table-cell office:value-type="float" office:value="-8185.32" table:style-name="ce11">
            <text:p>-8.185,32</text:p>
          </table:table-cell>
          <table:table-cell office:value-type="float" office:value="13935.32" table:style-name="ce9">
            <text:p>13.935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592.52" table:style-name="ce12">
            <text:p>592,52</text:p>
          </table:table-cell>
          <table:table-cell office:value-type="float" office:value="3382.17" table:style-name="ce9">
            <text:p>3.382,17</text:p>
          </table:table-cell>
          <table:table-cell table:number-columns-repeated="2" table:style-name="ce10"/>
          <table:table-cell office:value-type="float" office:value="-722.37" table:style-name="ce14">
            <text:p>-722,37</text:p>
          </table:table-cell>
          <table:table-cell office:value-type="float" office:value="0" table:style-name="ce12">
            <text:p>0,00</text:p>
          </table:table-cell>
          <table:table-cell office:value-type="float" office:value="-722.37" table:style-name="ce14">
            <text:p>-722,37</text:p>
          </table:table-cell>
          <table:table-cell office:value-type="float" office:value="2659.8" table:style-name="ce9">
            <text:p>2.659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77.81" table:style-name="ce9">
            <text:p>1.977,81</text:p>
          </table:table-cell>
          <table:table-cell office:value-type="float" office:value="276.89" table:style-name="ce13">
            <text:p>276,89</text:p>
          </table:table-cell>
          <table:table-cell office:value-type="float" office:value="1379.07" table:style-name="ce9">
            <text:p>1.379,07</text:p>
          </table:table-cell>
          <table:table-cell office:value-type="float" office:value="2514.6799999999998" table:style-name="ce9">
            <text:p>2.514,68</text:p>
          </table:table-cell>
          <table:table-cell office:value-type="float" office:value="1118.96" table:number-columns-spanned="2" table:number-rows-spanned="1" table:style-name="ce26">
            <text:p>1.118,96</text:p>
          </table:table-cell>
          <table:covered-table-cell/>
          <table:table-cell office:value-type="float" office:value="4016.68" table:style-name="ce9">
            <text:p>4.016,68</text:p>
          </table:table-cell>
          <table:table-cell office:value-type="float" office:value="11284.09" table:style-name="ce9">
            <text:p>11.284,09</text:p>
          </table:table-cell>
          <table:table-cell office:value-type="float" office:value="-553.78" table:style-name="ce14">
            <text:p>-553,78</text:p>
          </table:table-cell>
          <table:table-cell office:value-type="float" office:value="-297.48" table:style-name="ce14">
            <text:p>-297,48</text:p>
          </table:table-cell>
          <table:table-cell office:value-type="float" office:value="-1650.21" table:style-name="ce11">
            <text:p>-1.650,21</text:p>
          </table:table-cell>
          <table:table-cell office:value-type="float" office:value="0" table:style-name="ce12">
            <text:p>0,00</text:p>
          </table:table-cell>
          <table:table-cell office:value-type="float" office:value="-2501.4699999999998" table:style-name="ce11">
            <text:p>-2.501,47</text:p>
          </table:table-cell>
          <table:table-cell office:value-type="float" office:value="8782.6200000000008" table:style-name="ce9">
            <text:p>8.782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10"/>
          <table:table-cell office:value-type="float" office:value="8411.01" table:style-name="ce9">
            <text:p>8.411,01</text:p>
          </table:table-cell>
          <table:table-cell table:style-name="ce10"/>
          <table:table-cell table:number-columns-spanned="2" table:number-rows-spanned="1" table:style-name="ce25"/>
          <table:covered-table-cell/>
          <table:table-cell office:value-type="float" office:value="4121.16" table:style-name="ce9">
            <text:p>4.121,16</text:p>
          </table:table-cell>
          <table:table-cell office:value-type="float" office:value="12532.17" table:style-name="ce9">
            <text:p>12.532,17</text:p>
          </table:table-cell>
          <table:table-cell table:style-name="ce10"/>
          <table:table-cell office:value-type="float" office:value="-2724.98" table:style-name="ce11">
            <text:p>-2.724,9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2724.98" table:style-name="ce11">
            <text:p>-2.724,98</text:p>
          </table:table-cell>
          <table:table-cell office:value-type="float" office:value="9807.19" table:style-name="ce9">
            <text:p>9.807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9">
            <text:p>22.013,25</text:p>
          </table:table-cell>
          <table:table-cell office:value-type="float" office:value="6646.98" table:style-name="ce9">
            <text:p>6.646,98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14330.11" table:style-name="ce9">
            <text:p>14.330,11</text:p>
          </table:table-cell>
          <table:table-cell office:value-type="float" office:value="46199.54" table:style-name="ce9">
            <text:p>46.199,54</text:p>
          </table:table-cell>
          <table:table-cell office:value-type="float" office:value="-7136.44" table:style-name="ce11">
            <text:p>-7.136,44</text:p>
          </table:table-cell>
          <table:table-cell office:value-type="float" office:value="-11957.62" table:style-name="ce11">
            <text:p>-11.957,62</text:p>
          </table:table-cell>
          <table:table-cell office:value-type="float" office:value="-3768.17" table:style-name="ce11">
            <text:p>-3.768,17</text:p>
          </table:table-cell>
          <table:table-cell office:value-type="float" office:value="0" table:style-name="ce12">
            <text:p>0,00</text:p>
          </table:table-cell>
          <table:table-cell office:value-type="float" office:value="-22862.23" table:style-name="ce11">
            <text:p>-22.862,23</text:p>
          </table:table-cell>
          <table:table-cell office:value-type="float" office:value="23337.31" table:style-name="ce9">
            <text:p>23.337,3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0887.5" table:style-name="ce9">
            <text:p>10.887,50</text:p>
          </table:table-cell>
          <table:table-cell table:number-columns-repeated="2" table:style-name="ce10"/>
          <table:table-cell office:value-type="float" office:value="2697.38" table:style-name="ce9">
            <text:p>2.697,38</text:p>
          </table:table-cell>
          <table:table-cell table:number-columns-spanned="2" table:number-rows-spanned="1" table:style-name="ce25"/>
          <table:covered-table-cell/>
          <table:table-cell office:value-type="float" office:value="5644.51" table:style-name="ce9">
            <text:p>5.644,51</text:p>
          </table:table-cell>
          <table:table-cell office:value-type="float" office:value="19229.39" table:style-name="ce9">
            <text:p>19.229,39</text:p>
          </table:table-cell>
          <table:table-cell office:value-type="float" office:value="-2721.06" table:style-name="ce11">
            <text:p>-2.721,06</text:p>
          </table:table-cell>
          <table:table-cell office:value-type="float" office:value="-3396.84" table:style-name="ce11">
            <text:p>-3.396,84</text:p>
          </table:table-cell>
          <table:table-cell office:value-type="float" office:value="-796.38" table:style-name="ce14">
            <text:p>-796,38</text:p>
          </table:table-cell>
          <table:table-cell office:value-type="float" office:value="0" table:style-name="ce12">
            <text:p>0,00</text:p>
          </table:table-cell>
          <table:table-cell office:value-type="float" office:value="-6914.28" table:style-name="ce11">
            <text:p>-6.914,28</text:p>
          </table:table-cell>
          <table:table-cell office:value-type="float" office:value="12315.11" table:style-name="ce9">
            <text:p>12.315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5839.15" table:style-name="ce9">
            <text:p>15.839,15</text:p>
          </table:table-cell>
          <table:table-cell table:number-columns-repeated="2" table:style-name="ce10"/>
          <table:table-cell office:value-type="float" office:value="1202.28" table:style-name="ce9">
            <text:p>1.202,28</text:p>
          </table:table-cell>
          <table:table-cell table:number-columns-spanned="2" table:number-rows-spanned="1" table:style-name="ce25"/>
          <table:covered-table-cell/>
          <table:table-cell office:value-type="float" office:value="7919.57" table:style-name="ce9">
            <text:p>7.919,57</text:p>
          </table:table-cell>
          <table:table-cell office:value-type="float" office:value="24961" table:style-name="ce9">
            <text:p>24.961,00</text:p>
          </table:table-cell>
          <table:table-cell office:value-type="float" office:value="-2686.16" table:style-name="ce11">
            <text:p>-2.686,16</text:p>
          </table:table-cell>
          <table:table-cell office:value-type="float" office:value="-6234.12" table:style-name="ce11">
            <text:p>-6.234,12</text:p>
          </table:table-cell>
          <table:table-cell office:value-type="float" office:value="-1687" table:style-name="ce11">
            <text:p>-1.687,00</text:p>
          </table:table-cell>
          <table:table-cell office:value-type="float" office:value="0" table:style-name="ce12">
            <text:p>0,00</text:p>
          </table:table-cell>
          <table:table-cell office:value-type="float" office:value="-10607.28" table:style-name="ce11">
            <text:p>-10.607,28</text:p>
          </table:table-cell>
          <table:table-cell office:value-type="float" office:value="14353.72" table:style-name="ce9">
            <text:p>14.353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9">
            <text:p>22.013,25</text:p>
          </table:table-cell>
          <table:table-cell office:value-type="float" office:value="7209.15" table:style-name="ce9">
            <text:p>7.209,15</text:p>
          </table:table-cell>
          <table:table-cell table:style-name="ce10"/>
          <table:table-cell office:value-type="float" office:value="1202.28" table:style-name="ce9">
            <text:p>1.202,28</text:p>
          </table:table-cell>
          <table:table-cell table:number-columns-spanned="2" table:number-rows-spanned="1" table:style-name="ce25"/>
          <table:covered-table-cell/>
          <table:table-cell office:value-type="float" office:value="14611.2" table:style-name="ce9">
            <text:p>14.611,20</text:p>
          </table:table-cell>
          <table:table-cell office:value-type="float" office:value="45035.88" table:style-name="ce9">
            <text:p>45.035,88</text:p>
          </table:table-cell>
          <table:table-cell office:value-type="float" office:value="-7350.08" table:style-name="ce11">
            <text:p>-7.350,08</text:p>
          </table:table-cell>
          <table:table-cell office:value-type="float" office:value="-12312.32" table:style-name="ce11">
            <text:p>-12.312,32</text:p>
          </table:table-cell>
          <table:table-cell office:value-type="float" office:value="-3297.03" table:style-name="ce11">
            <text:p>-3.297,03</text:p>
          </table:table-cell>
          <table:table-cell office:value-type="float" office:value="0" table:style-name="ce12">
            <text:p>0,00</text:p>
          </table:table-cell>
          <table:table-cell office:value-type="float" office:value="-22959.43" table:style-name="ce11">
            <text:p>-22.959,43</text:p>
          </table:table-cell>
          <table:table-cell office:value-type="float" office:value="22076.45" table:style-name="ce9">
            <text:p>22.076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9497.16" table:style-name="ce9">
            <text:p>19.497,16</text:p>
          </table:table-cell>
          <table:table-cell table:number-columns-repeated="2" table:style-name="ce10"/>
          <table:table-cell office:value-type="float" office:value="1628.85" table:style-name="ce9">
            <text:p>1.628,85</text:p>
          </table:table-cell>
          <table:table-cell table:number-columns-spanned="2" table:number-rows-spanned="1" table:style-name="ce25"/>
          <table:covered-table-cell/>
          <table:table-cell office:value-type="float" office:value="9748.58" table:style-name="ce9">
            <text:p>9.748,58</text:p>
          </table:table-cell>
          <table:table-cell office:value-type="float" office:value="30874.59" table:style-name="ce9">
            <text:p>30.874,59</text:p>
          </table:table-cell>
          <table:table-cell office:value-type="float" office:value="-3893.3" table:style-name="ce11">
            <text:p>-3.893,30</text:p>
          </table:table-cell>
          <table:table-cell office:value-type="float" office:value="-7914.06" table:style-name="ce11">
            <text:p>-7.914,06</text:p>
          </table:table-cell>
          <table:table-cell office:value-type="float" office:value="-2933.22" table:style-name="ce11">
            <text:p>-2.933,22</text:p>
          </table:table-cell>
          <table:table-cell office:value-type="float" office:value="0" table:style-name="ce12">
            <text:p>0,00</text:p>
          </table:table-cell>
          <table:table-cell office:value-type="float" office:value="-14740.58" table:style-name="ce11">
            <text:p>-14.740,58</text:p>
          </table:table-cell>
          <table:table-cell office:value-type="float" office:value="16134.01" table:style-name="ce9">
            <text:p>16.134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853.32" table:style-name="ce9">
            <text:p>2.853,32</text:p>
          </table:table-cell>
          <table:table-cell office:value-type="float" office:value="1185.05" table:style-name="ce9">
            <text:p>1.185,05</text:p>
          </table:table-cell>
          <table:table-cell office:value-type="float" office:value="4332.83" table:style-name="ce9">
            <text:p>4.332,83</text:p>
          </table:table-cell>
          <table:table-cell office:value-type="float" office:value="5015.92" table:number-columns-spanned="2" table:number-rows-spanned="1" table:style-name="ce26">
            <text:p>5.015,92</text:p>
          </table:table-cell>
          <table:covered-table-cell/>
          <table:table-cell office:value-type="float" office:value="15876.14" table:style-name="ce9">
            <text:p>15.876,14</text:p>
          </table:table-cell>
          <table:table-cell office:value-type="float" office:value="41017.85" table:style-name="ce9">
            <text:p>41.017,85</text:p>
          </table:table-cell>
          <table:table-cell office:value-type="float" office:value="-1573.6" table:style-name="ce11">
            <text:p>-1.573,60</text:p>
          </table:table-cell>
          <table:table-cell office:value-type="float" office:value="-6891.14" table:style-name="ce11">
            <text:p>-6.891,14</text:p>
          </table:table-cell>
          <table:table-cell office:value-type="float" office:value="-2733.63" table:style-name="ce11">
            <text:p>-2.733,63</text:p>
          </table:table-cell>
          <table:table-cell office:value-type="float" office:value="0" table:style-name="ce12">
            <text:p>0,00</text:p>
          </table:table-cell>
          <table:table-cell office:value-type="float" office:value="-11198.37" table:style-name="ce11">
            <text:p>-11.198,37</text:p>
          </table:table-cell>
          <table:table-cell office:value-type="float" office:value="29819.48" table:style-name="ce9">
            <text:p>29.819,4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203.1" table:style-name="ce9">
            <text:p>2.203,10</text:p>
          </table:table-cell>
          <table:table-cell table:style-name="ce10"/>
          <table:table-cell office:value-type="float" office:value="1128.49" table:style-name="ce9">
            <text:p>1.128,49</text:p>
          </table:table-cell>
          <table:table-cell table:number-columns-spanned="2" table:number-rows-spanned="1" table:style-name="ce25"/>
          <table:covered-table-cell/>
          <table:table-cell office:value-type="float" office:value="6978.84" table:style-name="ce9">
            <text:p>6.978,84</text:p>
          </table:table-cell>
          <table:table-cell office:value-type="float" office:value="22065.02" table:style-name="ce9">
            <text:p>22.065,02</text:p>
          </table:table-cell>
          <table:table-cell office:value-type="float" office:value="-2065.2800000000002" table:style-name="ce11">
            <text:p>-2.065,28</text:p>
          </table:table-cell>
          <table:table-cell office:value-type="float" office:value="-5265.78" table:style-name="ce11">
            <text:p>-5.265,78</text:p>
          </table:table-cell>
          <table:table-cell office:value-type="float" office:value="-2046.67" table:style-name="ce11">
            <text:p>-2.046,67</text:p>
          </table:table-cell>
          <table:table-cell office:value-type="float" office:value="0" table:style-name="ce12">
            <text:p>0,00</text:p>
          </table:table-cell>
          <table:table-cell office:value-type="float" office:value="-9377.73" table:style-name="ce11">
            <text:p>-9.377,73</text:p>
          </table:table-cell>
          <table:table-cell office:value-type="float" office:value="12687.29" table:style-name="ce9">
            <text:p>12.687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8383.41" table:style-name="ce9">
            <text:p>8.383,41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962.4" table:style-name="ce9">
            <text:p>2.962,40</text:p>
          </table:table-cell>
          <table:table-cell table:number-columns-spanned="2" table:number-rows-spanned="1" table:style-name="ce25"/>
          <table:covered-table-cell/>
          <table:table-cell office:value-type="float" office:value="5386.5" table:style-name="ce9">
            <text:p>5.386,50</text:p>
          </table:table-cell>
          <table:table-cell office:value-type="float" office:value="17917.36" table:style-name="ce9">
            <text:p>17.917,36</text:p>
          </table:table-cell>
          <table:table-cell office:value-type="float" office:value="-1818.26" table:style-name="ce11">
            <text:p>-1.818,26</text:p>
          </table:table-cell>
          <table:table-cell office:value-type="float" office:value="-2645.85" table:style-name="ce11">
            <text:p>-2.645,85</text:p>
          </table:table-cell>
          <table:table-cell office:value-type="float" office:value="-2706.63" table:style-name="ce11">
            <text:p>-2.706,63</text:p>
          </table:table-cell>
          <table:table-cell office:value-type="float" office:value="0" table:style-name="ce12">
            <text:p>0,00</text:p>
          </table:table-cell>
          <table:table-cell office:value-type="float" office:value="-7170.74" table:style-name="ce11">
            <text:p>-7.170,74</text:p>
          </table:table-cell>
          <table:table-cell office:value-type="float" office:value="10746.62" table:style-name="ce9">
            <text:p>10.746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9">
            <text:p>17.627,98</text:p>
          </table:table-cell>
          <table:table-cell office:value-type="float" office:value="1193.78" table:style-name="ce9">
            <text:p>1.193,78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9410.8799999999992" table:style-name="ce9">
            <text:p>9.410,88</text:p>
          </table:table-cell>
          <table:table-cell office:value-type="float" office:value="29837.24" table:style-name="ce9">
            <text:p>29.837,24</text:p>
          </table:table-cell>
          <table:table-cell office:value-type="float" office:value="-3670.42" table:style-name="ce11">
            <text:p>-3.670,42</text:p>
          </table:table-cell>
          <table:table-cell office:value-type="float" office:value="-6556.7" table:style-name="ce11">
            <text:p>-6.556,70</text:p>
          </table:table-cell>
          <table:table-cell office:value-type="float" office:value="-6200.95" table:style-name="ce11">
            <text:p>-6.200,95</text:p>
          </table:table-cell>
          <table:table-cell office:value-type="float" office:value="0" table:style-name="ce12">
            <text:p>0,00</text:p>
          </table:table-cell>
          <table:table-cell office:value-type="float" office:value="-16428.07" table:style-name="ce11">
            <text:p>-16.428,07</text:p>
          </table:table-cell>
          <table:table-cell office:value-type="float" office:value="13409.17" table:style-name="ce9">
            <text:p>13.409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90.73" table:style-name="ce9">
            <text:p>12.490,73</text:p>
          </table:table-cell>
          <table:table-cell office:value-type="float" office:value="2273.88" table:style-name="ce9">
            <text:p>2.273,88</text:p>
          </table:table-cell>
          <table:table-cell office:value-type="float" office:value="1185.05" table:style-name="ce9">
            <text:p>1.185,05</text:p>
          </table:table-cell>
          <table:table-cell office:value-type="float" office:value="2348.13" table:style-name="ce9">
            <text:p>2.348,13</text:p>
          </table:table-cell>
          <table:table-cell office:value-type="float" office:value="615.34" table:number-columns-spanned="2" table:number-rows-spanned="1" table:style-name="ce27">
            <text:p>615,34</text:p>
          </table:table-cell>
          <table:covered-table-cell/>
          <table:table-cell office:value-type="float" office:value="8810.7099999999991" table:style-name="ce9">
            <text:p>8.810,71</text:p>
          </table:table-cell>
          <table:table-cell office:value-type="float" office:value="27723.84" table:style-name="ce9">
            <text:p>27.723,84</text:p>
          </table:table-cell>
          <table:table-cell office:value-type="float" office:value="-3248.58" table:style-name="ce11">
            <text:p>-3.248,58</text:p>
          </table:table-cell>
          <table:table-cell office:value-type="float" office:value="-6205.18" table:style-name="ce11">
            <text:p>-6.205,18</text:p>
          </table:table-cell>
          <table:table-cell office:value-type="float" office:value="-1427.11" table:style-name="ce11">
            <text:p>-1.427,11</text:p>
          </table:table-cell>
          <table:table-cell office:value-type="float" office:value="0" table:style-name="ce12">
            <text:p>0,00</text:p>
          </table:table-cell>
          <table:table-cell office:value-type="float" office:value="-10880.87" table:style-name="ce11">
            <text:p>-10.880,87</text:p>
          </table:table-cell>
          <table:table-cell office:value-type="float" office:value="16842.97" table:style-name="ce9">
            <text:p>16.842,9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820.7" table:style-name="ce13">
            <text:p>820,70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6228.28" table:style-name="ce9">
            <text:p>6.228,28</text:p>
          </table:table-cell>
          <table:table-cell office:value-type="float" office:value="20289.439999999999" table:style-name="ce9">
            <text:p>20.289,44</text:p>
          </table:table-cell>
          <table:table-cell office:value-type="float" office:value="-1569.9" table:style-name="ce11">
            <text:p>-1.569,90</text:p>
          </table:table-cell>
          <table:table-cell office:value-type="float" office:value="-4680.66" table:style-name="ce11">
            <text:p>-4.680,66</text:p>
          </table:table-cell>
          <table:table-cell office:value-type="float" office:value="-2700.89" table:style-name="ce11">
            <text:p>-2.700,89</text:p>
          </table:table-cell>
          <table:table-cell office:value-type="float" office:value="0" table:style-name="ce12">
            <text:p>0,00</text:p>
          </table:table-cell>
          <table:table-cell office:value-type="float" office:value="-8951.4500000000007" table:style-name="ce11">
            <text:p>-8.951,45</text:p>
          </table:table-cell>
          <table:table-cell office:value-type="float" office:value="11337.99" table:style-name="ce9">
            <text:p>11.337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897.07" table:style-name="ce9">
            <text:p>11.897,07</text:p>
          </table:table-cell>
          <table:table-cell office:value-type="float" office:value="4176.34" table:style-name="ce9">
            <text:p>4.176,34</text:p>
          </table:table-cell>
          <table:table-cell table:style-name="ce10"/>
          <table:table-cell office:value-type="float" office:value="5148.7700000000004" table:style-name="ce9">
            <text:p>5.148,77</text:p>
          </table:table-cell>
          <table:table-cell table:number-columns-spanned="2" table:number-rows-spanned="1" table:style-name="ce25"/>
          <table:covered-table-cell/>
          <table:table-cell office:value-type="float" office:value="8975.16" table:style-name="ce9">
            <text:p>8.975,16</text:p>
          </table:table-cell>
          <table:table-cell office:value-type="float" office:value="30197.34" table:style-name="ce9">
            <text:p>30.197,34</text:p>
          </table:table-cell>
          <table:table-cell office:value-type="float" office:value="-3753.84" table:style-name="ce11">
            <text:p>-3.753,84</text:p>
          </table:table-cell>
          <table:table-cell office:value-type="float" office:value="-5860.8" table:style-name="ce11">
            <text:p>-5.860,80</text:p>
          </table:table-cell>
          <table:table-cell office:value-type="float" office:value="-3625.55" table:style-name="ce11">
            <text:p>-3.625,55</text:p>
          </table:table-cell>
          <table:table-cell office:value-type="float" office:value="0" table:style-name="ce12">
            <text:p>0,00</text:p>
          </table:table-cell>
          <table:table-cell office:value-type="float" office:value="-13240.19" table:style-name="ce11">
            <text:p>-13.240,19</text:p>
          </table:table-cell>
          <table:table-cell office:value-type="float" office:value="16957.150000000001" table:style-name="ce9">
            <text:p>16.957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ESQUISA PATRIMONIAL (SEPP)</text:p>
          </table:table-cell>
          <table:table-cell office:value-type="float" office:value="21433.69" table:style-name="ce9">
            <text:p>21.433,69</text:p>
          </table:table-cell>
          <table:table-cell office:value-type="float" office:value="686.89" table:style-name="ce13">
            <text:p>686,89</text:p>
          </table:table-cell>
          <table:table-cell office:value-type="float" office:value="1379.07" table:style-name="ce9">
            <text:p>1.379,07</text:p>
          </table:table-cell>
          <table:table-cell office:value-type="float" office:value="2222.38" table:style-name="ce9">
            <text:p>2.222,38</text:p>
          </table:table-cell>
          <table:table-cell office:value-type="float" office:value="6948.47" table:number-columns-spanned="2" table:number-rows-spanned="1" table:style-name="ce26">
            <text:p>6.948,47</text:p>
          </table:table-cell>
          <table:covered-table-cell/>
          <table:table-cell office:value-type="float" office:value="22172.53" table:style-name="ce9">
            <text:p>22.172,53</text:p>
          </table:table-cell>
          <table:table-cell office:value-type="float" office:value="54843.03" table:style-name="ce9">
            <text:p>54.843,03</text:p>
          </table:table-cell>
          <table:table-cell office:value-type="float" office:value="-6390.1" table:style-name="ce11">
            <text:p>-6.390,10</text:p>
          </table:table-cell>
          <table:table-cell office:value-type="float" office:value="-10313.870000000001" table:style-name="ce11">
            <text:p>-10.313,87</text:p>
          </table:table-cell>
          <table:table-cell office:value-type="float" office:value="-1036.1600000000001" table:style-name="ce11">
            <text:p>-1.036,16</text:p>
          </table:table-cell>
          <table:table-cell office:value-type="float" office:value="0" table:style-name="ce12">
            <text:p>0,00</text:p>
          </table:table-cell>
          <table:table-cell office:value-type="float" office:value="-17740.13" table:style-name="ce11">
            <text:p>-17.740,13</text:p>
          </table:table-cell>
          <table:table-cell office:value-type="float" office:value="37102.9" table:style-name="ce9">
            <text:p>37.102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9">
            <text:p>11.398,39</text:p>
          </table:table-cell>
          <table:table-cell office:value-type="float" office:value="3656.85" table:style-name="ce9">
            <text:p>3.656,85</text:p>
          </table:table-cell>
          <table:table-cell office:value-type="float" office:value="1185.05" table:style-name="ce9">
            <text:p>1.185,05</text:p>
          </table:table-cell>
          <table:table-cell office:value-type="float" office:value="4107.18" table:style-name="ce9">
            <text:p>4.107,18</text:p>
          </table:table-cell>
          <table:table-cell table:number-columns-spanned="2" table:number-rows-spanned="1" table:style-name="ce25"/>
          <table:covered-table-cell/>
          <table:table-cell office:value-type="float" office:value="8996.59" table:style-name="ce9">
            <text:p>8.996,59</text:p>
          </table:table-cell>
          <table:table-cell office:value-type="float" office:value="29344.06" table:style-name="ce9">
            <text:p>29.344,06</text:p>
          </table:table-cell>
          <table:table-cell office:value-type="float" office:value="-3505.8" table:style-name="ce11">
            <text:p>-3.505,80</text:p>
          </table:table-cell>
          <table:table-cell office:value-type="float" office:value="-6125.08" table:style-name="ce11">
            <text:p>-6.125,08</text:p>
          </table:table-cell>
          <table:table-cell office:value-type="float" office:value="-3365.3" table:style-name="ce11">
            <text:p>-3.365,30</text:p>
          </table:table-cell>
          <table:table-cell office:value-type="float" office:value="0" table:style-name="ce12">
            <text:p>0,00</text:p>
          </table:table-cell>
          <table:table-cell office:value-type="float" office:value="-12996.18" table:style-name="ce11">
            <text:p>-12.996,18</text:p>
          </table:table-cell>
          <table:table-cell office:value-type="float" office:value="16347.88" table:style-name="ce9">
            <text:p>16.347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9">
            <text:p>1.973,7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835.15" table:style-name="ce9">
            <text:p>3.835,15</text:p>
          </table:table-cell>
          <table:table-cell table:number-columns-spanned="2" table:number-rows-spanned="1" table:style-name="ce25"/>
          <table:covered-table-cell/>
          <table:table-cell office:value-type="float" office:value="1956.82" table:style-name="ce9">
            <text:p>1.956,82</text:p>
          </table:table-cell>
          <table:table-cell office:value-type="float" office:value="9705.61" table:style-name="ce9">
            <text:p>9.705,61</text:p>
          </table:table-cell>
          <table:table-cell office:value-type="float" office:value="-768.16" table:style-name="ce14">
            <text:p>-768,16</text:p>
          </table:table-cell>
          <table:table-cell office:value-type="float" office:value="-235.52" table:style-name="ce14">
            <text:p>-235,52</text:p>
          </table:table-cell>
          <table:table-cell office:value-type="float" office:value="-1992.64" table:style-name="ce11">
            <text:p>-1.992,64</text:p>
          </table:table-cell>
          <table:table-cell office:value-type="float" office:value="0" table:style-name="ce12">
            <text:p>0,00</text:p>
          </table:table-cell>
          <table:table-cell office:value-type="float" office:value="-2996.32" table:style-name="ce11">
            <text:p>-2.996,32</text:p>
          </table:table-cell>
          <table:table-cell office:value-type="float" office:value="6709.29" table:style-name="ce9">
            <text:p>6.709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321.7" table:style-name="ce9">
            <text:p>19.321,70</text:p>
          </table:table-cell>
          <table:table-cell office:value-type="float" office:value="7795.72" table:style-name="ce9">
            <text:p>7.795,72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3540.84" table:style-name="ce9">
            <text:p>13.540,84</text:p>
          </table:table-cell>
          <table:table-cell office:value-type="float" office:value="42262.86" table:style-name="ce9">
            <text:p>42.262,86</text:p>
          </table:table-cell>
          <table:table-cell office:value-type="float" office:value="-6536.6" table:style-name="ce11">
            <text:p>-6.536,60</text:p>
          </table:table-cell>
          <table:table-cell office:value-type="float" office:value="-10321.27" table:style-name="ce11">
            <text:p>-10.321,27</text:p>
          </table:table-cell>
          <table:table-cell office:value-type="float" office:value="-2282.3000000000002" table:style-name="ce11">
            <text:p>-2.282,30</text:p>
          </table:table-cell>
          <table:table-cell office:value-type="float" office:value="0" table:style-name="ce12">
            <text:p>0,00</text:p>
          </table:table-cell>
          <table:table-cell office:value-type="float" office:value="-19140.169999999998" table:style-name="ce11">
            <text:p>-19.140,17</text:p>
          </table:table-cell>
          <table:table-cell office:value-type="float" office:value="23122.69" table:style-name="ce9">
            <text:p>23.122,6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904.95" table:style-name="ce9">
            <text:p>1.904,95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910.08" table:style-name="ce13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632.06" table:style-name="ce9">
            <text:p>1.632,06</text:p>
          </table:table-cell>
          <table:table-cell office:value-type="float" office:value="5632.14" table:style-name="ce9">
            <text:p>5.632,14</text:p>
          </table:table-cell>
          <table:table-cell office:value-type="float" office:value="-559.6" table:style-name="ce14">
            <text:p>-559,60</text:p>
          </table:table-cell>
          <table:table-cell office:value-type="float" office:value="-135.94" table:style-name="ce14">
            <text:p>-135,94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695.54" table:style-name="ce14">
            <text:p>-695,54</text:p>
          </table:table-cell>
          <table:table-cell office:value-type="float" office:value="4936.6000000000004" table:style-name="ce9">
            <text:p>4.936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998.98" table:style-name="ce9">
            <text:p>11.998,98</text:p>
          </table:table-cell>
          <table:table-cell office:value-type="float" office:value="1505.17" table:style-name="ce9">
            <text:p>1.505,17</text:p>
          </table:table-cell>
          <table:table-cell table:style-name="ce10"/>
          <table:table-cell office:value-type="float" office:value="1526.42" table:style-name="ce9">
            <text:p>1.526,42</text:p>
          </table:table-cell>
          <table:table-cell office:value-type="float" office:value="7633.47" table:number-columns-spanned="2" table:number-rows-spanned="1" table:style-name="ce26">
            <text:p>7.633,47</text:p>
          </table:table-cell>
          <table:covered-table-cell/>
          <table:table-cell office:value-type="float" office:value="13923.82" table:style-name="ce9">
            <text:p>13.923,82</text:p>
          </table:table-cell>
          <table:table-cell office:value-type="float" office:value="36587.86" table:style-name="ce9">
            <text:p>36.587,86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6041.92" table:style-name="ce11">
            <text:p>-6.041,92</text:p>
          </table:table-cell>
          <table:table-cell office:value-type="float" office:value="-208.89" table:style-name="ce14">
            <text:p>-208,89</text:p>
          </table:table-cell>
          <table:table-cell office:value-type="float" office:value="0" table:style-name="ce12">
            <text:p>0,00</text:p>
          </table:table-cell>
          <table:table-cell office:value-type="float" office:value="-9261.15" table:style-name="ce11">
            <text:p>-9.261,15</text:p>
          </table:table-cell>
          <table:table-cell office:value-type="float" office:value="27326.71" table:style-name="ce9">
            <text:p>27.326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3974.33" table:style-name="ce9">
            <text:p>3.974,33</text:p>
          </table:table-cell>
          <table:table-cell office:value-type="float" office:value="1379.07" table:style-name="ce9">
            <text:p>1.379,07</text:p>
          </table:table-cell>
          <table:table-cell office:value-type="float" office:value="2514.6799999999998" table:style-name="ce9">
            <text:p>2.514,68</text:p>
          </table:table-cell>
          <table:table-cell table:number-columns-spanned="2" table:number-rows-spanned="1" table:style-name="ce25"/>
          <table:covered-table-cell/>
          <table:table-cell office:value-type="float" office:value="9274.82" table:style-name="ce9">
            <text:p>9.274,82</text:p>
          </table:table-cell>
          <table:table-cell office:value-type="float" office:value="28541.29" table:style-name="ce9">
            <text:p>28.541,29</text:p>
          </table:table-cell>
          <table:table-cell office:value-type="float" office:value="-3595.72" table:style-name="ce11">
            <text:p>-3.595,72</text:p>
          </table:table-cell>
          <table:table-cell office:value-type="float" office:value="-6485.94" table:style-name="ce11">
            <text:p>-6.485,94</text:p>
          </table:table-cell>
          <table:table-cell office:value-type="float" office:value="-1263.92" table:style-name="ce11">
            <text:p>-1.263,92</text:p>
          </table:table-cell>
          <table:table-cell office:value-type="float" office:value="0" table:style-name="ce12">
            <text:p>0,00</text:p>
          </table:table-cell>
          <table:table-cell office:value-type="float" office:value="-11345.58" table:style-name="ce11">
            <text:p>-11.345,58</text:p>
          </table:table-cell>
          <table:table-cell office:value-type="float" office:value="17195.71" table:style-name="ce9">
            <text:p>17.195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9">
            <text:p>1.794,19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430.6799999999998" table:style-name="ce9">
            <text:p>2.430,68</text:p>
          </table:table-cell>
          <table:table-cell office:value-type="float" office:value="1991.49" table:number-columns-spanned="2" table:number-rows-spanned="1" table:style-name="ce26">
            <text:p>1.991,49</text:p>
          </table:table-cell>
          <table:covered-table-cell/>
          <table:table-cell office:value-type="float" office:value="3734.08" table:style-name="ce9">
            <text:p>3.734,08</text:p>
          </table:table-cell>
          <table:table-cell office:value-type="float" office:value="11890.33" table:style-name="ce9">
            <text:p>11.890,33</text:p>
          </table:table-cell>
          <table:table-cell office:value-type="float" office:value="-586.11" table:style-name="ce14">
            <text:p>-586,11</text:p>
          </table:table-cell>
          <table:table-cell office:value-type="float" office:value="-487.37" table:style-name="ce14">
            <text:p>-487,37</text:p>
          </table:table-cell>
          <table:table-cell office:value-type="float" office:value="-1980.62" table:style-name="ce11">
            <text:p>-1.980,62</text:p>
          </table:table-cell>
          <table:table-cell office:value-type="float" office:value="0" table:style-name="ce12">
            <text:p>0,00</text:p>
          </table:table-cell>
          <table:table-cell office:value-type="float" office:value="-3054.1" table:style-name="ce11">
            <text:p>-3.054,10</text:p>
          </table:table-cell>
          <table:table-cell office:value-type="float" office:value="8836.23" table:style-name="ce9">
            <text:p>8.836,2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9">
            <text:p>15.584,60</text:p>
          </table:table-cell>
          <table:table-cell office:value-type="float" office:value="8463.61" table:style-name="ce9">
            <text:p>8.463,61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2024.1" table:style-name="ce9">
            <text:p>12.024,10</text:p>
          </table:table-cell>
          <table:table-cell office:value-type="float" office:value="37676.910000000003" table:style-name="ce9">
            <text:p>37.676,91</text:p>
          </table:table-cell>
          <table:table-cell office:value-type="float" office:value="-5395.14" table:style-name="ce11">
            <text:p>-5.395,14</text:p>
          </table:table-cell>
          <table:table-cell office:value-type="float" office:value="-8956.94" table:style-name="ce11">
            <text:p>-8.956,94</text:p>
          </table:table-cell>
          <table:table-cell office:value-type="float" office:value="-3032.66" table:style-name="ce11">
            <text:p>-3.032,66</text:p>
          </table:table-cell>
          <table:table-cell office:value-type="float" office:value="0" table:style-name="ce12">
            <text:p>0,00</text:p>
          </table:table-cell>
          <table:table-cell office:value-type="float" office:value="-17384.740000000002" table:style-name="ce11">
            <text:p>-17.384,74</text:p>
          </table:table-cell>
          <table:table-cell office:value-type="float" office:value="20292.169999999998" table:style-name="ce9">
            <text:p>20.292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1969.98" table:style-name="ce9">
            <text:p>1.969,98</text:p>
          </table:table-cell>
          <table:table-cell table:number-columns-spanned="2" table:number-rows-spanned="1" table:style-name="ce25"/>
          <table:covered-table-cell/>
          <table:table-cell office:value-type="float" office:value="592.52" table:style-name="ce12">
            <text:p>592,52</text:p>
          </table:table-cell>
          <table:table-cell office:value-type="float" office:value="3747.55" table:style-name="ce9">
            <text:p>3.747,55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747.55" table:style-name="ce9">
            <text:p>3.747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3413.74" table:style-name="ce9">
            <text:p>13.413,74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2524.79" table:style-name="ce9">
            <text:p>12.524,79</text:p>
          </table:table-cell>
          <table:table-cell office:value-type="float" office:value="39178.99" table:style-name="ce9">
            <text:p>39.178,99</text:p>
          </table:table-cell>
          <table:table-cell office:value-type="float" office:value="-5764.4" table:style-name="ce11">
            <text:p>-5.764,40</text:p>
          </table:table-cell>
          <table:table-cell office:value-type="float" office:value="-9406.16" table:style-name="ce11">
            <text:p>-9.406,16</text:p>
          </table:table-cell>
          <table:table-cell office:value-type="float" office:value="-3442.98" table:style-name="ce11">
            <text:p>-3.442,98</text:p>
          </table:table-cell>
          <table:table-cell office:value-type="float" office:value="0" table:style-name="ce12">
            <text:p>0,00</text:p>
          </table:table-cell>
          <table:table-cell office:value-type="float" office:value="-18613.54" table:style-name="ce11">
            <text:p>-18.613,54</text:p>
          </table:table-cell>
          <table:table-cell office:value-type="float" office:value="20565.45" table:style-name="ce9">
            <text:p>20.565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411.89" table:style-name="ce9">
            <text:p>3.411,89</text:p>
          </table:table-cell>
          <table:table-cell table:style-name="ce10"/>
          <table:table-cell office:value-type="float" office:value="2112.36" table:style-name="ce9">
            <text:p>2.112,36</text:p>
          </table:table-cell>
          <table:table-cell office:value-type="float" office:value="5055.49" table:number-columns-spanned="2" table:number-rows-spanned="1" table:style-name="ce26">
            <text:p>5.055,49</text:p>
          </table:table-cell>
          <table:covered-table-cell/>
          <table:table-cell office:value-type="float" office:value="15166.48" table:style-name="ce9">
            <text:p>15.166,48</text:p>
          </table:table-cell>
          <table:table-cell office:value-type="float" office:value="37500.81" table:style-name="ce9">
            <text:p>37.500,8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668.12" table:style-name="ce11">
            <text:p>-6.668,12</text:p>
          </table:table-cell>
          <table:table-cell office:value-type="float" office:value="-3183.53" table:style-name="ce11">
            <text:p>-3.183,53</text:p>
          </table:table-cell>
          <table:table-cell office:value-type="float" office:value="0" table:style-name="ce12">
            <text:p>0,00</text:p>
          </table:table-cell>
          <table:table-cell office:value-type="float" office:value="-11508.43" table:style-name="ce11">
            <text:p>-11.508,43</text:p>
          </table:table-cell>
          <table:table-cell office:value-type="float" office:value="25992.38" table:style-name="ce9">
            <text:p>25.992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9">
            <text:p>1.100,00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4297.8500000000004" table:style-name="ce9">
            <text:p>4.297,85</text:p>
          </table:table-cell>
          <table:table-cell table:number-columns-spanned="2" table:number-rows-spanned="1" table:style-name="ce25"/>
          <table:covered-table-cell/>
          <table:table-cell office:value-type="float" office:value="1239.53" table:style-name="ce9">
            <text:p>1.239,53</text:p>
          </table:table-cell>
          <table:table-cell office:value-type="float" office:value="8016.45" table:style-name="ce9">
            <text:p>8.016,45</text:p>
          </table:table-cell>
          <table:table-cell office:value-type="float" office:value="-308" table:style-name="ce14">
            <text:p>-308,00</text:p>
          </table:table-cell>
          <table:table-cell office:value-type="float" office:value="-34.74" table:style-name="ce14">
            <text:p>-34,74</text:p>
          </table:table-cell>
          <table:table-cell office:value-type="float" office:value="-1493.97" table:style-name="ce11">
            <text:p>-1.493,97</text:p>
          </table:table-cell>
          <table:table-cell office:value-type="float" office:value="0" table:style-name="ce12">
            <text:p>0,00</text:p>
          </table:table-cell>
          <table:table-cell office:value-type="float" office:value="-1836.71" table:style-name="ce11">
            <text:p>-1.836,71</text:p>
          </table:table-cell>
          <table:table-cell office:value-type="float" office:value="6179.74" table:style-name="ce9">
            <text:p>6.179,7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809.74" table:style-name="ce9">
            <text:p>11.809,74</text:p>
          </table:table-cell>
          <table:table-cell office:value-type="float" office:value="2626.66" table:style-name="ce9">
            <text:p>2.626,66</text:p>
          </table:table-cell>
          <table:table-cell office:value-type="float" office:value="8411.01" table:style-name="ce9">
            <text:p>8.411,01</text:p>
          </table:table-cell>
          <table:table-cell office:value-type="float" office:value="3468.93" table:style-name="ce9">
            <text:p>3.468,93</text:p>
          </table:table-cell>
          <table:table-cell table:number-columns-spanned="2" table:number-rows-spanned="1" table:style-name="ce25"/>
          <table:covered-table-cell/>
          <table:table-cell office:value-type="float" office:value="11396.12" table:style-name="ce9">
            <text:p>11.396,12</text:p>
          </table:table-cell>
          <table:table-cell office:value-type="float" office:value="37712.46" table:style-name="ce9">
            <text:p>37.712,46</text:p>
          </table:table-cell>
          <table:table-cell office:value-type="float" office:value="-3861.84" table:style-name="ce11">
            <text:p>-3.861,84</text:p>
          </table:table-cell>
          <table:table-cell office:value-type="float" office:value="-9658.9699999999993" table:style-name="ce11">
            <text:p>-9.658,97</text:p>
          </table:table-cell>
          <table:table-cell office:value-type="float" office:value="-4868.24" table:style-name="ce11">
            <text:p>-4.868,24</text:p>
          </table:table-cell>
          <table:table-cell office:value-type="float" office:value="0" table:style-name="ce12">
            <text:p>0,00</text:p>
          </table:table-cell>
          <table:table-cell office:value-type="float" office:value="-18389.05" table:style-name="ce11">
            <text:p>-18.389,05</text:p>
          </table:table-cell>
          <table:table-cell office:value-type="float" office:value="19323.41" table:style-name="ce9">
            <text:p>19.323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9">
            <text:p>11.849,58</text:p>
          </table:table-cell>
          <table:table-cell office:value-type="float" office:value="4064.13" table:style-name="ce9">
            <text:p>4.064,13</text:p>
          </table:table-cell>
          <table:table-cell office:value-type="float" office:value="2232.38" table:style-name="ce9">
            <text:p>2.232,38</text:p>
          </table:table-cell>
          <table:table-cell office:value-type="float" office:value="2100.2600000000002" table:style-name="ce9">
            <text:p>2.100,26</text:p>
          </table:table-cell>
          <table:table-cell table:number-columns-spanned="2" table:number-rows-spanned="1" table:style-name="ce25"/>
          <table:covered-table-cell/>
          <table:table-cell office:value-type="float" office:value="10542.2" table:style-name="ce9">
            <text:p>10.542,20</text:p>
          </table:table-cell>
          <table:table-cell office:value-type="float" office:value="30788.55" table:style-name="ce9">
            <text:p>30.788,55</text:p>
          </table:table-cell>
          <table:table-cell office:value-type="float" office:value="-3722.06" table:style-name="ce11">
            <text:p>-3.722,06</text:p>
          </table:table-cell>
          <table:table-cell office:value-type="float" office:value="-7359.66" table:style-name="ce11">
            <text:p>-7.359,66</text:p>
          </table:table-cell>
          <table:table-cell office:value-type="float" office:value="-2392.5" table:style-name="ce11">
            <text:p>-2.392,50</text:p>
          </table:table-cell>
          <table:table-cell office:value-type="float" office:value="0" table:style-name="ce12">
            <text:p>0,00</text:p>
          </table:table-cell>
          <table:table-cell office:value-type="float" office:value="-13474.22" table:style-name="ce11">
            <text:p>-13.474,22</text:p>
          </table:table-cell>
          <table:table-cell office:value-type="float" office:value="17314.330000000002" table:style-name="ce9">
            <text:p>17.314,3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6665.14" table:style-name="ce9">
            <text:p>6.665,14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2975.54" table:style-name="ce9">
            <text:p>12.975,54</text:p>
          </table:table-cell>
          <table:table-cell office:value-type="float" office:value="40531.22" table:style-name="ce9">
            <text:p>40.531,22</text:p>
          </table:table-cell>
          <table:table-cell office:value-type="float" office:value="-6106.98" table:style-name="ce11">
            <text:p>-6.106,98</text:p>
          </table:table-cell>
          <table:table-cell table:style-name="ce10"/>
          <table:table-cell office:value-type="float" office:value="-2942.09" table:style-name="ce11">
            <text:p>-2.942,09</text:p>
          </table:table-cell>
          <table:table-cell office:value-type="float" office:value="0" table:style-name="ce12">
            <text:p>0,00</text:p>
          </table:table-cell>
          <table:table-cell office:value-type="float" office:value="-9049.07" table:style-name="ce11">
            <text:p>-9.049,07</text:p>
          </table:table-cell>
          <table:table-cell office:value-type="float" office:value="31482.15" table:style-name="ce9">
            <text:p>31.482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716.96" table:style-name="ce9">
            <text:p>3.716,96</text:p>
          </table:table-cell>
          <table:table-cell office:value-type="float" office:value="4360.71" table:number-columns-spanned="2" table:number-rows-spanned="1" table:style-name="ce26">
            <text:p>4.360,71</text:p>
          </table:table-cell>
          <table:covered-table-cell/>
          <table:table-cell office:value-type="float" office:value="13105.87" table:style-name="ce9">
            <text:p>13.105,87</text:p>
          </table:table-cell>
          <table:table-cell office:value-type="float" office:value="34265.660000000003" table:style-name="ce9">
            <text:p>34.265,66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973.63" table:style-name="ce11">
            <text:p>-4.973,63</text:p>
          </table:table-cell>
          <table:table-cell office:value-type="float" office:value="-3961.54" table:style-name="ce11">
            <text:p>-3.961,54</text:p>
          </table:table-cell>
          <table:table-cell office:value-type="float" office:value="0" table:style-name="ce12">
            <text:p>0,00</text:p>
          </table:table-cell>
          <table:table-cell office:value-type="float" office:value="-11945.51" table:style-name="ce11">
            <text:p>-11.945,51</text:p>
          </table:table-cell>
          <table:table-cell office:value-type="float" office:value="22320.15" table:style-name="ce9">
            <text:p>22.320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4020.93" table:style-name="ce9">
            <text:p>14.020,93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7010.46" table:style-name="ce9">
            <text:p>7.010,46</text:p>
          </table:table-cell>
          <table:table-cell office:value-type="float" office:value="22623.89" table:style-name="ce9">
            <text:p>22.623,89</text:p>
          </table:table-cell>
          <table:table-cell office:value-type="float" office:value="-2086.14" table:style-name="ce11">
            <text:p>-2.086,14</text:p>
          </table:table-cell>
          <table:table-cell table:style-name="ce10"/>
          <table:table-cell office:value-type="float" office:value="-2033.73" table:style-name="ce11">
            <text:p>-2.033,73</text:p>
          </table:table-cell>
          <table:table-cell office:value-type="float" office:value="0" table:style-name="ce12">
            <text:p>0,00</text:p>
          </table:table-cell>
          <table:table-cell office:value-type="float" office:value="-4119.87" table:style-name="ce11">
            <text:p>-4.119,87</text:p>
          </table:table-cell>
          <table:table-cell office:value-type="float" office:value="18504.02" table:style-name="ce9">
            <text:p>18.504,0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2354.37" table:style-name="ce9">
            <text:p>2.354,37</text:p>
          </table:table-cell>
          <table:table-cell table:number-columns-spanned="2" table:number-rows-spanned="1" table:style-name="ce25"/>
          <table:covered-table-cell/>
          <table:table-cell office:value-type="float" office:value="592.52" table:style-name="ce12">
            <text:p>592,52</text:p>
          </table:table-cell>
          <table:table-cell office:value-type="float" office:value="4131.9399999999996" table:style-name="ce9">
            <text:p>4.131,94</text:p>
          </table:table-cell>
          <table:table-cell table:number-columns-repeated="2" table:style-name="ce10"/>
          <table:table-cell office:value-type="float" office:value="-792.67" table:style-name="ce14">
            <text:p>-792,67</text:p>
          </table:table-cell>
          <table:table-cell office:value-type="float" office:value="0" table:style-name="ce12">
            <text:p>0,00</text:p>
          </table:table-cell>
          <table:table-cell office:value-type="float" office:value="-792.67" table:style-name="ce14">
            <text:p>-792,67</text:p>
          </table:table-cell>
          <table:table-cell office:value-type="float" office:value="3339.27" table:style-name="ce9">
            <text:p>3.339,2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PLANEJAMENTO E CONTROLE ORÇAMENTÁRIO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3449.76" table:style-name="ce9">
            <text:p>3.449,76</text:p>
          </table:table-cell>
          <table:table-cell office:value-type="float" office:value="14871" table:number-columns-spanned="2" table:number-rows-spanned="1" table:style-name="ce26">
            <text:p>14.871,00</text:p>
          </table:table-cell>
          <table:covered-table-cell/>
          <table:table-cell office:value-type="float" office:value="18172.740000000002" table:style-name="ce9">
            <text:p>18.172,74</text:p>
          </table:table-cell>
          <table:table-cell office:value-type="float" office:value="54381.45" table:style-name="ce9">
            <text:p>54.381,45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9561.41" table:style-name="ce11">
            <text:p>-9.561,41</text:p>
          </table:table-cell>
          <table:table-cell office:value-type="float" office:value="-2122.4299999999998" table:style-name="ce11">
            <text:p>-2.122,43</text:p>
          </table:table-cell>
          <table:table-cell office:value-type="float" office:value="0" table:style-name="ce12">
            <text:p>0,00</text:p>
          </table:table-cell>
          <table:table-cell office:value-type="float" office:value="-14694.18" table:style-name="ce11">
            <text:p>-14.694,18</text:p>
          </table:table-cell>
          <table:table-cell office:value-type="float" office:value="39687.269999999997" table:style-name="ce9">
            <text:p>39.687,2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)</text:p>
          </table:table-cell>
          <table:table-cell office:value-type="float" office:value="18951.18" table:style-name="ce9">
            <text:p>18.951,1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193.27" table:style-name="ce9">
            <text:p>2.193,27</text:p>
          </table:table-cell>
          <table:table-cell table:number-columns-spanned="2" table:number-rows-spanned="1" table:style-name="ce25"/>
          <table:covered-table-cell/>
          <table:table-cell office:value-type="float" office:value="9878.6200000000008" table:style-name="ce9">
            <text:p>9.878,62</text:p>
          </table:table-cell>
          <table:table-cell office:value-type="float" office:value="33255.449999999997" table:style-name="ce9">
            <text:p>33.255,4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704.0400000000009" table:style-name="ce11">
            <text:p>-8.704,04</text:p>
          </table:table-cell>
          <table:table-cell office:value-type="float" office:value="-1069.5999999999999" table:style-name="ce11">
            <text:p>-1.069,60</text:p>
          </table:table-cell>
          <table:table-cell office:value-type="float" office:value="0" table:style-name="ce12">
            <text:p>0,00</text:p>
          </table:table-cell>
          <table:table-cell office:value-type="float" office:value="-11430.42" table:style-name="ce11">
            <text:p>-11.430,42</text:p>
          </table:table-cell>
          <table:table-cell office:value-type="float" office:value="21825.03" table:style-name="ce9">
            <text:p>21.825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852.91" table:style-name="ce9">
            <text:p>1.852,91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6744.38" table:style-name="ce9">
            <text:p>6.744,38</text:p>
          </table:table-cell>
          <table:table-cell office:value-type="float" office:value="23442.35" table:style-name="ce9">
            <text:p>23.442,35</text:p>
          </table:table-cell>
          <table:table-cell office:value-type="float" office:value="-1910.54" table:style-name="ce11">
            <text:p>-1.910,54</text:p>
          </table:table-cell>
          <table:table-cell office:value-type="float" office:value="-4107.5200000000004" table:style-name="ce11">
            <text:p>-4.107,52</text:p>
          </table:table-cell>
          <table:table-cell office:value-type="float" office:value="-2754.4" table:style-name="ce11">
            <text:p>-2.754,40</text:p>
          </table:table-cell>
          <table:table-cell office:value-type="float" office:value="0" table:style-name="ce12">
            <text:p>0,00</text:p>
          </table:table-cell>
          <table:table-cell office:value-type="float" office:value="-8772.4599999999991" table:style-name="ce11">
            <text:p>-8.772,46</text:p>
          </table:table-cell>
          <table:table-cell office:value-type="float" office:value="14669.89" table:style-name="ce9">
            <text:p>14.669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2</text:p>
          </table:table-cell>
          <table:table-cell table:style-name="ce10"/>
          <table:table-cell office:value-type="float" office:value="19466.36" table:style-name="ce9">
            <text:p>19.466,36</text:p>
          </table:table-cell>
          <table:table-cell table:number-columns-repeated="2" table:style-name="ce10"/>
          <table:table-cell office:value-type="float" office:value="1629.7" table:style-name="ce9">
            <text:p>1.629,70</text:p>
          </table:table-cell>
          <table:table-cell table:number-columns-spanned="2" table:number-rows-spanned="1" table:style-name="ce25"/>
          <table:covered-table-cell/>
          <table:table-cell office:value-type="float" office:value="9751.58" table:style-name="ce9">
            <text:p>9.751,58</text:p>
          </table:table-cell>
          <table:table-cell office:value-type="float" office:value="30847.64" table:style-name="ce9">
            <text:p>30.847,6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218.69" table:style-name="ce11">
            <text:p>-8.218,6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9875.4699999999993" table:style-name="ce11">
            <text:p>-9.875,47</text:p>
          </table:table-cell>
          <table:table-cell office:value-type="float" office:value="20972.17" table:style-name="ce9">
            <text:p>20.972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325.75" table:style-name="ce9">
            <text:p>18.325,7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638.57" table:style-name="ce9">
            <text:p>2.638,57</text:p>
          </table:table-cell>
          <table:table-cell office:value-type="float" office:value="6755.21" table:number-columns-spanned="2" table:number-rows-spanned="1" table:style-name="ce26">
            <text:p>6.755,21</text:p>
          </table:table-cell>
          <table:covered-table-cell/>
          <table:table-cell office:value-type="float" office:value="20603.830000000002" table:style-name="ce9">
            <text:p>20.603,83</text:p>
          </table:table-cell>
          <table:table-cell office:value-type="float" office:value="50263.25" table:style-name="ce9">
            <text:p>50.263,25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8989.06" table:style-name="ce11">
            <text:p>-8.989,06</text:p>
          </table:table-cell>
          <table:table-cell office:value-type="float" office:value="-800.55" table:style-name="ce14">
            <text:p>-800,55</text:p>
          </table:table-cell>
          <table:table-cell office:value-type="float" office:value="0" table:style-name="ce12">
            <text:p>0,00</text:p>
          </table:table-cell>
          <table:table-cell office:value-type="float" office:value="-14904.65" table:style-name="ce11">
            <text:p>-14.904,65</text:p>
          </table:table-cell>
          <table:table-cell office:value-type="float" office:value="35358.6" table:style-name="ce9">
            <text:p>35.358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9920.51" table:style-name="ce9">
            <text:p>9.920,51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1620.43" table:style-name="ce9">
            <text:p>1.620,43</text:p>
          </table:table-cell>
          <table:table-cell table:number-columns-spanned="2" table:number-rows-spanned="1" table:style-name="ce25"/>
          <table:covered-table-cell/>
          <table:table-cell office:value-type="float" office:value="6076.44" table:style-name="ce9">
            <text:p>6.076,44</text:p>
          </table:table-cell>
          <table:table-cell office:value-type="float" office:value="19849.759999999998" table:style-name="ce9">
            <text:p>19.849,76</text:p>
          </table:table-cell>
          <table:table-cell office:value-type="float" office:value="-2466.88" table:style-name="ce11">
            <text:p>-2.466,88</text:p>
          </table:table-cell>
          <table:table-cell office:value-type="float" office:value="-4266.9799999999996" table:style-name="ce11">
            <text:p>-4.266,98</text:p>
          </table:table-cell>
          <table:table-cell office:value-type="float" office:value="-486.94" table:style-name="ce14">
            <text:p>-486,94</text:p>
          </table:table-cell>
          <table:table-cell office:value-type="float" office:value="0" table:style-name="ce12">
            <text:p>0,00</text:p>
          </table:table-cell>
          <table:table-cell office:value-type="float" office:value="-7220.8" table:style-name="ce11">
            <text:p>-7.220,80</text:p>
          </table:table-cell>
          <table:table-cell office:value-type="float" office:value="12628.96" table:style-name="ce9">
            <text:p>12.628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2105.92" table:style-name="ce9">
            <text:p>2.105,92</text:p>
          </table:table-cell>
          <table:table-cell office:value-type="float" office:value="1939.89" table:style-name="ce9">
            <text:p>1.939,89</text:p>
          </table:table-cell>
          <table:table-cell office:value-type="float" office:value="3394.64" table:style-name="ce9">
            <text:p>3.394,64</text:p>
          </table:table-cell>
          <table:table-cell office:value-type="float" office:value="13840.45" table:number-columns-spanned="2" table:number-rows-spanned="1" table:style-name="ce26">
            <text:p>13.840,45</text:p>
          </table:table-cell>
          <table:covered-table-cell/>
          <table:table-cell office:value-type="float" office:value="15849.42" table:style-name="ce9">
            <text:p>15.849,42</text:p>
          </table:table-cell>
          <table:table-cell office:value-type="float" office:value="48932.4" table:style-name="ce9">
            <text:p>48.932,40</text:p>
          </table:table-cell>
          <table:table-cell office:value-type="float" office:value="-1615.2" table:style-name="ce11">
            <text:p>-1.615,20</text:p>
          </table:table-cell>
          <table:table-cell office:value-type="float" office:value="-9157.3799999999992" table:style-name="ce11">
            <text:p>-9.157,38</text:p>
          </table:table-cell>
          <table:table-cell office:value-type="float" office:value="-2457.0300000000002" table:style-name="ce11">
            <text:p>-2.457,03</text:p>
          </table:table-cell>
          <table:table-cell office:value-type="float" office:value="0" table:style-name="ce12">
            <text:p>0,00</text:p>
          </table:table-cell>
          <table:table-cell office:value-type="float" office:value="-13229.61" table:style-name="ce11">
            <text:p>-13.229,61</text:p>
          </table:table-cell>
          <table:table-cell office:value-type="float" office:value="35702.79" table:style-name="ce9">
            <text:p>35.702,7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9">
            <text:p>1.989,0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637.15" table:style-name="ce9">
            <text:p>2.637,15</text:p>
          </table:table-cell>
          <table:table-cell office:value-type="float" office:value="1110.9000000000001" table:number-columns-spanned="2" table:number-rows-spanned="1" table:style-name="ce26">
            <text:p>1.110,90</text:p>
          </table:table-cell>
          <table:covered-table-cell/>
          <table:table-cell office:value-type="float" office:value="1587.02" table:style-name="ce9">
            <text:p>1.587,02</text:p>
          </table:table-cell>
          <table:table-cell office:value-type="float" office:value="8509.1200000000008" table:style-name="ce9">
            <text:p>8.509,12</text:p>
          </table:table-cell>
          <table:table-cell office:value-type="float" office:value="-437.58" table:style-name="ce14">
            <text:p>-437,58</text:p>
          </table:table-cell>
          <table:table-cell office:value-type="float" office:value="-300.74" table:style-name="ce14">
            <text:p>-300,74</text:p>
          </table:table-cell>
          <table:table-cell office:value-type="float" office:value="-1677.65" table:style-name="ce11">
            <text:p>-1.677,65</text:p>
          </table:table-cell>
          <table:table-cell office:value-type="float" office:value="0" table:style-name="ce12">
            <text:p>0,00</text:p>
          </table:table-cell>
          <table:table-cell office:value-type="float" office:value="-2415.9699999999998" table:style-name="ce11">
            <text:p>-2.415,97</text:p>
          </table:table-cell>
          <table:table-cell office:value-type="float" office:value="6093.15" table:style-name="ce9">
            <text:p>6.093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860.95" table:style-name="ce13">
            <text:p>860,95</text:p>
          </table:table-cell>
          <table:table-cell office:value-type="float" office:value="2232.38" table:style-name="ce9">
            <text:p>2.232,38</text:p>
          </table:table-cell>
          <table:table-cell office:value-type="float" office:value="3664.55" table:style-name="ce9">
            <text:p>3.664,55</text:p>
          </table:table-cell>
          <table:table-cell office:value-type="float" office:value="9519.2999999999993" table:number-columns-spanned="2" table:number-rows-spanned="1" table:style-name="ce26">
            <text:p>9.519,30</text:p>
          </table:table-cell>
          <table:covered-table-cell/>
          <table:table-cell office:value-type="float" office:value="22379.27" table:style-name="ce9">
            <text:p>22.379,27</text:p>
          </table:table-cell>
          <table:table-cell office:value-type="float" office:value="57942.39" table:style-name="ce9">
            <text:p>57.942,39</text:p>
          </table:table-cell>
          <table:table-cell office:value-type="float" office:value="-5764.5" table:style-name="ce11">
            <text:p>-5.764,50</text:p>
          </table:table-cell>
          <table:table-cell office:value-type="float" office:value="-10733.08" table:style-name="ce11">
            <text:p>-10.733,08</text:p>
          </table:table-cell>
          <table:table-cell office:value-type="float" office:value="-1537.15" table:style-name="ce11">
            <text:p>-1.537,15</text:p>
          </table:table-cell>
          <table:table-cell office:value-type="float" office:value="0" table:style-name="ce12">
            <text:p>0,00</text:p>
          </table:table-cell>
          <table:table-cell office:value-type="float" office:value="-18034.73" table:style-name="ce11">
            <text:p>-18.034,73</text:p>
          </table:table-cell>
          <table:table-cell office:value-type="float" office:value="39907.660000000003" table:style-name="ce9">
            <text:p>39.907,6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47.14" table:style-name="ce9">
            <text:p>22.047,14</text:p>
          </table:table-cell>
          <table:table-cell office:value-type="float" office:value="4980.8100000000004" table:style-name="ce9">
            <text:p>4.980,81</text:p>
          </table:table-cell>
          <table:table-cell table:style-name="ce10"/>
          <table:table-cell office:value-type="float" office:value="1520.6" table:style-name="ce9">
            <text:p>1.520,60</text:p>
          </table:table-cell>
          <table:table-cell table:number-columns-spanned="2" table:number-rows-spanned="1" table:style-name="ce25"/>
          <table:covered-table-cell/>
          <table:table-cell office:value-type="float" office:value="13497.03" table:style-name="ce9">
            <text:p>13.497,03</text:p>
          </table:table-cell>
          <table:table-cell office:value-type="float" office:value="42045.58" table:style-name="ce9">
            <text:p>42.045,58</text:p>
          </table:table-cell>
          <table:table-cell office:value-type="float" office:value="-6503.3" table:style-name="ce11">
            <text:p>-6.503,30</text:p>
          </table:table-cell>
          <table:table-cell office:value-type="float" office:value="-10281.74" table:style-name="ce11">
            <text:p>-10.281,74</text:p>
          </table:table-cell>
          <table:table-cell office:value-type="float" office:value="-6101.72" table:style-name="ce11">
            <text:p>-6.101,72</text:p>
          </table:table-cell>
          <table:table-cell office:value-type="float" office:value="0" table:style-name="ce12">
            <text:p>0,00</text:p>
          </table:table-cell>
          <table:table-cell office:value-type="float" office:value="-22886.76" table:style-name="ce11">
            <text:p>-22.886,76</text:p>
          </table:table-cell>
          <table:table-cell office:value-type="float" office:value="19158.82" table:style-name="ce9">
            <text:p>19.158,8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662.77" table:style-name="ce9">
            <text:p>11.662,77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313.66" table:style-name="ce9">
            <text:p>3.313,66</text:p>
          </table:table-cell>
          <table:table-cell office:value-type="float" office:value="13325.32" table:number-columns-spanned="2" table:number-rows-spanned="1" table:style-name="ce26">
            <text:p>13.325,32</text:p>
          </table:table-cell>
          <table:covered-table-cell/>
          <table:table-cell office:value-type="float" office:value="13674.87" table:style-name="ce9">
            <text:p>13.674,87</text:p>
          </table:table-cell>
          <table:table-cell office:value-type="float" office:value="43355.69" table:style-name="ce9">
            <text:p>43.355,69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7300.14" table:style-name="ce11">
            <text:p>-7.300,14</text:p>
          </table:table-cell>
          <table:table-cell office:value-type="float" office:value="-1908.7" table:style-name="ce11">
            <text:p>-1.908,70</text:p>
          </table:table-cell>
          <table:table-cell office:value-type="float" office:value="0" table:style-name="ce12">
            <text:p>0,00</text:p>
          </table:table-cell>
          <table:table-cell office:value-type="float" office:value="-12023.5" table:style-name="ce11">
            <text:p>-12.023,50</text:p>
          </table:table-cell>
          <table:table-cell office:value-type="float" office:value="31332.19" table:style-name="ce9">
            <text:p>31.332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49.58" table:style-name="ce9">
            <text:p>11.849,58</text:p>
          </table:table-cell>
          <table:table-cell office:value-type="float" office:value="1505.17" table:style-name="ce9">
            <text:p>1.505,17</text:p>
          </table:table-cell>
          <table:table-cell office:value-type="float" office:value="8411.01" table:style-name="ce9">
            <text:p>8.411,01</text:p>
          </table:table-cell>
          <table:table-cell office:value-type="float" office:value="3706.87" table:style-name="ce9">
            <text:p>3.706,87</text:p>
          </table:table-cell>
          <table:table-cell office:value-type="float" office:value="16424.599999999999" table:number-columns-spanned="2" table:number-rows-spanned="1" table:style-name="ce26">
            <text:p>16.424,60</text:p>
          </table:table-cell>
          <table:covered-table-cell/>
          <table:table-cell office:value-type="float" office:value="21742.01" table:style-name="ce9">
            <text:p>21.742,01</text:p>
          </table:table-cell>
          <table:table-cell office:value-type="float" office:value="63639.24" table:style-name="ce9">
            <text:p>63.639,24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12739.19" table:style-name="ce11">
            <text:p>-12.739,19</text:p>
          </table:table-cell>
          <table:table-cell office:value-type="float" office:value="-1950.41" table:style-name="ce11">
            <text:p>-1.950,41</text:p>
          </table:table-cell>
          <table:table-cell office:value-type="float" office:value="0" table:style-name="ce12">
            <text:p>0,00</text:p>
          </table:table-cell>
          <table:table-cell office:value-type="float" office:value="-17699.939999999999" table:style-name="ce11">
            <text:p>-17.699,94</text:p>
          </table:table-cell>
          <table:table-cell office:value-type="float" office:value="45939.3" table:style-name="ce9">
            <text:p>45.939,3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20969.95" table:style-name="ce9">
            <text:p>20.969,95</text:p>
          </table:table-cell>
          <table:table-cell table:number-columns-repeated="2" table:style-name="ce10"/>
          <table:table-cell office:value-type="float" office:value="5636.64" table:style-name="ce9">
            <text:p>5.636,64</text:p>
          </table:table-cell>
          <table:table-cell table:number-columns-spanned="2" table:number-rows-spanned="1" table:style-name="ce25"/>
          <table:covered-table-cell/>
          <table:table-cell office:value-type="float" office:value="10484.969999999999" table:style-name="ce9">
            <text:p>10.484,97</text:p>
          </table:table-cell>
          <table:table-cell office:value-type="float" office:value="37091.56" table:style-name="ce9">
            <text:p>37.091,56</text:p>
          </table:table-cell>
          <table:table-cell office:value-type="float" office:value="-5963.38" table:style-name="ce11">
            <text:p>-5.963,38</text:p>
          </table:table-cell>
          <table:table-cell office:value-type="float" office:value="-8050.54" table:style-name="ce11">
            <text:p>-8.050,54</text:p>
          </table:table-cell>
          <table:table-cell office:value-type="float" office:value="-2116.84" table:style-name="ce11">
            <text:p>-2.116,84</text:p>
          </table:table-cell>
          <table:table-cell office:value-type="float" office:value="0" table:style-name="ce12">
            <text:p>0,00</text:p>
          </table:table-cell>
          <table:table-cell office:value-type="float" office:value="-16130.76" table:style-name="ce11">
            <text:p>-16.130,76</text:p>
          </table:table-cell>
          <table:table-cell office:value-type="float" office:value="20960.8" table:style-name="ce9">
            <text:p>20.960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869.64" table:style-name="ce9">
            <text:p>1.869,64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430.6799999999998" table:style-name="ce9">
            <text:p>2.430,68</text:p>
          </table:table-cell>
          <table:table-cell table:number-columns-spanned="2" table:number-rows-spanned="1" table:style-name="ce25"/>
          <table:covered-table-cell/>
          <table:table-cell office:value-type="float" office:value="1554.57" table:style-name="ce9">
            <text:p>1.554,57</text:p>
          </table:table-cell>
          <table:table-cell office:value-type="float" office:value="7039.94" table:style-name="ce9">
            <text:p>7.039,94</text:p>
          </table:table-cell>
          <table:table-cell office:value-type="float" office:value="-523.5" table:style-name="ce14">
            <text:p>-523,50</text:p>
          </table:table-cell>
          <table:table-cell office:value-type="float" office:value="-133.36000000000001" table:style-name="ce14">
            <text:p>-133,36</text:p>
          </table:table-cell>
          <table:table-cell office:value-type="float" office:value="-1246.8800000000001" table:style-name="ce11">
            <text:p>-1.246,88</text:p>
          </table:table-cell>
          <table:table-cell office:value-type="float" office:value="0" table:style-name="ce12">
            <text:p>0,00</text:p>
          </table:table-cell>
          <table:table-cell office:value-type="float" office:value="-1903.74" table:style-name="ce11">
            <text:p>-1.903,74</text:p>
          </table:table-cell>
          <table:table-cell office:value-type="float" office:value="5136.2" table:style-name="ce9">
            <text:p>5.136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9">
            <text:p>6.750,55</text:p>
          </table:table-cell>
          <table:table-cell office:value-type="float" office:value="781.26" table:style-name="ce13">
            <text:p>781,26</text:p>
          </table:table-cell>
          <table:table-cell office:value-type="float" office:value="2232.38" table:style-name="ce9">
            <text:p>2.232,38</text:p>
          </table:table-cell>
          <table:table-cell office:value-type="float" office:value="3162.49" table:style-name="ce9">
            <text:p>3.162,49</text:p>
          </table:table-cell>
          <table:table-cell table:number-columns-spanned="2" table:number-rows-spanned="1" table:style-name="ce25"/>
          <table:covered-table-cell/>
          <table:table-cell office:value-type="float" office:value="5272.72" table:style-name="ce9">
            <text:p>5.272,72</text:p>
          </table:table-cell>
          <table:table-cell office:value-type="float" office:value="18199.400000000001" table:style-name="ce9">
            <text:p>18.199,40</text:p>
          </table:table-cell>
          <table:table-cell office:value-type="float" office:value="-1562.52" table:style-name="ce11">
            <text:p>-1.562,52</text:p>
          </table:table-cell>
          <table:table-cell office:value-type="float" office:value="-3201.9" table:style-name="ce11">
            <text:p>-3.201,90</text:p>
          </table:table-cell>
          <table:table-cell office:value-type="float" office:value="-3173.42" table:style-name="ce11">
            <text:p>-3.173,42</text:p>
          </table:table-cell>
          <table:table-cell office:value-type="float" office:value="0" table:style-name="ce12">
            <text:p>0,00</text:p>
          </table:table-cell>
          <table:table-cell office:value-type="float" office:value="-7937.84" table:style-name="ce11">
            <text:p>-7.937,84</text:p>
          </table:table-cell>
          <table:table-cell office:value-type="float" office:value="10261.56" table:style-name="ce9">
            <text:p>10.261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9">
            <text:p>18.935,29</text:p>
          </table:table-cell>
          <table:table-cell office:value-type="float" office:value="3374.07" table:style-name="ce9">
            <text:p>3.374,07</text:p>
          </table:table-cell>
          <table:table-cell office:value-type="float" office:value="1939.89" table:style-name="ce9">
            <text:p>1.939,89</text:p>
          </table:table-cell>
          <table:table-cell office:value-type="float" office:value="3700.9" table:style-name="ce9">
            <text:p>3.700,90</text:p>
          </table:table-cell>
          <table:table-cell table:number-columns-spanned="2" table:number-rows-spanned="1" table:style-name="ce25"/>
          <table:covered-table-cell/>
          <table:table-cell office:value-type="float" office:value="12124.62" table:style-name="ce9">
            <text:p>12.124,62</text:p>
          </table:table-cell>
          <table:table-cell office:value-type="float" office:value="40074.769999999997" table:style-name="ce9">
            <text:p>40.074,77</text:p>
          </table:table-cell>
          <table:table-cell office:value-type="float" office:value="-6400.96" table:style-name="ce11">
            <text:p>-6.400,96</text:p>
          </table:table-cell>
          <table:table-cell office:value-type="float" office:value="-9733.82" table:style-name="ce11">
            <text:p>-9.733,82</text:p>
          </table:table-cell>
          <table:table-cell office:value-type="float" office:value="-2896.5" table:style-name="ce11">
            <text:p>-2.896,50</text:p>
          </table:table-cell>
          <table:table-cell office:value-type="float" office:value="0" table:style-name="ce12">
            <text:p>0,00</text:p>
          </table:table-cell>
          <table:table-cell office:value-type="float" office:value="-19031.28" table:style-name="ce11">
            <text:p>-19.031,28</text:p>
          </table:table-cell>
          <table:table-cell office:value-type="float" office:value="21043.49" table:style-name="ce9">
            <text:p>21.043,4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5930.04" table:style-name="ce9">
            <text:p>5.930,04</text:p>
          </table:table-cell>
          <table:table-cell office:value-type="float" office:value="4592.2700000000004" table:number-columns-spanned="2" table:number-rows-spanned="1" table:style-name="ce26">
            <text:p>4.592,27</text:p>
          </table:table-cell>
          <table:covered-table-cell/>
          <table:table-cell office:value-type="float" office:value="13765.72" table:style-name="ce9">
            <text:p>13.765,72</text:p>
          </table:table-cell>
          <table:table-cell office:value-type="float" office:value="38077.5" table:style-name="ce9">
            <text:p>38.077,50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120.92" table:style-name="ce11">
            <text:p>-5.120,92</text:p>
          </table:table-cell>
          <table:table-cell office:value-type="float" office:value="-4997.38" table:style-name="ce11">
            <text:p>-4.997,38</text:p>
          </table:table-cell>
          <table:table-cell office:value-type="float" office:value="0" table:style-name="ce12">
            <text:p>0,00</text:p>
          </table:table-cell>
          <table:table-cell office:value-type="float" office:value="-13128.64" table:style-name="ce11">
            <text:p>-13.128,64</text:p>
          </table:table-cell>
          <table:table-cell office:value-type="float" office:value="24948.86" table:style-name="ce9">
            <text:p>24.948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635.86" table:style-name="ce9">
            <text:p>11.635,86</text:p>
          </table:table-cell>
          <table:table-cell office:value-type="float" office:value="4428.79" table:style-name="ce9">
            <text:p>4.428,79</text:p>
          </table:table-cell>
          <table:table-cell table:style-name="ce10"/>
          <table:table-cell office:value-type="float" office:value="2514.6799999999998" table:style-name="ce9">
            <text:p>2.514,68</text:p>
          </table:table-cell>
          <table:table-cell table:number-columns-spanned="2" table:number-rows-spanned="1" table:style-name="ce25"/>
          <table:covered-table-cell/>
          <table:table-cell office:value-type="float" office:value="7489.68" table:style-name="ce9">
            <text:p>7.489,68</text:p>
          </table:table-cell>
          <table:table-cell office:value-type="float" office:value="26069.01" table:style-name="ce9">
            <text:p>26.069,01</text:p>
          </table:table-cell>
          <table:table-cell office:value-type="float" office:value="-3058.54" table:style-name="ce11">
            <text:p>-3.058,54</text:p>
          </table:table-cell>
          <table:table-cell office:value-type="float" office:value="-5536.74" table:style-name="ce11">
            <text:p>-5.536,74</text:p>
          </table:table-cell>
          <table:table-cell office:value-type="float" office:value="-1297.6199999999999" table:style-name="ce11">
            <text:p>-1.297,62</text:p>
          </table:table-cell>
          <table:table-cell office:value-type="float" office:value="0" table:style-name="ce12">
            <text:p>0,00</text:p>
          </table:table-cell>
          <table:table-cell office:value-type="float" office:value="-9892.9" table:style-name="ce11">
            <text:p>-9.892,90</text:p>
          </table:table-cell>
          <table:table-cell office:value-type="float" office:value="16176.11" table:style-name="ce9">
            <text:p>16.176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341.240000000002" table:style-name="ce9">
            <text:p>19.341,24</text:p>
          </table:table-cell>
          <table:table-cell office:value-type="float" office:value="1744.97" table:style-name="ce9">
            <text:p>1.744,97</text:p>
          </table:table-cell>
          <table:table-cell table:style-name="ce10"/>
          <table:table-cell office:value-type="float" office:value="2843.04" table:style-name="ce9">
            <text:p>2.843,04</text:p>
          </table:table-cell>
          <table:table-cell office:value-type="float" office:value="7010.3" table:number-columns-spanned="2" table:number-rows-spanned="1" table:style-name="ce26">
            <text:p>7.010,30</text:p>
          </table:table-cell>
          <table:covered-table-cell/>
          <table:table-cell office:value-type="float" office:value="20941.68" table:style-name="ce9">
            <text:p>20.941,68</text:p>
          </table:table-cell>
          <table:table-cell office:value-type="float" office:value="51881.23" table:style-name="ce9">
            <text:p>51.881,23</text:p>
          </table:table-cell>
          <table:table-cell office:value-type="float" office:value="-1593.69" table:style-name="ce11">
            <text:p>-1.593,69</text:p>
          </table:table-cell>
          <table:table-cell office:value-type="float" office:value="-10150.879999999999" table:style-name="ce11">
            <text:p>-10.150,88</text:p>
          </table:table-cell>
          <table:table-cell office:value-type="float" office:value="-135.94999999999999" table:style-name="ce14">
            <text:p>-135,95</text:p>
          </table:table-cell>
          <table:table-cell office:value-type="float" office:value="0" table:style-name="ce12">
            <text:p>0,00</text:p>
          </table:table-cell>
          <table:table-cell office:value-type="float" office:value="-11880.52" table:style-name="ce11">
            <text:p>-11.880,52</text:p>
          </table:table-cell>
          <table:table-cell office:value-type="float" office:value="40000.71" table:style-name="ce9">
            <text:p>40.000,7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519.71" table:style-name="ce9">
            <text:p>19.519,71</text:p>
          </table:table-cell>
          <table:table-cell office:value-type="float" office:value="1618.11" table:style-name="ce9">
            <text:p>1.618,11</text:p>
          </table:table-cell>
          <table:table-cell office:value-type="float" office:value="9495.0300000000007" table:style-name="ce9">
            <text:p>9.495,03</text:p>
          </table:table-cell>
          <table:table-cell office:value-type="float" office:value="1972.31" table:style-name="ce9">
            <text:p>1.972,31</text:p>
          </table:table-cell>
          <table:table-cell office:value-type="float" office:value="23995.71" table:number-columns-spanned="2" table:number-rows-spanned="1" table:style-name="ce26">
            <text:p>23.995,71</text:p>
          </table:table-cell>
          <table:covered-table-cell/>
          <table:table-cell office:value-type="float" office:value="28690.3" table:style-name="ce9">
            <text:p>28.690,30</text:p>
          </table:table-cell>
          <table:table-cell office:value-type="float" office:value="85291.17" table:style-name="ce9">
            <text:p>85.291,17</text:p>
          </table:table-cell>
          <table:table-cell office:value-type="float" office:value="-1594.06" table:style-name="ce11">
            <text:p>-1.594,06</text:p>
          </table:table-cell>
          <table:table-cell office:value-type="float" office:value="-19451.23" table:style-name="ce11">
            <text:p>-19.451,23</text:p>
          </table:table-cell>
          <table:table-cell office:value-type="float" office:value="-1860.79" table:style-name="ce11">
            <text:p>-1.860,79</text:p>
          </table:table-cell>
          <table:table-cell office:value-type="float" office:value="0" table:style-name="ce12">
            <text:p>0,00</text:p>
          </table:table-cell>
          <table:table-cell office:value-type="float" office:value="-22906.080000000002" table:style-name="ce11">
            <text:p>-22.906,08</text:p>
          </table:table-cell>
          <table:table-cell office:value-type="float" office:value="62385.09" table:style-name="ce9">
            <text:p>62.385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8701.52" table:style-name="ce9">
            <text:p>18.701,52</text:p>
          </table:table-cell>
          <table:table-cell office:value-type="float" office:value="3141.81" table:style-name="ce9">
            <text:p>3.141,81</text:p>
          </table:table-cell>
          <table:table-cell table:style-name="ce10"/>
          <table:table-cell office:value-type="float" office:value="2100.2600000000002" table:style-name="ce9">
            <text:p>2.100,26</text:p>
          </table:table-cell>
          <table:table-cell office:value-type="float" office:value="841.1" table:number-columns-spanned="2" table:number-rows-spanned="1" table:style-name="ce27">
            <text:p>841,10</text:p>
          </table:table-cell>
          <table:covered-table-cell/>
          <table:table-cell office:value-type="float" office:value="10921.66" table:style-name="ce9">
            <text:p>10.921,66</text:p>
          </table:table-cell>
          <table:table-cell office:value-type="float" office:value="35706.35" table:style-name="ce9">
            <text:p>35.706,35</text:p>
          </table:table-cell>
          <table:table-cell office:value-type="float" office:value="-6324.32" table:style-name="ce11">
            <text:p>-6.324,32</text:p>
          </table:table-cell>
          <table:table-cell office:value-type="float" office:value="-8767.2199999999993" table:style-name="ce11">
            <text:p>-8.767,22</text:p>
          </table:table-cell>
          <table:table-cell office:value-type="float" office:value="-1716.28" table:style-name="ce11">
            <text:p>-1.716,28</text:p>
          </table:table-cell>
          <table:table-cell office:value-type="float" office:value="0" table:style-name="ce12">
            <text:p>0,00</text:p>
          </table:table-cell>
          <table:table-cell office:value-type="float" office:value="-16807.82" table:style-name="ce11">
            <text:p>-16.807,82</text:p>
          </table:table-cell>
          <table:table-cell office:value-type="float" office:value="18898.53" table:style-name="ce9">
            <text:p>18.898,5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APOIO À GOVERNANÇA E GESTÃO DE TECNOLO</text:p>
          </table:table-cell>
          <table:table-cell table:number-columns-repeated="2" table:style-name="ce10"/>
          <table:table-cell office:value-type="float" office:value="1379.07" table:style-name="ce9">
            <text:p>1.379,07</text:p>
          </table:table-cell>
          <table:table-cell office:value-type="float" office:value="751.84" table:style-name="ce13">
            <text:p>751,84</text:p>
          </table:table-cell>
          <table:table-cell office:value-type="float" office:value="2380.29" table:number-columns-spanned="2" table:number-rows-spanned="1" table:style-name="ce26">
            <text:p>2.380,29</text:p>
          </table:table-cell>
          <table:covered-table-cell/>
          <table:table-cell office:value-type="float" office:value="1073.8499999999999" table:style-name="ce9">
            <text:p>1.073,85</text:p>
          </table:table-cell>
          <table:table-cell office:value-type="float" office:value="5585.05" table:style-name="ce9">
            <text:p>5.585,05</text:p>
          </table:table-cell>
          <table:table-cell table:style-name="ce10"/>
          <table:table-cell office:value-type="float" office:value="-209.73" table:style-name="ce14">
            <text:p>-209,73</text:p>
          </table:table-cell>
          <table:table-cell office:value-type="float" office:value="-527.33000000000004" table:style-name="ce14">
            <text:p>-527,33</text:p>
          </table:table-cell>
          <table:table-cell office:value-type="float" office:value="0" table:style-name="ce12">
            <text:p>0,00</text:p>
          </table:table-cell>
          <table:table-cell office:value-type="float" office:value="-737.06" table:style-name="ce14">
            <text:p>-737,06</text:p>
          </table:table-cell>
          <table:table-cell office:value-type="float" office:value="4847.99" table:style-name="ce9">
            <text:p>4.847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394.03" table:style-name="ce9">
            <text:p>19.394,03</text:p>
          </table:table-cell>
          <table:table-cell office:value-type="float" office:value="1868.59" table:style-name="ce9">
            <text:p>1.868,59</text:p>
          </table:table-cell>
          <table:table-cell office:value-type="float" office:value="1939.89" table:style-name="ce9">
            <text:p>1.939,89</text:p>
          </table:table-cell>
          <table:table-cell office:value-type="float" office:value="3666.38" table:style-name="ce9">
            <text:p>3.666,38</text:p>
          </table:table-cell>
          <table:table-cell office:value-type="float" office:value="7716.32" table:number-columns-spanned="2" table:number-rows-spanned="1" table:style-name="ce26">
            <text:p>7.716,32</text:p>
          </table:table-cell>
          <table:covered-table-cell/>
          <table:table-cell office:value-type="float" office:value="21787.86" table:style-name="ce9">
            <text:p>21.787,86</text:p>
          </table:table-cell>
          <table:table-cell office:value-type="float" office:value="56373.07" table:style-name="ce9">
            <text:p>56.373,0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0593.81" table:style-name="ce11">
            <text:p>-10.593,81</text:p>
          </table:table-cell>
          <table:table-cell office:value-type="float" office:value="-2221.4" table:style-name="ce11">
            <text:p>-2.221,40</text:p>
          </table:table-cell>
          <table:table-cell office:value-type="float" office:value="0" table:style-name="ce12">
            <text:p>0,00</text:p>
          </table:table-cell>
          <table:table-cell office:value-type="float" office:value="-14471.99" table:style-name="ce11">
            <text:p>-14.471,99</text:p>
          </table:table-cell>
          <table:table-cell office:value-type="float" office:value="41901.08" table:style-name="ce9">
            <text:p>41.901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3404.09" table:style-name="ce9">
            <text:p>3.404,09</text:p>
          </table:table-cell>
          <table:table-cell table:number-columns-spanned="2" table:number-rows-spanned="1" table:style-name="ce25"/>
          <table:covered-table-cell/>
          <table:table-cell office:value-type="float" office:value="969.94" table:style-name="ce12">
            <text:p>969,94</text:p>
          </table:table-cell>
          <table:table-cell office:value-type="float" office:value="6313.92" table:style-name="ce9">
            <text:p>6.313,92</text:p>
          </table:table-cell>
          <table:table-cell table:number-columns-repeated="2" table:style-name="ce10"/>
          <table:table-cell office:value-type="float" office:value="-1356.28" table:style-name="ce11">
            <text:p>-1.356,28</text:p>
          </table:table-cell>
          <table:table-cell office:value-type="float" office:value="0" table:style-name="ce12">
            <text:p>0,00</text:p>
          </table:table-cell>
          <table:table-cell office:value-type="float" office:value="-1356.28" table:style-name="ce11">
            <text:p>-1.356,28</text:p>
          </table:table-cell>
          <table:table-cell office:value-type="float" office:value="4957.6400000000003" table:style-name="ce9">
            <text:p>4.957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060.62" table:style-name="ce9">
            <text:p>2.060,62</text:p>
          </table:table-cell>
          <table:table-cell office:value-type="float" office:value="1939.89" table:style-name="ce9">
            <text:p>1.939,89</text:p>
          </table:table-cell>
          <table:table-cell office:value-type="float" office:value="1923.95" table:style-name="ce9">
            <text:p>1.923,95</text:p>
          </table:table-cell>
          <table:table-cell table:number-columns-spanned="2" table:number-rows-spanned="1" table:style-name="ce25"/>
          <table:covered-table-cell/>
          <table:table-cell office:value-type="float" office:value="7818.17" table:style-name="ce9">
            <text:p>7.818,17</text:p>
          </table:table-cell>
          <table:table-cell office:value-type="float" office:value="25378.49" table:style-name="ce9">
            <text:p>25.378,49</text:p>
          </table:table-cell>
          <table:table-cell office:value-type="float" office:value="-3635.86" table:style-name="ce11">
            <text:p>-3.635,86</text:p>
          </table:table-cell>
          <table:table-cell office:value-type="float" office:value="-5861.42" table:style-name="ce11">
            <text:p>-5.861,42</text:p>
          </table:table-cell>
          <table:table-cell office:value-type="float" office:value="-3045.06" table:style-name="ce11">
            <text:p>-3.045,06</text:p>
          </table:table-cell>
          <table:table-cell office:value-type="float" office:value="0" table:style-name="ce12">
            <text:p>0,00</text:p>
          </table:table-cell>
          <table:table-cell office:value-type="float" office:value="-12542.34" table:style-name="ce11">
            <text:p>-12.542,34</text:p>
          </table:table-cell>
          <table:table-cell office:value-type="float" office:value="12836.15" table:style-name="ce9">
            <text:p>12.836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887.5" table:style-name="ce9">
            <text:p>10.887,50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436.81" table:style-name="ce9">
            <text:p>3.436,81</text:p>
          </table:table-cell>
          <table:table-cell office:value-type="float" office:value="4275.8" table:number-columns-spanned="2" table:number-rows-spanned="1" table:style-name="ce26">
            <text:p>4.275,80</text:p>
          </table:table-cell>
          <table:covered-table-cell/>
          <table:table-cell office:value-type="float" office:value="12923.44" table:style-name="ce9">
            <text:p>12.923,44</text:p>
          </table:table-cell>
          <table:table-cell office:value-type="float" office:value="33463.440000000002" table:style-name="ce9">
            <text:p>33.463,44</text:p>
          </table:table-cell>
          <table:table-cell office:value-type="float" office:value="-2721.06" table:style-name="ce11">
            <text:p>-2.721,06</text:p>
          </table:table-cell>
          <table:table-cell office:value-type="float" office:value="-4461.72" table:style-name="ce11">
            <text:p>-4.461,72</text:p>
          </table:table-cell>
          <table:table-cell office:value-type="float" office:value="-2164.83" table:style-name="ce11">
            <text:p>-2.164,83</text:p>
          </table:table-cell>
          <table:table-cell office:value-type="float" office:value="0" table:style-name="ce12">
            <text:p>0,00</text:p>
          </table:table-cell>
          <table:table-cell office:value-type="float" office:value="-9347.61" table:style-name="ce11">
            <text:p>-9.347,61</text:p>
          </table:table-cell>
          <table:table-cell office:value-type="float" office:value="24115.83" table:style-name="ce9">
            <text:p>24.115,8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9">
            <text:p>22.091,17</text:p>
          </table:table-cell>
          <table:table-cell office:value-type="float" office:value="7933.75" table:style-name="ce9">
            <text:p>7.933,75</text:p>
          </table:table-cell>
          <table:table-cell table:style-name="ce10"/>
          <table:table-cell office:value-type="float" office:value="6921.72" table:style-name="ce9">
            <text:p>6.921,72</text:p>
          </table:table-cell>
          <table:table-cell office:value-type="float" office:value="16883.330000000002" table:number-columns-spanned="2" table:number-rows-spanned="1" table:style-name="ce26">
            <text:p>16.883,33</text:p>
          </table:table-cell>
          <table:covered-table-cell/>
          <table:table-cell office:value-type="float" office:value="30024.92" table:style-name="ce9">
            <text:p>30.024,92</text:p>
          </table:table-cell>
          <table:table-cell office:value-type="float" office:value="83854.89" table:style-name="ce9">
            <text:p>83.854,89</text:p>
          </table:table-cell>
          <table:table-cell office:value-type="float" office:value="-7800.16" table:style-name="ce11">
            <text:p>-7.800,16</text:p>
          </table:table-cell>
          <table:table-cell office:value-type="float" office:value="-16247.08" table:style-name="ce11">
            <text:p>-16.247,08</text:p>
          </table:table-cell>
          <table:table-cell office:value-type="float" office:value="-4372.72" table:style-name="ce11">
            <text:p>-4.372,72</text:p>
          </table:table-cell>
          <table:table-cell office:value-type="float" office:value="0" table:style-name="ce12">
            <text:p>0,00</text:p>
          </table:table-cell>
          <table:table-cell office:value-type="float" office:value="-28419.96" table:style-name="ce11">
            <text:p>-28.419,96</text:p>
          </table:table-cell>
          <table:table-cell office:value-type="float" office:value="55434.93" table:style-name="ce9">
            <text:p>55.434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2</text:p>
          </table:table-cell>
          <table:table-cell table:style-name="ce10"/>
          <table:table-cell office:value-type="float" office:value="11344.36" table:style-name="ce9">
            <text:p>11.344,36</text:p>
          </table:table-cell>
          <table:table-cell table:number-columns-repeated="2" table:style-name="ce10"/>
          <table:table-cell office:value-type="float" office:value="3353.12" table:style-name="ce9">
            <text:p>3.353,12</text:p>
          </table:table-cell>
          <table:table-cell table:number-columns-spanned="2" table:number-rows-spanned="1" table:style-name="ce25"/>
          <table:covered-table-cell/>
          <table:table-cell office:value-type="float" office:value="6010.64" table:style-name="ce9">
            <text:p>6.010,64</text:p>
          </table:table-cell>
          <table:table-cell office:value-type="float" office:value="20708.12" table:style-name="ce9">
            <text:p>20.708,12</text:p>
          </table:table-cell>
          <table:table-cell office:value-type="float" office:value="-2881.5" table:style-name="ce11">
            <text:p>-2.881,50</text:p>
          </table:table-cell>
          <table:table-cell office:value-type="float" office:value="-3660.7" table:style-name="ce11">
            <text:p>-3.660,70</text:p>
          </table:table-cell>
          <table:table-cell office:value-type="float" office:value="-1283.32" table:style-name="ce11">
            <text:p>-1.283,32</text:p>
          </table:table-cell>
          <table:table-cell office:value-type="float" office:value="0" table:style-name="ce12">
            <text:p>0,00</text:p>
          </table:table-cell>
          <table:table-cell office:value-type="float" office:value="-7825.52" table:style-name="ce11">
            <text:p>-7.825,52</text:p>
          </table:table-cell>
          <table:table-cell office:value-type="float" office:value="12882.6" table:style-name="ce9">
            <text:p>12.882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10"/>
          <table:table-cell office:value-type="float" office:value="1939.89" table:style-name="ce9">
            <text:p>1.939,89</text:p>
          </table:table-cell>
          <table:table-cell office:value-type="float" office:value="443.72" table:style-name="ce13">
            <text:p>443,72</text:p>
          </table:table-cell>
          <table:table-cell office:value-type="float" office:value="646.63" table:number-columns-spanned="2" table:number-rows-spanned="1" table:style-name="ce27">
            <text:p>646,63</text:p>
          </table:table-cell>
          <table:covered-table-cell/>
          <table:table-cell office:value-type="float" office:value="1939.89" table:style-name="ce9">
            <text:p>1.939,89</text:p>
          </table:table-cell>
          <table:table-cell office:value-type="float" office:value="4970.13" table:style-name="ce9">
            <text:p>4.970,13</text:p>
          </table:table-cell>
          <table:table-cell table:style-name="ce10"/>
          <table:table-cell office:value-type="float" office:value="-5.4" table:style-name="ce15">
            <text:p>-5,40</text:p>
          </table:table-cell>
          <table:table-cell office:value-type="float" office:value="-32.28" table:style-name="ce14">
            <text:p>-32,28</text:p>
          </table:table-cell>
          <table:table-cell office:value-type="float" office:value="0" table:style-name="ce12">
            <text:p>0,00</text:p>
          </table:table-cell>
          <table:table-cell office:value-type="float" office:value="-37.68" table:style-name="ce14">
            <text:p>-37,68</text:p>
          </table:table-cell>
          <table:table-cell office:value-type="float" office:value="4932.45" table:style-name="ce9">
            <text:p>4.932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896.15" table:style-name="ce13">
            <text:p>896,15</text:p>
          </table:table-cell>
          <table:table-cell office:value-type="float" office:value="1379.07" table:style-name="ce9">
            <text:p>1.379,07</text:p>
          </table:table-cell>
          <table:table-cell office:value-type="float" office:value="6269.98" table:style-name="ce9">
            <text:p>6.269,98</text:p>
          </table:table-cell>
          <table:table-cell office:value-type="float" office:value="4637.03" table:number-columns-spanned="2" table:number-rows-spanned="1" table:style-name="ce26">
            <text:p>4.637,03</text:p>
          </table:table-cell>
          <table:covered-table-cell/>
          <table:table-cell office:value-type="float" office:value="13911.08" table:style-name="ce9">
            <text:p>13.911,08</text:p>
          </table:table-cell>
          <table:table-cell office:value-type="float" office:value="38729.17" table:style-name="ce9">
            <text:p>38.729,17</text:p>
          </table:table-cell>
          <table:table-cell office:value-type="float" office:value="-3251.58" table:style-name="ce11">
            <text:p>-3.251,58</text:p>
          </table:table-cell>
          <table:table-cell office:value-type="float" office:value="-4984.59" table:style-name="ce11">
            <text:p>-4.984,59</text:p>
          </table:table-cell>
          <table:table-cell office:value-type="float" office:value="-5638.82" table:style-name="ce11">
            <text:p>-5.638,82</text:p>
          </table:table-cell>
          <table:table-cell office:value-type="float" office:value="0" table:style-name="ce12">
            <text:p>0,00</text:p>
          </table:table-cell>
          <table:table-cell office:value-type="float" office:value="-13874.99" table:style-name="ce11">
            <text:p>-13.874,99</text:p>
          </table:table-cell>
          <table:table-cell office:value-type="float" office:value="24854.18" table:style-name="ce9">
            <text:p>24.854,1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9">
            <text:p>18.701,52</text:p>
          </table:table-cell>
          <table:table-cell office:value-type="float" office:value="3374.07" table:style-name="ce9">
            <text:p>3.374,07</text:p>
          </table:table-cell>
          <table:table-cell table:style-name="ce10"/>
          <table:table-cell office:value-type="float" office:value="1805.67" table:style-name="ce9">
            <text:p>1.805,67</text:p>
          </table:table-cell>
          <table:table-cell table:number-columns-spanned="2" table:number-rows-spanned="1" table:style-name="ce25"/>
          <table:covered-table-cell/>
          <table:table-cell office:value-type="float" office:value="11037.79" table:style-name="ce9">
            <text:p>11.037,79</text:p>
          </table:table-cell>
          <table:table-cell office:value-type="float" office:value="34919.050000000003" table:style-name="ce9">
            <text:p>34.919,05</text:p>
          </table:table-cell>
          <table:table-cell office:value-type="float" office:value="-6400.96" table:style-name="ce11">
            <text:p>-6.400,96</text:p>
          </table:table-cell>
          <table:table-cell office:value-type="float" office:value="-8642.6" table:style-name="ce11">
            <text:p>-8.642,60</text:p>
          </table:table-cell>
          <table:table-cell office:value-type="float" office:value="-2092.9299999999998" table:style-name="ce11">
            <text:p>-2.092,93</text:p>
          </table:table-cell>
          <table:table-cell office:value-type="float" office:value="0" table:style-name="ce12">
            <text:p>0,00</text:p>
          </table:table-cell>
          <table:table-cell office:value-type="float" office:value="-17136.490000000002" table:style-name="ce11">
            <text:p>-17.136,49</text:p>
          </table:table-cell>
          <table:table-cell office:value-type="float" office:value="17782.560000000001" table:style-name="ce9">
            <text:p>17.782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8209.4599999999991" table:style-name="ce9">
            <text:p>8.209,46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4104.7299999999996" table:style-name="ce9">
            <text:p>4.104,73</text:p>
          </table:table-cell>
          <table:table-cell office:value-type="float" office:value="13906.69" table:style-name="ce9">
            <text:p>13.906,69</text:p>
          </table:table-cell>
          <table:table-cell office:value-type="float" office:value="-325.45999999999998" table:style-name="ce14">
            <text:p>-325,46</text:p>
          </table:table-cell>
          <table:table-cell office:value-type="float" office:value="-2686.98" table:style-name="ce11">
            <text:p>-2.686,98</text:p>
          </table:table-cell>
          <table:table-cell office:value-type="float" office:value="-47.49" table:style-name="ce14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3059.93" table:style-name="ce11">
            <text:p>-3.059,93</text:p>
          </table:table-cell>
          <table:table-cell office:value-type="float" office:value="10846.76" table:style-name="ce9">
            <text:p>10.846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5280.32" table:style-name="ce9">
            <text:p>5.280,32</text:p>
          </table:table-cell>
          <table:table-cell office:value-type="float" office:value="10942.68" table:number-columns-spanned="2" table:number-rows-spanned="1" table:style-name="ce26">
            <text:p>10.942,68</text:p>
          </table:table-cell>
          <table:covered-table-cell/>
          <table:table-cell office:value-type="float" office:value="13789.47" table:style-name="ce9">
            <text:p>13.789,47</text:p>
          </table:table-cell>
          <table:table-cell office:value-type="float" office:value="43801.94" table:style-name="ce9">
            <text:p>43.801,94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6375.47" table:style-name="ce11">
            <text:p>-6.375,47</text:p>
          </table:table-cell>
          <table:table-cell office:value-type="float" office:value="-2212.71" table:style-name="ce11">
            <text:p>-2.212,71</text:p>
          </table:table-cell>
          <table:table-cell office:value-type="float" office:value="0" table:style-name="ce12">
            <text:p>0,00</text:p>
          </table:table-cell>
          <table:table-cell office:value-type="float" office:value="-11598.52" table:style-name="ce11">
            <text:p>-11.598,52</text:p>
          </table:table-cell>
          <table:table-cell office:value-type="float" office:value="32203.42" table:style-name="ce9">
            <text:p>32.203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OACIR MEDEIROS DE SANT 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9">
            <text:p>22.013,25</text:p>
          </table:table-cell>
          <table:table-cell table:number-columns-repeated="2" table:style-name="ce10"/>
          <table:table-cell office:value-type="float" office:value="6484.45" table:style-name="ce9">
            <text:p>6.484,45</text:p>
          </table:table-cell>
          <table:table-cell table:number-columns-spanned="2" table:number-rows-spanned="1" table:style-name="ce25"/>
          <table:covered-table-cell/>
          <table:table-cell office:value-type="float" office:value="11006.62" table:style-name="ce9">
            <text:p>11.006,62</text:p>
          </table:table-cell>
          <table:table-cell office:value-type="float" office:value="39504.32" table:style-name="ce9">
            <text:p>39.504,32</text:p>
          </table:table-cell>
          <table:table-cell office:value-type="float" office:value="-6380.4" table:style-name="ce11">
            <text:p>-6.380,40</text:p>
          </table:table-cell>
          <table:table-cell office:value-type="float" office:value="-8613.9599999999991" table:style-name="ce11">
            <text:p>-8.613,9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4994.36" table:style-name="ce11">
            <text:p>-14.994,36</text:p>
          </table:table-cell>
          <table:table-cell office:value-type="float" office:value="24509.96" table:style-name="ce9">
            <text:p>24.509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9">
            <text:p>1.227,54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011.98" table:style-name="ce9">
            <text:p>3.011,98</text:p>
          </table:table-cell>
          <table:table-cell office:value-type="float" office:value="1055.81" table:number-columns-spanned="2" table:number-rows-spanned="1" table:style-name="ce26">
            <text:p>1.055,81</text:p>
          </table:table-cell>
          <table:covered-table-cell/>
          <table:table-cell office:value-type="float" office:value="3167.43" table:style-name="ce9">
            <text:p>3.167,43</text:p>
          </table:table-cell>
          <table:table-cell office:value-type="float" office:value="10402.65" table:style-name="ce9">
            <text:p>10.402,65</text:p>
          </table:table-cell>
          <table:table-cell office:value-type="float" office:value="-171.86" table:style-name="ce14">
            <text:p>-171,86</text:p>
          </table:table-cell>
          <table:table-cell office:value-type="float" office:value="-159.54" table:style-name="ce14">
            <text:p>-159,54</text:p>
          </table:table-cell>
          <table:table-cell office:value-type="float" office:value="-1374.77" table:style-name="ce11">
            <text:p>-1.374,77</text:p>
          </table:table-cell>
          <table:table-cell office:value-type="float" office:value="0" table:style-name="ce12">
            <text:p>0,00</text:p>
          </table:table-cell>
          <table:table-cell office:value-type="float" office:value="-1706.17" table:style-name="ce11">
            <text:p>-1.706,17</text:p>
          </table:table-cell>
          <table:table-cell office:value-type="float" office:value="8696.48" table:style-name="ce9">
            <text:p>8.696,4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9">
            <text:p>19.519,71</text:p>
          </table:table-cell>
          <table:table-cell office:value-type="float" office:value="1193.78" table:style-name="ce9">
            <text:p>1.193,78</text:p>
          </table:table-cell>
          <table:table-cell office:value-type="float" office:value="1379.07" table:style-name="ce9">
            <text:p>1.379,07</text:p>
          </table:table-cell>
          <table:table-cell office:value-type="float" office:value="2802.4" table:style-name="ce9">
            <text:p>2.802,40</text:p>
          </table:table-cell>
          <table:table-cell office:value-type="float" office:value="7364.19" table:number-columns-spanned="2" table:number-rows-spanned="1" table:style-name="ce26">
            <text:p>7.364,19</text:p>
          </table:table-cell>
          <table:covered-table-cell/>
          <table:table-cell office:value-type="float" office:value="22092.560000000001" table:style-name="ce9">
            <text:p>22.092,56</text:p>
          </table:table-cell>
          <table:table-cell office:value-type="float" office:value="54351.71" table:style-name="ce9">
            <text:p>54.351,71</text:p>
          </table:table-cell>
          <table:table-cell office:value-type="float" office:value="-5874.32" table:style-name="ce11">
            <text:p>-5.874,32</text:p>
          </table:table-cell>
          <table:table-cell office:value-type="float" office:value="-9639.7199999999993" table:style-name="ce11">
            <text:p>-9.639,72</text:p>
          </table:table-cell>
          <table:table-cell office:value-type="float" office:value="-2213.0700000000002" table:style-name="ce11">
            <text:p>-2.213,07</text:p>
          </table:table-cell>
          <table:table-cell office:value-type="float" office:value="0" table:style-name="ce12">
            <text:p>0,00</text:p>
          </table:table-cell>
          <table:table-cell office:value-type="float" office:value="-17727.11" table:style-name="ce11">
            <text:p>-17.727,11</text:p>
          </table:table-cell>
          <table:table-cell office:value-type="float" office:value="36624.6" table:style-name="ce9">
            <text:p>36.624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800.21" table:style-name="ce9">
            <text:p>2.800,21</text:p>
          </table:table-cell>
          <table:table-cell office:value-type="float" office:value="1939.89" table:style-name="ce9">
            <text:p>1.939,89</text:p>
          </table:table-cell>
          <table:table-cell office:value-type="float" office:value="2112.36" table:style-name="ce9">
            <text:p>2.112,36</text:p>
          </table:table-cell>
          <table:table-cell table:number-columns-spanned="2" table:number-rows-spanned="1" table:style-name="ce25"/>
          <table:covered-table-cell/>
          <table:table-cell office:value-type="float" office:value="8777.17" table:style-name="ce9">
            <text:p>8.777,17</text:p>
          </table:table-cell>
          <table:table-cell office:value-type="float" office:value="27526.7" table:style-name="ce9">
            <text:p>27.526,70</text:p>
          </table:table-cell>
          <table:table-cell office:value-type="float" office:value="-1615.48" table:style-name="ce11">
            <text:p>-1.615,48</text:p>
          </table:table-cell>
          <table:table-cell office:value-type="float" office:value="-6978.82" table:style-name="ce11">
            <text:p>-6.978,82</text:p>
          </table:table-cell>
          <table:table-cell office:value-type="float" office:value="-1642.63" table:style-name="ce11">
            <text:p>-1.642,63</text:p>
          </table:table-cell>
          <table:table-cell office:value-type="float" office:value="0" table:style-name="ce12">
            <text:p>0,00</text:p>
          </table:table-cell>
          <table:table-cell office:value-type="float" office:value="-10236.93" table:style-name="ce11">
            <text:p>-10.236,93</text:p>
          </table:table-cell>
          <table:table-cell office:value-type="float" office:value="17289.77" table:style-name="ce9">
            <text:p>17.289,7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922.32" table:style-name="ce9">
            <text:p>20.922,32</text:p>
          </table:table-cell>
          <table:table-cell office:value-type="float" office:value="1195.29" table:style-name="ce9">
            <text:p>1.195,29</text:p>
          </table:table-cell>
          <table:table-cell office:value-type="float" office:value="1185.05" table:style-name="ce9">
            <text:p>1.185,05</text:p>
          </table:table-cell>
          <table:table-cell office:value-type="float" office:value="1493.02" table:style-name="ce9">
            <text:p>1.493,02</text:p>
          </table:table-cell>
          <table:table-cell office:value-type="float" office:value="5178.37" table:number-columns-spanned="2" table:number-rows-spanned="1" table:style-name="ce26">
            <text:p>5.178,37</text:p>
          </table:table-cell>
          <table:covered-table-cell/>
          <table:table-cell office:value-type="float" office:value="21783.16" table:style-name="ce9">
            <text:p>21.783,16</text:p>
          </table:table-cell>
          <table:table-cell office:value-type="float" office:value="51757.21" table:style-name="ce9">
            <text:p>51.757,21</text:p>
          </table:table-cell>
          <table:table-cell office:value-type="float" office:value="-5874.82" table:style-name="ce11">
            <text:p>-5.874,82</text:p>
          </table:table-cell>
          <table:table-cell office:value-type="float" office:value="-9588.2800000000007" table:style-name="ce11">
            <text:p>-9.588,28</text:p>
          </table:table-cell>
          <table:table-cell office:value-type="float" office:value="-2149.62" table:style-name="ce11">
            <text:p>-2.149,62</text:p>
          </table:table-cell>
          <table:table-cell office:value-type="float" office:value="0" table:style-name="ce12">
            <text:p>0,00</text:p>
          </table:table-cell>
          <table:table-cell office:value-type="float" office:value="-17612.72" table:style-name="ce11">
            <text:p>-17.612,72</text:p>
          </table:table-cell>
          <table:table-cell office:value-type="float" office:value="34144.49" table:style-name="ce9">
            <text:p>34.144,4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285.939999999999" table:style-name="ce9">
            <text:p>19.285,94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2171.9899999999998" table:style-name="ce9">
            <text:p>2.171,99</text:p>
          </table:table-cell>
          <table:table-cell office:value-type="float" office:value="6888.34" table:number-columns-spanned="2" table:number-rows-spanned="1" table:style-name="ce26">
            <text:p>6.888,34</text:p>
          </table:table-cell>
          <table:covered-table-cell/>
          <table:table-cell office:value-type="float" office:value="20548.12" table:style-name="ce9">
            <text:p>20.548,12</text:p>
          </table:table-cell>
          <table:table-cell office:value-type="float" office:value="50273.46" table:style-name="ce9">
            <text:p>50.273,46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988.4599999999991" table:style-name="ce11">
            <text:p>-8.988,46</text:p>
          </table:table-cell>
          <table:table-cell office:value-type="float" office:value="-1048.72" table:style-name="ce11">
            <text:p>-1.048,72</text:p>
          </table:table-cell>
          <table:table-cell office:value-type="float" office:value="0" table:style-name="ce12">
            <text:p>0,00</text:p>
          </table:table-cell>
          <table:table-cell office:value-type="float" office:value="-15517.56" table:style-name="ce11">
            <text:p>-15.517,56</text:p>
          </table:table-cell>
          <table:table-cell office:value-type="float" office:value="34755.9" table:style-name="ce9">
            <text:p>34.755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7398.87" table:style-name="ce9">
            <text:p>7.398,87</text:p>
          </table:table-cell>
          <table:table-cell office:value-type="float" office:value="3431.95" table:style-name="ce9">
            <text:p>3.431,95</text:p>
          </table:table-cell>
          <table:table-cell office:value-type="float" office:value="12113.37" table:number-columns-spanned="2" table:number-rows-spanned="1" table:style-name="ce26">
            <text:p>12.113,37</text:p>
          </table:table-cell>
          <table:covered-table-cell/>
          <table:table-cell office:value-type="float" office:value="13469.34" table:style-name="ce9">
            <text:p>13.469,34</text:p>
          </table:table-cell>
          <table:table-cell office:value-type="float" office:value="55933.24" table:style-name="ce9">
            <text:p>55.933,2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837.78" table:style-name="ce11">
            <text:p>-15.837,78</text:p>
          </table:table-cell>
          <table:table-cell office:value-type="float" office:value="-2287.6999999999998" table:style-name="ce11">
            <text:p>-2.287,70</text:p>
          </table:table-cell>
          <table:table-cell office:value-type="float" office:value="0" table:style-name="ce12">
            <text:p>0,00</text:p>
          </table:table-cell>
          <table:table-cell office:value-type="float" office:value="-19782.259999999998" table:style-name="ce11">
            <text:p>-19.782,26</text:p>
          </table:table-cell>
          <table:table-cell office:value-type="float" office:value="36150.980000000003" table:style-name="ce9">
            <text:p>36.150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754.59" table:style-name="ce9">
            <text:p>11.754,59</text:p>
          </table:table-cell>
          <table:table-cell table:number-columns-repeated="2" table:style-name="ce10"/>
          <table:table-cell office:value-type="float" office:value="1686.17" table:style-name="ce9">
            <text:p>1.686,17</text:p>
          </table:table-cell>
          <table:table-cell table:number-columns-spanned="2" table:number-rows-spanned="1" table:style-name="ce25"/>
          <table:covered-table-cell/>
          <table:table-cell office:value-type="float" office:value="5830.57" table:style-name="ce9">
            <text:p>5.830,57</text:p>
          </table:table-cell>
          <table:table-cell office:value-type="float" office:value="19271.330000000002" table:style-name="ce9">
            <text:p>19.271,33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3794.18" table:style-name="ce11">
            <text:p>-3.794,18</text:p>
          </table:table-cell>
          <table:table-cell office:value-type="float" office:value="-1760.27" table:style-name="ce11">
            <text:p>-1.760,27</text:p>
          </table:table-cell>
          <table:table-cell office:value-type="float" office:value="0" table:style-name="ce12">
            <text:p>0,00</text:p>
          </table:table-cell>
          <table:table-cell office:value-type="float" office:value="-8564.7900000000009" table:style-name="ce11">
            <text:p>-8.564,79</text:p>
          </table:table-cell>
          <table:table-cell office:value-type="float" office:value="10706.54" table:style-name="ce9">
            <text:p>10.706,5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124.6" table:style-name="ce9">
            <text:p>11.124,60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1922.29" table:style-name="ce9">
            <text:p>1.922,29</text:p>
          </table:table-cell>
          <table:table-cell table:number-columns-spanned="2" table:number-rows-spanned="1" table:style-name="ce25"/>
          <table:covered-table-cell/>
          <table:table-cell office:value-type="float" office:value="6840.5" table:style-name="ce9">
            <text:p>6.840,50</text:p>
          </table:table-cell>
          <table:table-cell office:value-type="float" office:value="22119.77" table:style-name="ce9">
            <text:p>22.119,77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4526.63" table:style-name="ce11">
            <text:p>-4.526,63</text:p>
          </table:table-cell>
          <table:table-cell office:value-type="float" office:value="-32.28" table:style-name="ce14">
            <text:p>-32,28</text:p>
          </table:table-cell>
          <table:table-cell office:value-type="float" office:value="0" table:style-name="ce12">
            <text:p>0,00</text:p>
          </table:table-cell>
          <table:table-cell office:value-type="float" office:value="-7373.57" table:style-name="ce11">
            <text:p>-7.373,57</text:p>
          </table:table-cell>
          <table:table-cell office:value-type="float" office:value="14746.2" table:style-name="ce9">
            <text:p>14.746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9">
            <text:p>9.470,59</text:p>
          </table:table-cell>
          <table:table-cell table:number-columns-repeated="2"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4735.29" table:style-name="ce9">
            <text:p>4.735,29</text:p>
          </table:table-cell>
          <table:table-cell office:value-type="float" office:value="17415.080000000002" table:style-name="ce9">
            <text:p>17.415,08</text:p>
          </table:table-cell>
          <table:table-cell office:value-type="float" office:value="-691.2" table:style-name="ce14">
            <text:p>-691,20</text:p>
          </table:table-cell>
          <table:table-cell table:style-name="ce10"/>
          <table:table-cell office:value-type="float" office:value="-4004.46" table:style-name="ce11">
            <text:p>-4.004,46</text:p>
          </table:table-cell>
          <table:table-cell office:value-type="float" office:value="0" table:style-name="ce12">
            <text:p>0,00</text:p>
          </table:table-cell>
          <table:table-cell office:value-type="float" office:value="-4695.66" table:style-name="ce11">
            <text:p>-4.695,66</text:p>
          </table:table-cell>
          <table:table-cell office:value-type="float" office:value="12719.42" table:style-name="ce9">
            <text:p>12.719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9285.939999999999" table:style-name="ce9">
            <text:p>19.285,94</text:p>
          </table:table-cell>
          <table:table-cell office:value-type="float" office:value="3166.79" table:style-name="ce9">
            <text:p>3.166,79</text:p>
          </table:table-cell>
          <table:table-cell table:style-name="ce10"/>
          <table:table-cell office:value-type="float" office:value="2374.39" table:style-name="ce9">
            <text:p>2.374,39</text:p>
          </table:table-cell>
          <table:table-cell office:value-type="float" office:value="7484.24" table:number-columns-spanned="2" table:number-rows-spanned="1" table:style-name="ce26">
            <text:p>7.484,24</text:p>
          </table:table-cell>
          <table:covered-table-cell/>
          <table:table-cell office:value-type="float" office:value="22452.73" table:style-name="ce9">
            <text:p>22.452,73</text:p>
          </table:table-cell>
          <table:table-cell office:value-type="float" office:value="54764.09" table:style-name="ce9">
            <text:p>54.764,09</text:p>
          </table:table-cell>
          <table:table-cell office:value-type="float" office:value="-6525.42" table:style-name="ce11">
            <text:p>-6.525,42</text:p>
          </table:table-cell>
          <table:table-cell office:value-type="float" office:value="-9848.19" table:style-name="ce11">
            <text:p>-9.848,19</text:p>
          </table:table-cell>
          <table:table-cell office:value-type="float" office:value="-1973.86" table:style-name="ce11">
            <text:p>-1.973,86</text:p>
          </table:table-cell>
          <table:table-cell office:value-type="float" office:value="0" table:style-name="ce12">
            <text:p>0,00</text:p>
          </table:table-cell>
          <table:table-cell office:value-type="float" office:value="-18347.47" table:style-name="ce11">
            <text:p>-18.347,47</text:p>
          </table:table-cell>
          <table:table-cell office:value-type="float" office:value="36416.620000000003" table:style-name="ce9">
            <text:p>36.416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6186.52" table:style-name="ce9">
            <text:p>16.186,52</text:p>
          </table:table-cell>
          <table:table-cell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13911.19" table:style-name="ce9">
            <text:p>13.911,19</text:p>
          </table:table-cell>
          <table:table-cell office:value-type="float" office:value="43338.17" table:style-name="ce9">
            <text:p>43.338,17</text:p>
          </table:table-cell>
          <table:table-cell office:value-type="float" office:value="-6818.06" table:style-name="ce11">
            <text:p>-6.818,06</text:p>
          </table:table-cell>
          <table:table-cell office:value-type="float" office:value="-10641.44" table:style-name="ce11">
            <text:p>-10.641,44</text:p>
          </table:table-cell>
          <table:table-cell office:value-type="float" office:value="-5379.41" table:style-name="ce11">
            <text:p>-5.379,41</text:p>
          </table:table-cell>
          <table:table-cell office:value-type="float" office:value="0" table:style-name="ce12">
            <text:p>0,00</text:p>
          </table:table-cell>
          <table:table-cell office:value-type="float" office:value="-22838.91" table:style-name="ce11">
            <text:p>-22.838,91</text:p>
          </table:table-cell>
          <table:table-cell office:value-type="float" office:value="20499.259999999998" table:style-name="ce9">
            <text:p>20.499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office:value-type="float" office:value="631.61" table:style-name="ce13">
            <text:p>631,61</text:p>
          </table:table-cell>
          <table:table-cell office:value-type="float" office:value="744.13" table:number-columns-spanned="2" table:number-rows-spanned="1" table:style-name="ce27">
            <text:p>744,13</text:p>
          </table:table-cell>
          <table:covered-table-cell/>
          <table:table-cell office:value-type="float" office:value="2232.38" table:style-name="ce9">
            <text:p>2.232,38</text:p>
          </table:table-cell>
          <table:table-cell office:value-type="float" office:value="5840.5" table:style-name="ce9">
            <text:p>5.840,50</text:p>
          </table:table-cell>
          <table:table-cell table:style-name="ce10"/>
          <table:table-cell office:value-type="float" office:value="-49.26" table:style-name="ce14">
            <text:p>-49,2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9.26" table:style-name="ce14">
            <text:p>-49,26</text:p>
          </table:table-cell>
          <table:table-cell office:value-type="float" office:value="5791.24" table:style-name="ce9">
            <text:p>5.791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947.37" table:style-name="ce9">
            <text:p>2.947,37</text:p>
          </table:table-cell>
          <table:table-cell table:style-name="ce10"/>
          <table:table-cell office:value-type="float" office:value="2240.2600000000002" table:style-name="ce9">
            <text:p>2.240,26</text:p>
          </table:table-cell>
          <table:table-cell table:number-columns-spanned="2" table:number-rows-spanned="1" table:style-name="ce25"/>
          <table:covered-table-cell/>
          <table:table-cell office:value-type="float" office:value="7350.98" table:style-name="ce9">
            <text:p>7.350,98</text:p>
          </table:table-cell>
          <table:table-cell office:value-type="float" office:value="24293.200000000001" table:style-name="ce9">
            <text:p>24.293,20</text:p>
          </table:table-cell>
          <table:table-cell office:value-type="float" office:value="-2310.88" table:style-name="ce11">
            <text:p>-2.310,88</text:p>
          </table:table-cell>
          <table:table-cell table:style-name="ce10"/>
          <table:table-cell office:value-type="float" office:value="-2150.4899999999998" table:style-name="ce11">
            <text:p>-2.150,49</text:p>
          </table:table-cell>
          <table:table-cell office:value-type="float" office:value="0" table:style-name="ce12">
            <text:p>0,00</text:p>
          </table:table-cell>
          <table:table-cell office:value-type="float" office:value="-4461.37" table:style-name="ce11">
            <text:p>-4.461,37</text:p>
          </table:table-cell>
          <table:table-cell office:value-type="float" office:value="19831.830000000002" table:style-name="ce9">
            <text:p>19.831,8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727.69" table:style-name="ce9">
            <text:p>3.727,69</text:p>
          </table:table-cell>
          <table:table-cell office:value-type="float" office:value="1939.89" table:style-name="ce9">
            <text:p>1.939,89</text:p>
          </table:table-cell>
          <table:table-cell office:value-type="float" office:value="3613.21" table:style-name="ce9">
            <text:p>3.613,21</text:p>
          </table:table-cell>
          <table:table-cell office:value-type="float" office:value="4242.3" table:number-columns-spanned="2" table:number-rows-spanned="1" table:style-name="ce26">
            <text:p>4.242,30</text:p>
          </table:table-cell>
          <table:covered-table-cell/>
          <table:table-cell office:value-type="float" office:value="8131.82" table:style-name="ce9">
            <text:p>8.131,82</text:p>
          </table:table-cell>
          <table:table-cell office:value-type="float" office:value="33551.980000000003" table:style-name="ce9">
            <text:p>33.551,98</text:p>
          </table:table-cell>
          <table:table-cell office:value-type="float" office:value="-1423.94" table:style-name="ce11">
            <text:p>-1.423,94</text:p>
          </table:table-cell>
          <table:table-cell office:value-type="float" office:value="-8228.3799999999992" table:style-name="ce11">
            <text:p>-8.228,38</text:p>
          </table:table-cell>
          <table:table-cell office:value-type="float" office:value="-3946.35" table:style-name="ce11">
            <text:p>-3.946,35</text:p>
          </table:table-cell>
          <table:table-cell office:value-type="float" office:value="0" table:style-name="ce12">
            <text:p>0,00</text:p>
          </table:table-cell>
          <table:table-cell office:value-type="float" office:value="-13598.67" table:style-name="ce11">
            <text:p>-13.598,67</text:p>
          </table:table-cell>
          <table:table-cell office:value-type="float" office:value="19953.310000000001" table:style-name="ce9">
            <text:p>19.953,3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658.52" table:style-name="ce9">
            <text:p>3.658,52</text:p>
          </table:table-cell>
          <table:table-cell table:number-columns-spanned="2" table:number-rows-spanned="1" table:style-name="ce25"/>
          <table:covered-table-cell/>
          <table:table-cell office:value-type="float" office:value="8710.7000000000007" table:style-name="ce9">
            <text:p>8.710,70</text:p>
          </table:table-cell>
          <table:table-cell office:value-type="float" office:value="26403.68" table:style-name="ce9">
            <text:p>26.403,68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472.9" table:style-name="ce11">
            <text:p>-5.472,90</text:p>
          </table:table-cell>
          <table:table-cell office:value-type="float" office:value="-1327.88" table:style-name="ce11">
            <text:p>-1.327,88</text:p>
          </table:table-cell>
          <table:table-cell office:value-type="float" office:value="0" table:style-name="ce12">
            <text:p>0,00</text:p>
          </table:table-cell>
          <table:table-cell office:value-type="float" office:value="-9811.1200000000008" table:style-name="ce11">
            <text:p>-9.811,12</text:p>
          </table:table-cell>
          <table:table-cell office:value-type="float" office:value="16592.560000000001" table:style-name="ce9">
            <text:p>16.592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804.89" table:style-name="ce9">
            <text:p>2.804,89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7220.37" table:style-name="ce9">
            <text:p>7.220,37</text:p>
          </table:table-cell>
          <table:table-cell office:value-type="float" office:value="23253.62" table:style-name="ce9">
            <text:p>23.253,62</text:p>
          </table:table-cell>
          <table:table-cell office:value-type="float" office:value="-2224.6799999999998" table:style-name="ce11">
            <text:p>-2.224,68</text:p>
          </table:table-cell>
          <table:table-cell table:style-name="ce10"/>
          <table:table-cell office:value-type="float" office:value="-1858.7" table:style-name="ce11">
            <text:p>-1.858,70</text:p>
          </table:table-cell>
          <table:table-cell office:value-type="float" office:value="0" table:style-name="ce12">
            <text:p>0,00</text:p>
          </table:table-cell>
          <table:table-cell office:value-type="float" office:value="-4083.38" table:style-name="ce11">
            <text:p>-4.083,38</text:p>
          </table:table-cell>
          <table:table-cell office:value-type="float" office:value="19170.240000000002" table:style-name="ce9">
            <text:p>19.170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846.72" table:style-name="ce9">
            <text:p>2.846,72</text:p>
          </table:table-cell>
          <table:table-cell office:value-type="float" office:value="1185.05" table:style-name="ce9">
            <text:p>1.185,05</text:p>
          </table:table-cell>
          <table:table-cell office:value-type="float" office:value="2545.15" table:style-name="ce9">
            <text:p>2.545,15</text:p>
          </table:table-cell>
          <table:table-cell office:value-type="float" office:value="12899.63" table:number-columns-spanned="2" table:number-rows-spanned="1" table:style-name="ce26">
            <text:p>12.899,63</text:p>
          </table:table-cell>
          <table:covered-table-cell/>
          <table:table-cell office:value-type="float" office:value="15928.84" table:style-name="ce9">
            <text:p>15.928,84</text:p>
          </table:table-cell>
          <table:table-cell office:value-type="float" office:value="47302.46" table:style-name="ce9">
            <text:p>47.302,46</text:p>
          </table:table-cell>
          <table:table-cell office:value-type="float" office:value="-3934.46" table:style-name="ce11">
            <text:p>-3.934,46</text:p>
          </table:table-cell>
          <table:table-cell office:value-type="float" office:value="-8305.3799999999992" table:style-name="ce11">
            <text:p>-8.305,38</text:p>
          </table:table-cell>
          <table:table-cell office:value-type="float" office:value="-2508.15" table:style-name="ce11">
            <text:p>-2.508,15</text:p>
          </table:table-cell>
          <table:table-cell office:value-type="float" office:value="0" table:style-name="ce12">
            <text:p>0,00</text:p>
          </table:table-cell>
          <table:table-cell office:value-type="float" office:value="-14747.99" table:style-name="ce11">
            <text:p>-14.747,99</text:p>
          </table:table-cell>
          <table:table-cell office:value-type="float" office:value="32554.47" table:style-name="ce9">
            <text:p>32.554,4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9">
            <text:p>18.701,52</text:p>
          </table:table-cell>
          <table:table-cell office:value-type="float" office:value="7547.12" table:style-name="ce9">
            <text:p>7.547,12</text:p>
          </table:table-cell>
          <table:table-cell table:style-name="ce10"/>
          <table:table-cell office:value-type="float" office:value="2987.44" table:style-name="ce9">
            <text:p>2.987,44</text:p>
          </table:table-cell>
          <table:table-cell table:number-columns-spanned="2" table:number-rows-spanned="1" table:style-name="ce25"/>
          <table:covered-table-cell/>
          <table:table-cell office:value-type="float" office:value="13124.32" table:style-name="ce9">
            <text:p>13.124,32</text:p>
          </table:table-cell>
          <table:table-cell office:value-type="float" office:value="42360.4" table:style-name="ce9">
            <text:p>42.360,40</text:p>
          </table:table-cell>
          <table:table-cell office:value-type="float" office:value="-6220.04" table:style-name="ce11">
            <text:p>-6.220,04</text:p>
          </table:table-cell>
          <table:table-cell table:style-name="ce10"/>
          <table:table-cell office:value-type="float" office:value="-4447.99" table:style-name="ce11">
            <text:p>-4.447,99</text:p>
          </table:table-cell>
          <table:table-cell office:value-type="float" office:value="0" table:style-name="ce12">
            <text:p>0,00</text:p>
          </table:table-cell>
          <table:table-cell office:value-type="float" office:value="-10668.03" table:style-name="ce11">
            <text:p>-10.668,03</text:p>
          </table:table-cell>
          <table:table-cell office:value-type="float" office:value="31692.37" table:style-name="ce9">
            <text:p>31.692,3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1398.39" table:style-name="ce9">
            <text:p>11.398,39</text:p>
          </table:table-cell>
          <table:table-cell office:value-type="float" office:value="1336.26" table:style-name="ce9">
            <text:p>1.336,26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6367.32" table:style-name="ce9">
            <text:p>6.367,32</text:p>
          </table:table-cell>
          <table:table-cell office:value-type="float" office:value="20694.47" table:style-name="ce9">
            <text:p>20.694,47</text:p>
          </table:table-cell>
          <table:table-cell office:value-type="float" office:value="-1661.68" table:style-name="ce11">
            <text:p>-1.661,68</text:p>
          </table:table-cell>
          <table:table-cell office:value-type="float" office:value="-3761.18" table:style-name="ce11">
            <text:p>-3.761,18</text:p>
          </table:table-cell>
          <table:table-cell office:value-type="float" office:value="-1227.8499999999999" table:style-name="ce11">
            <text:p>-1.227,85</text:p>
          </table:table-cell>
          <table:table-cell office:value-type="float" office:value="0" table:style-name="ce12">
            <text:p>0,00</text:p>
          </table:table-cell>
          <table:table-cell office:value-type="float" office:value="-6650.71" table:style-name="ce11">
            <text:p>-6.650,71</text:p>
          </table:table-cell>
          <table:table-cell office:value-type="float" office:value="14043.76" table:style-name="ce9">
            <text:p>14.043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10"/>
          <table:table-cell office:value-type="float" office:value="9134.09" table:style-name="ce9">
            <text:p>9.134,09</text:p>
          </table:table-cell>
          <table:table-cell table:number-columns-repeated="2" table:style-name="ce10"/>
          <table:table-cell office:value-type="float" office:value="2746.2" table:style-name="ce9">
            <text:p>2.746,20</text:p>
          </table:table-cell>
          <table:table-cell office:value-type="float" office:value="3038.41" table:number-columns-spanned="2" table:number-rows-spanned="1" table:style-name="ce26">
            <text:p>3.038,41</text:p>
          </table:table-cell>
          <table:covered-table-cell/>
          <table:table-cell office:value-type="float" office:value="9106.39" table:style-name="ce9">
            <text:p>9.106,39</text:p>
          </table:table-cell>
          <table:table-cell office:value-type="float" office:value="24025.09" table:style-name="ce9">
            <text:p>24.025,09</text:p>
          </table:table-cell>
          <table:table-cell office:value-type="float" office:value="-2223.7199999999998" table:style-name="ce11">
            <text:p>-2.223,72</text:p>
          </table:table-cell>
          <table:table-cell office:value-type="float" office:value="-2516.41" table:style-name="ce11">
            <text:p>-2.516,41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740.13" table:style-name="ce11">
            <text:p>-4.740,13</text:p>
          </table:table-cell>
          <table:table-cell office:value-type="float" office:value="19284.96" table:style-name="ce9">
            <text:p>19.284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411.89" table:style-name="ce9">
            <text:p>3.411,89</text:p>
          </table:table-cell>
          <table:table-cell office:value-type="float" office:value="1939.89" table:style-name="ce9">
            <text:p>1.939,89</text:p>
          </table:table-cell>
          <table:table-cell office:value-type="float" office:value="3588.68" table:style-name="ce9">
            <text:p>3.588,68</text:p>
          </table:table-cell>
          <table:table-cell office:value-type="float" office:value="5702.12" table:number-columns-spanned="2" table:number-rows-spanned="1" table:style-name="ce26">
            <text:p>5.702,12</text:p>
          </table:table-cell>
          <table:covered-table-cell/>
          <table:table-cell office:value-type="float" office:value="16254.74" table:style-name="ce9">
            <text:p>16.254,74</text:p>
          </table:table-cell>
          <table:table-cell office:value-type="float" office:value="42651.91" table:style-name="ce9">
            <text:p>42.651,9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465.07" table:style-name="ce11">
            <text:p>-6.465,07</text:p>
          </table:table-cell>
          <table:table-cell office:value-type="float" office:value="-3647.97" table:style-name="ce11">
            <text:p>-3.647,97</text:p>
          </table:table-cell>
          <table:table-cell office:value-type="float" office:value="0" table:style-name="ce12">
            <text:p>0,00</text:p>
          </table:table-cell>
          <table:table-cell office:value-type="float" office:value="-11769.82" table:style-name="ce11">
            <text:p>-11.769,82</text:p>
          </table:table-cell>
          <table:table-cell office:value-type="float" office:value="30882.09" table:style-name="ce9">
            <text:p>30.882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table:style-name="ce10"/>
          <table:table-cell table:number-columns-spanned="2" table:number-rows-spanned="1" table:style-name="ce25"/>
          <table:covered-table-cell/>
          <table:table-cell office:value-type="float" office:value="1116.19" table:style-name="ce9">
            <text:p>1.116,19</text:p>
          </table:table-cell>
          <table:table-cell office:value-type="float" office:value="3348.57" table:style-name="ce9">
            <text:p>3.348,57</text:p>
          </table:table-cell>
          <table:table-cell table:number-columns-repeated="2" table:style-name="ce10"/>
          <table:table-cell office:value-type="float" office:value="-47.49" table:style-name="ce14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47.49" table:style-name="ce14">
            <text:p>-47,49</text:p>
          </table:table-cell>
          <table:table-cell office:value-type="float" office:value="3301.08" table:style-name="ce9">
            <text:p>3.301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2</text:p>
          </table:table-cell>
          <table:table-cell table:style-name="ce10"/>
          <table:table-cell office:value-type="float" office:value="11582.84" table:style-name="ce9">
            <text:p>11.582,84</text:p>
          </table:table-cell>
          <table:table-cell table:number-columns-repeated="2" table:style-name="ce10"/>
          <table:table-cell office:value-type="float" office:value="3580.85" table:style-name="ce9">
            <text:p>3.580,85</text:p>
          </table:table-cell>
          <table:table-cell office:value-type="float" office:value="2948.39" table:number-columns-spanned="2" table:number-rows-spanned="1" table:style-name="ce26">
            <text:p>2.948,39</text:p>
          </table:table-cell>
          <table:covered-table-cell/>
          <table:table-cell office:value-type="float" office:value="6147.75" table:style-name="ce9">
            <text:p>6.147,75</text:p>
          </table:table-cell>
          <table:table-cell office:value-type="float" office:value="24259.83" table:style-name="ce9">
            <text:p>24.259,83</text:p>
          </table:table-cell>
          <table:table-cell office:value-type="float" office:value="-2911.04" table:style-name="ce11">
            <text:p>-2.911,04</text:p>
          </table:table-cell>
          <table:table-cell office:value-type="float" office:value="-4364.87" table:style-name="ce11">
            <text:p>-4.364,87</text:p>
          </table:table-cell>
          <table:table-cell office:value-type="float" office:value="-1596.32" table:style-name="ce11">
            <text:p>-1.596,32</text:p>
          </table:table-cell>
          <table:table-cell office:value-type="float" office:value="0" table:style-name="ce12">
            <text:p>0,00</text:p>
          </table:table-cell>
          <table:table-cell office:value-type="float" office:value="-8872.23" table:style-name="ce11">
            <text:p>-8.872,23</text:p>
          </table:table-cell>
          <table:table-cell office:value-type="float" office:value="15387.6" table:style-name="ce9">
            <text:p>15.387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9">
            <text:p>11.778,34</text:p>
          </table:table-cell>
          <table:table-cell office:value-type="float" office:value="2060.62" table:style-name="ce9">
            <text:p>2.060,62</text:p>
          </table:table-cell>
          <table:table-cell office:value-type="float" office:value="1939.89" table:style-name="ce9">
            <text:p>1.939,89</text:p>
          </table:table-cell>
          <table:table-cell office:value-type="float" office:value="3237.13" table:style-name="ce9">
            <text:p>3.237,13</text:p>
          </table:table-cell>
          <table:table-cell office:value-type="float" office:value="8972.86" table:number-columns-spanned="2" table:number-rows-spanned="1" table:style-name="ce26">
            <text:p>8.972,86</text:p>
          </table:table-cell>
          <table:covered-table-cell/>
          <table:table-cell office:value-type="float" office:value="15778.84" table:style-name="ce9">
            <text:p>15.778,84</text:p>
          </table:table-cell>
          <table:table-cell office:value-type="float" office:value="43767.68" table:style-name="ce9">
            <text:p>43.767,68</text:p>
          </table:table-cell>
          <table:table-cell office:value-type="float" office:value="-3635.86" table:style-name="ce11">
            <text:p>-3.635,86</text:p>
          </table:table-cell>
          <table:table-cell office:value-type="float" office:value="-7381.55" table:style-name="ce11">
            <text:p>-7.381,55</text:p>
          </table:table-cell>
          <table:table-cell office:value-type="float" office:value="-4947.7" table:style-name="ce11">
            <text:p>-4.947,70</text:p>
          </table:table-cell>
          <table:table-cell office:value-type="float" office:value="0" table:style-name="ce12">
            <text:p>0,00</text:p>
          </table:table-cell>
          <table:table-cell office:value-type="float" office:value="-15965.11" table:style-name="ce11">
            <text:p>-15.965,11</text:p>
          </table:table-cell>
          <table:table-cell office:value-type="float" office:value="27802.57" table:style-name="ce9">
            <text:p>27.802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9">
            <text:p>11.635,86</text:p>
          </table:table-cell>
          <table:table-cell office:value-type="float" office:value="3636.57" table:style-name="ce9">
            <text:p>3.636,57</text:p>
          </table:table-cell>
          <table:table-cell table:style-name="ce10"/>
          <table:table-cell office:value-type="float" office:value="3334.56" table:style-name="ce9">
            <text:p>3.334,56</text:p>
          </table:table-cell>
          <table:table-cell office:value-type="float" office:value="4496.26" table:number-columns-spanned="2" table:number-rows-spanned="1" table:style-name="ce26">
            <text:p>4.496,26</text:p>
          </table:table-cell>
          <table:covered-table-cell/>
          <table:table-cell office:value-type="float" office:value="15272.43" table:style-name="ce9">
            <text:p>15.272,43</text:p>
          </table:table-cell>
          <table:table-cell office:value-type="float" office:value="38375.68" table:style-name="ce9">
            <text:p>38.375,68</text:p>
          </table:table-cell>
          <table:table-cell office:value-type="float" office:value="-3567.32" table:style-name="ce11">
            <text:p>-3.567,32</text:p>
          </table:table-cell>
          <table:table-cell office:value-type="float" office:value="-5908.69" table:style-name="ce11">
            <text:p>-5.908,69</text:p>
          </table:table-cell>
          <table:table-cell office:value-type="float" office:value="-2411.0100000000002" table:style-name="ce11">
            <text:p>-2.411,01</text:p>
          </table:table-cell>
          <table:table-cell office:value-type="float" office:value="0" table:style-name="ce12">
            <text:p>0,00</text:p>
          </table:table-cell>
          <table:table-cell office:value-type="float" office:value="-11887.02" table:style-name="ce11">
            <text:p>-11.887,02</text:p>
          </table:table-cell>
          <table:table-cell office:value-type="float" office:value="26488.66" table:style-name="ce9">
            <text:p>26.488,6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10"/>
          <table:table-cell office:value-type="float" office:value="1379.07" table:style-name="ce9">
            <text:p>1.379,07</text:p>
          </table:table-cell>
          <table:table-cell office:value-type="float" office:value="2709.17" table:style-name="ce9">
            <text:p>2.709,17</text:p>
          </table:table-cell>
          <table:table-cell office:value-type="float" office:value="459.69" table:number-columns-spanned="2" table:number-rows-spanned="1" table:style-name="ce27">
            <text:p>459,69</text:p>
          </table:table-cell>
          <table:covered-table-cell/>
          <table:table-cell office:value-type="float" office:value="1379.07" table:style-name="ce9">
            <text:p>1.379,07</text:p>
          </table:table-cell>
          <table:table-cell office:value-type="float" office:value="5927" table:style-name="ce9">
            <text:p>5.927,00</text:p>
          </table:table-cell>
          <table:table-cell table:number-columns-repeated="2" table:style-name="ce10"/>
          <table:table-cell office:value-type="float" office:value="-299.41000000000003" table:style-name="ce14">
            <text:p>-299,41</text:p>
          </table:table-cell>
          <table:table-cell office:value-type="float" office:value="0" table:style-name="ce12">
            <text:p>0,00</text:p>
          </table:table-cell>
          <table:table-cell office:value-type="float" office:value="-299.41000000000003" table:style-name="ce14">
            <text:p>-299,41</text:p>
          </table:table-cell>
          <table:table-cell office:value-type="float" office:value="5627.59" table:style-name="ce9">
            <text:p>5.627,5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7ª VT)</text:p>
          </table:table-cell>
          <table:table-cell office:value-type="float" office:value="19519.71" table:style-name="ce9">
            <text:p>19.519,71</text:p>
          </table:table-cell>
          <table:table-cell table:number-columns-repeated="2" table:style-name="ce10"/>
          <table:table-cell office:value-type="float" office:value="2687.8" table:style-name="ce9">
            <text:p>2.687,80</text:p>
          </table:table-cell>
          <table:table-cell table:number-columns-spanned="2" table:number-rows-spanned="1" table:style-name="ce25"/>
          <table:covered-table-cell/>
          <table:table-cell office:value-type="float" office:value="10044.120000000001" table:style-name="ce9">
            <text:p>10.044,12</text:p>
          </table:table-cell>
          <table:table-cell office:value-type="float" office:value="32251.63" table:style-name="ce9">
            <text:p>32.251,63</text:p>
          </table:table-cell>
          <table:table-cell office:value-type="float" office:value="-1598.92" table:style-name="ce11">
            <text:p>-1.598,92</text:p>
          </table:table-cell>
          <table:table-cell office:value-type="float" office:value="-8557.41" table:style-name="ce11">
            <text:p>-8.557,41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0156.33" table:style-name="ce11">
            <text:p>-10.156,33</text:p>
          </table:table-cell>
          <table:table-cell office:value-type="float" office:value="22095.3" table:style-name="ce9">
            <text:p>22.095,3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9">
            <text:p>11.778,34</text:p>
          </table:table-cell>
          <table:table-cell office:value-type="float" office:value="836.45" table:style-name="ce13">
            <text:p>836,45</text:p>
          </table:table-cell>
          <table:table-cell office:value-type="float" office:value="1939.89" table:style-name="ce9">
            <text:p>1.939,89</text:p>
          </table:table-cell>
          <table:table-cell office:value-type="float" office:value="3416.24" table:style-name="ce9">
            <text:p>3.416,24</text:p>
          </table:table-cell>
          <table:table-cell office:value-type="float" office:value="7131.76" table:number-columns-spanned="2" table:number-rows-spanned="1" table:style-name="ce26">
            <text:p>7.131,76</text:p>
          </table:table-cell>
          <table:covered-table-cell/>
          <table:table-cell office:value-type="float" office:value="7277.33" table:style-name="ce9">
            <text:p>7.277,33</text:p>
          </table:table-cell>
          <table:table-cell office:value-type="float" office:value="32380.01" table:style-name="ce9">
            <text:p>32.380,01</text:p>
          </table:table-cell>
          <table:table-cell office:value-type="float" office:value="-3231.88" table:style-name="ce11">
            <text:p>-3.231,88</text:p>
          </table:table-cell>
          <table:table-cell office:value-type="float" office:value="-7026" table:style-name="ce11">
            <text:p>-7.026,00</text:p>
          </table:table-cell>
          <table:table-cell office:value-type="float" office:value="-4032.51" table:style-name="ce11">
            <text:p>-4.032,51</text:p>
          </table:table-cell>
          <table:table-cell office:value-type="float" office:value="0" table:style-name="ce12">
            <text:p>0,00</text:p>
          </table:table-cell>
          <table:table-cell office:value-type="float" office:value="-14290.39" table:style-name="ce11">
            <text:p>-14.290,39</text:p>
          </table:table-cell>
          <table:table-cell office:value-type="float" office:value="18089.62" table:style-name="ce9">
            <text:p>18.089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OSVALDO MARTINS RIBEIRO JUNIOR</text:p>
          </table:table-cell>
          <table:table-cell office:value-type="string" table:style-name="ce8">
            <text:p>TÉCNICO JUDICIÁRIO - NÍVEL MÉDIO A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6611.84" table:style-name="ce9">
            <text:p>6.611,84</text:p>
          </table:table-cell>
          <table:table-cell table:number-columns-repeated="2" table:style-name="ce10"/>
          <table:table-cell office:value-type="float" office:value="1737.43" table:style-name="ce9">
            <text:p>1.737,43</text:p>
          </table:table-cell>
          <table:table-cell table:number-columns-spanned="2" table:number-rows-spanned="1" table:style-name="ce25"/>
          <table:covered-table-cell/>
          <table:table-cell office:value-type="float" office:value="632.61" table:style-name="ce12">
            <text:p>632,61</text:p>
          </table:table-cell>
          <table:table-cell office:value-type="float" office:value="8981.8799999999992" table:style-name="ce9">
            <text:p>8.981,88</text:p>
          </table:table-cell>
          <table:table-cell office:value-type="float" office:value="-809.29" table:style-name="ce14">
            <text:p>-809,29</text:p>
          </table:table-cell>
          <table:table-cell office:value-type="float" office:value="-739.39" table:style-name="ce14">
            <text:p>-739,3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548.68" table:style-name="ce11">
            <text:p>-1.548,68</text:p>
          </table:table-cell>
          <table:table-cell office:value-type="float" office:value="7433.2" table:style-name="ce9">
            <text:p>7.433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2" table:style-name="ce10"/>
          <table:table-cell office:value-type="float" office:value="1379.07" table:style-name="ce9">
            <text:p>1.379,07</text:p>
          </table:table-cell>
          <table:table-cell office:value-type="float" office:value="3471.09" table:style-name="ce9">
            <text:p>3.471,09</text:p>
          </table:table-cell>
          <table:table-cell office:value-type="float" office:value="620.54999999999995" table:number-columns-spanned="2" table:number-rows-spanned="1" table:style-name="ce27">
            <text:p>620,55</text:p>
          </table:table-cell>
          <table:covered-table-cell/>
          <table:table-cell office:value-type="float" office:value="689.53" table:style-name="ce12">
            <text:p>689,53</text:p>
          </table:table-cell>
          <table:table-cell office:value-type="float" office:value="6160.24" table:style-name="ce9">
            <text:p>6.160,24</text:p>
          </table:table-cell>
          <table:table-cell table:number-columns-repeated="2" table:style-name="ce10"/>
          <table:table-cell office:value-type="float" office:value="-1125.9000000000001" table:style-name="ce11">
            <text:p>-1.125,90</text:p>
          </table:table-cell>
          <table:table-cell office:value-type="float" office:value="0" table:style-name="ce12">
            <text:p>0,00</text:p>
          </table:table-cell>
          <table:table-cell office:value-type="float" office:value="-1125.9000000000001" table:style-name="ce11">
            <text:p>-1.125,90</text:p>
          </table:table-cell>
          <table:table-cell office:value-type="float" office:value="5034.34" table:style-name="ce9">
            <text:p>5.034,3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1852.91" table:style-name="ce9">
            <text:p>1.852,91</text:p>
          </table:table-cell>
          <table:table-cell office:value-type="float" office:value="1939.89" table:style-name="ce9">
            <text:p>1.939,89</text:p>
          </table:table-cell>
          <table:table-cell office:value-type="float" office:value="4401.67" table:style-name="ce9">
            <text:p>4.401,67</text:p>
          </table:table-cell>
          <table:table-cell table:number-columns-spanned="2" table:number-rows-spanned="1" table:style-name="ce25"/>
          <table:covered-table-cell/>
          <table:table-cell office:value-type="float" office:value="7773.68" table:style-name="ce9">
            <text:p>7.773,68</text:p>
          </table:table-cell>
          <table:table-cell office:value-type="float" office:value="27770.23" table:style-name="ce9">
            <text:p>27.770,23</text:p>
          </table:table-cell>
          <table:table-cell office:value-type="float" office:value="-3606.5" table:style-name="ce11">
            <text:p>-3.606,50</text:p>
          </table:table-cell>
          <table:table-cell office:value-type="float" office:value="-5638.12" table:style-name="ce11">
            <text:p>-5.638,12</text:p>
          </table:table-cell>
          <table:table-cell office:value-type="float" office:value="-3413.51" table:style-name="ce11">
            <text:p>-3.413,51</text:p>
          </table:table-cell>
          <table:table-cell office:value-type="float" office:value="0" table:style-name="ce12">
            <text:p>0,00</text:p>
          </table:table-cell>
          <table:table-cell office:value-type="float" office:value="-12658.13" table:style-name="ce11">
            <text:p>-12.658,13</text:p>
          </table:table-cell>
          <table:table-cell office:value-type="float" office:value="15112.1" table:style-name="ce9">
            <text:p>15.112,1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877.15" table:style-name="ce9">
            <text:p>11.877,15</text:p>
          </table:table-cell>
          <table:table-cell office:value-type="float" office:value="1283.78" table:style-name="ce9">
            <text:p>1.283,78</text:p>
          </table:table-cell>
          <table:table-cell office:value-type="float" office:value="1379.07" table:style-name="ce9">
            <text:p>1.379,07</text:p>
          </table:table-cell>
          <table:table-cell office:value-type="float" office:value="3132.88" table:style-name="ce9">
            <text:p>3.132,88</text:p>
          </table:table-cell>
          <table:table-cell office:value-type="float" office:value="11641.58" table:number-columns-spanned="2" table:number-rows-spanned="1" table:style-name="ce26">
            <text:p>11.641,58</text:p>
          </table:table-cell>
          <table:covered-table-cell/>
          <table:table-cell office:value-type="float" office:value="14642.68" table:style-name="ce9">
            <text:p>14.642,68</text:p>
          </table:table-cell>
          <table:table-cell office:value-type="float" office:value="43957.14" table:style-name="ce9">
            <text:p>43.957,14</text:p>
          </table:table-cell>
          <table:table-cell office:value-type="float" office:value="-1617.67" table:style-name="ce11">
            <text:p>-1.617,67</text:p>
          </table:table-cell>
          <table:table-cell office:value-type="float" office:value="-8097.17" table:style-name="ce11">
            <text:p>-8.097,17</text:p>
          </table:table-cell>
          <table:table-cell office:value-type="float" office:value="-2940.04" table:style-name="ce11">
            <text:p>-2.940,04</text:p>
          </table:table-cell>
          <table:table-cell office:value-type="float" office:value="0" table:style-name="ce12">
            <text:p>0,00</text:p>
          </table:table-cell>
          <table:table-cell office:value-type="float" office:value="-12654.88" table:style-name="ce11">
            <text:p>-12.654,88</text:p>
          </table:table-cell>
          <table:table-cell office:value-type="float" office:value="31302.26" table:style-name="ce9">
            <text:p>31.302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573.42" table:style-name="ce9">
            <text:p>9.573,42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216.71" table:style-name="ce9">
            <text:p>4.216,71</text:p>
          </table:table-cell>
          <table:table-cell office:value-type="float" office:value="8677.43" table:number-columns-spanned="2" table:number-rows-spanned="1" table:style-name="ce26">
            <text:p>8.677,43</text:p>
          </table:table-cell>
          <table:covered-table-cell/>
          <table:table-cell office:value-type="float" office:value="10592.4" table:style-name="ce9">
            <text:p>10.592,40</text:p>
          </table:table-cell>
          <table:table-cell office:value-type="float" office:value="34245.01" table:style-name="ce9">
            <text:p>34.245,0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734.0600000000004" table:style-name="ce11">
            <text:p>-4.734,06</text:p>
          </table:table-cell>
          <table:table-cell office:value-type="float" office:value="-2905.28" table:style-name="ce11">
            <text:p>-2.905,28</text:p>
          </table:table-cell>
          <table:table-cell office:value-type="float" office:value="0" table:style-name="ce12">
            <text:p>0,00</text:p>
          </table:table-cell>
          <table:table-cell office:value-type="float" office:value="-9296.1200000000008" table:style-name="ce11">
            <text:p>-9.296,12</text:p>
          </table:table-cell>
          <table:table-cell office:value-type="float" office:value="24948.89" table:style-name="ce9">
            <text:p>24.948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1778.34" table:style-name="ce9">
            <text:p>11.778,34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372.25" table:style-name="ce9">
            <text:p>4.372,25</text:p>
          </table:table-cell>
          <table:table-cell table:number-columns-spanned="2" table:number-rows-spanned="1" table:style-name="ce25"/>
          <table:covered-table-cell/>
          <table:table-cell office:value-type="float" office:value="7030.64" table:style-name="ce9">
            <text:p>7.030,64</text:p>
          </table:table-cell>
          <table:table-cell office:value-type="float" office:value="25121.119999999999" table:style-name="ce9">
            <text:p>25.121,12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4779.38" table:style-name="ce11">
            <text:p>-4.779,3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7755.28" table:style-name="ce11">
            <text:p>-7.755,28</text:p>
          </table:table-cell>
          <table:table-cell office:value-type="float" office:value="17365.84" table:style-name="ce9">
            <text:p>17.365,8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7071.96" table:style-name="ce9">
            <text:p>7.071,96</text:p>
          </table:table-cell>
          <table:table-cell office:value-type="float" office:value="4596.49" table:number-columns-spanned="2" table:number-rows-spanned="1" table:style-name="ce26">
            <text:p>4.596,49</text:p>
          </table:table-cell>
          <table:covered-table-cell/>
          <table:table-cell office:value-type="float" office:value="13813.22" table:style-name="ce9">
            <text:p>13.813,22</text:p>
          </table:table-cell>
          <table:table-cell office:value-type="float" office:value="39271.14" table:style-name="ce9">
            <text:p>39.271,14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688.76" table:style-name="ce11">
            <text:p>-4.688,76</text:p>
          </table:table-cell>
          <table:table-cell office:value-type="float" office:value="-4705.95" table:style-name="ce11">
            <text:p>-4.705,95</text:p>
          </table:table-cell>
          <table:table-cell office:value-type="float" office:value="0" table:style-name="ce12">
            <text:p>0,00</text:p>
          </table:table-cell>
          <table:table-cell office:value-type="float" office:value="-12405.05" table:style-name="ce11">
            <text:p>-12.405,05</text:p>
          </table:table-cell>
          <table:table-cell office:value-type="float" office:value="26866.09" table:style-name="ce9">
            <text:p>26.866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9">
            <text:p>1.454,40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7540.17" table:style-name="ce9">
            <text:p>7.540,17</text:p>
          </table:table-cell>
          <table:table-cell office:value-type="float" office:value="7181.67" table:number-columns-spanned="2" table:number-rows-spanned="1" table:style-name="ce26">
            <text:p>7.181,67</text:p>
          </table:table-cell>
          <table:covered-table-cell/>
          <table:table-cell office:value-type="float" office:value="5298.64" table:style-name="ce9">
            <text:p>5.298,64</text:p>
          </table:table-cell>
          <table:table-cell office:value-type="float" office:value="23707.26" table:style-name="ce9">
            <text:p>23.707,26</text:p>
          </table:table-cell>
          <table:table-cell office:value-type="float" office:value="-2081.9299999999998" table:style-name="ce11">
            <text:p>-2.081,93</text:p>
          </table:table-cell>
          <table:table-cell office:value-type="float" office:value="-1596.95" table:style-name="ce11">
            <text:p>-1.596,95</text:p>
          </table:table-cell>
          <table:table-cell office:value-type="float" office:value="-2236.14" table:style-name="ce11">
            <text:p>-2.236,14</text:p>
          </table:table-cell>
          <table:table-cell office:value-type="float" office:value="0" table:style-name="ce12">
            <text:p>0,00</text:p>
          </table:table-cell>
          <table:table-cell office:value-type="float" office:value="-5915.02" table:style-name="ce11">
            <text:p>-5.915,02</text:p>
          </table:table-cell>
          <table:table-cell office:value-type="float" office:value="17792.240000000002" table:style-name="ce9">
            <text:p>17.792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1119.3" table:style-name="ce9">
            <text:p>11.119,30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032.18" table:style-name="ce9">
            <text:p>4.032,18</text:p>
          </table:table-cell>
          <table:table-cell office:value-type="float" office:value="4373.29" table:number-columns-spanned="2" table:number-rows-spanned="1" table:style-name="ce26">
            <text:p>4.373,29</text:p>
          </table:table-cell>
          <table:covered-table-cell/>
          <table:table-cell office:value-type="float" office:value="13605.07" table:style-name="ce9">
            <text:p>13.605,07</text:p>
          </table:table-cell>
          <table:table-cell office:value-type="float" office:value="35362.22" table:style-name="ce9">
            <text:p>35.362,2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229.16" table:style-name="ce11">
            <text:p>-5.229,16</text:p>
          </table:table-cell>
          <table:table-cell office:value-type="float" office:value="-1327.88" table:style-name="ce11">
            <text:p>-1.327,88</text:p>
          </table:table-cell>
          <table:table-cell office:value-type="float" office:value="0" table:style-name="ce12">
            <text:p>0,00</text:p>
          </table:table-cell>
          <table:table-cell office:value-type="float" office:value="-8213.82" table:style-name="ce11">
            <text:p>-8.213,82</text:p>
          </table:table-cell>
          <table:table-cell office:value-type="float" office:value="27148.400000000001" table:style-name="ce9">
            <text:p>27.148,4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9">
            <text:p>19.441,79</text:p>
          </table:table-cell>
          <table:table-cell office:value-type="float" office:value="3368.62" table:style-name="ce9">
            <text:p>3.368,62</text:p>
          </table:table-cell>
          <table:table-cell office:value-type="float" office:value="1379.07" table:style-name="ce9">
            <text:p>1.379,07</text:p>
          </table:table-cell>
          <table:table-cell office:value-type="float" office:value="4636.71" table:style-name="ce9">
            <text:p>4.636,71</text:p>
          </table:table-cell>
          <table:table-cell office:value-type="float" office:value="7808.92" table:number-columns-spanned="2" table:number-rows-spanned="1" table:style-name="ce26">
            <text:p>7.808,92</text:p>
          </table:table-cell>
          <table:covered-table-cell/>
          <table:table-cell office:value-type="float" office:value="24025.31" table:style-name="ce9">
            <text:p>24.025,31</text:p>
          </table:table-cell>
          <table:table-cell office:value-type="float" office:value="60660.42" table:style-name="ce9">
            <text:p>60.660,42</text:p>
          </table:table-cell>
          <table:table-cell office:value-type="float" office:value="-1591.11" table:style-name="ce11">
            <text:p>-1.591,11</text:p>
          </table:table-cell>
          <table:table-cell office:value-type="float" office:value="-11858.44" table:style-name="ce11">
            <text:p>-11.858,44</text:p>
          </table:table-cell>
          <table:table-cell office:value-type="float" office:value="-4842.5600000000004" table:style-name="ce11">
            <text:p>-4.842,56</text:p>
          </table:table-cell>
          <table:table-cell office:value-type="float" office:value="0" table:style-name="ce12">
            <text:p>0,00</text:p>
          </table:table-cell>
          <table:table-cell office:value-type="float" office:value="-18292.11" table:style-name="ce11">
            <text:p>-18.292,11</text:p>
          </table:table-cell>
          <table:table-cell office:value-type="float" office:value="42368.31" table:style-name="ce9">
            <text:p>42.368,3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849.58" table:style-name="ce9">
            <text:p>11.849,58</text:p>
          </table:table-cell>
          <table:table-cell office:value-type="float" office:value="3221.92" table:style-name="ce9">
            <text:p>3.221,92</text:p>
          </table:table-cell>
          <table:table-cell office:value-type="float" office:value="1379.07" table:style-name="ce9">
            <text:p>1.379,07</text:p>
          </table:table-cell>
          <table:table-cell office:value-type="float" office:value="3659.42" table:style-name="ce9">
            <text:p>3.659,42</text:p>
          </table:table-cell>
          <table:table-cell office:value-type="float" office:value="15663.17" table:number-columns-spanned="2" table:number-rows-spanned="1" table:style-name="ce26">
            <text:p>15.663,17</text:p>
          </table:table-cell>
          <table:covered-table-cell/>
          <table:table-cell office:value-type="float" office:value="16426.82" table:style-name="ce9">
            <text:p>16.426,82</text:p>
          </table:table-cell>
          <table:table-cell office:value-type="float" office:value="52199.98" table:style-name="ce9">
            <text:p>52.199,98</text:p>
          </table:table-cell>
          <table:table-cell office:value-type="float" office:value="-4058.26" table:style-name="ce11">
            <text:p>-4.058,26</text:p>
          </table:table-cell>
          <table:table-cell office:value-type="float" office:value="-9318.26" table:style-name="ce11">
            <text:p>-9.318,26</text:p>
          </table:table-cell>
          <table:table-cell office:value-type="float" office:value="-3696.4" table:style-name="ce11">
            <text:p>-3.696,40</text:p>
          </table:table-cell>
          <table:table-cell office:value-type="float" office:value="0" table:style-name="ce12">
            <text:p>0,00</text:p>
          </table:table-cell>
          <table:table-cell office:value-type="float" office:value="-17072.919999999998" table:style-name="ce11">
            <text:p>-17.072,92</text:p>
          </table:table-cell>
          <table:table-cell office:value-type="float" office:value="35127.06" table:style-name="ce9">
            <text:p>35.127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8399.2" table:style-name="ce9">
            <text:p>18.399,20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910.08" table:style-name="ce13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3673.05" table:style-name="ce9">
            <text:p>13.673,05</text:p>
          </table:table-cell>
          <table:table-cell office:value-type="float" office:value="41393.339999999997" table:style-name="ce9">
            <text:p>41.393,34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11495.98" table:style-name="ce11">
            <text:p>-11.495,98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6611.02" table:style-name="ce11">
            <text:p>-16.611,02</text:p>
          </table:table-cell>
          <table:table-cell office:value-type="float" office:value="24782.32" table:style-name="ce9">
            <text:p>24.782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63.83" table:style-name="ce9">
            <text:p>11.863,83</text:p>
          </table:table-cell>
          <table:table-cell office:value-type="float" office:value="3221.92" table:style-name="ce9">
            <text:p>3.221,92</text:p>
          </table:table-cell>
          <table:table-cell office:value-type="float" office:value="8411.01" table:style-name="ce9">
            <text:p>8.411,01</text:p>
          </table:table-cell>
          <table:table-cell office:value-type="float" office:value="5182.87" table:style-name="ce9">
            <text:p>5.182,87</text:p>
          </table:table-cell>
          <table:table-cell office:value-type="float" office:value="7827.5" table:number-columns-spanned="2" table:number-rows-spanned="1" table:style-name="ce26">
            <text:p>7.827,50</text:p>
          </table:table-cell>
          <table:covered-table-cell/>
          <table:table-cell office:value-type="float" office:value="23506.26" table:style-name="ce9">
            <text:p>23.506,26</text:p>
          </table:table-cell>
          <table:table-cell office:value-type="float" office:value="60013.39" table:style-name="ce9">
            <text:p>60.013,39</text:p>
          </table:table-cell>
          <table:table-cell office:value-type="float" office:value="-1611.85" table:style-name="ce11">
            <text:p>-1.611,85</text:p>
          </table:table-cell>
          <table:table-cell office:value-type="float" office:value="-11390.52" table:style-name="ce11">
            <text:p>-11.390,52</text:p>
          </table:table-cell>
          <table:table-cell office:value-type="float" office:value="-2855.75" table:style-name="ce11">
            <text:p>-2.855,75</text:p>
          </table:table-cell>
          <table:table-cell office:value-type="float" office:value="0" table:style-name="ce12">
            <text:p>0,00</text:p>
          </table:table-cell>
          <table:table-cell office:value-type="float" office:value="-15858.12" table:style-name="ce11">
            <text:p>-15.858,12</text:p>
          </table:table-cell>
          <table:table-cell office:value-type="float" office:value="44155.27" table:style-name="ce9">
            <text:p>44.155,2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527.28" table:style-name="ce9">
            <text:p>4.527,28</text:p>
          </table:table-cell>
          <table:table-cell office:value-type="float" office:value="4360.71" table:number-columns-spanned="2" table:number-rows-spanned="1" table:style-name="ce26">
            <text:p>4.360,71</text:p>
          </table:table-cell>
          <table:covered-table-cell/>
          <table:table-cell office:value-type="float" office:value="13082.12" table:style-name="ce9">
            <text:p>13.082,12</text:p>
          </table:table-cell>
          <table:table-cell office:value-type="float" office:value="35052.230000000003" table:style-name="ce9">
            <text:p>35.052,23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532.84" table:style-name="ce11">
            <text:p>-4.532,84</text:p>
          </table:table-cell>
          <table:table-cell office:value-type="float" office:value="-2469.17" table:style-name="ce11">
            <text:p>-2.469,17</text:p>
          </table:table-cell>
          <table:table-cell office:value-type="float" office:value="0" table:style-name="ce12">
            <text:p>0,00</text:p>
          </table:table-cell>
          <table:table-cell office:value-type="float" office:value="-10012.35" table:style-name="ce11">
            <text:p>-10.012,35</text:p>
          </table:table-cell>
          <table:table-cell office:value-type="float" office:value="25039.88" table:style-name="ce9">
            <text:p>25.039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2ª VT-ARA)</text:p>
          </table:table-cell>
          <table:table-cell office:value-type="float" office:value="20145.240000000002" table:style-name="ce9">
            <text:p>20.145,24</text:p>
          </table:table-cell>
          <table:table-cell table:number-columns-repeated="2" table:style-name="ce10"/>
          <table:table-cell office:value-type="float" office:value="5274.05" table:style-name="ce9">
            <text:p>5.274,05</text:p>
          </table:table-cell>
          <table:table-cell office:value-type="float" office:value="6715.08" table:number-columns-spanned="2" table:number-rows-spanned="1" table:style-name="ce26">
            <text:p>6.715,08</text:p>
          </table:table-cell>
          <table:covered-table-cell/>
          <table:table-cell office:value-type="float" office:value="20438.61" table:style-name="ce9">
            <text:p>20.438,61</text:p>
          </table:table-cell>
          <table:table-cell office:value-type="float" office:value="52572.98" table:style-name="ce9">
            <text:p>52.572,98</text:p>
          </table:table-cell>
          <table:table-cell office:value-type="float" office:value="-5763.94" table:style-name="ce11">
            <text:p>-5.763,94</text:p>
          </table:table-cell>
          <table:table-cell office:value-type="float" office:value="-8420.5300000000007" table:style-name="ce11">
            <text:p>-8.420,53</text:p>
          </table:table-cell>
          <table:table-cell office:value-type="float" office:value="-1581.13" table:style-name="ce11">
            <text:p>-1.581,13</text:p>
          </table:table-cell>
          <table:table-cell office:value-type="float" office:value="0" table:style-name="ce12">
            <text:p>0,00</text:p>
          </table:table-cell>
          <table:table-cell office:value-type="float" office:value="-15765.6" table:style-name="ce11">
            <text:p>-15.765,60</text:p>
          </table:table-cell>
          <table:table-cell office:value-type="float" office:value="36807.379999999997" table:style-name="ce9">
            <text:p>36.807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office:value-type="float" office:value="18832.95" table:style-name="ce9">
            <text:p>18.832,95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478.0600000000004" table:style-name="ce9">
            <text:p>4.478,06</text:p>
          </table:table-cell>
          <table:table-cell office:value-type="float" office:value="6985.53" table:number-columns-spanned="2" table:number-rows-spanned="1" table:style-name="ce26">
            <text:p>6.985,53</text:p>
          </table:table-cell>
          <table:covered-table-cell/>
          <table:table-cell office:value-type="float" office:value="21921.39" table:style-name="ce9">
            <text:p>21.921,39</text:p>
          </table:table-cell>
          <table:table-cell office:value-type="float" office:value="54450.31" table:style-name="ce9">
            <text:p>54.450,3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983" table:style-name="ce11">
            <text:p>-7.983,00</text:p>
          </table:table-cell>
          <table:table-cell office:value-type="float" office:value="-1914.66" table:style-name="ce11">
            <text:p>-1.914,66</text:p>
          </table:table-cell>
          <table:table-cell office:value-type="float" office:value="0" table:style-name="ce12">
            <text:p>0,00</text:p>
          </table:table-cell>
          <table:table-cell office:value-type="float" office:value="-11554.44" table:style-name="ce11">
            <text:p>-11.554,44</text:p>
          </table:table-cell>
          <table:table-cell office:value-type="float" office:value="42895.87" table:style-name="ce9">
            <text:p>42.895,8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550.56" table:style-name="ce9">
            <text:p>11.550,56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3291.76" table:style-name="ce9">
            <text:p>3.291,76</text:p>
          </table:table-cell>
          <table:table-cell office:value-type="float" office:value="4245.2" table:number-columns-spanned="2" table:number-rows-spanned="1" table:style-name="ce26">
            <text:p>4.245,20</text:p>
          </table:table-cell>
          <table:covered-table-cell/>
          <table:table-cell office:value-type="float" office:value="12903.82" table:style-name="ce9">
            <text:p>12.903,82</text:p>
          </table:table-cell>
          <table:table-cell office:value-type="float" office:value="33176.39" table:style-name="ce9">
            <text:p>33.176,39</text:p>
          </table:table-cell>
          <table:table-cell office:value-type="float" office:value="-2911.04" table:style-name="ce11">
            <text:p>-2.911,04</text:p>
          </table:table-cell>
          <table:table-cell office:value-type="float" office:value="-4490.5" table:style-name="ce11">
            <text:p>-4.490,50</text:p>
          </table:table-cell>
          <table:table-cell office:value-type="float" office:value="-1659.55" table:style-name="ce11">
            <text:p>-1.659,55</text:p>
          </table:table-cell>
          <table:table-cell office:value-type="float" office:value="0" table:style-name="ce12">
            <text:p>0,00</text:p>
          </table:table-cell>
          <table:table-cell office:value-type="float" office:value="-9061.09" table:style-name="ce11">
            <text:p>-9.061,09</text:p>
          </table:table-cell>
          <table:table-cell office:value-type="float" office:value="24115.3" table:style-name="ce9">
            <text:p>24.115,3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9285.939999999999" table:style-name="ce9">
            <text:p>19.285,94</text:p>
          </table:table-cell>
          <table:table-cell office:value-type="float" office:value="1868.59" table:style-name="ce9">
            <text:p>1.868,59</text:p>
          </table:table-cell>
          <table:table-cell table:style-name="ce10"/>
          <table:table-cell office:value-type="float" office:value="3912.73" table:style-name="ce9">
            <text:p>3.912,73</text:p>
          </table:table-cell>
          <table:table-cell table:number-columns-spanned="2" table:number-rows-spanned="1" table:style-name="ce25"/>
          <table:covered-table-cell/>
          <table:table-cell office:value-type="float" office:value="10577.27" table:style-name="ce9">
            <text:p>10.577,27</text:p>
          </table:table-cell>
          <table:table-cell office:value-type="float" office:value="35644.53" table:style-name="ce9">
            <text:p>35.644,53</text:p>
          </table:table-cell>
          <table:table-cell office:value-type="float" office:value="-1593.32" table:style-name="ce11">
            <text:p>-1.593,32</text:p>
          </table:table-cell>
          <table:table-cell office:value-type="float" office:value="-9145.2900000000009" table:style-name="ce11">
            <text:p>-9.145,29</text:p>
          </table:table-cell>
          <table:table-cell office:value-type="float" office:value="-4416.8599999999997" table:style-name="ce11">
            <text:p>-4.416,86</text:p>
          </table:table-cell>
          <table:table-cell office:value-type="float" office:value="0" table:style-name="ce12">
            <text:p>0,00</text:p>
          </table:table-cell>
          <table:table-cell office:value-type="float" office:value="-15155.47" table:style-name="ce11">
            <text:p>-15.155,47</text:p>
          </table:table-cell>
          <table:table-cell office:value-type="float" office:value="20489.060000000001" table:style-name="ce9">
            <text:p>20.489,0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9">
            <text:p>10.570,37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103.63" table:style-name="ce9">
            <text:p>3.103,63</text:p>
          </table:table-cell>
          <table:table-cell office:value-type="float" office:value="3983.15" table:number-columns-spanned="2" table:number-rows-spanned="1" table:style-name="ce26">
            <text:p>3.983,15</text:p>
          </table:table-cell>
          <table:covered-table-cell/>
          <table:table-cell office:value-type="float" office:value="11831.92" table:style-name="ce9">
            <text:p>11.831,92</text:p>
          </table:table-cell>
          <table:table-cell office:value-type="float" office:value="30868.14" table:style-name="ce9">
            <text:p>30.868,1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416.54" table:style-name="ce11">
            <text:p>-4.416,54</text:p>
          </table:table-cell>
          <table:table-cell office:value-type="float" office:value="-1059.96" table:style-name="ce11">
            <text:p>-1.059,96</text:p>
          </table:table-cell>
          <table:table-cell office:value-type="float" office:value="0" table:style-name="ce12">
            <text:p>0,00</text:p>
          </table:table-cell>
          <table:table-cell office:value-type="float" office:value="-7133.28" table:style-name="ce11">
            <text:p>-7.133,28</text:p>
          </table:table-cell>
          <table:table-cell office:value-type="float" office:value="23734.86" table:style-name="ce9">
            <text:p>23.734,8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906.49" table:style-name="ce9">
            <text:p>1.906,49</text:p>
          </table:table-cell>
          <table:table-cell office:value-type="float" office:value="6205.23" table:number-columns-spanned="2" table:number-rows-spanned="1" table:style-name="ce26">
            <text:p>6.205,23</text:p>
          </table:table-cell>
          <table:covered-table-cell/>
          <table:table-cell office:value-type="float" office:value="6941.48" table:style-name="ce9">
            <text:p>6.941,48</text:p>
          </table:table-cell>
          <table:table-cell office:value-type="float" office:value="28842.67" table:style-name="ce9">
            <text:p>28.842,67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6585.69" table:style-name="ce11">
            <text:p>-6.585,69</text:p>
          </table:table-cell>
          <table:table-cell office:value-type="float" office:value="-96.79" table:style-name="ce14">
            <text:p>-96,79</text:p>
          </table:table-cell>
          <table:table-cell office:value-type="float" office:value="0" table:style-name="ce12">
            <text:p>0,00</text:p>
          </table:table-cell>
          <table:table-cell office:value-type="float" office:value="-9692.82" table:style-name="ce11">
            <text:p>-9.692,82</text:p>
          </table:table-cell>
          <table:table-cell office:value-type="float" office:value="19149.849999999999" table:style-name="ce9">
            <text:p>19.149,8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9">
            <text:p>2.832,79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675.13" table:style-name="ce9">
            <text:p>3.675,13</text:p>
          </table:table-cell>
          <table:table-cell office:value-type="float" office:value="1403.95" table:number-columns-spanned="2" table:number-rows-spanned="1" table:style-name="ce26">
            <text:p>1.403,95</text:p>
          </table:table-cell>
          <table:covered-table-cell/>
          <table:table-cell office:value-type="float" office:value="4211.8599999999997" table:style-name="ce9">
            <text:p>4.211,86</text:p>
          </table:table-cell>
          <table:table-cell office:value-type="float" office:value="13502.8" table:style-name="ce9">
            <text:p>13.502,80</text:p>
          </table:table-cell>
          <table:table-cell office:value-type="float" office:value="-925.38" table:style-name="ce14">
            <text:p>-925,38</text:p>
          </table:table-cell>
          <table:table-cell office:value-type="float" office:value="-280.89" table:style-name="ce14">
            <text:p>-280,89</text:p>
          </table:table-cell>
          <table:table-cell office:value-type="float" office:value="-2192.09" table:style-name="ce11">
            <text:p>-2.192,09</text:p>
          </table:table-cell>
          <table:table-cell office:value-type="float" office:value="0" table:style-name="ce12">
            <text:p>0,00</text:p>
          </table:table-cell>
          <table:table-cell office:value-type="float" office:value="-3398.36" table:style-name="ce11">
            <text:p>-3.398,36</text:p>
          </table:table-cell>
          <table:table-cell office:value-type="float" office:value="10104.44" table:style-name="ce9">
            <text:p>10.104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601.81" table:style-name="ce9">
            <text:p>11.601,81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1624.46" table:style-name="ce9">
            <text:p>1.624,46</text:p>
          </table:table-cell>
          <table:table-cell table:number-columns-spanned="2" table:number-rows-spanned="1" table:style-name="ce25"/>
          <table:covered-table-cell/>
          <table:table-cell office:value-type="float" office:value="6573.7" table:style-name="ce9">
            <text:p>6.573,70</text:p>
          </table:table-cell>
          <table:table-cell office:value-type="float" office:value="21179.040000000001" table:style-name="ce9">
            <text:p>21.179,04</text:p>
          </table:table-cell>
          <table:table-cell office:value-type="float" office:value="-2901.47" table:style-name="ce11">
            <text:p>-2.901,47</text:p>
          </table:table-cell>
          <table:table-cell office:value-type="float" office:value="-4478.59" table:style-name="ce11">
            <text:p>-4.478,59</text:p>
          </table:table-cell>
          <table:table-cell office:value-type="float" office:value="-446.6" table:style-name="ce14">
            <text:p>-446,60</text:p>
          </table:table-cell>
          <table:table-cell office:value-type="float" office:value="0" table:style-name="ce12">
            <text:p>0,00</text:p>
          </table:table-cell>
          <table:table-cell office:value-type="float" office:value="-7826.66" table:style-name="ce11">
            <text:p>-7.826,66</text:p>
          </table:table-cell>
          <table:table-cell office:value-type="float" office:value="13352.38" table:style-name="ce9">
            <text:p>13.352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2605.35" table:style-name="ce9">
            <text:p>2.605,35</text:p>
          </table:table-cell>
          <table:table-cell table:number-columns-spanned="2" table:number-rows-spanned="1" table:style-name="ce25"/>
          <table:covered-table-cell/>
          <table:table-cell office:value-type="float" office:value="14131.59" table:style-name="ce9">
            <text:p>14.131,59</text:p>
          </table:table-cell>
          <table:table-cell office:value-type="float" office:value="44511.81" table:style-name="ce9">
            <text:p>44.511,8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0664.54" table:style-name="ce11">
            <text:p>-10.664,54</text:p>
          </table:table-cell>
          <table:table-cell office:value-type="float" office:value="-800.55" table:style-name="ce14">
            <text:p>-800,55</text:p>
          </table:table-cell>
          <table:table-cell office:value-type="float" office:value="0" table:style-name="ce12">
            <text:p>0,00</text:p>
          </table:table-cell>
          <table:table-cell office:value-type="float" office:value="-13121.87" table:style-name="ce11">
            <text:p>-13.121,87</text:p>
          </table:table-cell>
          <table:table-cell office:value-type="float" office:value="31389.94" table:style-name="ce9">
            <text:p>31.389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PRECATÓRIOS</text:p>
          </table:table-cell>
          <table:table-cell office:value-type="float" office:value="19441.79" table:style-name="ce9">
            <text:p>19.441,79</text:p>
          </table:table-cell>
          <table:table-cell office:value-type="float" office:value="2898.75" table:style-name="ce9">
            <text:p>2.898,75</text:p>
          </table:table-cell>
          <table:table-cell office:value-type="float" office:value="1379.07" table:style-name="ce9">
            <text:p>1.379,07</text:p>
          </table:table-cell>
          <table:table-cell office:value-type="float" office:value="2768.54" table:style-name="ce9">
            <text:p>2.768,54</text:p>
          </table:table-cell>
          <table:table-cell office:value-type="float" office:value="7906.54" table:number-columns-spanned="2" table:number-rows-spanned="1" table:style-name="ce26">
            <text:p>7.906,54</text:p>
          </table:table-cell>
          <table:covered-table-cell/>
          <table:table-cell office:value-type="float" office:value="11859.81" table:style-name="ce9">
            <text:p>11.859,81</text:p>
          </table:table-cell>
          <table:table-cell office:value-type="float" office:value="46254.5" table:style-name="ce9">
            <text:p>46.254,50</text:p>
          </table:table-cell>
          <table:table-cell office:value-type="float" office:value="-6436.97" table:style-name="ce11">
            <text:p>-6.436,97</text:p>
          </table:table-cell>
          <table:table-cell office:value-type="float" office:value="-10529.02" table:style-name="ce11">
            <text:p>-10.529,02</text:p>
          </table:table-cell>
          <table:table-cell office:value-type="float" office:value="-3644.27" table:style-name="ce11">
            <text:p>-3.644,27</text:p>
          </table:table-cell>
          <table:table-cell office:value-type="float" office:value="0" table:style-name="ce12">
            <text:p>0,00</text:p>
          </table:table-cell>
          <table:table-cell office:value-type="float" office:value="-20610.259999999998" table:style-name="ce11">
            <text:p>-20.610,26</text:p>
          </table:table-cell>
          <table:table-cell office:value-type="float" office:value="25644.240000000002" table:style-name="ce9">
            <text:p>25.644,2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506.57" table:style-name="ce9">
            <text:p>12.506,57</text:p>
          </table:table-cell>
          <table:table-cell office:value-type="float" office:value="4047.08" table:style-name="ce9">
            <text:p>4.047,08</text:p>
          </table:table-cell>
          <table:table-cell table:style-name="ce10"/>
          <table:table-cell office:value-type="float" office:value="2514.6799999999998" table:style-name="ce9">
            <text:p>2.514,68</text:p>
          </table:table-cell>
          <table:table-cell office:value-type="float" office:value="11195.67" table:number-columns-spanned="2" table:number-rows-spanned="1" table:style-name="ce26">
            <text:p>11.195,67</text:p>
          </table:table-cell>
          <table:covered-table-cell/>
          <table:table-cell office:value-type="float" office:value="17195.97" table:style-name="ce9">
            <text:p>17.195,97</text:p>
          </table:table-cell>
          <table:table-cell office:value-type="float" office:value="47459.97" table:style-name="ce9">
            <text:p>47.459,97</text:p>
          </table:table-cell>
          <table:table-cell office:value-type="float" office:value="-1568.55" table:style-name="ce11">
            <text:p>-1.568,55</text:p>
          </table:table-cell>
          <table:table-cell office:value-type="float" office:value="-7954.01" table:style-name="ce11">
            <text:p>-7.954,01</text:p>
          </table:table-cell>
          <table:table-cell office:value-type="float" office:value="-1794.97" table:style-name="ce11">
            <text:p>-1.794,97</text:p>
          </table:table-cell>
          <table:table-cell office:value-type="float" office:value="0" table:style-name="ce12">
            <text:p>0,00</text:p>
          </table:table-cell>
          <table:table-cell office:value-type="float" office:value="-11317.53" table:style-name="ce11">
            <text:p>-11.317,53</text:p>
          </table:table-cell>
          <table:table-cell office:value-type="float" office:value="36142.44" table:style-name="ce9">
            <text:p>36.142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office:value-type="float" office:value="1038.26" table:style-name="ce9">
            <text:p>1.038,26</text:p>
          </table:table-cell>
          <table:table-cell office:value-type="float" office:value="744.13" table:number-columns-spanned="2" table:number-rows-spanned="1" table:style-name="ce27">
            <text:p>744,13</text:p>
          </table:table-cell>
          <table:covered-table-cell/>
          <table:table-cell office:value-type="float" office:value="2232.38" table:style-name="ce9">
            <text:p>2.232,38</text:p>
          </table:table-cell>
          <table:table-cell office:value-type="float" office:value="6247.15" table:style-name="ce9">
            <text:p>6.247,15</text:p>
          </table:table-cell>
          <table:table-cell table:style-name="ce10"/>
          <table:table-cell office:value-type="float" office:value="-49.26" table:style-name="ce14">
            <text:p>-49,26</text:p>
          </table:table-cell>
          <table:table-cell office:value-type="float" office:value="-761.9" table:style-name="ce14">
            <text:p>-761,90</text:p>
          </table:table-cell>
          <table:table-cell office:value-type="float" office:value="0" table:style-name="ce12">
            <text:p>0,00</text:p>
          </table:table-cell>
          <table:table-cell office:value-type="float" office:value="-811.16" table:style-name="ce14">
            <text:p>-811,16</text:p>
          </table:table-cell>
          <table:table-cell office:value-type="float" office:value="5435.99" table:style-name="ce9">
            <text:p>5.435,9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10"/>
          <table:table-cell office:value-type="float" office:value="12940.02" table:style-name="ce9">
            <text:p>12.940,02</text:p>
          </table:table-cell>
          <table:table-cell office:value-type="float" office:value="2815.97" table:style-name="ce9">
            <text:p>2.815,97</text:p>
          </table:table-cell>
          <table:table-cell office:value-type="float" office:value="4313.34" table:number-columns-spanned="2" table:number-rows-spanned="1" table:style-name="ce26">
            <text:p>4.313,34</text:p>
          </table:table-cell>
          <table:covered-table-cell/>
          <table:table-cell office:value-type="float" office:value="12940.02" table:style-name="ce9">
            <text:p>12.940,02</text:p>
          </table:table-cell>
          <table:table-cell office:value-type="float" office:value="33009.35" table:style-name="ce9">
            <text:p>33.009,35</text:p>
          </table:table-cell>
          <table:table-cell office:value-type="float" office:value="-2096.8200000000002" table:style-name="ce11">
            <text:p>-2.096,82</text:p>
          </table:table-cell>
          <table:table-cell office:value-type="float" office:value="-5257.05" table:style-name="ce11">
            <text:p>-5.257,05</text:p>
          </table:table-cell>
          <table:table-cell office:value-type="float" office:value="-1556.54" table:style-name="ce11">
            <text:p>-1.556,54</text:p>
          </table:table-cell>
          <table:table-cell office:value-type="float" office:value="0" table:style-name="ce12">
            <text:p>0,00</text:p>
          </table:table-cell>
          <table:table-cell office:value-type="float" office:value="-8910.41" table:style-name="ce11">
            <text:p>-8.910,41</text:p>
          </table:table-cell>
          <table:table-cell office:value-type="float" office:value="24098.94" table:style-name="ce9">
            <text:p>24.098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7369.22" table:style-name="ce9">
            <text:p>7.369,22</text:p>
          </table:table-cell>
          <table:table-cell office:value-type="float" office:value="8411.01" table:style-name="ce9">
            <text:p>8.411,01</text:p>
          </table:table-cell>
          <table:table-cell office:value-type="float" office:value="3542.43" table:style-name="ce9">
            <text:p>3.542,43</text:p>
          </table:table-cell>
          <table:table-cell office:value-type="float" office:value="11688.72" table:number-columns-spanned="2" table:number-rows-spanned="1" table:style-name="ce26">
            <text:p>11.688,72</text:p>
          </table:table-cell>
          <table:covered-table-cell/>
          <table:table-cell office:value-type="float" office:value="35066.17" table:style-name="ce9">
            <text:p>35.066,17</text:p>
          </table:table-cell>
          <table:table-cell office:value-type="float" office:value="85363.49" table:style-name="ce9">
            <text:p>85.363,49</text:p>
          </table:table-cell>
          <table:table-cell office:value-type="float" office:value="-1544.15" table:style-name="ce11">
            <text:p>-1.544,15</text:p>
          </table:table-cell>
          <table:table-cell office:value-type="float" office:value="-19311.66" table:style-name="ce11">
            <text:p>-19.311,66</text:p>
          </table:table-cell>
          <table:table-cell office:value-type="float" office:value="-5158.6000000000004" table:style-name="ce11">
            <text:p>-5.158,60</text:p>
          </table:table-cell>
          <table:table-cell office:value-type="float" office:value="0" table:style-name="ce12">
            <text:p>0,00</text:p>
          </table:table-cell>
          <table:table-cell office:value-type="float" office:value="-26014.41" table:style-name="ce11">
            <text:p>-26.014,41</text:p>
          </table:table-cell>
          <table:table-cell office:value-type="float" office:value="59349.08" table:style-name="ce9">
            <text:p>59.349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2032.67" table:style-name="ce9">
            <text:p>12.032,67</text:p>
          </table:table-cell>
          <table:table-cell office:value-type="float" office:value="6848.99" table:style-name="ce9">
            <text:p>6.848,99</text:p>
          </table:table-cell>
          <table:table-cell office:value-type="float" office:value="9495.0300000000007" table:style-name="ce9">
            <text:p>9.495,03</text:p>
          </table:table-cell>
          <table:table-cell office:value-type="float" office:value="2709.45" table:style-name="ce9">
            <text:p>2.709,45</text:p>
          </table:table-cell>
          <table:table-cell office:value-type="float" office:value="9437.44" table:number-columns-spanned="2" table:number-rows-spanned="1" table:style-name="ce26">
            <text:p>9.437,44</text:p>
          </table:table-cell>
          <table:covered-table-cell/>
          <table:table-cell office:value-type="float" office:value="27347.1" table:style-name="ce9">
            <text:p>27.347,10</text:p>
          </table:table-cell>
          <table:table-cell office:value-type="float" office:value="67870.679999999993" table:style-name="ce9">
            <text:p>67.870,6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264.32" table:style-name="ce11">
            <text:p>-14.264,32</text:p>
          </table:table-cell>
          <table:table-cell office:value-type="float" office:value="-1581.93" table:style-name="ce11">
            <text:p>-1.581,93</text:p>
          </table:table-cell>
          <table:table-cell office:value-type="float" office:value="0" table:style-name="ce12">
            <text:p>0,00</text:p>
          </table:table-cell>
          <table:table-cell office:value-type="float" office:value="-17503.03" table:style-name="ce11">
            <text:p>-17.503,03</text:p>
          </table:table-cell>
          <table:table-cell office:value-type="float" office:value="50367.65" table:style-name="ce9">
            <text:p>50.367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350" table:style-name="ce9">
            <text:p>2.350,00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026.47" table:style-name="ce9">
            <text:p>2.026,47</text:p>
          </table:table-cell>
          <table:table-cell table:number-columns-spanned="2" table:number-rows-spanned="1" table:style-name="ce25"/>
          <table:covered-table-cell/>
          <table:table-cell office:value-type="float" office:value="1767.52" table:style-name="ce9">
            <text:p>1.767,52</text:p>
          </table:table-cell>
          <table:table-cell office:value-type="float" office:value="7329.04" table:style-name="ce9">
            <text:p>7.329,04</text:p>
          </table:table-cell>
          <table:table-cell office:value-type="float" office:value="-329" table:style-name="ce14">
            <text:p>-329,00</text:p>
          </table:table-cell>
          <table:table-cell office:value-type="float" office:value="-244.7" table:style-name="ce14">
            <text:p>-244,70</text:p>
          </table:table-cell>
          <table:table-cell office:value-type="float" office:value="-1662.42" table:style-name="ce11">
            <text:p>-1.662,42</text:p>
          </table:table-cell>
          <table:table-cell office:value-type="float" office:value="0" table:style-name="ce12">
            <text:p>0,00</text:p>
          </table:table-cell>
          <table:table-cell office:value-type="float" office:value="-2236.12" table:style-name="ce11">
            <text:p>-2.236,12</text:p>
          </table:table-cell>
          <table:table-cell office:value-type="float" office:value="5092.92" table:style-name="ce9">
            <text:p>5.092,9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649.36" table:style-name="ce9">
            <text:p>3.649,36</text:p>
          </table:table-cell>
          <table:table-cell office:value-type="float" office:value="1185.05" table:style-name="ce9">
            <text:p>1.185,05</text:p>
          </table:table-cell>
          <table:table-cell office:value-type="float" office:value="2141.69" table:style-name="ce9">
            <text:p>2.141,69</text:p>
          </table:table-cell>
          <table:table-cell office:value-type="float" office:value="3483.69" table:number-columns-spanned="2" table:number-rows-spanned="1" table:style-name="ce26">
            <text:p>3.483,69</text:p>
          </table:table-cell>
          <table:covered-table-cell/>
          <table:table-cell office:value-type="float" office:value="7587.57" table:style-name="ce9">
            <text:p>7.587,57</text:p>
          </table:table-cell>
          <table:table-cell office:value-type="float" office:value="29801.95" table:style-name="ce9">
            <text:p>29.801,9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290.28" table:style-name="ce11">
            <text:p>-7.290,28</text:p>
          </table:table-cell>
          <table:table-cell office:value-type="float" office:value="-6267.86" table:style-name="ce11">
            <text:p>-6.267,86</text:p>
          </table:table-cell>
          <table:table-cell office:value-type="float" office:value="0" table:style-name="ce12">
            <text:p>0,00</text:p>
          </table:table-cell>
          <table:table-cell office:value-type="float" office:value="-15214.92" table:style-name="ce11">
            <text:p>-15.214,92</text:p>
          </table:table-cell>
          <table:table-cell office:value-type="float" office:value="14587.03" table:style-name="ce9">
            <text:p>14.587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730.85" table:style-name="ce9">
            <text:p>11.730,8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672.36" table:style-name="ce9">
            <text:p>3.672,36</text:p>
          </table:table-cell>
          <table:table-cell office:value-type="float" office:value="4556.91" table:number-columns-spanned="2" table:number-rows-spanned="1" table:style-name="ce26">
            <text:p>4.556,91</text:p>
          </table:table-cell>
          <table:covered-table-cell/>
          <table:table-cell office:value-type="float" office:value="13694.49" table:style-name="ce9">
            <text:p>13.694,49</text:p>
          </table:table-cell>
          <table:table-cell office:value-type="float" office:value="35594.5" table:style-name="ce9">
            <text:p>35.594,50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5057.12" table:style-name="ce11">
            <text:p>-5.057,12</text:p>
          </table:table-cell>
          <table:table-cell office:value-type="float" office:value="-1592.76" table:style-name="ce11">
            <text:p>-1.592,76</text:p>
          </table:table-cell>
          <table:table-cell office:value-type="float" office:value="0" table:style-name="ce12">
            <text:p>0,00</text:p>
          </table:table-cell>
          <table:table-cell office:value-type="float" office:value="-9625.7800000000007" table:style-name="ce11">
            <text:p>-9.625,78</text:p>
          </table:table-cell>
          <table:table-cell office:value-type="float" office:value="25968.720000000001" table:style-name="ce9">
            <text:p>25.968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838.85" table:style-name="ce9">
            <text:p>11.838,85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099.08" table:style-name="ce9">
            <text:p>3.099,08</text:p>
          </table:table-cell>
          <table:table-cell table:number-columns-spanned="2" table:number-rows-spanned="1" table:style-name="ce25"/>
          <table:covered-table-cell/>
          <table:table-cell office:value-type="float" office:value="7057" table:style-name="ce9">
            <text:p>7.057,00</text:p>
          </table:table-cell>
          <table:table-cell office:value-type="float" office:value="24227.31" table:style-name="ce9">
            <text:p>24.227,3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310.44" table:style-name="ce11">
            <text:p>-5.310,44</text:p>
          </table:table-cell>
          <table:table-cell office:value-type="float" office:value="-1720" table:style-name="ce11">
            <text:p>-1.720,00</text:p>
          </table:table-cell>
          <table:table-cell office:value-type="float" office:value="0" table:style-name="ce12">
            <text:p>0,00</text:p>
          </table:table-cell>
          <table:table-cell office:value-type="float" office:value="-8687.2199999999993" table:style-name="ce11">
            <text:p>-8.687,22</text:p>
          </table:table-cell>
          <table:table-cell office:value-type="float" office:value="15540.09" table:style-name="ce9">
            <text:p>15.540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9">
            <text:p>11.730,85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421.85" table:style-name="ce9">
            <text:p>3.421,85</text:p>
          </table:table-cell>
          <table:table-cell office:value-type="float" office:value="4612.99" table:number-columns-spanned="2" table:number-rows-spanned="1" table:style-name="ce26">
            <text:p>4.612,99</text:p>
          </table:table-cell>
          <table:covered-table-cell/>
          <table:table-cell office:value-type="float" office:value="13109.92" table:style-name="ce9">
            <text:p>13.109,92</text:p>
          </table:table-cell>
          <table:table-cell office:value-type="float" office:value="34254.68" table:style-name="ce9">
            <text:p>34.254,68</text:p>
          </table:table-cell>
          <table:table-cell office:value-type="float" office:value="-1575.33" table:style-name="ce11">
            <text:p>-1.575,33</text:p>
          </table:table-cell>
          <table:table-cell office:value-type="float" office:value="-5452.46" table:style-name="ce11">
            <text:p>-5.452,46</text:p>
          </table:table-cell>
          <table:table-cell office:value-type="float" office:value="-2030.63" table:style-name="ce11">
            <text:p>-2.030,63</text:p>
          </table:table-cell>
          <table:table-cell office:value-type="float" office:value="0" table:style-name="ce12">
            <text:p>0,00</text:p>
          </table:table-cell>
          <table:table-cell office:value-type="float" office:value="-9058.42" table:style-name="ce11">
            <text:p>-9.058,42</text:p>
          </table:table-cell>
          <table:table-cell office:value-type="float" office:value="25196.26" table:style-name="ce9">
            <text:p>25.196,2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6502.189999999999" table:style-name="ce9">
            <text:p>16.502,19</text:p>
          </table:table-cell>
          <table:table-cell table:number-columns-repeated="2" table:style-name="ce10"/>
          <table:table-cell office:value-type="float" office:value="2171.4299999999998" table:style-name="ce9">
            <text:p>2.171,43</text:p>
          </table:table-cell>
          <table:table-cell table:number-columns-spanned="2" table:number-rows-spanned="1" table:style-name="ce25"/>
          <table:covered-table-cell/>
          <table:table-cell office:value-type="float" office:value="7965.34" table:style-name="ce9">
            <text:p>7.965,34</text:p>
          </table:table-cell>
          <table:table-cell office:value-type="float" office:value="26638.959999999999" table:style-name="ce9">
            <text:p>26.638,9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445.56" table:style-name="ce11">
            <text:p>-6.445,56</text:p>
          </table:table-cell>
          <table:table-cell office:value-type="float" office:value="-930.89" table:style-name="ce14">
            <text:p>-930,89</text:p>
          </table:table-cell>
          <table:table-cell office:value-type="float" office:value="0" table:style-name="ce12">
            <text:p>0,00</text:p>
          </table:table-cell>
          <table:table-cell office:value-type="float" office:value="-9033.23" table:style-name="ce11">
            <text:p>-9.033,23</text:p>
          </table:table-cell>
          <table:table-cell office:value-type="float" office:value="17605.73" table:style-name="ce9">
            <text:p>17.605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9">
            <text:p>13.559,34</text:p>
          </table:table-cell>
          <table:table-cell office:value-type="float" office:value="2203.1" table:style-name="ce9">
            <text:p>2.203,10</text:p>
          </table:table-cell>
          <table:table-cell table:style-name="ce10"/>
          <table:table-cell office:value-type="float" office:value="5250.38" table:style-name="ce9">
            <text:p>5.250,38</text:p>
          </table:table-cell>
          <table:table-cell table:number-columns-spanned="2" table:number-rows-spanned="1" table:style-name="ce25"/>
          <table:covered-table-cell/>
          <table:table-cell office:value-type="float" office:value="7198.59" table:style-name="ce9">
            <text:p>7.198,59</text:p>
          </table:table-cell>
          <table:table-cell office:value-type="float" office:value="28211.41" table:style-name="ce9">
            <text:p>28.211,41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891.02" table:style-name="ce11">
            <text:p>-5.891,02</text:p>
          </table:table-cell>
          <table:table-cell office:value-type="float" office:value="-4169.45" table:style-name="ce11">
            <text:p>-4.169,45</text:p>
          </table:table-cell>
          <table:table-cell office:value-type="float" office:value="0" table:style-name="ce12">
            <text:p>0,00</text:p>
          </table:table-cell>
          <table:table-cell office:value-type="float" office:value="-11717.25" table:style-name="ce11">
            <text:p>-11.717,25</text:p>
          </table:table-cell>
          <table:table-cell office:value-type="float" office:value="16494.16" table:style-name="ce9">
            <text:p>16.494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4794.34" table:style-name="ce9">
            <text:p>14.794,34</text:p>
          </table:table-cell>
          <table:table-cell office:value-type="float" office:value="1505.17" table:style-name="ce9">
            <text:p>1.505,17</text:p>
          </table:table-cell>
          <table:table-cell table:style-name="ce10"/>
          <table:table-cell office:value-type="float" office:value="4283.1499999999996" table:style-name="ce9">
            <text:p>4.283,15</text:p>
          </table:table-cell>
          <table:table-cell office:value-type="float" office:value="3918.2" table:number-columns-spanned="2" table:number-rows-spanned="1" table:style-name="ce26">
            <text:p>3.918,20</text:p>
          </table:table-cell>
          <table:covered-table-cell/>
          <table:table-cell office:value-type="float" office:value="13196.94" table:style-name="ce9">
            <text:p>13.196,94</text:p>
          </table:table-cell>
          <table:table-cell office:value-type="float" office:value="37697.800000000003" table:style-name="ce9">
            <text:p>37.697,80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565.72" table:style-name="ce11">
            <text:p>-4.565,72</text:p>
          </table:table-cell>
          <table:table-cell office:value-type="float" office:value="-3112.29" table:style-name="ce11">
            <text:p>-3.112,29</text:p>
          </table:table-cell>
          <table:table-cell office:value-type="float" office:value="0" table:style-name="ce12">
            <text:p>0,00</text:p>
          </table:table-cell>
          <table:table-cell office:value-type="float" office:value="-10688.35" table:style-name="ce11">
            <text:p>-10.688,35</text:p>
          </table:table-cell>
          <table:table-cell office:value-type="float" office:value="27009.45" table:style-name="ce9">
            <text:p>27.009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C11</text:p>
          </table:table-cell>
          <table:table-cell table:style-name="ce10"/>
          <table:table-cell office:value-type="float" office:value="18122.599999999999" table:style-name="ce9">
            <text:p>18.122,60</text:p>
          </table:table-cell>
          <table:table-cell table:number-columns-repeated="2" table:style-name="ce10"/>
          <table:table-cell office:value-type="float" office:value="2389.64" table:style-name="ce9">
            <text:p>2.389,64</text:p>
          </table:table-cell>
          <table:table-cell table:number-columns-spanned="2" table:number-rows-spanned="1" table:style-name="ce25"/>
          <table:covered-table-cell/>
          <table:table-cell office:value-type="float" office:value="9467.5499999999993" table:style-name="ce9">
            <text:p>9.467,55</text:p>
          </table:table-cell>
          <table:table-cell office:value-type="float" office:value="29979.79" table:style-name="ce9">
            <text:p>29.979,79</text:p>
          </table:table-cell>
          <table:table-cell office:value-type="float" office:value="-5069.95" table:style-name="ce11">
            <text:p>-5.069,95</text:p>
          </table:table-cell>
          <table:table-cell office:value-type="float" office:value="-6806.26" table:style-name="ce11">
            <text:p>-6.806,2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1876.21" table:style-name="ce11">
            <text:p>-11.876,21</text:p>
          </table:table-cell>
          <table:table-cell office:value-type="float" office:value="18103.580000000002" table:style-name="ce9">
            <text:p>18.103,5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411.89" table:style-name="ce9">
            <text:p>3.411,89</text:p>
          </table:table-cell>
          <table:table-cell office:value-type="float" office:value="1939.89" table:style-name="ce9">
            <text:p>1.939,89</text:p>
          </table:table-cell>
          <table:table-cell office:value-type="float" office:value="3903.24" table:style-name="ce9">
            <text:p>3.903,24</text:p>
          </table:table-cell>
          <table:table-cell office:value-type="float" office:value="13511.58" table:number-columns-spanned="2" table:number-rows-spanned="1" table:style-name="ce26">
            <text:p>13.511,58</text:p>
          </table:table-cell>
          <table:covered-table-cell/>
          <table:table-cell office:value-type="float" office:value="17272.59" table:style-name="ce9">
            <text:p>17.272,59</text:p>
          </table:table-cell>
          <table:table-cell office:value-type="float" office:value="51936.26" table:style-name="ce9">
            <text:p>51.936,26</text:p>
          </table:table-cell>
          <table:table-cell office:value-type="float" office:value="-1524.85" table:style-name="ce11">
            <text:p>-1.524,85</text:p>
          </table:table-cell>
          <table:table-cell office:value-type="float" office:value="-9036.9500000000007" table:style-name="ce11">
            <text:p>-9.036,95</text:p>
          </table:table-cell>
          <table:table-cell office:value-type="float" office:value="-3083.55" table:style-name="ce11">
            <text:p>-3.083,55</text:p>
          </table:table-cell>
          <table:table-cell office:value-type="float" office:value="0" table:style-name="ce12">
            <text:p>0,00</text:p>
          </table:table-cell>
          <table:table-cell office:value-type="float" office:value="-13645.35" table:style-name="ce11">
            <text:p>-13.645,35</text:p>
          </table:table-cell>
          <table:table-cell office:value-type="float" office:value="38290.910000000003" table:style-name="ce9">
            <text:p>38.290,9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1877.15" table:style-name="ce9">
            <text:p>11.877,15</text:p>
          </table:table-cell>
          <table:table-cell table:style-name="ce10"/>
          <table:table-cell office:value-type="float" office:value="2175.77" table:style-name="ce9">
            <text:p>2.175,77</text:p>
          </table:table-cell>
          <table:table-cell office:value-type="float" office:value="1935.96" table:style-name="ce9">
            <text:p>1.935,96</text:p>
          </table:table-cell>
          <table:table-cell office:value-type="float" office:value="7463.46" table:number-columns-spanned="2" table:number-rows-spanned="1" table:style-name="ce26">
            <text:p>7.463,46</text:p>
          </table:table-cell>
          <table:covered-table-cell/>
          <table:table-cell office:value-type="float" office:value="6895.35" table:style-name="ce9">
            <text:p>6.895,35</text:p>
          </table:table-cell>
          <table:table-cell office:value-type="float" office:value="30347.69" table:style-name="ce9">
            <text:p>30.347,69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7149.24" table:style-name="ce11">
            <text:p>-7.149,24</text:p>
          </table:table-cell>
          <table:table-cell office:value-type="float" office:value="-792.32" table:style-name="ce14">
            <text:p>-792,32</text:p>
          </table:table-cell>
          <table:table-cell office:value-type="float" office:value="0" table:style-name="ce12">
            <text:p>0,00</text:p>
          </table:table-cell>
          <table:table-cell office:value-type="float" office:value="-10951.9" table:style-name="ce11">
            <text:p>-10.951,90</text:p>
          </table:table-cell>
          <table:table-cell office:value-type="float" office:value="19395.79" table:style-name="ce9">
            <text:p>19.395,7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8178.849999999999" table:style-name="ce9">
            <text:p>18.178,85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104.22" table:style-name="ce9">
            <text:p>4.104,22</text:p>
          </table:table-cell>
          <table:table-cell office:value-type="float" office:value="2657.47" table:number-columns-spanned="2" table:number-rows-spanned="1" table:style-name="ce26">
            <text:p>2.657,47</text:p>
          </table:table-cell>
          <table:covered-table-cell/>
          <table:table-cell office:value-type="float" office:value="10470.35" table:style-name="ce9">
            <text:p>10.470,35</text:p>
          </table:table-cell>
          <table:table-cell office:value-type="float" office:value="37643.269999999997" table:style-name="ce9">
            <text:p>37.643,27</text:p>
          </table:table-cell>
          <table:table-cell office:value-type="float" office:value="-5115.04" table:style-name="ce11">
            <text:p>-5.115,04</text:p>
          </table:table-cell>
          <table:table-cell office:value-type="float" office:value="-8603.08" table:style-name="ce11">
            <text:p>-8.603,08</text:p>
          </table:table-cell>
          <table:table-cell office:value-type="float" office:value="-96.79" table:style-name="ce14">
            <text:p>-96,79</text:p>
          </table:table-cell>
          <table:table-cell office:value-type="float" office:value="0" table:style-name="ce12">
            <text:p>0,00</text:p>
          </table:table-cell>
          <table:table-cell office:value-type="float" office:value="-13814.91" table:style-name="ce11">
            <text:p>-13.814,91</text:p>
          </table:table-cell>
          <table:table-cell office:value-type="float" office:value="23828.36" table:style-name="ce9">
            <text:p>23.828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766.88" table:style-name="ce9">
            <text:p>3.766,88</text:p>
          </table:table-cell>
          <table:table-cell table:style-name="ce10"/>
          <table:table-cell office:value-type="float" office:value="5007.26" table:style-name="ce9">
            <text:p>5.007,26</text:p>
          </table:table-cell>
          <table:table-cell office:value-type="float" office:value="5173.82" table:number-columns-spanned="2" table:number-rows-spanned="1" table:style-name="ce26">
            <text:p>5.173,82</text:p>
          </table:table-cell>
          <table:covered-table-cell/>
          <table:table-cell office:value-type="float" office:value="15521.47" table:style-name="ce9">
            <text:p>15.521,47</text:p>
          </table:table-cell>
          <table:table-cell office:value-type="float" office:value="41224.019999999997" table:style-name="ce9">
            <text:p>41.224,02</text:p>
          </table:table-cell>
          <table:table-cell office:value-type="float" office:value="-4238.1000000000004" table:style-name="ce11">
            <text:p>-4.238,10</text:p>
          </table:table-cell>
          <table:table-cell office:value-type="float" office:value="-5572.87" table:style-name="ce11">
            <text:p>-5.572,87</text:p>
          </table:table-cell>
          <table:table-cell office:value-type="float" office:value="-3850.04" table:style-name="ce11">
            <text:p>-3.850,04</text:p>
          </table:table-cell>
          <table:table-cell office:value-type="float" office:value="0" table:style-name="ce12">
            <text:p>0,00</text:p>
          </table:table-cell>
          <table:table-cell office:value-type="float" office:value="-13661.01" table:style-name="ce11">
            <text:p>-13.661,01</text:p>
          </table:table-cell>
          <table:table-cell office:value-type="float" office:value="27563.01" table:style-name="ce9">
            <text:p>27.563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840.07" table:style-name="ce9">
            <text:p>11.840,07</text:p>
          </table:table-cell>
          <table:table-cell office:value-type="float" office:value="5752.25" table:style-name="ce9">
            <text:p>5.752,25</text:p>
          </table:table-cell>
          <table:table-cell office:value-type="float" office:value="8411.01" table:style-name="ce9">
            <text:p>8.411,01</text:p>
          </table:table-cell>
          <table:table-cell office:value-type="float" office:value="3851.23" table:style-name="ce9">
            <text:p>3.851,23</text:p>
          </table:table-cell>
          <table:table-cell office:value-type="float" office:value="8655.11" table:number-columns-spanned="2" table:number-rows-spanned="1" table:style-name="ce26">
            <text:p>8.655,11</text:p>
          </table:table-cell>
          <table:covered-table-cell/>
          <table:table-cell office:value-type="float" office:value="25989.09" table:style-name="ce9">
            <text:p>25.989,09</text:p>
          </table:table-cell>
          <table:table-cell office:value-type="float" office:value="64498.76" table:style-name="ce9">
            <text:p>64.498,76</text:p>
          </table:table-cell>
          <table:table-cell office:value-type="float" office:value="-1507.29" table:style-name="ce11">
            <text:p>-1.507,29</text:p>
          </table:table-cell>
          <table:table-cell office:value-type="float" office:value="-13179.72" table:style-name="ce11">
            <text:p>-13.179,72</text:p>
          </table:table-cell>
          <table:table-cell office:value-type="float" office:value="-2226.8200000000002" table:style-name="ce11">
            <text:p>-2.226,82</text:p>
          </table:table-cell>
          <table:table-cell office:value-type="float" office:value="0" table:style-name="ce12">
            <text:p>0,00</text:p>
          </table:table-cell>
          <table:table-cell office:value-type="float" office:value="-16913.830000000002" table:style-name="ce11">
            <text:p>-16.913,83</text:p>
          </table:table-cell>
          <table:table-cell office:value-type="float" office:value="47584.93" table:style-name="ce9">
            <text:p>47.584,9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9">
            <text:p>13.416,86</text:p>
          </table:table-cell>
          <table:table-cell office:value-type="float" office:value="4196.49" table:style-name="ce9">
            <text:p>4.196,49</text:p>
          </table:table-cell>
          <table:table-cell table:style-name="ce10"/>
          <table:table-cell office:value-type="float" office:value="3777.45" table:style-name="ce9">
            <text:p>3.777,45</text:p>
          </table:table-cell>
          <table:table-cell office:value-type="float" office:value="5625.41" table:number-columns-spanned="2" table:number-rows-spanned="1" table:style-name="ce26">
            <text:p>5.625,41</text:p>
          </table:table-cell>
          <table:covered-table-cell/>
          <table:table-cell office:value-type="float" office:value="17704.63" table:style-name="ce9">
            <text:p>17.704,63</text:p>
          </table:table-cell>
          <table:table-cell office:value-type="float" office:value="44720.84" table:style-name="ce9">
            <text:p>44.720,84</text:p>
          </table:table-cell>
          <table:table-cell office:value-type="float" office:value="-1565.5" table:style-name="ce11">
            <text:p>-1.565,50</text:p>
          </table:table-cell>
          <table:table-cell office:value-type="float" office:value="-7908.01" table:style-name="ce11">
            <text:p>-7.908,01</text:p>
          </table:table-cell>
          <table:table-cell office:value-type="float" office:value="-2343.0500000000002" table:style-name="ce11">
            <text:p>-2.343,05</text:p>
          </table:table-cell>
          <table:table-cell office:value-type="float" office:value="0" table:style-name="ce12">
            <text:p>0,00</text:p>
          </table:table-cell>
          <table:table-cell office:value-type="float" office:value="-11816.56" table:style-name="ce11">
            <text:p>-11.816,56</text:p>
          </table:table-cell>
          <table:table-cell office:value-type="float" office:value="32904.28" table:style-name="ce9">
            <text:p>32.904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9">
            <text:p>9.046,48</text:p>
          </table:table-cell>
          <table:table-cell office:value-type="float" office:value="633.25" table:style-name="ce13">
            <text:p>633,25</text:p>
          </table:table-cell>
          <table:table-cell table:number-columns-repeated="2" table:style-name="ce10"/>
          <table:table-cell table:number-columns-spanned="2" table:number-rows-spanned="1" table:style-name="ce25"/>
          <table:covered-table-cell/>
          <table:table-cell office:value-type="float" office:value="4839.87" table:style-name="ce9">
            <text:p>4.839,87</text:p>
          </table:table-cell>
          <table:table-cell office:value-type="float" office:value="14519.6" table:style-name="ce9">
            <text:p>14.519,60</text:p>
          </table:table-cell>
          <table:table-cell office:value-type="float" office:value="-751.84" table:style-name="ce14">
            <text:p>-751,84</text:p>
          </table:table-cell>
          <table:table-cell office:value-type="float" office:value="-2226.92" table:style-name="ce11">
            <text:p>-2.226,92</text:p>
          </table:table-cell>
          <table:table-cell office:value-type="float" office:value="-165.43" table:style-name="ce14">
            <text:p>-165,43</text:p>
          </table:table-cell>
          <table:table-cell office:value-type="float" office:value="0" table:style-name="ce12">
            <text:p>0,00</text:p>
          </table:table-cell>
          <table:table-cell office:value-type="float" office:value="-3144.19" table:style-name="ce11">
            <text:p>-3.144,19</text:p>
          </table:table-cell>
          <table:table-cell office:value-type="float" office:value="11375.41" table:style-name="ce9">
            <text:p>11.375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701.52" table:style-name="ce9">
            <text:p>18.701,52</text:p>
          </table:table-cell>
          <table:table-cell office:value-type="float" office:value="4465.04" table:style-name="ce9">
            <text:p>4.465,04</text:p>
          </table:table-cell>
          <table:table-cell office:value-type="float" office:value="1379.07" table:style-name="ce9">
            <text:p>1.379,07</text:p>
          </table:table-cell>
          <table:table-cell office:value-type="float" office:value="2514.6799999999998" table:style-name="ce9">
            <text:p>2.514,68</text:p>
          </table:table-cell>
          <table:table-cell office:value-type="float" office:value="15077.36" table:number-columns-spanned="2" table:number-rows-spanned="1" table:style-name="ce26">
            <text:p>15.077,36</text:p>
          </table:table-cell>
          <table:covered-table-cell/>
          <table:table-cell office:value-type="float" office:value="24545.63" table:style-name="ce9">
            <text:p>24.545,63</text:p>
          </table:table-cell>
          <table:table-cell office:value-type="float" office:value="66683.3" table:style-name="ce9">
            <text:p>66.683,30</text:p>
          </table:table-cell>
          <table:table-cell office:value-type="float" office:value="-5803.42" table:style-name="ce11">
            <text:p>-5.803,42</text:p>
          </table:table-cell>
          <table:table-cell office:value-type="float" office:value="-13442.35" table:style-name="ce11">
            <text:p>-13.442,35</text:p>
          </table:table-cell>
          <table:table-cell office:value-type="float" office:value="-2297.5100000000002" table:style-name="ce11">
            <text:p>-2.297,51</text:p>
          </table:table-cell>
          <table:table-cell office:value-type="float" office:value="0" table:style-name="ce12">
            <text:p>0,00</text:p>
          </table:table-cell>
          <table:table-cell office:value-type="float" office:value="-21543.279999999999" table:style-name="ce11">
            <text:p>-21.543,28</text:p>
          </table:table-cell>
          <table:table-cell office:value-type="float" office:value="45140.02" table:style-name="ce9">
            <text:p>45.140,0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10"/>
          <table:table-cell office:value-type="float" office:value="3314.64" table:style-name="ce9">
            <text:p>3.314,64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3314.64" table:style-name="ce9">
            <text:p>3.314,64</text:p>
          </table:table-cell>
          <table:table-cell table:number-columns-repeated="2" table:style-name="ce10"/>
          <table:table-cell office:value-type="float" office:value="-540.70000000000005" table:style-name="ce14">
            <text:p>-540,70</text:p>
          </table:table-cell>
          <table:table-cell office:value-type="float" office:value="0" table:style-name="ce12">
            <text:p>0,00</text:p>
          </table:table-cell>
          <table:table-cell office:value-type="float" office:value="-540.70000000000005" table:style-name="ce14">
            <text:p>-540,70</text:p>
          </table:table-cell>
          <table:table-cell office:value-type="float" office:value="2773.94" table:style-name="ce9">
            <text:p>2.773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84.68" table:style-name="ce9">
            <text:p>21.584,68</text:p>
          </table:table-cell>
          <table:table-cell office:value-type="float" office:value="233.77" table:style-name="ce13">
            <text:p>233,77</text:p>
          </table:table-cell>
          <table:table-cell table:style-name="ce10"/>
          <table:table-cell office:value-type="float" office:value="1873.47" table:style-name="ce9">
            <text:p>1.873,47</text:p>
          </table:table-cell>
          <table:table-cell table:number-columns-spanned="2" table:number-rows-spanned="1" table:style-name="ce25"/>
          <table:covered-table-cell/>
          <table:table-cell office:value-type="float" office:value="10909.21" table:style-name="ce9">
            <text:p>10.909,21</text:p>
          </table:table-cell>
          <table:table-cell office:value-type="float" office:value="34601.129999999997" table:style-name="ce9">
            <text:p>34.601,13</text:p>
          </table:table-cell>
          <table:table-cell office:value-type="float" office:value="-6264.68" table:style-name="ce11">
            <text:p>-6.264,68</text:p>
          </table:table-cell>
          <table:table-cell office:value-type="float" office:value="-8538.64" table:style-name="ce11">
            <text:p>-8.538,64</text:p>
          </table:table-cell>
          <table:table-cell office:value-type="float" office:value="-712.87" table:style-name="ce14">
            <text:p>-712,87</text:p>
          </table:table-cell>
          <table:table-cell office:value-type="float" office:value="0" table:style-name="ce12">
            <text:p>0,00</text:p>
          </table:table-cell>
          <table:table-cell office:value-type="float" office:value="-15516.19" table:style-name="ce11">
            <text:p>-15.516,19</text:p>
          </table:table-cell>
          <table:table-cell office:value-type="float" office:value="19084.939999999999" table:style-name="ce9">
            <text:p>19.084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843.42" table:style-name="ce13">
            <text:p>843,42</text:p>
          </table:table-cell>
          <table:table-cell office:value-type="float" office:value="10135.83" table:number-columns-spanned="2" table:number-rows-spanned="1" table:style-name="ce26">
            <text:p>10.135,83</text:p>
          </table:table-cell>
          <table:covered-table-cell/>
          <table:table-cell office:value-type="float" office:value="1281.96" table:style-name="ce9">
            <text:p>1.281,96</text:p>
          </table:table-cell>
          <table:table-cell office:value-type="float" office:value="13446.26" table:style-name="ce9">
            <text:p>13.446,26</text:p>
          </table:table-cell>
          <table:table-cell table:style-name="ce10"/>
          <table:table-cell office:value-type="float" office:value="-2191.7399999999998" table:style-name="ce11">
            <text:p>-2.191,74</text:p>
          </table:table-cell>
          <table:table-cell office:value-type="float" office:value="-764.56" table:style-name="ce14">
            <text:p>-764,56</text:p>
          </table:table-cell>
          <table:table-cell office:value-type="float" office:value="0" table:style-name="ce12">
            <text:p>0,00</text:p>
          </table:table-cell>
          <table:table-cell office:value-type="float" office:value="-2956.3" table:style-name="ce11">
            <text:p>-2.956,30</text:p>
          </table:table-cell>
          <table:table-cell office:value-type="float" office:value="10489.96" table:style-name="ce9">
            <text:p>10.489,9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2052.21" table:style-name="ce9">
            <text:p>12.052,21</text:p>
          </table:table-cell>
          <table:table-cell table:number-columns-repeated="2" table:style-name="ce10"/>
          <table:table-cell office:value-type="float" office:value="2998.75" table:style-name="ce9">
            <text:p>2.998,75</text:p>
          </table:table-cell>
          <table:table-cell table:number-columns-spanned="2" table:number-rows-spanned="1" table:style-name="ce25"/>
          <table:covered-table-cell/>
          <table:table-cell office:value-type="float" office:value="5984.15" table:style-name="ce9">
            <text:p>5.984,15</text:p>
          </table:table-cell>
          <table:table-cell office:value-type="float" office:value="21035.11" table:style-name="ce9">
            <text:p>21.035,11</text:p>
          </table:table-cell>
          <table:table-cell office:value-type="float" office:value="-2189.69" table:style-name="ce11">
            <text:p>-2.189,69</text:p>
          </table:table-cell>
          <table:table-cell office:value-type="float" office:value="-2514.84" table:style-name="ce11">
            <text:p>-2.514,84</text:p>
          </table:table-cell>
          <table:table-cell office:value-type="float" office:value="-1404.44" table:style-name="ce11">
            <text:p>-1.404,44</text:p>
          </table:table-cell>
          <table:table-cell office:value-type="float" office:value="0" table:style-name="ce12">
            <text:p>0,00</text:p>
          </table:table-cell>
          <table:table-cell office:value-type="float" office:value="-6108.97" table:style-name="ce11">
            <text:p>-6.108,97</text:p>
          </table:table-cell>
          <table:table-cell office:value-type="float" office:value="14926.14" table:style-name="ce9">
            <text:p>14.926,1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247.02" table:style-name="ce9">
            <text:p>22.247,02</text:p>
          </table:table-cell>
          <table:table-cell table:number-columns-repeated="2" table:style-name="ce10"/>
          <table:table-cell office:value-type="float" office:value="6662.65" table:style-name="ce9">
            <text:p>6.662,65</text:p>
          </table:table-cell>
          <table:table-cell office:value-type="float" office:value="19165.330000000002" table:number-columns-spanned="2" table:number-rows-spanned="1" table:style-name="ce26">
            <text:p>19.165,33</text:p>
          </table:table-cell>
          <table:covered-table-cell/>
          <table:table-cell office:value-type="float" office:value="22571" table:style-name="ce9">
            <text:p>22.571,00</text:p>
          </table:table-cell>
          <table:table-cell office:value-type="float" office:value="70646" table:style-name="ce9">
            <text:p>70.646,00</text:p>
          </table:table-cell>
          <table:table-cell office:value-type="float" office:value="-6380.4" table:style-name="ce11">
            <text:p>-6.380,40</text:p>
          </table:table-cell>
          <table:table-cell office:value-type="float" office:value="-12830.81" table:style-name="ce11">
            <text:p>-12.830,81</text:p>
          </table:table-cell>
          <table:table-cell office:value-type="float" office:value="-1574.65" table:style-name="ce11">
            <text:p>-1.574,65</text:p>
          </table:table-cell>
          <table:table-cell office:value-type="float" office:value="0" table:style-name="ce12">
            <text:p>0,00</text:p>
          </table:table-cell>
          <table:table-cell office:value-type="float" office:value="-20785.86" table:style-name="ce11">
            <text:p>-20.785,86</text:p>
          </table:table-cell>
          <table:table-cell office:value-type="float" office:value="49860.14" table:style-name="ce9">
            <text:p>49.860,1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0380.49" table:style-name="ce9">
            <text:p>10.380,49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3682.02" table:style-name="ce9">
            <text:p>3.682,02</text:p>
          </table:table-cell>
          <table:table-cell table:number-columns-spanned="2" table:number-rows-spanned="1" table:style-name="ce25"/>
          <table:covered-table-cell/>
          <table:table-cell office:value-type="float" office:value="5929.82" table:style-name="ce9">
            <text:p>5.929,82</text:p>
          </table:table-cell>
          <table:table-cell office:value-type="float" office:value="21371.4" table:style-name="ce9">
            <text:p>21.371,4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4020.59" table:style-name="ce11">
            <text:p>-4.020,5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5677.37" table:style-name="ce11">
            <text:p>-5.677,37</text:p>
          </table:table-cell>
          <table:table-cell office:value-type="float" office:value="15694.03" table:style-name="ce9">
            <text:p>15.694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9">
            <text:p>13.511,85</text:p>
          </table:table-cell>
          <table:table-cell office:value-type="float" office:value="3221.92" table:style-name="ce9">
            <text:p>3.221,92</text:p>
          </table:table-cell>
          <table:table-cell table:style-name="ce10"/>
          <table:table-cell office:value-type="float" office:value="5079.82" table:style-name="ce9">
            <text:p>5.079,82</text:p>
          </table:table-cell>
          <table:table-cell office:value-type="float" office:value="5577.92" table:number-columns-spanned="2" table:number-rows-spanned="1" table:style-name="ce26">
            <text:p>5.577,92</text:p>
          </table:table-cell>
          <table:covered-table-cell/>
          <table:table-cell office:value-type="float" office:value="16039.43" table:style-name="ce9">
            <text:p>16.039,43</text:p>
          </table:table-cell>
          <table:table-cell office:value-type="float" office:value="43430.94" table:style-name="ce9">
            <text:p>43.430,94</text:p>
          </table:table-cell>
          <table:table-cell office:value-type="float" office:value="-1566.92" table:style-name="ce11">
            <text:p>-1.566,92</text:p>
          </table:table-cell>
          <table:table-cell office:value-type="float" office:value="-7004.57" table:style-name="ce11">
            <text:p>-7.004,57</text:p>
          </table:table-cell>
          <table:table-cell office:value-type="float" office:value="-6314.38" table:style-name="ce11">
            <text:p>-6.314,38</text:p>
          </table:table-cell>
          <table:table-cell office:value-type="float" office:value="0" table:style-name="ce12">
            <text:p>0,00</text:p>
          </table:table-cell>
          <table:table-cell office:value-type="float" office:value="-14885.87" table:style-name="ce11">
            <text:p>-14.885,87</text:p>
          </table:table-cell>
          <table:table-cell office:value-type="float" office:value="28545.07" table:style-name="ce9">
            <text:p>28.545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661.92" table:style-name="ce9">
            <text:p>1.661,92</text:p>
          </table:table-cell>
          <table:table-cell table:number-columns-spanned="2" table:number-rows-spanned="1" table:style-name="ce25"/>
          <table:covered-table-cell/>
          <table:table-cell office:value-type="float" office:value="6870.98" table:style-name="ce9">
            <text:p>6.870,98</text:p>
          </table:table-cell>
          <table:table-cell office:value-type="float" office:value="22274.87" table:style-name="ce9">
            <text:p>22.274,87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991.5200000000004" table:style-name="ce11">
            <text:p>-4.991,52</text:p>
          </table:table-cell>
          <table:table-cell office:value-type="float" office:value="-3512.5" table:style-name="ce11">
            <text:p>-3.512,50</text:p>
          </table:table-cell>
          <table:table-cell office:value-type="float" office:value="0" table:style-name="ce12">
            <text:p>0,00</text:p>
          </table:table-cell>
          <table:table-cell office:value-type="float" office:value="-11514.36" table:style-name="ce11">
            <text:p>-11.514,36</text:p>
          </table:table-cell>
          <table:table-cell office:value-type="float" office:value="10760.51" table:style-name="ce9">
            <text:p>10.760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060.62" table:style-name="ce9">
            <text:p>2.060,62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6729.5" table:style-name="ce9">
            <text:p>6.729,50</text:p>
          </table:table-cell>
          <table:table-cell office:value-type="float" office:value="23397.71" table:style-name="ce9">
            <text:p>23.397,71</text:p>
          </table:table-cell>
          <table:table-cell office:value-type="float" office:value="-1900.72" table:style-name="ce11">
            <text:p>-1.900,72</text:p>
          </table:table-cell>
          <table:table-cell table:style-name="ce10"/>
          <table:table-cell office:value-type="float" office:value="-3418.69" table:style-name="ce11">
            <text:p>-3.418,69</text:p>
          </table:table-cell>
          <table:table-cell office:value-type="float" office:value="0" table:style-name="ce12">
            <text:p>0,00</text:p>
          </table:table-cell>
          <table:table-cell office:value-type="float" office:value="-5319.41" table:style-name="ce11">
            <text:p>-5.319,41</text:p>
          </table:table-cell>
          <table:table-cell office:value-type="float" office:value="18078.3" table:style-name="ce9">
            <text:p>18.078,3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5957.63" table:style-name="ce9">
            <text:p>5.957,63</text:p>
          </table:table-cell>
          <table:table-cell office:value-type="float" office:value="1939.89" table:style-name="ce9">
            <text:p>1.939,89</text:p>
          </table:table-cell>
          <table:table-cell office:value-type="float" office:value="4510.8100000000004" table:style-name="ce9">
            <text:p>4.510,81</text:p>
          </table:table-cell>
          <table:table-cell office:value-type="float" office:value="7995.86" table:number-columns-spanned="2" table:number-rows-spanned="1" table:style-name="ce26">
            <text:p>7.995,86</text:p>
          </table:table-cell>
          <table:covered-table-cell/>
          <table:table-cell office:value-type="float" office:value="27183.46" table:style-name="ce9">
            <text:p>27.183,46</text:p>
          </table:table-cell>
          <table:table-cell office:value-type="float" office:value="66873.59" table:style-name="ce9">
            <text:p>66.873,59</text:p>
          </table:table-cell>
          <table:table-cell office:value-type="float" office:value="-6391.76" table:style-name="ce11">
            <text:p>-6.391,76</text:p>
          </table:table-cell>
          <table:table-cell office:value-type="float" office:value="-12627.54" table:style-name="ce11">
            <text:p>-12.627,54</text:p>
          </table:table-cell>
          <table:table-cell office:value-type="float" office:value="-3026.74" table:style-name="ce11">
            <text:p>-3.026,74</text:p>
          </table:table-cell>
          <table:table-cell office:value-type="float" office:value="0" table:style-name="ce12">
            <text:p>0,00</text:p>
          </table:table-cell>
          <table:table-cell office:value-type="float" office:value="-22046.04" table:style-name="ce11">
            <text:p>-22.046,04</text:p>
          </table:table-cell>
          <table:table-cell office:value-type="float" office:value="44827.55" table:style-name="ce9">
            <text:p>44.827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9">
            <text:p>21.428,83</text:p>
          </table:table-cell>
          <table:table-cell office:value-type="float" office:value="7168.1" table:style-name="ce9">
            <text:p>7.168,10</text:p>
          </table:table-cell>
          <table:table-cell table:style-name="ce10"/>
          <table:table-cell office:value-type="float" office:value="7416.49" table:style-name="ce9">
            <text:p>7.416,49</text:p>
          </table:table-cell>
          <table:table-cell table:number-columns-spanned="2" table:number-rows-spanned="1" table:style-name="ce25"/>
          <table:covered-table-cell/>
          <table:table-cell office:value-type="float" office:value="16140.71" table:style-name="ce9">
            <text:p>16.140,71</text:p>
          </table:table-cell>
          <table:table-cell office:value-type="float" office:value="52154.13" table:style-name="ce9">
            <text:p>52.154,13</text:p>
          </table:table-cell>
          <table:table-cell office:value-type="float" office:value="-7369.05" table:style-name="ce11">
            <text:p>-7.369,05</text:p>
          </table:table-cell>
          <table:table-cell office:value-type="float" office:value="-11858.82" table:style-name="ce11">
            <text:p>-11.858,82</text:p>
          </table:table-cell>
          <table:table-cell office:value-type="float" office:value="-6270.5" table:style-name="ce11">
            <text:p>-6.270,50</text:p>
          </table:table-cell>
          <table:table-cell office:value-type="float" office:value="0" table:style-name="ce12">
            <text:p>0,00</text:p>
          </table:table-cell>
          <table:table-cell office:value-type="float" office:value="-25498.37" table:style-name="ce11">
            <text:p>-25.498,37</text:p>
          </table:table-cell>
          <table:table-cell office:value-type="float" office:value="26655.759999999998" table:style-name="ce9">
            <text:p>26.655,7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857.5" table:style-name="ce9">
            <text:p>11.857,50</text:p>
          </table:table-cell>
          <table:table-cell office:value-type="float" office:value="3792.06" table:style-name="ce9">
            <text:p>3.792,06</text:p>
          </table:table-cell>
          <table:table-cell table:style-name="ce10"/>
          <table:table-cell office:value-type="float" office:value="3927.08" table:style-name="ce9">
            <text:p>3.927,08</text:p>
          </table:table-cell>
          <table:table-cell office:value-type="float" office:value="8769.66" table:number-columns-spanned="2" table:number-rows-spanned="1" table:style-name="ce26">
            <text:p>8.769,66</text:p>
          </table:table-cell>
          <table:covered-table-cell/>
          <table:table-cell office:value-type="float" office:value="15510.09" table:style-name="ce9">
            <text:p>15.510,09</text:p>
          </table:table-cell>
          <table:table-cell office:value-type="float" office:value="43856.39" table:style-name="ce9">
            <text:p>43.856,39</text:p>
          </table:table-cell>
          <table:table-cell office:value-type="float" office:value="-3637.57" table:style-name="ce11">
            <text:p>-3.637,57</text:p>
          </table:table-cell>
          <table:table-cell office:value-type="float" office:value="-7274.19" table:style-name="ce11">
            <text:p>-7.274,19</text:p>
          </table:table-cell>
          <table:table-cell office:value-type="float" office:value="-5734.25" table:style-name="ce11">
            <text:p>-5.734,25</text:p>
          </table:table-cell>
          <table:table-cell office:value-type="float" office:value="0" table:style-name="ce12">
            <text:p>0,00</text:p>
          </table:table-cell>
          <table:table-cell office:value-type="float" office:value="-16646.009999999998" table:style-name="ce11">
            <text:p>-16.646,01</text:p>
          </table:table-cell>
          <table:table-cell office:value-type="float" office:value="27210.38" table:style-name="ce9">
            <text:p>27.210,3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3269.41" table:style-name="ce9">
            <text:p>3.269,41</text:p>
          </table:table-cell>
          <table:table-cell office:value-type="float" office:value="1939.89" table:style-name="ce9">
            <text:p>1.939,89</text:p>
          </table:table-cell>
          <table:table-cell office:value-type="float" office:value="2112.36" table:style-name="ce9">
            <text:p>2.112,36</text:p>
          </table:table-cell>
          <table:table-cell office:value-type="float" office:value="5131.92" table:number-columns-spanned="2" table:number-rows-spanned="1" table:style-name="ce26">
            <text:p>5.131,92</text:p>
          </table:table-cell>
          <table:covered-table-cell/>
          <table:table-cell office:value-type="float" office:value="8553.18" table:style-name="ce9">
            <text:p>8.553,18</text:p>
          </table:table-cell>
          <table:table-cell office:value-type="float" office:value="32903.83" table:style-name="ce9">
            <text:p>32.903,83</text:p>
          </table:table-cell>
          <table:table-cell office:value-type="float" office:value="-1611.71" table:style-name="ce11">
            <text:p>-1.611,71</text:p>
          </table:table-cell>
          <table:table-cell office:value-type="float" office:value="-8637.84" table:style-name="ce11">
            <text:p>-8.637,84</text:p>
          </table:table-cell>
          <table:table-cell office:value-type="float" office:value="-6442.82" table:style-name="ce11">
            <text:p>-6.442,82</text:p>
          </table:table-cell>
          <table:table-cell office:value-type="float" office:value="0" table:style-name="ce12">
            <text:p>0,00</text:p>
          </table:table-cell>
          <table:table-cell office:value-type="float" office:value="-16692.37" table:style-name="ce11">
            <text:p>-16.692,37</text:p>
          </table:table-cell>
          <table:table-cell office:value-type="float" office:value="16211.46" table:style-name="ce9">
            <text:p>16.211,4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2382.79" table:style-name="ce9">
            <text:p>2.382,79</text:p>
          </table:table-cell>
          <table:table-cell office:value-type="float" office:value="1185.05" table:style-name="ce9">
            <text:p>1.185,05</text:p>
          </table:table-cell>
          <table:table-cell office:value-type="float" office:value="3158.39" table:style-name="ce9">
            <text:p>3.158,39</text:p>
          </table:table-cell>
          <table:table-cell office:value-type="float" office:value="4808.8" table:number-columns-spanned="2" table:number-rows-spanned="1" table:style-name="ce26">
            <text:p>4.808,80</text:p>
          </table:table-cell>
          <table:covered-table-cell/>
          <table:table-cell office:value-type="float" office:value="15464.91" table:style-name="ce9">
            <text:p>15.464,91</text:p>
          </table:table-cell>
          <table:table-cell office:value-type="float" office:value="38897.01" table:style-name="ce9">
            <text:p>38.897,01</text:p>
          </table:table-cell>
          <table:table-cell office:value-type="float" office:value="-3245.8" table:style-name="ce11">
            <text:p>-3.245,80</text:p>
          </table:table-cell>
          <table:table-cell office:value-type="float" office:value="-6183.05" table:style-name="ce11">
            <text:p>-6.183,05</text:p>
          </table:table-cell>
          <table:table-cell office:value-type="float" office:value="-2127.58" table:style-name="ce11">
            <text:p>-2.127,58</text:p>
          </table:table-cell>
          <table:table-cell office:value-type="float" office:value="0" table:style-name="ce12">
            <text:p>0,00</text:p>
          </table:table-cell>
          <table:table-cell office:value-type="float" office:value="-11556.43" table:style-name="ce11">
            <text:p>-11.556,43</text:p>
          </table:table-cell>
          <table:table-cell office:value-type="float" office:value="27340.58" table:style-name="ce9">
            <text:p>27.340,5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3333.36" table:style-name="ce9">
            <text:p>13.333,36</text:p>
          </table:table-cell>
          <table:table-cell table:number-columns-repeated="2" table:style-name="ce10"/>
          <table:table-cell office:value-type="float" office:value="1428.5" table:style-name="ce9">
            <text:p>1.428,50</text:p>
          </table:table-cell>
          <table:table-cell table:number-columns-spanned="2" table:number-rows-spanned="1" table:style-name="ce25"/>
          <table:covered-table-cell/>
          <table:table-cell office:value-type="float" office:value="6666.68" table:style-name="ce9">
            <text:p>6.666,68</text:p>
          </table:table-cell>
          <table:table-cell office:value-type="float" office:value="21428.54" table:style-name="ce9">
            <text:p>21.428,54</text:p>
          </table:table-cell>
          <table:table-cell office:value-type="float" office:value="-1859.24" table:style-name="ce11">
            <text:p>-1.859,24</text:p>
          </table:table-cell>
          <table:table-cell office:value-type="float" office:value="-4979.0600000000004" table:style-name="ce11">
            <text:p>-4.979,06</text:p>
          </table:table-cell>
          <table:table-cell office:value-type="float" office:value="-4268.99" table:style-name="ce11">
            <text:p>-4.268,99</text:p>
          </table:table-cell>
          <table:table-cell office:value-type="float" office:value="0" table:style-name="ce12">
            <text:p>0,00</text:p>
          </table:table-cell>
          <table:table-cell office:value-type="float" office:value="-11107.29" table:style-name="ce11">
            <text:p>-11.107,29</text:p>
          </table:table-cell>
          <table:table-cell office:value-type="float" office:value="10321.25" table:style-name="ce9">
            <text:p>10.321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9">
            <text:p>19.519,71</text:p>
          </table:table-cell>
          <table:table-cell office:value-type="float" office:value="364.63" table:style-name="ce13">
            <text:p>364,63</text:p>
          </table:table-cell>
          <table:table-cell office:value-type="float" office:value="1185.05" table:style-name="ce9">
            <text:p>1.185,05</text:p>
          </table:table-cell>
          <table:table-cell office:value-type="float" office:value="3851.23" table:style-name="ce9">
            <text:p>3.851,23</text:p>
          </table:table-cell>
          <table:table-cell office:value-type="float" office:value="7098.61" table:number-columns-spanned="2" table:number-rows-spanned="1" table:style-name="ce26">
            <text:p>7.098,61</text:p>
          </table:table-cell>
          <table:covered-table-cell/>
          <table:table-cell office:value-type="float" office:value="21069.39" table:style-name="ce9">
            <text:p>21.069,39</text:p>
          </table:table-cell>
          <table:table-cell office:value-type="float" office:value="53088.62" table:style-name="ce9">
            <text:p>53.088,62</text:p>
          </table:table-cell>
          <table:table-cell office:value-type="float" office:value="-5600.7" table:style-name="ce11">
            <text:p>-5.600,70</text:p>
          </table:table-cell>
          <table:table-cell office:value-type="float" office:value="-9079.19" table:style-name="ce11">
            <text:p>-9.079,19</text:p>
          </table:table-cell>
          <table:table-cell office:value-type="float" office:value="-5396.86" table:style-name="ce11">
            <text:p>-5.396,86</text:p>
          </table:table-cell>
          <table:table-cell office:value-type="float" office:value="0" table:style-name="ce12">
            <text:p>0,00</text:p>
          </table:table-cell>
          <table:table-cell office:value-type="float" office:value="-20076.75" table:style-name="ce11">
            <text:p>-20.076,75</text:p>
          </table:table-cell>
          <table:table-cell office:value-type="float" office:value="33011.870000000003" table:style-name="ce9">
            <text:p>33.011,8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OUVIDORIA</text:p>
          </table:table-cell>
          <table:table-cell office:value-type="float" office:value="1540.04" table:style-name="ce9">
            <text:p>1.540,04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935.96" table:style-name="ce9">
            <text:p>1.935,96</text:p>
          </table:table-cell>
          <table:table-cell office:value-type="float" office:value="3994.52" table:number-columns-spanned="2" table:number-rows-spanned="1" table:style-name="ce26">
            <text:p>3.994,52</text:p>
          </table:table-cell>
          <table:covered-table-cell/>
          <table:table-cell office:value-type="float" office:value="1763.03" table:style-name="ce9">
            <text:p>1.763,03</text:p>
          </table:table-cell>
          <table:table-cell office:value-type="float" office:value="10418.6" table:style-name="ce9">
            <text:p>10.418,60</text:p>
          </table:table-cell>
          <table:table-cell office:value-type="float" office:value="-1378.33" table:style-name="ce11">
            <text:p>-1.378,33</text:p>
          </table:table-cell>
          <table:table-cell office:value-type="float" office:value="-778.63" table:style-name="ce14">
            <text:p>-778,63</text:p>
          </table:table-cell>
          <table:table-cell office:value-type="float" office:value="-744.83" table:style-name="ce14">
            <text:p>-744,83</text:p>
          </table:table-cell>
          <table:table-cell office:value-type="float" office:value="0" table:style-name="ce12">
            <text:p>0,00</text:p>
          </table:table-cell>
          <table:table-cell office:value-type="float" office:value="-2901.79" table:style-name="ce11">
            <text:p>-2.901,79</text:p>
          </table:table-cell>
          <table:table-cell office:value-type="float" office:value="7516.81" table:style-name="ce9">
            <text:p>7.516,8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1721.03" table:style-name="ce9">
            <text:p>21.721,03</text:p>
          </table:table-cell>
          <table:table-cell office:value-type="float" office:value="3488.21" table:style-name="ce9">
            <text:p>3.488,21</text:p>
          </table:table-cell>
          <table:table-cell table:style-name="ce10"/>
          <table:table-cell office:value-type="float" office:value="1935.96" table:style-name="ce9">
            <text:p>1.935,96</text:p>
          </table:table-cell>
          <table:table-cell table:number-columns-spanned="2" table:number-rows-spanned="1" table:style-name="ce25"/>
          <table:covered-table-cell/>
          <table:table-cell office:value-type="float" office:value="12604.62" table:style-name="ce9">
            <text:p>12.604,62</text:p>
          </table:table-cell>
          <table:table-cell office:value-type="float" office:value="39749.82" table:style-name="ce9">
            <text:p>39.749,82</text:p>
          </table:table-cell>
          <table:table-cell office:value-type="float" office:value="-7481.86" table:style-name="ce11">
            <text:p>-7.481,86</text:p>
          </table:table-cell>
          <table:table-cell office:value-type="float" office:value="-10068.86" table:style-name="ce11">
            <text:p>-10.068,86</text:p>
          </table:table-cell>
          <table:table-cell office:value-type="float" office:value="-3294.12" table:style-name="ce11">
            <text:p>-3.294,12</text:p>
          </table:table-cell>
          <table:table-cell office:value-type="float" office:value="0" table:style-name="ce12">
            <text:p>0,00</text:p>
          </table:table-cell>
          <table:table-cell office:value-type="float" office:value="-20844.84" table:style-name="ce11">
            <text:p>-20.844,84</text:p>
          </table:table-cell>
          <table:table-cell office:value-type="float" office:value="18904.98" table:style-name="ce9">
            <text:p>18.904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9">
            <text:p>15.027,07</text:p>
          </table:table-cell>
          <table:table-cell table:number-columns-repeated="2" table:style-name="ce10"/>
          <table:table-cell office:value-type="float" office:value="2300.4" table:style-name="ce9">
            <text:p>2.300,40</text:p>
          </table:table-cell>
          <table:table-cell table:number-columns-spanned="2" table:number-rows-spanned="1" table:style-name="ce25"/>
          <table:covered-table-cell/>
          <table:table-cell office:value-type="float" office:value="7513.53" table:style-name="ce9">
            <text:p>7.513,53</text:p>
          </table:table-cell>
          <table:table-cell office:value-type="float" office:value="24841" table:style-name="ce9">
            <text:p>24.841,00</text:p>
          </table:table-cell>
          <table:table-cell office:value-type="float" office:value="-2418.1799999999998" table:style-name="ce11">
            <text:p>-2.418,18</text:p>
          </table:table-cell>
          <table:table-cell office:value-type="float" office:value="-5444.08" table:style-name="ce11">
            <text:p>-5.444,08</text:p>
          </table:table-cell>
          <table:table-cell office:value-type="float" office:value="-3732.01" table:style-name="ce11">
            <text:p>-3.732,01</text:p>
          </table:table-cell>
          <table:table-cell office:value-type="float" office:value="0" table:style-name="ce12">
            <text:p>0,00</text:p>
          </table:table-cell>
          <table:table-cell office:value-type="float" office:value="-11594.27" table:style-name="ce11">
            <text:p>-11.594,27</text:p>
          </table:table-cell>
          <table:table-cell office:value-type="float" office:value="13246.73" table:style-name="ce9">
            <text:p>13.246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9">
            <text:p>19.285,94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171.7700000000004" table:style-name="ce9">
            <text:p>4.171,77</text:p>
          </table:table-cell>
          <table:table-cell office:value-type="float" office:value="7172.77" table:number-columns-spanned="2" table:number-rows-spanned="1" table:style-name="ce26">
            <text:p>7.172,77</text:p>
          </table:table-cell>
          <table:covered-table-cell/>
          <table:table-cell office:value-type="float" office:value="20481.43" table:style-name="ce9">
            <text:p>20.481,43</text:p>
          </table:table-cell>
          <table:table-cell office:value-type="float" office:value="53344.29" table:style-name="ce9">
            <text:p>53.344,2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860.7800000000007" table:style-name="ce11">
            <text:p>-9.860,78</text:p>
          </table:table-cell>
          <table:table-cell office:value-type="float" office:value="-4396.4399999999996" table:style-name="ce11">
            <text:p>-4.396,44</text:p>
          </table:table-cell>
          <table:table-cell office:value-type="float" office:value="0" table:style-name="ce12">
            <text:p>0,00</text:p>
          </table:table-cell>
          <table:table-cell office:value-type="float" office:value="-15914" table:style-name="ce11">
            <text:p>-15.914,00</text:p>
          </table:table-cell>
          <table:table-cell office:value-type="float" office:value="37430.29" table:style-name="ce9">
            <text:p>37.430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849.58" table:style-name="ce9">
            <text:p>11.849,58</text:p>
          </table:table-cell>
          <table:table-cell table:number-columns-repeated="2" table:style-name="ce10"/>
          <table:table-cell office:value-type="float" office:value="2564.08" table:style-name="ce9">
            <text:p>2.564,08</text:p>
          </table:table-cell>
          <table:table-cell table:number-columns-spanned="2" table:number-rows-spanned="1" table:style-name="ce25"/>
          <table:covered-table-cell/>
          <table:table-cell office:value-type="float" office:value="6074.3" table:style-name="ce9">
            <text:p>6.074,30</text:p>
          </table:table-cell>
          <table:table-cell office:value-type="float" office:value="20487.96" table:style-name="ce9">
            <text:p>20.487,96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3637.88" table:style-name="ce11">
            <text:p>-3.637,88</text:p>
          </table:table-cell>
          <table:table-cell office:value-type="float" office:value="-1662.87" table:style-name="ce11">
            <text:p>-1.662,87</text:p>
          </table:table-cell>
          <table:table-cell office:value-type="float" office:value="0" table:style-name="ce12">
            <text:p>0,00</text:p>
          </table:table-cell>
          <table:table-cell office:value-type="float" office:value="-8311.09" table:style-name="ce11">
            <text:p>-8.311,09</text:p>
          </table:table-cell>
          <table:table-cell office:value-type="float" office:value="12176.87" table:style-name="ce9">
            <text:p>12.176,8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UBENS SOUZA FERRAZ JÚNIO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10"/>
          <table:table-cell office:value-type="float" office:value="3495.68" table:style-name="ce9">
            <text:p>3.495,68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3495.68" table:style-name="ce9">
            <text:p>3.495,68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495.68" table:style-name="ce9">
            <text:p>3.495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5681.08" table:style-name="ce9">
            <text:p>5.681,08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2840.54" table:style-name="ce9">
            <text:p>2.840,54</text:p>
          </table:table-cell>
          <table:table-cell office:value-type="float" office:value="10114.120000000001" table:style-name="ce9">
            <text:p>10.114,12</text:p>
          </table:table-cell>
          <table:table-cell office:value-type="float" office:value="-619.88" table:style-name="ce14">
            <text:p>-619,88</text:p>
          </table:table-cell>
          <table:table-cell office:value-type="float" office:value="-330.56" table:style-name="ce14">
            <text:p>-330,56</text:p>
          </table:table-cell>
          <table:table-cell office:value-type="float" office:value="-1510.23" table:style-name="ce11">
            <text:p>-1.510,23</text:p>
          </table:table-cell>
          <table:table-cell office:value-type="float" office:value="0" table:style-name="ce12">
            <text:p>0,00</text:p>
          </table:table-cell>
          <table:table-cell office:value-type="float" office:value="-2460.67" table:style-name="ce11">
            <text:p>-2.460,67</text:p>
          </table:table-cell>
          <table:table-cell office:value-type="float" office:value="7653.45" table:style-name="ce9">
            <text:p>7.653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1069.42" table:style-name="ce9">
            <text:p>11.069,42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910.08" table:style-name="ce13">
            <text:p>910,08</text:p>
          </table:table-cell>
          <table:table-cell office:value-type="float" office:value="12592.15" table:number-columns-spanned="2" table:number-rows-spanned="1" table:style-name="ce26">
            <text:p>12.592,15</text:p>
          </table:table-cell>
          <table:covered-table-cell/>
          <table:table-cell office:value-type="float" office:value="13468.88" table:style-name="ce9">
            <text:p>13.468,88</text:p>
          </table:table-cell>
          <table:table-cell office:value-type="float" office:value="40272.910000000003" table:style-name="ce9">
            <text:p>40.272,91</text:p>
          </table:table-cell>
          <table:table-cell office:value-type="float" office:value="-2813.15" table:style-name="ce11">
            <text:p>-2.813,15</text:p>
          </table:table-cell>
          <table:table-cell office:value-type="float" office:value="-7399.99" table:style-name="ce11">
            <text:p>-7.399,9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0213.14" table:style-name="ce11">
            <text:p>-10.213,14</text:p>
          </table:table-cell>
          <table:table-cell office:value-type="float" office:value="30059.77" table:style-name="ce9">
            <text:p>30.059,7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9">
            <text:p>13.060,66</text:p>
          </table:table-cell>
          <table:table-cell office:value-type="float" office:value="3316.9" table:style-name="ce9">
            <text:p>3.316,90</text:p>
          </table:table-cell>
          <table:table-cell table:style-name="ce10"/>
          <table:table-cell office:value-type="float" office:value="1454.94" table:style-name="ce9">
            <text:p>1.454,94</text:p>
          </table:table-cell>
          <table:table-cell table:number-columns-spanned="2" table:number-rows-spanned="1" table:style-name="ce25"/>
          <table:covered-table-cell/>
          <table:table-cell office:value-type="float" office:value="8188.78" table:style-name="ce9">
            <text:p>8.188,78</text:p>
          </table:table-cell>
          <table:table-cell office:value-type="float" office:value="26021.279999999999" table:style-name="ce9">
            <text:p>26.021,28</text:p>
          </table:table-cell>
          <table:table-cell office:value-type="float" office:value="-1612.63" table:style-name="ce11">
            <text:p>-1.612,63</text:p>
          </table:table-cell>
          <table:table-cell office:value-type="float" office:value="-6825.46" table:style-name="ce11">
            <text:p>-6.825,4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8438.09" table:style-name="ce11">
            <text:p>-8.438,09</text:p>
          </table:table-cell>
          <table:table-cell office:value-type="float" office:value="17583.189999999999" table:style-name="ce9">
            <text:p>17.583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6425.71" table:style-name="ce9">
            <text:p>6.425,71</text:p>
          </table:table-cell>
          <table:table-cell office:value-type="float" office:value="8411.01" table:style-name="ce9">
            <text:p>8.411,01</text:p>
          </table:table-cell>
          <table:table-cell office:value-type="float" office:value="6041.13" table:style-name="ce9">
            <text:p>6.041,13</text:p>
          </table:table-cell>
          <table:table-cell office:value-type="float" office:value="11374.22" table:number-columns-spanned="2" table:number-rows-spanned="1" table:style-name="ce26">
            <text:p>11.374,22</text:p>
          </table:table-cell>
          <table:covered-table-cell/>
          <table:table-cell office:value-type="float" office:value="34122.660000000003" table:style-name="ce9">
            <text:p>34.122,66</text:p>
          </table:table-cell>
          <table:table-cell office:value-type="float" office:value="85660.67" table:style-name="ce9">
            <text:p>85.660,67</text:p>
          </table:table-cell>
          <table:table-cell office:value-type="float" office:value="-7672.76" table:style-name="ce11">
            <text:p>-7.672,76</text:p>
          </table:table-cell>
          <table:table-cell office:value-type="float" office:value="-16708.060000000001" table:style-name="ce11">
            <text:p>-16.708,06</text:p>
          </table:table-cell>
          <table:table-cell office:value-type="float" office:value="-3909.9" table:style-name="ce11">
            <text:p>-3.909,90</text:p>
          </table:table-cell>
          <table:table-cell office:value-type="float" office:value="0" table:style-name="ce12">
            <text:p>0,00</text:p>
          </table:table-cell>
          <table:table-cell office:value-type="float" office:value="-28290.720000000001" table:style-name="ce11">
            <text:p>-28.290,72</text:p>
          </table:table-cell>
          <table:table-cell office:value-type="float" office:value="57369.95" table:style-name="ce9">
            <text:p>57.369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9">
            <text:p>22.247,02</text:p>
          </table:table-cell>
          <table:table-cell office:value-type="float" office:value="1271.7" table:style-name="ce9">
            <text:p>1.271,70</text:p>
          </table:table-cell>
          <table:table-cell table:style-name="ce10"/>
          <table:table-cell office:value-type="float" office:value="4461.04" table:style-name="ce9">
            <text:p>4.461,04</text:p>
          </table:table-cell>
          <table:table-cell table:number-columns-spanned="2" table:number-rows-spanned="1" table:style-name="ce25"/>
          <table:covered-table-cell/>
          <table:table-cell office:value-type="float" office:value="11759.36" table:style-name="ce9">
            <text:p>11.759,36</text:p>
          </table:table-cell>
          <table:table-cell office:value-type="float" office:value="39739.120000000003" table:style-name="ce9">
            <text:p>39.739,12</text:p>
          </table:table-cell>
          <table:table-cell office:value-type="float" office:value="-6800.06" table:style-name="ce11">
            <text:p>-6.800,06</text:p>
          </table:table-cell>
          <table:table-cell office:value-type="float" office:value="-9222.2800000000007" table:style-name="ce11">
            <text:p>-9.222,28</text:p>
          </table:table-cell>
          <table:table-cell office:value-type="float" office:value="-1903.26" table:style-name="ce11">
            <text:p>-1.903,26</text:p>
          </table:table-cell>
          <table:table-cell office:value-type="float" office:value="0" table:style-name="ce12">
            <text:p>0,00</text:p>
          </table:table-cell>
          <table:table-cell office:value-type="float" office:value="-17925.599999999999" table:style-name="ce11">
            <text:p>-17.925,60</text:p>
          </table:table-cell>
          <table:table-cell office:value-type="float" office:value="21813.52" table:style-name="ce9">
            <text:p>21.813,5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6107.26" table:style-name="ce9">
            <text:p>6.107,26</text:p>
          </table:table-cell>
          <table:table-cell table:style-name="ce10"/>
          <table:table-cell office:value-type="float" office:value="3326.79" table:style-name="ce9">
            <text:p>3.326,79</text:p>
          </table:table-cell>
          <table:table-cell office:value-type="float" office:value="5252.98" table:number-columns-spanned="2" table:number-rows-spanned="1" table:style-name="ce26">
            <text:p>5.252,98</text:p>
          </table:table-cell>
          <table:covered-table-cell/>
          <table:table-cell office:value-type="float" office:value="17909.34" table:style-name="ce9">
            <text:p>17.909,34</text:p>
          </table:table-cell>
          <table:table-cell office:value-type="float" office:value="44398.45" table:style-name="ce9">
            <text:p>44.398,45</text:p>
          </table:table-cell>
          <table:table-cell office:value-type="float" office:value="-4300.8" table:style-name="ce11">
            <text:p>-4.300,80</text:p>
          </table:table-cell>
          <table:table-cell office:value-type="float" office:value="-7503.91" table:style-name="ce11">
            <text:p>-7.503,91</text:p>
          </table:table-cell>
          <table:table-cell office:value-type="float" office:value="-3394.32" table:style-name="ce11">
            <text:p>-3.394,32</text:p>
          </table:table-cell>
          <table:table-cell office:value-type="float" office:value="0" table:style-name="ce12">
            <text:p>0,00</text:p>
          </table:table-cell>
          <table:table-cell office:value-type="float" office:value="-15199.03" table:style-name="ce11">
            <text:p>-15.199,03</text:p>
          </table:table-cell>
          <table:table-cell office:value-type="float" office:value="29199.42" table:style-name="ce9">
            <text:p>29.199,4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9">
            <text:p>11.802,08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135.43" table:style-name="ce9">
            <text:p>3.135,43</text:p>
          </table:table-cell>
          <table:table-cell office:value-type="float" office:value="4580.66" table:number-columns-spanned="2" table:number-rows-spanned="1" table:style-name="ce26">
            <text:p>4.580,66</text:p>
          </table:table-cell>
          <table:covered-table-cell/>
          <table:table-cell office:value-type="float" office:value="13741.97" table:style-name="ce9">
            <text:p>13.741,97</text:p>
          </table:table-cell>
          <table:table-cell office:value-type="float" office:value="35200.03" table:style-name="ce9">
            <text:p>35.200,03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239.1000000000004" table:style-name="ce11">
            <text:p>-5.239,10</text:p>
          </table:table-cell>
          <table:table-cell office:value-type="float" office:value="-5080.91" table:style-name="ce11">
            <text:p>-5.080,91</text:p>
          </table:table-cell>
          <table:table-cell office:value-type="float" office:value="0" table:style-name="ce12">
            <text:p>0,00</text:p>
          </table:table-cell>
          <table:table-cell office:value-type="float" office:value="-13330.35" table:style-name="ce11">
            <text:p>-13.330,35</text:p>
          </table:table-cell>
          <table:table-cell office:value-type="float" office:value="21869.68" table:style-name="ce9">
            <text:p>21.869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1193.78" table:style-name="ce9">
            <text:p>1.193,78</text:p>
          </table:table-cell>
          <table:table-cell office:value-type="float" office:value="1185.05" table:style-name="ce9">
            <text:p>1.185,05</text:p>
          </table:table-cell>
          <table:table-cell office:value-type="float" office:value="2112.36" table:style-name="ce9">
            <text:p>2.112,36</text:p>
          </table:table-cell>
          <table:table-cell office:value-type="float" office:value="7221.59" table:number-columns-spanned="2" table:number-rows-spanned="1" table:style-name="ce26">
            <text:p>7.221,59</text:p>
          </table:table-cell>
          <table:covered-table-cell/>
          <table:table-cell office:value-type="float" office:value="21467.27" table:style-name="ce9">
            <text:p>21.467,27</text:p>
          </table:table-cell>
          <table:table-cell office:value-type="float" office:value="52465.99" table:style-name="ce9">
            <text:p>52.465,99</text:p>
          </table:table-cell>
          <table:table-cell office:value-type="float" office:value="-5874.32" table:style-name="ce11">
            <text:p>-5.874,32</text:p>
          </table:table-cell>
          <table:table-cell office:value-type="float" office:value="-9304.3799999999992" table:style-name="ce11">
            <text:p>-9.304,38</text:p>
          </table:table-cell>
          <table:table-cell office:value-type="float" office:value="-4184.5600000000004" table:style-name="ce11">
            <text:p>-4.184,56</text:p>
          </table:table-cell>
          <table:table-cell office:value-type="float" office:value="0" table:style-name="ce12">
            <text:p>0,00</text:p>
          </table:table-cell>
          <table:table-cell office:value-type="float" office:value="-19363.259999999998" table:style-name="ce11">
            <text:p>-19.363,26</text:p>
          </table:table-cell>
          <table:table-cell office:value-type="float" office:value="33102.730000000003" table:style-name="ce9">
            <text:p>33.102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5155.2299999999996" table:style-name="ce9">
            <text:p>5.155,23</text:p>
          </table:table-cell>
          <table:table-cell office:value-type="float" office:value="2232.38" table:style-name="ce9">
            <text:p>2.232,38</text:p>
          </table:table-cell>
          <table:table-cell office:value-type="float" office:value="3414.48" table:style-name="ce9">
            <text:p>3.414,48</text:p>
          </table:table-cell>
          <table:table-cell office:value-type="float" office:value="1993.11" table:number-columns-spanned="2" table:number-rows-spanned="1" table:style-name="ce26">
            <text:p>1.993,11</text:p>
          </table:table-cell>
          <table:covered-table-cell/>
          <table:table-cell office:value-type="float" office:value="9571.1" table:style-name="ce9">
            <text:p>9.571,10</text:p>
          </table:table-cell>
          <table:table-cell office:value-type="float" office:value="34120.89" table:style-name="ce9">
            <text:p>34.120,89</text:p>
          </table:table-cell>
          <table:table-cell office:value-type="float" office:value="-4696.26" table:style-name="ce11">
            <text:p>-4.696,26</text:p>
          </table:table-cell>
          <table:table-cell office:value-type="float" office:value="-7941.85" table:style-name="ce11">
            <text:p>-7.941,85</text:p>
          </table:table-cell>
          <table:table-cell office:value-type="float" office:value="-3934.03" table:style-name="ce11">
            <text:p>-3.934,03</text:p>
          </table:table-cell>
          <table:table-cell office:value-type="float" office:value="0" table:style-name="ce12">
            <text:p>0,00</text:p>
          </table:table-cell>
          <table:table-cell office:value-type="float" office:value="-16572.14" table:style-name="ce11">
            <text:p>-16.572,14</text:p>
          </table:table-cell>
          <table:table-cell office:value-type="float" office:value="17548.75" table:style-name="ce9">
            <text:p>17.548,7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203.1" table:style-name="ce9">
            <text:p>2.203,10</text:p>
          </table:table-cell>
          <table:table-cell office:value-type="float" office:value="2232.38" table:style-name="ce9">
            <text:p>2.232,38</text:p>
          </table:table-cell>
          <table:table-cell office:value-type="float" office:value="7773.47" table:style-name="ce9">
            <text:p>7.773,47</text:p>
          </table:table-cell>
          <table:table-cell table:number-columns-spanned="2" table:number-rows-spanned="1" table:style-name="ce25"/>
          <table:covered-table-cell/>
          <table:table-cell office:value-type="float" office:value="8035.66" table:style-name="ce9">
            <text:p>8.035,66</text:p>
          </table:table-cell>
          <table:table-cell office:value-type="float" office:value="31880.47" table:style-name="ce9">
            <text:p>31.880,47</text:p>
          </table:table-cell>
          <table:table-cell office:value-type="float" office:value="-3682.88" table:style-name="ce11">
            <text:p>-3.682,88</text:p>
          </table:table-cell>
          <table:table-cell office:value-type="float" office:value="-5462.08" table:style-name="ce11">
            <text:p>-5.462,08</text:p>
          </table:table-cell>
          <table:table-cell office:value-type="float" office:value="-3418.07" table:style-name="ce11">
            <text:p>-3.418,07</text:p>
          </table:table-cell>
          <table:table-cell office:value-type="float" office:value="0" table:style-name="ce12">
            <text:p>0,00</text:p>
          </table:table-cell>
          <table:table-cell office:value-type="float" office:value="-12563.03" table:style-name="ce11">
            <text:p>-12.563,03</text:p>
          </table:table-cell>
          <table:table-cell office:value-type="float" office:value="19317.439999999999" table:style-name="ce9">
            <text:p>19.317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4877.1099999999997" table:style-name="ce9">
            <text:p>4.877,11</text:p>
          </table:table-cell>
          <table:table-cell office:value-type="float" office:value="9258.2900000000009" table:number-columns-spanned="2" table:number-rows-spanned="1" table:style-name="ce26">
            <text:p>9.258,29</text:p>
          </table:table-cell>
          <table:covered-table-cell/>
          <table:table-cell office:value-type="float" office:value="26737.98" table:style-name="ce9">
            <text:p>26.737,98</text:p>
          </table:table-cell>
          <table:table-cell office:value-type="float" office:value="68648.25" table:style-name="ce9">
            <text:p>68.648,2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3719" table:style-name="ce11">
            <text:p>-13.719,00</text:p>
          </table:table-cell>
          <table:table-cell office:value-type="float" office:value="-4309.42" table:style-name="ce11">
            <text:p>-4.309,42</text:p>
          </table:table-cell>
          <table:table-cell office:value-type="float" office:value="0" table:style-name="ce12">
            <text:p>0,00</text:p>
          </table:table-cell>
          <table:table-cell office:value-type="float" office:value="-19685.2" table:style-name="ce11">
            <text:p>-19.685,20</text:p>
          </table:table-cell>
          <table:table-cell office:value-type="float" office:value="48963.05" table:style-name="ce9">
            <text:p>48.963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10"/>
          <table:table-cell office:value-type="float" office:value="4670.7299999999996" table:style-name="ce9">
            <text:p>4.670,73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4670.7299999999996" table:style-name="ce9">
            <text:p>4.670,73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4670.7299999999996" table:style-name="ce9">
            <text:p>4.670,7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9">
            <text:p>11.635,86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385.5" table:style-name="ce9">
            <text:p>3.385,50</text:p>
          </table:table-cell>
          <table:table-cell table:number-columns-spanned="2" table:number-rows-spanned="1" table:style-name="ce25"/>
          <table:covered-table-cell/>
          <table:table-cell office:value-type="float" office:value="6787.87" table:style-name="ce9">
            <text:p>6.787,87</text:p>
          </table:table-cell>
          <table:table-cell office:value-type="float" office:value="23749.119999999999" table:style-name="ce9">
            <text:p>23.749,12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4701.0200000000004" table:style-name="ce11">
            <text:p>-4.701,02</text:p>
          </table:table-cell>
          <table:table-cell office:value-type="float" office:value="-1963.85" table:style-name="ce11">
            <text:p>-1.963,85</text:p>
          </table:table-cell>
          <table:table-cell office:value-type="float" office:value="0" table:style-name="ce12">
            <text:p>0,00</text:p>
          </table:table-cell>
          <table:table-cell office:value-type="float" office:value="-9640.77" table:style-name="ce11">
            <text:p>-9.640,77</text:p>
          </table:table-cell>
          <table:table-cell office:value-type="float" office:value="14108.35" table:style-name="ce9">
            <text:p>14.108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451.99" table:style-name="ce9">
            <text:p>3.451,99</text:p>
          </table:table-cell>
          <table:table-cell office:value-type="float" office:value="8411.01" table:style-name="ce9">
            <text:p>8.411,01</text:p>
          </table:table-cell>
          <table:table-cell office:value-type="float" office:value="3768.19" table:style-name="ce9">
            <text:p>3.768,19</text:p>
          </table:table-cell>
          <table:table-cell office:value-type="float" office:value="10382.98" table:number-columns-spanned="2" table:number-rows-spanned="1" table:style-name="ce26">
            <text:p>10.382,98</text:p>
          </table:table-cell>
          <table:covered-table-cell/>
          <table:table-cell office:value-type="float" office:value="31148.94" table:style-name="ce9">
            <text:p>31.148,94</text:p>
          </table:table-cell>
          <table:table-cell office:value-type="float" office:value="76449.05" table:style-name="ce9">
            <text:p>76.449,0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6454.310000000001" table:style-name="ce11">
            <text:p>-16.454,31</text:p>
          </table:table-cell>
          <table:table-cell office:value-type="float" office:value="-2764.31" table:style-name="ce11">
            <text:p>-2.764,31</text:p>
          </table:table-cell>
          <table:table-cell office:value-type="float" office:value="0" table:style-name="ce12">
            <text:p>0,00</text:p>
          </table:table-cell>
          <table:table-cell office:value-type="float" office:value="-20875.400000000001" table:style-name="ce11">
            <text:p>-20.875,40</text:p>
          </table:table-cell>
          <table:table-cell office:value-type="float" office:value="55573.65" table:style-name="ce9">
            <text:p>55.573,6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9">
            <text:p>19.519,71</text:p>
          </table:table-cell>
          <table:table-cell office:value-type="float" office:value="4983.75" table:style-name="ce9">
            <text:p>4.983,75</text:p>
          </table:table-cell>
          <table:table-cell table:style-name="ce10"/>
          <table:table-cell office:value-type="float" office:value="1921.41" table:style-name="ce9">
            <text:p>1.921,41</text:p>
          </table:table-cell>
          <table:table-cell office:value-type="float" office:value="8918.75" table:number-columns-spanned="2" table:number-rows-spanned="1" table:style-name="ce26">
            <text:p>8.918,75</text:p>
          </table:table-cell>
          <table:covered-table-cell/>
          <table:table-cell office:value-type="float" office:value="24503.45" table:style-name="ce9">
            <text:p>24.503,45</text:p>
          </table:table-cell>
          <table:table-cell office:value-type="float" office:value="59847.07" table:style-name="ce9">
            <text:p>59.847,07</text:p>
          </table:table-cell>
          <table:table-cell office:value-type="float" office:value="-7125.02" table:style-name="ce11">
            <text:p>-7.125,02</text:p>
          </table:table-cell>
          <table:table-cell office:value-type="float" office:value="-11362.1" table:style-name="ce11">
            <text:p>-11.362,10</text:p>
          </table:table-cell>
          <table:table-cell office:value-type="float" office:value="-1730.85" table:style-name="ce11">
            <text:p>-1.730,85</text:p>
          </table:table-cell>
          <table:table-cell office:value-type="float" office:value="0" table:style-name="ce12">
            <text:p>0,00</text:p>
          </table:table-cell>
          <table:table-cell office:value-type="float" office:value="-20217.97" table:style-name="ce11">
            <text:p>-20.217,97</text:p>
          </table:table-cell>
          <table:table-cell office:value-type="float" office:value="39629.1" table:style-name="ce9">
            <text:p>39.629,1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9">
            <text:p>11.849,58</text:p>
          </table:table-cell>
          <table:table-cell office:value-type="float" office:value="4005.37" table:style-name="ce9">
            <text:p>4.005,37</text:p>
          </table:table-cell>
          <table:table-cell office:value-type="float" office:value="8411.01" table:style-name="ce9">
            <text:p>8.411,01</text:p>
          </table:table-cell>
          <table:table-cell office:value-type="float" office:value="4117.1899999999996" table:style-name="ce9">
            <text:p>4.117,19</text:p>
          </table:table-cell>
          <table:table-cell office:value-type="float" office:value="19158.740000000002" table:number-columns-spanned="2" table:number-rows-spanned="1" table:style-name="ce26">
            <text:p>19.158,74</text:p>
          </table:table-cell>
          <table:covered-table-cell/>
          <table:table-cell office:value-type="float" office:value="23155.51" table:style-name="ce9">
            <text:p>23.155,51</text:p>
          </table:table-cell>
          <table:table-cell office:value-type="float" office:value="70697.399999999994" table:style-name="ce9">
            <text:p>70.697,4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4341.13" table:style-name="ce11">
            <text:p>-14.341,13</text:p>
          </table:table-cell>
          <table:table-cell office:value-type="float" office:value="-2995.61" table:style-name="ce11">
            <text:p>-2.995,61</text:p>
          </table:table-cell>
          <table:table-cell office:value-type="float" office:value="0" table:style-name="ce12">
            <text:p>0,00</text:p>
          </table:table-cell>
          <table:table-cell office:value-type="float" office:value="-18993.52" table:style-name="ce11">
            <text:p>-18.993,52</text:p>
          </table:table-cell>
          <table:table-cell office:value-type="float" office:value="51703.88" table:style-name="ce9">
            <text:p>51.703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9">
            <text:p>19.480,75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1883.49" table:style-name="ce9">
            <text:p>1.883,49</text:p>
          </table:table-cell>
          <table:table-cell office:value-type="float" office:value="9639.27" table:number-columns-spanned="2" table:number-rows-spanned="1" table:style-name="ce26">
            <text:p>9.639,27</text:p>
          </table:table-cell>
          <table:covered-table-cell/>
          <table:table-cell office:value-type="float" office:value="10710.31" table:style-name="ce9">
            <text:p>10.710,31</text:p>
          </table:table-cell>
          <table:table-cell office:value-type="float" office:value="43653.71" table:style-name="ce9">
            <text:p>43.653,71</text:p>
          </table:table-cell>
          <table:table-cell office:value-type="float" office:value="-5544.66" table:style-name="ce11">
            <text:p>-5.544,66</text:p>
          </table:table-cell>
          <table:table-cell office:value-type="float" office:value="-11168.65" table:style-name="ce11">
            <text:p>-11.168,65</text:p>
          </table:table-cell>
          <table:table-cell office:value-type="float" office:value="-676.55" table:style-name="ce14">
            <text:p>-676,55</text:p>
          </table:table-cell>
          <table:table-cell office:value-type="float" office:value="0" table:style-name="ce12">
            <text:p>0,00</text:p>
          </table:table-cell>
          <table:table-cell office:value-type="float" office:value="-17389.86" table:style-name="ce11">
            <text:p>-17.389,86</text:p>
          </table:table-cell>
          <table:table-cell office:value-type="float" office:value="26263.85" table:style-name="ce9">
            <text:p>26.263,8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9">
            <text:p>18.701,52</text:p>
          </table:table-cell>
          <table:table-cell office:value-type="float" office:value="3143.09" table:style-name="ce9">
            <text:p>3.143,09</text:p>
          </table:table-cell>
          <table:table-cell office:value-type="float" office:value="2232.38" table:style-name="ce9">
            <text:p>2.232,38</text:p>
          </table:table-cell>
          <table:table-cell office:value-type="float" office:value="3729.11" table:style-name="ce9">
            <text:p>3.729,11</text:p>
          </table:table-cell>
          <table:table-cell office:value-type="float" office:value="10692.24" table:number-columns-spanned="2" table:number-rows-spanned="1" table:style-name="ce26">
            <text:p>10.692,24</text:p>
          </table:table-cell>
          <table:covered-table-cell/>
          <table:table-cell office:value-type="float" office:value="24507.53" table:style-name="ce9">
            <text:p>24.507,53</text:p>
          </table:table-cell>
          <table:table-cell office:value-type="float" office:value="63005.87" table:style-name="ce9">
            <text:p>63.005,87</text:p>
          </table:table-cell>
          <table:table-cell office:value-type="float" office:value="-7239.66" table:style-name="ce11">
            <text:p>-7.239,66</text:p>
          </table:table-cell>
          <table:table-cell office:value-type="float" office:value="-11427.31" table:style-name="ce11">
            <text:p>-11.427,31</text:p>
          </table:table-cell>
          <table:table-cell office:value-type="float" office:value="-4808.22" table:style-name="ce11">
            <text:p>-4.808,22</text:p>
          </table:table-cell>
          <table:table-cell office:value-type="float" office:value="0" table:style-name="ce12">
            <text:p>0,00</text:p>
          </table:table-cell>
          <table:table-cell office:value-type="float" office:value="-23475.19" table:style-name="ce11">
            <text:p>-23.475,19</text:p>
          </table:table-cell>
          <table:table-cell office:value-type="float" office:value="39530.68" table:style-name="ce9">
            <text:p>39.530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9">
            <text:p>11.754,59</text:p>
          </table:table-cell>
          <table:table-cell office:value-type="float" office:value="3174.42" table:style-name="ce9">
            <text:p>3.174,42</text:p>
          </table:table-cell>
          <table:table-cell office:value-type="float" office:value="7398.87" table:style-name="ce9">
            <text:p>7.398,87</text:p>
          </table:table-cell>
          <table:table-cell office:value-type="float" office:value="4363.34" table:style-name="ce9">
            <text:p>4.363,34</text:p>
          </table:table-cell>
          <table:table-cell office:value-type="float" office:value="7442.63" table:number-columns-spanned="2" table:number-rows-spanned="1" table:style-name="ce26">
            <text:p>7.442,63</text:p>
          </table:table-cell>
          <table:covered-table-cell/>
          <table:table-cell office:value-type="float" office:value="21825.48" table:style-name="ce9">
            <text:p>21.825,48</text:p>
          </table:table-cell>
          <table:table-cell office:value-type="float" office:value="55959.33" table:style-name="ce9">
            <text:p>55.959,33</text:p>
          </table:table-cell>
          <table:table-cell office:value-type="float" office:value="-1611.99" table:style-name="ce11">
            <text:p>-1.611,99</text:p>
          </table:table-cell>
          <table:table-cell office:value-type="float" office:value="-10087.15" table:style-name="ce11">
            <text:p>-10.087,15</text:p>
          </table:table-cell>
          <table:table-cell office:value-type="float" office:value="-2465.83" table:style-name="ce11">
            <text:p>-2.465,83</text:p>
          </table:table-cell>
          <table:table-cell office:value-type="float" office:value="0" table:style-name="ce12">
            <text:p>0,00</text:p>
          </table:table-cell>
          <table:table-cell office:value-type="float" office:value="-14164.97" table:style-name="ce11">
            <text:p>-14.164,97</text:p>
          </table:table-cell>
          <table:table-cell office:value-type="float" office:value="41794.36" table:style-name="ce9">
            <text:p>41.794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921.34" table:style-name="ce9">
            <text:p>2.921,34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4222.2" table:style-name="ce9">
            <text:p>4.222,20</text:p>
          </table:table-cell>
          <table:table-cell office:value-type="float" office:value="2424.8000000000002" table:number-columns-spanned="2" table:number-rows-spanned="1" table:style-name="ce26">
            <text:p>2.424,80</text:p>
          </table:table-cell>
          <table:covered-table-cell/>
          <table:table-cell office:value-type="float" office:value="4230.51" table:style-name="ce9">
            <text:p>4.230,51</text:p>
          </table:table-cell>
          <table:table-cell office:value-type="float" office:value="14983.9" table:style-name="ce9">
            <text:p>14.983,90</text:p>
          </table:table-cell>
          <table:table-cell office:value-type="float" office:value="-388.57" table:style-name="ce14">
            <text:p>-388,57</text:p>
          </table:table-cell>
          <table:table-cell office:value-type="float" office:value="-151.09" table:style-name="ce14">
            <text:p>-151,09</text:p>
          </table:table-cell>
          <table:table-cell office:value-type="float" office:value="-2290.61" table:style-name="ce11">
            <text:p>-2.290,61</text:p>
          </table:table-cell>
          <table:table-cell office:value-type="float" office:value="0" table:style-name="ce12">
            <text:p>0,00</text:p>
          </table:table-cell>
          <table:table-cell office:value-type="float" office:value="-2830.27" table:style-name="ce11">
            <text:p>-2.830,27</text:p>
          </table:table-cell>
          <table:table-cell office:value-type="float" office:value="12153.63" table:style-name="ce9">
            <text:p>12.153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5085.76" table:style-name="ce9">
            <text:p>5.085,76</text:p>
          </table:table-cell>
          <table:table-cell table:style-name="ce10"/>
          <table:table-cell office:value-type="float" office:value="3468.66" table:style-name="ce9">
            <text:p>3.468,66</text:p>
          </table:table-cell>
          <table:table-cell office:value-type="float" office:value="4910.8999999999996" table:number-columns-spanned="2" table:number-rows-spanned="1" table:style-name="ce26">
            <text:p>4.910,90</text:p>
          </table:table-cell>
          <table:covered-table-cell/>
          <table:table-cell office:value-type="float" office:value="16721.62" table:style-name="ce9">
            <text:p>16.721,62</text:p>
          </table:table-cell>
          <table:table-cell office:value-type="float" office:value="41822.800000000003" table:style-name="ce9">
            <text:p>41.822,80</text:p>
          </table:table-cell>
          <table:table-cell office:value-type="float" office:value="-3977.82" table:style-name="ce11">
            <text:p>-3.977,82</text:p>
          </table:table-cell>
          <table:table-cell office:value-type="float" office:value="-6689" table:style-name="ce11">
            <text:p>-6.689,00</text:p>
          </table:table-cell>
          <table:table-cell office:value-type="float" office:value="-3271.08" table:style-name="ce11">
            <text:p>-3.271,08</text:p>
          </table:table-cell>
          <table:table-cell office:value-type="float" office:value="0" table:style-name="ce12">
            <text:p>0,00</text:p>
          </table:table-cell>
          <table:table-cell office:value-type="float" office:value="-13937.9" table:style-name="ce11">
            <text:p>-13.937,90</text:p>
          </table:table-cell>
          <table:table-cell office:value-type="float" office:value="27884.9" table:style-name="ce9">
            <text:p>27.884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1833.26" table:style-name="ce9">
            <text:p>1.833,26</text:p>
          </table:table-cell>
          <table:table-cell office:value-type="float" office:value="1185.05" table:style-name="ce9">
            <text:p>1.185,05</text:p>
          </table:table-cell>
          <table:table-cell office:value-type="float" office:value="2957.48" table:style-name="ce9">
            <text:p>2.957,48</text:p>
          </table:table-cell>
          <table:table-cell office:value-type="float" office:value="4805.57" table:number-columns-spanned="2" table:number-rows-spanned="1" table:style-name="ce26">
            <text:p>4.805,57</text:p>
          </table:table-cell>
          <table:covered-table-cell/>
          <table:table-cell office:value-type="float" office:value="14416.7" table:style-name="ce9">
            <text:p>14.416,70</text:p>
          </table:table-cell>
          <table:table-cell office:value-type="float" office:value="36596.449999999997" table:style-name="ce9">
            <text:p>36.596,45</text:p>
          </table:table-cell>
          <table:table-cell office:value-type="float" office:value="-3482.46" table:style-name="ce11">
            <text:p>-3.482,46</text:p>
          </table:table-cell>
          <table:table-cell office:value-type="float" office:value="-5384.05" table:style-name="ce11">
            <text:p>-5.384,05</text:p>
          </table:table-cell>
          <table:table-cell office:value-type="float" office:value="-2973.17" table:style-name="ce11">
            <text:p>-2.973,17</text:p>
          </table:table-cell>
          <table:table-cell office:value-type="float" office:value="0" table:style-name="ce12">
            <text:p>0,00</text:p>
          </table:table-cell>
          <table:table-cell office:value-type="float" office:value="-11839.68" table:style-name="ce11">
            <text:p>-11.839,68</text:p>
          </table:table-cell>
          <table:table-cell office:value-type="float" office:value="24756.77" table:style-name="ce9">
            <text:p>24.756,7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(2ª VT-ARA)</text:p>
          </table:table-cell>
          <table:table-cell office:value-type="float" office:value="10800.57" table:style-name="ce9">
            <text:p>10.800,57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649.72" table:style-name="ce9">
            <text:p>3.649,72</text:p>
          </table:table-cell>
          <table:table-cell table:number-columns-spanned="2" table:number-rows-spanned="1" table:style-name="ce25"/>
          <table:covered-table-cell/>
          <table:table-cell office:value-type="float" office:value="6631.57" table:style-name="ce9">
            <text:p>6.631,57</text:p>
          </table:table-cell>
          <table:table-cell office:value-type="float" office:value="23314.240000000002" table:style-name="ce9">
            <text:p>23.314,24</text:p>
          </table:table-cell>
          <table:table-cell office:value-type="float" office:value="-2721.06" table:style-name="ce11">
            <text:p>-2.721,06</text:p>
          </table:table-cell>
          <table:table-cell office:value-type="float" office:value="-4472.5600000000004" table:style-name="ce11">
            <text:p>-4.472,56</text:p>
          </table:table-cell>
          <table:table-cell office:value-type="float" office:value="-1132.27" table:style-name="ce11">
            <text:p>-1.132,27</text:p>
          </table:table-cell>
          <table:table-cell office:value-type="float" office:value="0" table:style-name="ce12">
            <text:p>0,00</text:p>
          </table:table-cell>
          <table:table-cell office:value-type="float" office:value="-8325.89" table:style-name="ce11">
            <text:p>-8.325,89</text:p>
          </table:table-cell>
          <table:table-cell office:value-type="float" office:value="14988.35" table:style-name="ce9">
            <text:p>14.988,3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2752.41" table:style-name="ce9">
            <text:p>2.752,41</text:p>
          </table:table-cell>
          <table:table-cell table:style-name="ce10"/>
          <table:table-cell office:value-type="float" office:value="2032.99" table:style-name="ce9">
            <text:p>2.032,99</text:p>
          </table:table-cell>
          <table:table-cell table:number-columns-spanned="2" table:number-rows-spanned="1" table:style-name="ce25"/>
          <table:covered-table-cell/>
          <table:table-cell office:value-type="float" office:value="7253.5" table:style-name="ce9">
            <text:p>7.253,50</text:p>
          </table:table-cell>
          <table:table-cell office:value-type="float" office:value="23793.49" table:style-name="ce9">
            <text:p>23.793,49</text:p>
          </table:table-cell>
          <table:table-cell office:value-type="float" office:value="-2246.56" table:style-name="ce11">
            <text:p>-2.246,56</text:p>
          </table:table-cell>
          <table:table-cell office:value-type="float" office:value="-3877.84" table:style-name="ce11">
            <text:p>-3.877,84</text:p>
          </table:table-cell>
          <table:table-cell office:value-type="float" office:value="-1459.34" table:style-name="ce11">
            <text:p>-1.459,34</text:p>
          </table:table-cell>
          <table:table-cell office:value-type="float" office:value="0" table:style-name="ce12">
            <text:p>0,00</text:p>
          </table:table-cell>
          <table:table-cell office:value-type="float" office:value="-7583.74" table:style-name="ce11">
            <text:p>-7.583,74</text:p>
          </table:table-cell>
          <table:table-cell office:value-type="float" office:value="16209.75" table:style-name="ce9">
            <text:p>16.209,7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9">
            <text:p>18.701,52</text:p>
          </table:table-cell>
          <table:table-cell office:value-type="float" office:value="2242.7800000000002" table:style-name="ce9">
            <text:p>2.242,78</text:p>
          </table:table-cell>
          <table:table-cell office:value-type="float" office:value="1379.07" table:style-name="ce9">
            <text:p>1.379,07</text:p>
          </table:table-cell>
          <table:table-cell office:value-type="float" office:value="3277.31" table:style-name="ce9">
            <text:p>3.277,31</text:p>
          </table:table-cell>
          <table:table-cell table:number-columns-spanned="2" table:number-rows-spanned="1" table:style-name="ce25"/>
          <table:covered-table-cell/>
          <table:table-cell office:value-type="float" office:value="11161.68" table:style-name="ce9">
            <text:p>11.161,68</text:p>
          </table:table-cell>
          <table:table-cell office:value-type="float" office:value="36762.36" table:style-name="ce9">
            <text:p>36.762,36</text:p>
          </table:table-cell>
          <table:table-cell office:value-type="float" office:value="-6027.64" table:style-name="ce11">
            <text:p>-6.027,64</text:p>
          </table:table-cell>
          <table:table-cell office:value-type="float" office:value="-8672.98" table:style-name="ce11">
            <text:p>-8.672,98</text:p>
          </table:table-cell>
          <table:table-cell office:value-type="float" office:value="-3091.73" table:style-name="ce11">
            <text:p>-3.091,73</text:p>
          </table:table-cell>
          <table:table-cell office:value-type="float" office:value="0" table:style-name="ce12">
            <text:p>0,00</text:p>
          </table:table-cell>
          <table:table-cell office:value-type="float" office:value="-17792.349999999999" table:style-name="ce11">
            <text:p>-17.792,35</text:p>
          </table:table-cell>
          <table:table-cell office:value-type="float" office:value="18970.009999999998" table:style-name="ce9">
            <text:p>18.970,0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2704.24" table:style-name="ce9">
            <text:p>2.704,24</text:p>
          </table:table-cell>
          <table:table-cell office:value-type="float" office:value="1939.89" table:style-name="ce9">
            <text:p>1.939,89</text:p>
          </table:table-cell>
          <table:table-cell office:value-type="float" office:value="3826.24" table:style-name="ce9">
            <text:p>3.826,24</text:p>
          </table:table-cell>
          <table:table-cell table:number-columns-spanned="2" table:number-rows-spanned="1" table:style-name="ce25"/>
          <table:covered-table-cell/>
          <table:table-cell office:value-type="float" office:value="8246.84" table:style-name="ce9">
            <text:p>8.246,84</text:p>
          </table:table-cell>
          <table:table-cell office:value-type="float" office:value="28519.29" table:style-name="ce9">
            <text:p>28.519,29</text:p>
          </table:table-cell>
          <table:table-cell office:value-type="float" office:value="-1613.4" table:style-name="ce11">
            <text:p>-1.613,40</text:p>
          </table:table-cell>
          <table:table-cell office:value-type="float" office:value="-6654.47" table:style-name="ce11">
            <text:p>-6.654,47</text:p>
          </table:table-cell>
          <table:table-cell office:value-type="float" office:value="-3011.25" table:style-name="ce11">
            <text:p>-3.011,25</text:p>
          </table:table-cell>
          <table:table-cell office:value-type="float" office:value="0" table:style-name="ce12">
            <text:p>0,00</text:p>
          </table:table-cell>
          <table:table-cell office:value-type="float" office:value="-11279.12" table:style-name="ce11">
            <text:p>-11.279,12</text:p>
          </table:table-cell>
          <table:table-cell office:value-type="float" office:value="17240.169999999998" table:style-name="ce9">
            <text:p>17.240,1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4745.62" table:style-name="ce9">
            <text:p>4.745,62</text:p>
          </table:table-cell>
          <table:table-cell table:style-name="ce10"/>
          <table:table-cell office:value-type="float" office:value="2801.1" table:style-name="ce9">
            <text:p>2.801,10</text:p>
          </table:table-cell>
          <table:table-cell office:value-type="float" office:value="10939.83" table:number-columns-spanned="2" table:number-rows-spanned="1" table:style-name="ce26">
            <text:p>10.939,83</text:p>
          </table:table-cell>
          <table:covered-table-cell/>
          <table:table-cell office:value-type="float" office:value="16381.48" table:style-name="ce9">
            <text:p>16.381,48</text:p>
          </table:table-cell>
          <table:table-cell office:value-type="float" office:value="46503.89" table:style-name="ce9">
            <text:p>46.503,89</text:p>
          </table:table-cell>
          <table:table-cell office:value-type="float" office:value="-3881.46" table:style-name="ce11">
            <text:p>-3.881,46</text:p>
          </table:table-cell>
          <table:table-cell office:value-type="float" office:value="-8186.38" table:style-name="ce11">
            <text:p>-8.186,38</text:p>
          </table:table-cell>
          <table:table-cell office:value-type="float" office:value="-3132" table:style-name="ce11">
            <text:p>-3.132,00</text:p>
          </table:table-cell>
          <table:table-cell office:value-type="float" office:value="0" table:style-name="ce12">
            <text:p>0,00</text:p>
          </table:table-cell>
          <table:table-cell office:value-type="float" office:value="-15199.84" table:style-name="ce11">
            <text:p>-15.199,84</text:p>
          </table:table-cell>
          <table:table-cell office:value-type="float" office:value="31304.05" table:style-name="ce9">
            <text:p>31.304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9">
            <text:p>19.441,79</text:p>
          </table:table-cell>
          <table:table-cell office:value-type="float" office:value="3234.53" table:style-name="ce9">
            <text:p>3.234,53</text:p>
          </table:table-cell>
          <table:table-cell office:value-type="float" office:value="8411.01" table:style-name="ce9">
            <text:p>8.411,01</text:p>
          </table:table-cell>
          <table:table-cell office:value-type="float" office:value="4246.49" table:style-name="ce9">
            <text:p>4.246,49</text:p>
          </table:table-cell>
          <table:table-cell table:number-columns-spanned="2" table:number-rows-spanned="1" table:style-name="ce25"/>
          <table:covered-table-cell/>
          <table:table-cell office:value-type="float" office:value="16948.759999999998" table:style-name="ce9">
            <text:p>16.948,76</text:p>
          </table:table-cell>
          <table:table-cell office:value-type="float" office:value="52282.58" table:style-name="ce9">
            <text:p>52.282,58</text:p>
          </table:table-cell>
          <table:table-cell office:value-type="float" office:value="-5620.4" table:style-name="ce11">
            <text:p>-5.620,40</text:p>
          </table:table-cell>
          <table:table-cell office:value-type="float" office:value="-13813.7" table:style-name="ce11">
            <text:p>-13.813,70</text:p>
          </table:table-cell>
          <table:table-cell office:value-type="float" office:value="-5208.53" table:style-name="ce11">
            <text:p>-5.208,53</text:p>
          </table:table-cell>
          <table:table-cell office:value-type="float" office:value="0" table:style-name="ce12">
            <text:p>0,00</text:p>
          </table:table-cell>
          <table:table-cell office:value-type="float" office:value="-24642.63" table:style-name="ce11">
            <text:p>-24.642,63</text:p>
          </table:table-cell>
          <table:table-cell office:value-type="float" office:value="27639.95" table:style-name="ce9">
            <text:p>27.639,9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9">
            <text:p>19.519,71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2171.9899999999998" table:style-name="ce9">
            <text:p>2.171,99</text:p>
          </table:table-cell>
          <table:table-cell table:number-columns-spanned="2" table:number-rows-spanned="1" table:style-name="ce25"/>
          <table:covered-table-cell/>
          <table:table-cell office:value-type="float" office:value="10729.79" table:style-name="ce9">
            <text:p>10.729,79</text:p>
          </table:table-cell>
          <table:table-cell office:value-type="float" office:value="34361.379999999997" table:style-name="ce9">
            <text:p>34.361,38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8452.68" table:style-name="ce11">
            <text:p>-8.452,68</text:p>
          </table:table-cell>
          <table:table-cell office:value-type="float" office:value="-2853.17" table:style-name="ce11">
            <text:p>-2.853,17</text:p>
          </table:table-cell>
          <table:table-cell office:value-type="float" office:value="0" table:style-name="ce12">
            <text:p>0,00</text:p>
          </table:table-cell>
          <table:table-cell office:value-type="float" office:value="-16786.23" table:style-name="ce11">
            <text:p>-16.786,23</text:p>
          </table:table-cell>
          <table:table-cell office:value-type="float" office:value="17575.150000000001" table:style-name="ce9">
            <text:p>17.575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9">
            <text:p>11.754,59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112.36" table:style-name="ce9">
            <text:p>2.112,36</text:p>
          </table:table-cell>
          <table:table-cell table:number-columns-spanned="2" table:number-rows-spanned="1" table:style-name="ce25"/>
          <table:covered-table-cell/>
          <table:table-cell office:value-type="float" office:value="6469.81" table:style-name="ce9">
            <text:p>6.469,81</text:p>
          </table:table-cell>
          <table:table-cell office:value-type="float" office:value="21521.81" table:style-name="ce9">
            <text:p>21.521,81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550.24" table:style-name="ce11">
            <text:p>-4.550,24</text:p>
          </table:table-cell>
          <table:table-cell office:value-type="float" office:value="-1810.78" table:style-name="ce11">
            <text:p>-1.810,78</text:p>
          </table:table-cell>
          <table:table-cell office:value-type="float" office:value="0" table:style-name="ce12">
            <text:p>0,00</text:p>
          </table:table-cell>
          <table:table-cell office:value-type="float" office:value="-9371.36" table:style-name="ce11">
            <text:p>-9.371,36</text:p>
          </table:table-cell>
          <table:table-cell office:value-type="float" office:value="12150.45" table:style-name="ce9">
            <text:p>12.150,4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1754.59" table:style-name="ce9">
            <text:p>11.754,59</text:p>
          </table:table-cell>
          <table:table-cell office:value-type="float" office:value="2245.38" table:style-name="ce9">
            <text:p>2.245,38</text:p>
          </table:table-cell>
          <table:table-cell table:style-name="ce10"/>
          <table:table-cell office:value-type="float" office:value="2100.2600000000002" table:style-name="ce9">
            <text:p>2.100,26</text:p>
          </table:table-cell>
          <table:table-cell office:value-type="float" office:value="4666.66" table:number-columns-spanned="2" table:number-rows-spanned="1" table:style-name="ce26">
            <text:p>4.666,66</text:p>
          </table:table-cell>
          <table:covered-table-cell/>
          <table:table-cell office:value-type="float" office:value="13999.97" table:style-name="ce9">
            <text:p>13.999,97</text:p>
          </table:table-cell>
          <table:table-cell office:value-type="float" office:value="34766.86" table:style-name="ce9">
            <text:p>34.766,86</text:p>
          </table:table-cell>
          <table:table-cell office:value-type="float" office:value="-3736.02" table:style-name="ce11">
            <text:p>-3.736,02</text:p>
          </table:table-cell>
          <table:table-cell office:value-type="float" office:value="-5347.83" table:style-name="ce11">
            <text:p>-5.347,83</text:p>
          </table:table-cell>
          <table:table-cell office:value-type="float" office:value="-2641.9" table:style-name="ce11">
            <text:p>-2.641,90</text:p>
          </table:table-cell>
          <table:table-cell office:value-type="float" office:value="0" table:style-name="ce12">
            <text:p>0,00</text:p>
          </table:table-cell>
          <table:table-cell office:value-type="float" office:value="-11725.75" table:style-name="ce11">
            <text:p>-11.725,75</text:p>
          </table:table-cell>
          <table:table-cell office:value-type="float" office:value="23041.11" table:style-name="ce9">
            <text:p>23.041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568.82" table:style-name="ce9">
            <text:p>1.568,82</text:p>
          </table:table-cell>
          <table:table-cell table:style-name="ce10"/>
          <table:table-cell office:value-type="float" office:value="2561.17" table:style-name="ce9">
            <text:p>2.561,17</text:p>
          </table:table-cell>
          <table:table-cell table:number-columns-spanned="2" table:number-rows-spanned="1" table:style-name="ce25"/>
          <table:covered-table-cell/>
          <table:table-cell office:value-type="float" office:value="6602.34" table:style-name="ce9">
            <text:p>6.602,34</text:p>
          </table:table-cell>
          <table:table-cell office:value-type="float" office:value="22368.19" table:style-name="ce9">
            <text:p>22.368,19</text:p>
          </table:table-cell>
          <table:table-cell office:value-type="float" office:value="-1816.78" table:style-name="ce11">
            <text:p>-1.816,78</text:p>
          </table:table-cell>
          <table:table-cell office:value-type="float" office:value="-4919.96" table:style-name="ce11">
            <text:p>-4.919,96</text:p>
          </table:table-cell>
          <table:table-cell office:value-type="float" office:value="-3265.4" table:style-name="ce11">
            <text:p>-3.265,40</text:p>
          </table:table-cell>
          <table:table-cell office:value-type="float" office:value="0" table:style-name="ce12">
            <text:p>0,00</text:p>
          </table:table-cell>
          <table:table-cell office:value-type="float" office:value="-10002.14" table:style-name="ce11">
            <text:p>-10.002,14</text:p>
          </table:table-cell>
          <table:table-cell office:value-type="float" office:value="12366.05" table:style-name="ce9">
            <text:p>12.366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1379.07" table:style-name="ce9">
            <text:p>1.379,07</text:p>
          </table:table-cell>
          <table:table-cell office:value-type="float" office:value="1948.06" table:style-name="ce9">
            <text:p>1.948,06</text:p>
          </table:table-cell>
          <table:table-cell table:number-columns-spanned="2" table:number-rows-spanned="1" table:style-name="ce25"/>
          <table:covered-table-cell/>
          <table:table-cell office:value-type="float" office:value="6638.06" table:style-name="ce9">
            <text:p>6.638,06</text:p>
          </table:table-cell>
          <table:table-cell office:value-type="float" office:value="21862.26" table:style-name="ce9">
            <text:p>21.862,26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4735.32" table:style-name="ce11">
            <text:p>-4.735,32</text:p>
          </table:table-cell>
          <table:table-cell office:value-type="float" office:value="-2386.0300000000002" table:style-name="ce11">
            <text:p>-2.386,03</text:p>
          </table:table-cell>
          <table:table-cell office:value-type="float" office:value="0" table:style-name="ce12">
            <text:p>0,00</text:p>
          </table:table-cell>
          <table:table-cell office:value-type="float" office:value="-10131.69" table:style-name="ce11">
            <text:p>-10.131,69</text:p>
          </table:table-cell>
          <table:table-cell office:value-type="float" office:value="11730.57" table:style-name="ce9">
            <text:p>11.730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8951.18" table:style-name="ce9">
            <text:p>18.951,18</text:p>
          </table:table-cell>
          <table:table-cell table:style-name="ce10"/>
          <table:table-cell office:value-type="float" office:value="5990.88" table:style-name="ce9">
            <text:p>5.990,88</text:p>
          </table:table-cell>
          <table:table-cell office:value-type="float" office:value="2812.66" table:style-name="ce9">
            <text:p>2.812,66</text:p>
          </table:table-cell>
          <table:table-cell office:value-type="float" office:value="19537.919999999998" table:number-columns-spanned="2" table:number-rows-spanned="1" table:style-name="ce26">
            <text:p>19.537,92</text:p>
          </table:table-cell>
          <table:covered-table-cell/>
          <table:table-cell office:value-type="float" office:value="24880.46" table:style-name="ce9">
            <text:p>24.880,46</text:p>
          </table:table-cell>
          <table:table-cell office:value-type="float" office:value="72173.100000000006" table:style-name="ce9">
            <text:p>72.173,10</text:p>
          </table:table-cell>
          <table:table-cell office:value-type="float" office:value="-5295.02" table:style-name="ce11">
            <text:p>-5.295,02</text:p>
          </table:table-cell>
          <table:table-cell office:value-type="float" office:value="-14377" table:style-name="ce11">
            <text:p>-14.377,00</text:p>
          </table:table-cell>
          <table:table-cell office:value-type="float" office:value="-1403.46" table:style-name="ce11">
            <text:p>-1.403,46</text:p>
          </table:table-cell>
          <table:table-cell office:value-type="float" office:value="0" table:style-name="ce12">
            <text:p>0,00</text:p>
          </table:table-cell>
          <table:table-cell office:value-type="float" office:value="-21075.48" table:style-name="ce11">
            <text:p>-21.075,48</text:p>
          </table:table-cell>
          <table:table-cell office:value-type="float" office:value="51097.62" table:style-name="ce9">
            <text:p>51.097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9">
            <text:p>11.635,86</text:p>
          </table:table-cell>
          <table:table-cell office:value-type="float" office:value="2292.88" table:style-name="ce9">
            <text:p>2.292,88</text:p>
          </table:table-cell>
          <table:table-cell office:value-type="float" office:value="1379.07" table:style-name="ce9">
            <text:p>1.379,07</text:p>
          </table:table-cell>
          <table:table-cell office:value-type="float" office:value="2038.57" table:style-name="ce9">
            <text:p>2.038,57</text:p>
          </table:table-cell>
          <table:table-cell office:value-type="float" office:value="9252.85" table:number-columns-spanned="2" table:number-rows-spanned="1" table:style-name="ce26">
            <text:p>9.252,85</text:p>
          </table:table-cell>
          <table:covered-table-cell/>
          <table:table-cell office:value-type="float" office:value="15307.8" table:style-name="ce9">
            <text:p>15.307,80</text:p>
          </table:table-cell>
          <table:table-cell office:value-type="float" office:value="41907.03" table:style-name="ce9">
            <text:p>41.907,03</text:p>
          </table:table-cell>
          <table:table-cell office:value-type="float" office:value="-3712.5" table:style-name="ce11">
            <text:p>-3.712,50</text:p>
          </table:table-cell>
          <table:table-cell office:value-type="float" office:value="-7334.81" table:style-name="ce11">
            <text:p>-7.334,81</text:p>
          </table:table-cell>
          <table:table-cell office:value-type="float" office:value="-4252.28" table:style-name="ce11">
            <text:p>-4.252,28</text:p>
          </table:table-cell>
          <table:table-cell office:value-type="float" office:value="0" table:style-name="ce12">
            <text:p>0,00</text:p>
          </table:table-cell>
          <table:table-cell office:value-type="float" office:value="-15299.59" table:style-name="ce11">
            <text:p>-15.299,59</text:p>
          </table:table-cell>
          <table:table-cell office:value-type="float" office:value="26607.439999999999" table:style-name="ce9">
            <text:p>26.607,4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5367.4" table:style-name="ce9">
            <text:p>5.367,40</text:p>
          </table:table-cell>
          <table:table-cell table:style-name="ce10"/>
          <table:table-cell office:value-type="float" office:value="3041.2" table:style-name="ce9">
            <text:p>3.041,20</text:p>
          </table:table-cell>
          <table:table-cell table:number-columns-spanned="2" table:number-rows-spanned="1" table:style-name="ce25"/>
          <table:covered-table-cell/>
          <table:table-cell office:value-type="float" office:value="8382.89" table:style-name="ce9">
            <text:p>8.382,89</text:p>
          </table:table-cell>
          <table:table-cell office:value-type="float" office:value="28189.88" table:style-name="ce9">
            <text:p>28.189,88</text:p>
          </table:table-cell>
          <table:table-cell office:value-type="float" office:value="-2991.96" table:style-name="ce11">
            <text:p>-2.991,96</text:p>
          </table:table-cell>
          <table:table-cell office:value-type="float" office:value="-5612.48" table:style-name="ce11">
            <text:p>-5.612,48</text:p>
          </table:table-cell>
          <table:table-cell office:value-type="float" office:value="-4469.1899999999996" table:style-name="ce11">
            <text:p>-4.469,19</text:p>
          </table:table-cell>
          <table:table-cell office:value-type="float" office:value="0" table:style-name="ce12">
            <text:p>0,00</text:p>
          </table:table-cell>
          <table:table-cell office:value-type="float" office:value="-13073.63" table:style-name="ce11">
            <text:p>-13.073,63</text:p>
          </table:table-cell>
          <table:table-cell office:value-type="float" office:value="15116.25" table:style-name="ce9">
            <text:p>15.116,2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969.95" table:style-name="ce9">
            <text:p>20.969,95</text:p>
          </table:table-cell>
          <table:table-cell office:value-type="float" office:value="1167.3399999999999" table:style-name="ce9">
            <text:p>1.167,34</text:p>
          </table:table-cell>
          <table:table-cell table:style-name="ce10"/>
          <table:table-cell office:value-type="float" office:value="7455.58" table:style-name="ce9">
            <text:p>7.455,58</text:p>
          </table:table-cell>
          <table:table-cell office:value-type="float" office:value="7379.1" table:number-columns-spanned="2" table:number-rows-spanned="1" table:style-name="ce26">
            <text:p>7.379,10</text:p>
          </table:table-cell>
          <table:covered-table-cell/>
          <table:table-cell office:value-type="float" office:value="22479.41" table:style-name="ce9">
            <text:p>22.479,41</text:p>
          </table:table-cell>
          <table:table-cell office:value-type="float" office:value="59451.38" table:style-name="ce9">
            <text:p>59.451,38</text:p>
          </table:table-cell>
          <table:table-cell office:value-type="float" office:value="-6348.62" table:style-name="ce11">
            <text:p>-6.348,62</text:p>
          </table:table-cell>
          <table:table-cell office:value-type="float" office:value="-9538" table:style-name="ce11">
            <text:p>-9.538,00</text:p>
          </table:table-cell>
          <table:table-cell office:value-type="float" office:value="-3025.76" table:style-name="ce11">
            <text:p>-3.025,76</text:p>
          </table:table-cell>
          <table:table-cell office:value-type="float" office:value="0" table:style-name="ce12">
            <text:p>0,00</text:p>
          </table:table-cell>
          <table:table-cell office:value-type="float" office:value="-18912.38" table:style-name="ce11">
            <text:p>-18.912,38</text:p>
          </table:table-cell>
          <table:table-cell office:value-type="float" office:value="40539" table:style-name="ce9">
            <text:p>40.539,0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9">
            <text:p>11.754,59</text:p>
          </table:table-cell>
          <table:table-cell office:value-type="float" office:value="1512.58" table:style-name="ce9">
            <text:p>1.512,58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6633.58" table:style-name="ce9">
            <text:p>6.633,58</text:p>
          </table:table-cell>
          <table:table-cell office:value-type="float" office:value="23085.75" table:style-name="ce9">
            <text:p>23.085,75</text:p>
          </table:table-cell>
          <table:table-cell office:value-type="float" office:value="-1837.4" table:style-name="ce11">
            <text:p>-1.837,40</text:p>
          </table:table-cell>
          <table:table-cell office:value-type="float" office:value="-5052.9399999999996" table:style-name="ce11">
            <text:p>-5.052,94</text:p>
          </table:table-cell>
          <table:table-cell office:value-type="float" office:value="-5707.9" table:style-name="ce11">
            <text:p>-5.707,90</text:p>
          </table:table-cell>
          <table:table-cell office:value-type="float" office:value="0" table:style-name="ce12">
            <text:p>0,00</text:p>
          </table:table-cell>
          <table:table-cell office:value-type="float" office:value="-12598.24" table:style-name="ce11">
            <text:p>-12.598,24</text:p>
          </table:table-cell>
          <table:table-cell office:value-type="float" office:value="10487.51" table:style-name="ce9">
            <text:p>10.487,5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DEU DE ANDRA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1ª VT-ARA)</text:p>
          </table:table-cell>
          <table:table-cell office:value-type="float" office:value="20969.95" table:style-name="ce9">
            <text:p>20.969,95</text:p>
          </table:table-cell>
          <table:table-cell table:number-columns-repeated="2" table:style-name="ce10"/>
          <table:table-cell office:value-type="float" office:value="7140.44" table:style-name="ce9">
            <text:p>7.140,44</text:p>
          </table:table-cell>
          <table:table-cell table:number-columns-spanned="2" table:number-rows-spanned="1" table:style-name="ce25"/>
          <table:covered-table-cell/>
          <table:table-cell office:value-type="float" office:value="7372.4" table:style-name="ce9">
            <text:p>7.372,40</text:p>
          </table:table-cell>
          <table:table-cell office:value-type="float" office:value="35482.79" table:style-name="ce9">
            <text:p>35.482,79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7171.45" table:style-name="ce11">
            <text:p>-7.171,45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8828.23" table:style-name="ce11">
            <text:p>-8.828,23</text:p>
          </table:table-cell>
          <table:table-cell office:value-type="float" office:value="26654.560000000001" table:style-name="ce9">
            <text:p>26.654,5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GESTÃO DO QUADRO DE SERVIDORES (SEGES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906.72" table:style-name="ce13">
            <text:p>906,72</text:p>
          </table:table-cell>
          <table:table-cell office:value-type="float" office:value="6760.57" table:number-columns-spanned="2" table:number-rows-spanned="1" table:style-name="ce26">
            <text:p>6.760,57</text:p>
          </table:table-cell>
          <table:covered-table-cell/>
          <table:table-cell office:value-type="float" office:value="1672.81" table:style-name="ce9">
            <text:p>1.672,81</text:p>
          </table:table-cell>
          <table:table-cell office:value-type="float" office:value="10525.15" table:style-name="ce9">
            <text:p>10.525,15</text:p>
          </table:table-cell>
          <table:table-cell table:style-name="ce10"/>
          <table:table-cell office:value-type="float" office:value="-1207.06" table:style-name="ce11">
            <text:p>-1.207,0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207.06" table:style-name="ce11">
            <text:p>-1.207,06</text:p>
          </table:table-cell>
          <table:table-cell office:value-type="float" office:value="9318.09" table:style-name="ce9">
            <text:p>9.318,0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8399.2" table:style-name="ce9">
            <text:p>18.399,20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396.42" table:style-name="ce9">
            <text:p>3.396,42</text:p>
          </table:table-cell>
          <table:table-cell table:number-columns-spanned="2" table:number-rows-spanned="1" table:style-name="ce25"/>
          <table:covered-table-cell/>
          <table:table-cell office:value-type="float" office:value="10505.35" table:style-name="ce9">
            <text:p>10.505,35</text:p>
          </table:table-cell>
          <table:table-cell office:value-type="float" office:value="34240.86" table:style-name="ce9">
            <text:p>34.240,86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940.0300000000007" table:style-name="ce11">
            <text:p>-8.940,03</text:p>
          </table:table-cell>
          <table:table-cell office:value-type="float" office:value="-486.94" table:style-name="ce14">
            <text:p>-486,94</text:p>
          </table:table-cell>
          <table:table-cell office:value-type="float" office:value="0" table:style-name="ce12">
            <text:p>0,00</text:p>
          </table:table-cell>
          <table:table-cell office:value-type="float" office:value="-11083.75" table:style-name="ce11">
            <text:p>-11.083,75</text:p>
          </table:table-cell>
          <table:table-cell office:value-type="float" office:value="23157.11" table:style-name="ce9">
            <text:p>23.157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ESQUISA PATRIMONIAL (SEPP)</text:p>
          </table:table-cell>
          <table:table-cell table:number-columns-repeated="2" table:style-name="ce10"/>
          <table:table-cell office:value-type="float" office:value="7398.87" table:style-name="ce9">
            <text:p>7.398,87</text:p>
          </table:table-cell>
          <table:table-cell office:value-type="float" office:value="4298.0200000000004" table:style-name="ce9">
            <text:p>4.298,02</text:p>
          </table:table-cell>
          <table:table-cell table:number-columns-spanned="2" table:number-rows-spanned="1" table:style-name="ce25"/>
          <table:covered-table-cell/>
          <table:table-cell office:value-type="float" office:value="3244.52" table:style-name="ce9">
            <text:p>3.244,52</text:p>
          </table:table-cell>
          <table:table-cell office:value-type="float" office:value="14941.41" table:style-name="ce9">
            <text:p>14.941,41</text:p>
          </table:table-cell>
          <table:table-cell table:style-name="ce10"/>
          <table:table-cell office:value-type="float" office:value="-1039.82" table:style-name="ce11">
            <text:p>-1.039,82</text:p>
          </table:table-cell>
          <table:table-cell office:value-type="float" office:value="-1356.28" table:style-name="ce11">
            <text:p>-1.356,28</text:p>
          </table:table-cell>
          <table:table-cell office:value-type="float" office:value="0" table:style-name="ce12">
            <text:p>0,00</text:p>
          </table:table-cell>
          <table:table-cell office:value-type="float" office:value="-2396.1" table:style-name="ce11">
            <text:p>-2.396,10</text:p>
          </table:table-cell>
          <table:table-cell office:value-type="float" office:value="12545.31" table:style-name="ce9">
            <text:p>12.545,3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06.75" table:style-name="ce9">
            <text:p>21.506,75</text:p>
          </table:table-cell>
          <table:table-cell office:value-type="float" office:value="6068.7" table:style-name="ce9">
            <text:p>6.068,70</text:p>
          </table:table-cell>
          <table:table-cell table:style-name="ce10"/>
          <table:table-cell office:value-type="float" office:value="4945.99" table:style-name="ce9">
            <text:p>4.945,99</text:p>
          </table:table-cell>
          <table:table-cell office:value-type="float" office:value="22137.95" table:number-columns-spanned="2" table:number-rows-spanned="1" table:style-name="ce26">
            <text:p>22.137,95</text:p>
          </table:table-cell>
          <table:covered-table-cell/>
          <table:table-cell office:value-type="float" office:value="27575.45" table:style-name="ce9">
            <text:p>27.575,45</text:p>
          </table:table-cell>
          <table:table-cell office:value-type="float" office:value="82234.84" table:style-name="ce9">
            <text:p>82.234,84</text:p>
          </table:table-cell>
          <table:table-cell office:value-type="float" office:value="-8351.4" table:style-name="ce11">
            <text:p>-8.351,40</text:p>
          </table:table-cell>
          <table:table-cell office:value-type="float" office:value="-16193.3" table:style-name="ce11">
            <text:p>-16.193,30</text:p>
          </table:table-cell>
          <table:table-cell office:value-type="float" office:value="-979.34" table:style-name="ce14">
            <text:p>-979,34</text:p>
          </table:table-cell>
          <table:table-cell office:value-type="float" office:value="0" table:style-name="ce12">
            <text:p>0,00</text:p>
          </table:table-cell>
          <table:table-cell office:value-type="float" office:value="-25524.04" table:style-name="ce11">
            <text:p>-25.524,04</text:p>
          </table:table-cell>
          <table:table-cell office:value-type="float" office:value="56710.8" table:style-name="ce9">
            <text:p>56.710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3008.27" table:style-name="ce9">
            <text:p>3.008,27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5446.28" table:style-name="ce9">
            <text:p>5.446,28</text:p>
          </table:table-cell>
          <table:table-cell office:value-type="float" office:value="1397.77" table:number-columns-spanned="2" table:number-rows-spanned="1" table:style-name="ce26">
            <text:p>1.397,77</text:p>
          </table:table-cell>
          <table:covered-table-cell/>
          <table:table-cell office:value-type="float" office:value="4478.2700000000004" table:style-name="ce9">
            <text:p>4.478,27</text:p>
          </table:table-cell>
          <table:table-cell office:value-type="float" office:value="15515.64" table:style-name="ce9">
            <text:p>15.515,64</text:p>
          </table:table-cell>
          <table:table-cell office:value-type="float" office:value="-982.71" table:style-name="ce14">
            <text:p>-982,71</text:p>
          </table:table-cell>
          <table:table-cell office:value-type="float" office:value="-325.85000000000002" table:style-name="ce14">
            <text:p>-325,85</text:p>
          </table:table-cell>
          <table:table-cell office:value-type="float" office:value="-2200" table:style-name="ce11">
            <text:p>-2.200,00</text:p>
          </table:table-cell>
          <table:table-cell office:value-type="float" office:value="0" table:style-name="ce12">
            <text:p>0,00</text:p>
          </table:table-cell>
          <table:table-cell office:value-type="float" office:value="-3508.56" table:style-name="ce11">
            <text:p>-3.508,56</text:p>
          </table:table-cell>
          <table:table-cell office:value-type="float" office:value="12007.08" table:style-name="ce9">
            <text:p>12.007,0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5898.74" table:style-name="ce9">
            <text:p>5.898,74</text:p>
          </table:table-cell>
          <table:table-cell office:value-type="float" office:value="825.82" table:style-name="ce13">
            <text:p>825,82</text:p>
          </table:table-cell>
          <table:table-cell office:value-type="float" office:value="1353.97" table:style-name="ce9">
            <text:p>1.353,97</text:p>
          </table:table-cell>
          <table:table-cell office:value-type="float" office:value="3914.37" table:style-name="ce9">
            <text:p>3.914,37</text:p>
          </table:table-cell>
          <table:table-cell office:value-type="float" office:value="5918.28" table:number-columns-spanned="2" table:number-rows-spanned="1" table:style-name="ce26">
            <text:p>5.918,28</text:p>
          </table:table-cell>
          <table:covered-table-cell/>
          <table:table-cell office:value-type="float" office:value="8636.86" table:style-name="ce9">
            <text:p>8.636,86</text:p>
          </table:table-cell>
          <table:table-cell office:value-type="float" office:value="26548.04" table:style-name="ce9">
            <text:p>26.548,04</text:p>
          </table:table-cell>
          <table:table-cell office:value-type="float" office:value="-1651.64" table:style-name="ce11">
            <text:p>-1.651,64</text:p>
          </table:table-cell>
          <table:table-cell office:value-type="float" office:value="-3123.99" table:style-name="ce11">
            <text:p>-3.123,99</text:p>
          </table:table-cell>
          <table:table-cell office:value-type="float" office:value="-3530.05" table:style-name="ce11">
            <text:p>-3.530,05</text:p>
          </table:table-cell>
          <table:table-cell office:value-type="float" office:value="0" table:style-name="ce12">
            <text:p>0,00</text:p>
          </table:table-cell>
          <table:table-cell office:value-type="float" office:value="-8305.68" table:style-name="ce11">
            <text:p>-8.305,68</text:p>
          </table:table-cell>
          <table:table-cell office:value-type="float" office:value="18242.36" table:style-name="ce9">
            <text:p>18.242,3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ÂNIA NÁDIA DA SILVA CHAG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3716.31" table:style-name="ce9">
            <text:p>3.716,31</text:p>
          </table:table-cell>
          <table:table-cell table:style-name="ce10"/>
          <table:table-cell office:value-type="float" office:value="3951.28" table:style-name="ce9">
            <text:p>3.951,28</text:p>
          </table:table-cell>
          <table:table-cell office:value-type="float" office:value="8533.5499999999993" table:number-columns-spanned="2" table:number-rows-spanned="1" table:style-name="ce26">
            <text:p>8.533,55</text:p>
          </table:table-cell>
          <table:covered-table-cell/>
          <table:table-cell office:value-type="float" office:value="15114.7" table:style-name="ce9">
            <text:p>15.114,70</text:p>
          </table:table-cell>
          <table:table-cell office:value-type="float" office:value="42714.23" table:style-name="ce9">
            <text:p>42.714,23</text:p>
          </table:table-cell>
          <table:table-cell office:value-type="float" office:value="-3522.64" table:style-name="ce11">
            <text:p>-3.522,64</text:p>
          </table:table-cell>
          <table:table-cell office:value-type="float" office:value="-6926.59" table:style-name="ce11">
            <text:p>-6.926,59</text:p>
          </table:table-cell>
          <table:table-cell office:value-type="float" office:value="-4418.09" table:style-name="ce11">
            <text:p>-4.418,09</text:p>
          </table:table-cell>
          <table:table-cell office:value-type="float" office:value="0" table:style-name="ce12">
            <text:p>0,00</text:p>
          </table:table-cell>
          <table:table-cell office:value-type="float" office:value="-14867.32" table:style-name="ce11">
            <text:p>-14.867,32</text:p>
          </table:table-cell>
          <table:table-cell office:value-type="float" office:value="27846.91" table:style-name="ce9">
            <text:p>27.846,9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9">
            <text:p>18.701,52</text:p>
          </table:table-cell>
          <table:table-cell office:value-type="float" office:value="4692.71" table:style-name="ce9">
            <text:p>4.692,71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11697.11" table:style-name="ce9">
            <text:p>11.697,11</text:p>
          </table:table-cell>
          <table:table-cell office:value-type="float" office:value="36683.839999999997" table:style-name="ce9">
            <text:p>36.683,84</text:p>
          </table:table-cell>
          <table:table-cell office:value-type="float" office:value="-5179.34" table:style-name="ce11">
            <text:p>-5.179,34</text:p>
          </table:table-cell>
          <table:table-cell office:value-type="float" office:value="-9703.7800000000007" table:style-name="ce11">
            <text:p>-9.703,78</text:p>
          </table:table-cell>
          <table:table-cell office:value-type="float" office:value="-2624.1" table:style-name="ce11">
            <text:p>-2.624,10</text:p>
          </table:table-cell>
          <table:table-cell office:value-type="float" office:value="0" table:style-name="ce12">
            <text:p>0,00</text:p>
          </table:table-cell>
          <table:table-cell office:value-type="float" office:value="-17507.22" table:style-name="ce11">
            <text:p>-17.507,22</text:p>
          </table:table-cell>
          <table:table-cell office:value-type="float" office:value="19176.62" table:style-name="ce9">
            <text:p>19.176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387.240000000002" table:style-name="ce9">
            <text:p>19.387,24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1861.37" table:style-name="ce9">
            <text:p>1.861,37</text:p>
          </table:table-cell>
          <table:table-cell office:value-type="float" office:value="7144.27" table:number-columns-spanned="2" table:number-rows-spanned="1" table:style-name="ce26">
            <text:p>7.144,27</text:p>
          </table:table-cell>
          <table:covered-table-cell/>
          <table:table-cell office:value-type="float" office:value="19450.25" table:style-name="ce9">
            <text:p>19.450,25</text:p>
          </table:table-cell>
          <table:table-cell office:value-type="float" office:value="49028.18" table:style-name="ce9">
            <text:p>49.028,18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9562.19" table:style-name="ce11">
            <text:p>-9.562,19</text:p>
          </table:table-cell>
          <table:table-cell office:value-type="float" office:value="-690.59" table:style-name="ce14">
            <text:p>-690,59</text:p>
          </table:table-cell>
          <table:table-cell office:value-type="float" office:value="0" table:style-name="ce12">
            <text:p>0,00</text:p>
          </table:table-cell>
          <table:table-cell office:value-type="float" office:value="-11909.56" table:style-name="ce11">
            <text:p>-11.909,56</text:p>
          </table:table-cell>
          <table:table-cell office:value-type="float" office:value="37118.620000000003" table:style-name="ce9">
            <text:p>37.118,6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9363.86" table:style-name="ce9">
            <text:p>19.363,86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476.0200000000004" table:style-name="ce9">
            <text:p>4.476,02</text:p>
          </table:table-cell>
          <table:table-cell office:value-type="float" office:value="17588.330000000002" table:number-columns-spanned="2" table:number-rows-spanned="1" table:style-name="ce26">
            <text:p>17.588,33</text:p>
          </table:table-cell>
          <table:covered-table-cell/>
          <table:table-cell office:value-type="float" office:value="20841.34" table:style-name="ce9">
            <text:p>20.841,34</text:p>
          </table:table-cell>
          <table:table-cell office:value-type="float" office:value="64501.93" table:style-name="ce9">
            <text:p>64.501,9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2611.5" table:style-name="ce11">
            <text:p>-12.611,50</text:p>
          </table:table-cell>
          <table:table-cell office:value-type="float" office:value="-3666.74" table:style-name="ce11">
            <text:p>-3.666,74</text:p>
          </table:table-cell>
          <table:table-cell office:value-type="float" office:value="0" table:style-name="ce12">
            <text:p>0,00</text:p>
          </table:table-cell>
          <table:table-cell office:value-type="float" office:value="-17935.02" table:style-name="ce11">
            <text:p>-17.935,02</text:p>
          </table:table-cell>
          <table:table-cell office:value-type="float" office:value="46566.91" table:style-name="ce9">
            <text:p>46.566,9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961.41" table:style-name="ce9">
            <text:p>11.961,41</text:p>
          </table:table-cell>
          <table:table-cell office:value-type="float" office:value="1505.17" table:style-name="ce9">
            <text:p>1.505,17</text:p>
          </table:table-cell>
          <table:table-cell office:value-type="float" office:value="1379.07" table:style-name="ce9">
            <text:p>1.379,07</text:p>
          </table:table-cell>
          <table:table-cell office:value-type="float" office:value="2465.67" table:style-name="ce9">
            <text:p>2.465,67</text:p>
          </table:table-cell>
          <table:table-cell office:value-type="float" office:value="4222.95" table:number-columns-spanned="2" table:number-rows-spanned="1" table:style-name="ce26">
            <text:p>4.222,95</text:p>
          </table:table-cell>
          <table:covered-table-cell/>
          <table:table-cell office:value-type="float" office:value="8536.26" table:style-name="ce9">
            <text:p>8.536,26</text:p>
          </table:table-cell>
          <table:table-cell office:value-type="float" office:value="30070.53" table:style-name="ce9">
            <text:p>30.070,53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6847.85" table:style-name="ce11">
            <text:p>-6.847,85</text:p>
          </table:table-cell>
          <table:table-cell office:value-type="float" office:value="-1113.8699999999999" table:style-name="ce11">
            <text:p>-1.113,87</text:p>
          </table:table-cell>
          <table:table-cell office:value-type="float" office:value="0" table:style-name="ce12">
            <text:p>0,00</text:p>
          </table:table-cell>
          <table:table-cell office:value-type="float" office:value="-10972.06" table:style-name="ce11">
            <text:p>-10.972,06</text:p>
          </table:table-cell>
          <table:table-cell office:value-type="float" office:value="19098.47" table:style-name="ce9">
            <text:p>19.098,4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9">
            <text:p>11.398,39</text:p>
          </table:table-cell>
          <table:table-cell office:value-type="float" office:value="2656.74" table:style-name="ce9">
            <text:p>2.656,74</text:p>
          </table:table-cell>
          <table:table-cell office:value-type="float" office:value="1939.89" table:style-name="ce9">
            <text:p>1.939,89</text:p>
          </table:table-cell>
          <table:table-cell office:value-type="float" office:value="5260.95" table:style-name="ce9">
            <text:p>5.260,95</text:p>
          </table:table-cell>
          <table:table-cell office:value-type="float" office:value="5331.67" table:number-columns-spanned="2" table:number-rows-spanned="1" table:style-name="ce26">
            <text:p>5.331,67</text:p>
          </table:table-cell>
          <table:covered-table-cell/>
          <table:table-cell office:value-type="float" office:value="15995.02" table:style-name="ce9">
            <text:p>15.995,02</text:p>
          </table:table-cell>
          <table:table-cell office:value-type="float" office:value="42582.66" table:style-name="ce9">
            <text:p>42.582,66</text:p>
          </table:table-cell>
          <table:table-cell office:value-type="float" office:value="-3754.22" table:style-name="ce11">
            <text:p>-3.754,22</text:p>
          </table:table-cell>
          <table:table-cell office:value-type="float" office:value="-6310.15" table:style-name="ce11">
            <text:p>-6.310,15</text:p>
          </table:table-cell>
          <table:table-cell office:value-type="float" office:value="-3522.65" table:style-name="ce11">
            <text:p>-3.522,65</text:p>
          </table:table-cell>
          <table:table-cell office:value-type="float" office:value="0" table:style-name="ce12">
            <text:p>0,00</text:p>
          </table:table-cell>
          <table:table-cell office:value-type="float" office:value="-13587.02" table:style-name="ce11">
            <text:p>-13.587,02</text:p>
          </table:table-cell>
          <table:table-cell office:value-type="float" office:value="28995.64" table:style-name="ce9">
            <text:p>28.995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9">
            <text:p>16.211,27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653.55" table:style-name="ce9">
            <text:p>2.653,55</text:p>
          </table:table-cell>
          <table:table-cell office:value-type="float" office:value="6147.88" table:number-columns-spanned="2" table:number-rows-spanned="1" table:style-name="ce26">
            <text:p>6.147,88</text:p>
          </table:table-cell>
          <table:covered-table-cell/>
          <table:table-cell office:value-type="float" office:value="18624.36" table:style-name="ce9">
            <text:p>18.624,36</text:p>
          </table:table-cell>
          <table:table-cell office:value-type="float" office:value="45869.440000000002" table:style-name="ce9">
            <text:p>45.869,44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8770.99" table:style-name="ce11">
            <text:p>-8.770,99</text:p>
          </table:table-cell>
          <table:table-cell office:value-type="float" office:value="-1265.21" table:style-name="ce11">
            <text:p>-1.265,21</text:p>
          </table:table-cell>
          <table:table-cell office:value-type="float" office:value="0" table:style-name="ce12">
            <text:p>0,00</text:p>
          </table:table-cell>
          <table:table-cell office:value-type="float" office:value="-11692.98" table:style-name="ce11">
            <text:p>-11.692,98</text:p>
          </table:table-cell>
          <table:table-cell office:value-type="float" office:value="34176.46" table:style-name="ce9">
            <text:p>34.176,4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102.22" table:style-name="ce9">
            <text:p>11.102,22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4119.04" table:style-name="ce9">
            <text:p>4.119,04</text:p>
          </table:table-cell>
          <table:table-cell table:number-columns-spanned="2" table:number-rows-spanned="1" table:style-name="ce25"/>
          <table:covered-table-cell/>
          <table:table-cell office:value-type="float" office:value="6828.97" table:style-name="ce9">
            <text:p>6.828,97</text:p>
          </table:table-cell>
          <table:table-cell office:value-type="float" office:value="24282.61" table:style-name="ce9">
            <text:p>24.282,61</text:p>
          </table:table-cell>
          <table:table-cell office:value-type="float" office:value="-2782.2" table:style-name="ce11">
            <text:p>-2.782,20</text:p>
          </table:table-cell>
          <table:table-cell office:value-type="float" office:value="-4621.66" table:style-name="ce11">
            <text:p>-4.621,66</text:p>
          </table:table-cell>
          <table:table-cell office:value-type="float" office:value="-1111.53" table:style-name="ce11">
            <text:p>-1.111,53</text:p>
          </table:table-cell>
          <table:table-cell office:value-type="float" office:value="0" table:style-name="ce12">
            <text:p>0,00</text:p>
          </table:table-cell>
          <table:table-cell office:value-type="float" office:value="-8515.39" table:style-name="ce11">
            <text:p>-8.515,39</text:p>
          </table:table-cell>
          <table:table-cell office:value-type="float" office:value="15767.22" table:style-name="ce9">
            <text:p>15.767,2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8951.18" table:style-name="ce9">
            <text:p>18.951,18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662.82" table:style-name="ce9">
            <text:p>2.662,82</text:p>
          </table:table-cell>
          <table:table-cell office:value-type="float" office:value="7061.19" table:number-columns-spanned="2" table:number-rows-spanned="1" table:style-name="ce26">
            <text:p>7.061,19</text:p>
          </table:table-cell>
          <table:covered-table-cell/>
          <table:table-cell office:value-type="float" office:value="21459.55" table:style-name="ce9">
            <text:p>21.459,55</text:p>
          </table:table-cell>
          <table:table-cell office:value-type="float" office:value="52367.12" table:style-name="ce9">
            <text:p>52.367,12</text:p>
          </table:table-cell>
          <table:table-cell office:value-type="float" office:value="-1600.6" table:style-name="ce11">
            <text:p>-1.600,60</text:p>
          </table:table-cell>
          <table:table-cell office:value-type="float" office:value="-10544.54" table:style-name="ce11">
            <text:p>-10.544,54</text:p>
          </table:table-cell>
          <table:table-cell office:value-type="float" office:value="-1905.78" table:style-name="ce11">
            <text:p>-1.905,78</text:p>
          </table:table-cell>
          <table:table-cell office:value-type="float" office:value="0" table:style-name="ce12">
            <text:p>0,00</text:p>
          </table:table-cell>
          <table:table-cell office:value-type="float" office:value="-14050.92" table:style-name="ce11">
            <text:p>-14.050,92</text:p>
          </table:table-cell>
          <table:table-cell office:value-type="float" office:value="38316.199999999997" table:style-name="ce9">
            <text:p>38.316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617.740000000002" table:style-name="ce9">
            <text:p>19.617,74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3101.16" table:style-name="ce9">
            <text:p>3.101,16</text:p>
          </table:table-cell>
          <table:table-cell office:value-type="float" office:value="8700.7999999999993" table:number-columns-spanned="2" table:number-rows-spanned="1" table:style-name="ce26">
            <text:p>8.700,80</text:p>
          </table:table-cell>
          <table:covered-table-cell/>
          <table:table-cell office:value-type="float" office:value="9648.5400000000009" table:style-name="ce9">
            <text:p>9.648,54</text:p>
          </table:table-cell>
          <table:table-cell office:value-type="float" office:value="43300.62" table:style-name="ce9">
            <text:p>43.300,6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1294.49" table:style-name="ce11">
            <text:p>-11.294,49</text:p>
          </table:table-cell>
          <table:table-cell office:value-type="float" office:value="-574.82000000000005" table:style-name="ce14">
            <text:p>-574,82</text:p>
          </table:table-cell>
          <table:table-cell office:value-type="float" office:value="0" table:style-name="ce12">
            <text:p>0,00</text:p>
          </table:table-cell>
          <table:table-cell office:value-type="float" office:value="-13526.09" table:style-name="ce11">
            <text:p>-13.526,09</text:p>
          </table:table-cell>
          <table:table-cell office:value-type="float" office:value="29774.53" table:style-name="ce9">
            <text:p>29.774,5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9">
            <text:p>11.398,39</text:p>
          </table:table-cell>
          <table:table-cell table:number-columns-repeated="2" table:style-name="ce10"/>
          <table:table-cell office:value-type="float" office:value="2942.28" table:style-name="ce9">
            <text:p>2.942,28</text:p>
          </table:table-cell>
          <table:table-cell office:value-type="float" office:value="3799.46" table:number-columns-spanned="2" table:number-rows-spanned="1" table:style-name="ce26">
            <text:p>3.799,46</text:p>
          </table:table-cell>
          <table:covered-table-cell/>
          <table:table-cell office:value-type="float" office:value="11398.39" table:style-name="ce9">
            <text:p>11.398,39</text:p>
          </table:table-cell>
          <table:table-cell office:value-type="float" office:value="29538.52" table:style-name="ce9">
            <text:p>29.538,52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3367.65" table:style-name="ce11">
            <text:p>-3.367,65</text:p>
          </table:table-cell>
          <table:table-cell office:value-type="float" office:value="-1087.72" table:style-name="ce11">
            <text:p>-1.087,72</text:p>
          </table:table-cell>
          <table:table-cell office:value-type="float" office:value="0" table:style-name="ce12">
            <text:p>0,00</text:p>
          </table:table-cell>
          <table:table-cell office:value-type="float" office:value="-6112.15" table:style-name="ce11">
            <text:p>-6.112,15</text:p>
          </table:table-cell>
          <table:table-cell office:value-type="float" office:value="23426.37" table:style-name="ce9">
            <text:p>23.426,3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897.07" table:style-name="ce9">
            <text:p>11.897,07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2797.1" table:style-name="ce9">
            <text:p>2.797,10</text:p>
          </table:table-cell>
          <table:table-cell office:value-type="float" office:value="4709.82" table:number-columns-spanned="2" table:number-rows-spanned="1" table:style-name="ce26">
            <text:p>4.709,82</text:p>
          </table:table-cell>
          <table:covered-table-cell/>
          <table:table-cell office:value-type="float" office:value="14302.71" table:style-name="ce9">
            <text:p>14.302,71</text:p>
          </table:table-cell>
          <table:table-cell office:value-type="float" office:value="35939.08" table:style-name="ce9">
            <text:p>35.939,08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5187.43" table:style-name="ce11">
            <text:p>-5.187,43</text:p>
          </table:table-cell>
          <table:table-cell office:value-type="float" office:value="-2587.2600000000002" table:style-name="ce11">
            <text:p>-2.587,26</text:p>
          </table:table-cell>
          <table:table-cell office:value-type="float" office:value="0" table:style-name="ce12">
            <text:p>0,00</text:p>
          </table:table-cell>
          <table:table-cell office:value-type="float" office:value="-10785.03" table:style-name="ce11">
            <text:p>-10.785,03</text:p>
          </table:table-cell>
          <table:table-cell office:value-type="float" office:value="25154.05" table:style-name="ce9">
            <text:p>25.154,0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9">
            <text:p>11.849,58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4991.04" table:style-name="ce9">
            <text:p>4.991,04</text:p>
          </table:table-cell>
          <table:table-cell office:value-type="float" office:value="6753.53" table:number-columns-spanned="2" table:number-rows-spanned="1" table:style-name="ce26">
            <text:p>6.753,53</text:p>
          </table:table-cell>
          <table:covered-table-cell/>
          <table:table-cell office:value-type="float" office:value="20260.59" table:style-name="ce9">
            <text:p>20.260,59</text:p>
          </table:table-cell>
          <table:table-cell office:value-type="float" office:value="52265.75" table:style-name="ce9">
            <text:p>52.265,75</text:p>
          </table:table-cell>
          <table:table-cell office:value-type="float" office:value="-3010.34" table:style-name="ce11">
            <text:p>-3.010,34</text:p>
          </table:table-cell>
          <table:table-cell office:value-type="float" office:value="-8938.9699999999993" table:style-name="ce11">
            <text:p>-8.938,97</text:p>
          </table:table-cell>
          <table:table-cell office:value-type="float" office:value="-3688.64" table:style-name="ce11">
            <text:p>-3.688,64</text:p>
          </table:table-cell>
          <table:table-cell office:value-type="float" office:value="0" table:style-name="ce12">
            <text:p>0,00</text:p>
          </table:table-cell>
          <table:table-cell office:value-type="float" office:value="-15637.95" table:style-name="ce11">
            <text:p>-15.637,95</text:p>
          </table:table-cell>
          <table:table-cell office:value-type="float" office:value="36627.800000000003" table:style-name="ce9">
            <text:p>36.627,8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3329.81" table:style-name="ce9">
            <text:p>13.329,81</text:p>
          </table:table-cell>
          <table:table-cell table:number-columns-repeated="2" table:style-name="ce10"/>
          <table:table-cell office:value-type="float" office:value="4491.37" table:style-name="ce9">
            <text:p>4.491,37</text:p>
          </table:table-cell>
          <table:table-cell office:value-type="float" office:value="8775.31" table:number-columns-spanned="2" table:number-rows-spanned="1" table:style-name="ce26">
            <text:p>8.775,31</text:p>
          </table:table-cell>
          <table:covered-table-cell/>
          <table:table-cell office:value-type="float" office:value="6435.28" table:style-name="ce9">
            <text:p>6.435,28</text:p>
          </table:table-cell>
          <table:table-cell office:value-type="float" office:value="33031.769999999997" table:style-name="ce9">
            <text:p>33.031,7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6920.95" table:style-name="ce11">
            <text:p>-6.920,95</text:p>
          </table:table-cell>
          <table:table-cell office:value-type="float" office:value="-855.06" table:style-name="ce14">
            <text:p>-855,06</text:p>
          </table:table-cell>
          <table:table-cell office:value-type="float" office:value="0" table:style-name="ce12">
            <text:p>0,00</text:p>
          </table:table-cell>
          <table:table-cell office:value-type="float" office:value="-9432.7900000000009" table:style-name="ce11">
            <text:p>-9.432,79</text:p>
          </table:table-cell>
          <table:table-cell office:value-type="float" office:value="23598.98" table:style-name="ce9">
            <text:p>23.598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33.71" table:style-name="ce9">
            <text:p>13.433,71</text:p>
          </table:table-cell>
          <table:table-cell table:number-columns-repeated="2" table:style-name="ce10"/>
          <table:table-cell office:value-type="float" office:value="3958.48" table:style-name="ce9">
            <text:p>3.958,48</text:p>
          </table:table-cell>
          <table:table-cell office:value-type="float" office:value="7826.49" table:number-columns-spanned="2" table:number-rows-spanned="1" table:style-name="ce26">
            <text:p>7.826,49</text:p>
          </table:table-cell>
          <table:covered-table-cell/>
          <table:table-cell office:value-type="float" office:value="13377.79" table:style-name="ce9">
            <text:p>13.377,79</text:p>
          </table:table-cell>
          <table:table-cell office:value-type="float" office:value="38596.47" table:style-name="ce9">
            <text:p>38.596,47</text:p>
          </table:table-cell>
          <table:table-cell office:value-type="float" office:value="-3543.58" table:style-name="ce11">
            <text:p>-3.543,58</text:p>
          </table:table-cell>
          <table:table-cell office:value-type="float" office:value="-5669.38" table:style-name="ce11">
            <text:p>-5.669,38</text:p>
          </table:table-cell>
          <table:table-cell office:value-type="float" office:value="-2023.37" table:style-name="ce11">
            <text:p>-2.023,37</text:p>
          </table:table-cell>
          <table:table-cell office:value-type="float" office:value="0" table:style-name="ce12">
            <text:p>0,00</text:p>
          </table:table-cell>
          <table:table-cell office:value-type="float" office:value="-11236.33" table:style-name="ce11">
            <text:p>-11.236,33</text:p>
          </table:table-cell>
          <table:table-cell office:value-type="float" office:value="27360.14" table:style-name="ce9">
            <text:p>27.360,1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08.71" table:style-name="ce9">
            <text:p>12.408,71</text:p>
          </table:table-cell>
          <table:table-cell table:number-columns-repeated="2" table:style-name="ce10"/>
          <table:table-cell office:value-type="float" office:value="4001.9" table:style-name="ce9">
            <text:p>4.001,90</text:p>
          </table:table-cell>
          <table:table-cell office:value-type="float" office:value="6618" table:number-columns-spanned="2" table:number-rows-spanned="1" table:style-name="ce26">
            <text:p>6.618,00</text:p>
          </table:table-cell>
          <table:covered-table-cell/>
          <table:table-cell office:value-type="float" office:value="12314.94" table:style-name="ce9">
            <text:p>12.314,94</text:p>
          </table:table-cell>
          <table:table-cell office:value-type="float" office:value="35343.550000000003" table:style-name="ce9">
            <text:p>35.343,55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217.8500000000004" table:style-name="ce11">
            <text:p>-5.217,85</text:p>
          </table:table-cell>
          <table:table-cell office:value-type="float" office:value="-1615.04" table:style-name="ce11">
            <text:p>-1.615,04</text:p>
          </table:table-cell>
          <table:table-cell office:value-type="float" office:value="0" table:style-name="ce12">
            <text:p>0,00</text:p>
          </table:table-cell>
          <table:table-cell office:value-type="float" office:value="-8489.67" table:style-name="ce11">
            <text:p>-8.489,67</text:p>
          </table:table-cell>
          <table:table-cell office:value-type="float" office:value="26853.88" table:style-name="ce9">
            <text:p>26.853,8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3</text:p>
          </table:table-cell>
          <table:table-cell table:style-name="ce10"/>
          <table:table-cell office:value-type="float" office:value="19363.86" table:style-name="ce9">
            <text:p>19.363,86</text:p>
          </table:table-cell>
          <table:table-cell table:number-columns-repeated="2" table:style-name="ce10"/>
          <table:table-cell office:value-type="float" office:value="3659.59" table:style-name="ce9">
            <text:p>3.659,59</text:p>
          </table:table-cell>
          <table:table-cell office:value-type="float" office:value="13567.4" table:number-columns-spanned="2" table:number-rows-spanned="1" table:style-name="ce26">
            <text:p>13.567,40</text:p>
          </table:table-cell>
          <table:covered-table-cell/>
          <table:table-cell office:value-type="float" office:value="19769.68" table:style-name="ce9">
            <text:p>19.769,68</text:p>
          </table:table-cell>
          <table:table-cell office:value-type="float" office:value="56360.53" table:style-name="ce9">
            <text:p>56.360,53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0848.23" table:style-name="ce11">
            <text:p>-10.848,23</text:p>
          </table:table-cell>
          <table:table-cell office:value-type="float" office:value="-1623.33" table:style-name="ce11">
            <text:p>-1.623,33</text:p>
          </table:table-cell>
          <table:table-cell office:value-type="float" office:value="0" table:style-name="ce12">
            <text:p>0,00</text:p>
          </table:table-cell>
          <table:table-cell office:value-type="float" office:value="-14128.34" table:style-name="ce11">
            <text:p>-14.128,34</text:p>
          </table:table-cell>
          <table:table-cell office:value-type="float" office:value="42232.19" table:style-name="ce9">
            <text:p>42.232,1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9">
            <text:p>11.398,39</text:p>
          </table:table-cell>
          <table:table-cell office:value-type="float" office:value="5857.22" table:style-name="ce9">
            <text:p>5.857,22</text:p>
          </table:table-cell>
          <table:table-cell table:style-name="ce10"/>
          <table:table-cell office:value-type="float" office:value="2806.88" table:style-name="ce9">
            <text:p>2.806,88</text:p>
          </table:table-cell>
          <table:table-cell table:number-columns-spanned="2" table:number-rows-spanned="1" table:style-name="ce25"/>
          <table:covered-table-cell/>
          <table:table-cell office:value-type="float" office:value="8627.7900000000009" table:style-name="ce9">
            <text:p>8.627,79</text:p>
          </table:table-cell>
          <table:table-cell office:value-type="float" office:value="28690.28" table:style-name="ce9">
            <text:p>28.690,28</text:p>
          </table:table-cell>
          <table:table-cell office:value-type="float" office:value="-3153.59" table:style-name="ce11">
            <text:p>-3.153,59</text:p>
          </table:table-cell>
          <table:table-cell table:style-name="ce10"/>
          <table:table-cell office:value-type="float" office:value="-4043.09" table:style-name="ce11">
            <text:p>-4.043,09</text:p>
          </table:table-cell>
          <table:table-cell office:value-type="float" office:value="0" table:style-name="ce12">
            <text:p>0,00</text:p>
          </table:table-cell>
          <table:table-cell office:value-type="float" office:value="-7196.68" table:style-name="ce11">
            <text:p>-7.196,68</text:p>
          </table:table-cell>
          <table:table-cell office:value-type="float" office:value="21493.599999999999" table:style-name="ce9">
            <text:p>21.493,6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875.53" table:style-name="ce9">
            <text:p>18.875,53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378.31" table:style-name="ce9">
            <text:p>3.378,31</text:p>
          </table:table-cell>
          <table:table-cell office:value-type="float" office:value="10852.29" table:number-columns-spanned="2" table:number-rows-spanned="1" table:style-name="ce26">
            <text:p>10.852,29</text:p>
          </table:table-cell>
          <table:covered-table-cell/>
          <table:table-cell office:value-type="float" office:value="10623.51" table:style-name="ce9">
            <text:p>10.623,51</text:p>
          </table:table-cell>
          <table:table-cell office:value-type="float" office:value="45669.53" table:style-name="ce9">
            <text:p>45.669,53</text:p>
          </table:table-cell>
          <table:table-cell office:value-type="float" office:value="-5295.02" table:style-name="ce11">
            <text:p>-5.295,02</text:p>
          </table:table-cell>
          <table:table-cell office:value-type="float" office:value="-11050.48" table:style-name="ce11">
            <text:p>-11.050,48</text:p>
          </table:table-cell>
          <table:table-cell office:value-type="float" office:value="-1327.89" table:style-name="ce11">
            <text:p>-1.327,89</text:p>
          </table:table-cell>
          <table:table-cell office:value-type="float" office:value="0" table:style-name="ce12">
            <text:p>0,00</text:p>
          </table:table-cell>
          <table:table-cell office:value-type="float" office:value="-17673.39" table:style-name="ce11">
            <text:p>-17.673,39</text:p>
          </table:table-cell>
          <table:table-cell office:value-type="float" office:value="27996.14" table:style-name="ce9">
            <text:p>27.996,1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786.26" table:style-name="ce9">
            <text:p>11.786,26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519.29" table:style-name="ce9">
            <text:p>3.519,29</text:p>
          </table:table-cell>
          <table:table-cell table:number-columns-spanned="2" table:number-rows-spanned="1" table:style-name="ce25"/>
          <table:covered-table-cell/>
          <table:table-cell office:value-type="float" office:value="6859.11" table:style-name="ce9">
            <text:p>6.859,11</text:p>
          </table:table-cell>
          <table:table-cell office:value-type="float" office:value="24104.55" table:style-name="ce9">
            <text:p>24.104,55</text:p>
          </table:table-cell>
          <table:table-cell office:value-type="float" office:value="-2975.9" table:style-name="ce11">
            <text:p>-2.975,90</text:p>
          </table:table-cell>
          <table:table-cell office:value-type="float" office:value="-4677.29" table:style-name="ce11">
            <text:p>-4.677,29</text:p>
          </table:table-cell>
          <table:table-cell office:value-type="float" office:value="-3633.33" table:style-name="ce11">
            <text:p>-3.633,33</text:p>
          </table:table-cell>
          <table:table-cell office:value-type="float" office:value="0" table:style-name="ce12">
            <text:p>0,00</text:p>
          </table:table-cell>
          <table:table-cell office:value-type="float" office:value="-11286.52" table:style-name="ce11">
            <text:p>-11.286,52</text:p>
          </table:table-cell>
          <table:table-cell office:value-type="float" office:value="12818.03" table:style-name="ce9">
            <text:p>12.818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9">
            <text:p>19.285,94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3900.53" table:style-name="ce9">
            <text:p>3.900,53</text:p>
          </table:table-cell>
          <table:table-cell office:value-type="float" office:value="7075.28" table:number-columns-spanned="2" table:number-rows-spanned="1" table:style-name="ce26">
            <text:p>7.075,28</text:p>
          </table:table-cell>
          <table:covered-table-cell/>
          <table:table-cell office:value-type="float" office:value="21225.83" table:style-name="ce9">
            <text:p>21.225,83</text:p>
          </table:table-cell>
          <table:table-cell office:value-type="float" office:value="53427.47" table:style-name="ce9">
            <text:p>53.427,47</text:p>
          </table:table-cell>
          <table:table-cell office:value-type="float" office:value="-5480.38" table:style-name="ce11">
            <text:p>-5.480,38</text:p>
          </table:table-cell>
          <table:table-cell office:value-type="float" office:value="-9035.49" table:style-name="ce11">
            <text:p>-9.035,49</text:p>
          </table:table-cell>
          <table:table-cell office:value-type="float" office:value="-1826.99" table:style-name="ce11">
            <text:p>-1.826,99</text:p>
          </table:table-cell>
          <table:table-cell office:value-type="float" office:value="0" table:style-name="ce12">
            <text:p>0,00</text:p>
          </table:table-cell>
          <table:table-cell office:value-type="float" office:value="-16342.86" table:style-name="ce11">
            <text:p>-16.342,86</text:p>
          </table:table-cell>
          <table:table-cell office:value-type="float" office:value="37084.61" table:style-name="ce9">
            <text:p>37.084,6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9">
            <text:p>21.428,83</text:p>
          </table:table-cell>
          <table:table-cell office:value-type="float" office:value="4321.22" table:style-name="ce9">
            <text:p>4.321,22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12875.01" table:style-name="ce9">
            <text:p>12.875,01</text:p>
          </table:table-cell>
          <table:table-cell office:value-type="float" office:value="40217.56" table:style-name="ce9">
            <text:p>40.217,56</text:p>
          </table:table-cell>
          <table:table-cell office:value-type="float" office:value="-6030.58" table:style-name="ce11">
            <text:p>-6.030,58</text:p>
          </table:table-cell>
          <table:table-cell office:value-type="float" office:value="-10765.4" table:style-name="ce11">
            <text:p>-10.765,40</text:p>
          </table:table-cell>
          <table:table-cell office:value-type="float" office:value="-1881.43" table:style-name="ce11">
            <text:p>-1.881,43</text:p>
          </table:table-cell>
          <table:table-cell office:value-type="float" office:value="0" table:style-name="ce12">
            <text:p>0,00</text:p>
          </table:table-cell>
          <table:table-cell office:value-type="float" office:value="-18677.41" table:style-name="ce11">
            <text:p>-18.677,41</text:p>
          </table:table-cell>
          <table:table-cell office:value-type="float" office:value="21540.15" table:style-name="ce9">
            <text:p>21.540,1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OUVIDORIA</text:p>
          </table:table-cell>
          <table:table-cell office:value-type="float" office:value="19712.79" table:style-name="ce9">
            <text:p>19.712,79</text:p>
          </table:table-cell>
          <table:table-cell office:value-type="float" office:value="1753.22" table:style-name="ce9">
            <text:p>1.753,22</text:p>
          </table:table-cell>
          <table:table-cell office:value-type="float" office:value="5990.88" table:style-name="ce9">
            <text:p>5.990,88</text:p>
          </table:table-cell>
          <table:table-cell office:value-type="float" office:value="3893.06" table:style-name="ce9">
            <text:p>3.893,06</text:p>
          </table:table-cell>
          <table:table-cell office:value-type="float" office:value="9061.9599999999991" table:number-columns-spanned="2" table:number-rows-spanned="1" table:style-name="ce26">
            <text:p>9.061,96</text:p>
          </table:table-cell>
          <table:covered-table-cell/>
          <table:table-cell office:value-type="float" office:value="25285.84" table:style-name="ce9">
            <text:p>25.285,84</text:p>
          </table:table-cell>
          <table:table-cell office:value-type="float" office:value="65697.75" table:style-name="ce9">
            <text:p>65.697,75</text:p>
          </table:table-cell>
          <table:table-cell office:value-type="float" office:value="-1533.4" table:style-name="ce11">
            <text:p>-1.533,40</text:p>
          </table:table-cell>
          <table:table-cell office:value-type="float" office:value="-12685.01" table:style-name="ce11">
            <text:p>-12.685,01</text:p>
          </table:table-cell>
          <table:table-cell office:value-type="float" office:value="-3515.62" table:style-name="ce11">
            <text:p>-3.515,62</text:p>
          </table:table-cell>
          <table:table-cell office:value-type="float" office:value="0" table:style-name="ce12">
            <text:p>0,00</text:p>
          </table:table-cell>
          <table:table-cell office:value-type="float" office:value="-17734.03" table:style-name="ce11">
            <text:p>-17.734,03</text:p>
          </table:table-cell>
          <table:table-cell office:value-type="float" office:value="47963.72" table:style-name="ce9">
            <text:p>47.963,7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364.55" table:style-name="ce9">
            <text:p>11.364,55</text:p>
          </table:table-cell>
          <table:table-cell table:style-name="ce10"/>
          <table:table-cell office:value-type="float" office:value="1185.05" table:style-name="ce9">
            <text:p>1.185,05</text:p>
          </table:table-cell>
          <table:table-cell office:value-type="float" office:value="2413.7600000000002" table:style-name="ce9">
            <text:p>2.413,76</text:p>
          </table:table-cell>
          <table:table-cell table:number-columns-spanned="2" table:number-rows-spanned="1" table:style-name="ce25"/>
          <table:covered-table-cell/>
          <table:table-cell office:value-type="float" office:value="6339.86" table:style-name="ce9">
            <text:p>6.339,86</text:p>
          </table:table-cell>
          <table:table-cell office:value-type="float" office:value="21303.22" table:style-name="ce9">
            <text:p>21.303,22</text:p>
          </table:table-cell>
          <table:table-cell office:value-type="float" office:value="-2842.74" table:style-name="ce11">
            <text:p>-2.842,74</text:p>
          </table:table-cell>
          <table:table-cell office:value-type="float" office:value="-4251.53" table:style-name="ce11">
            <text:p>-4.251,53</text:p>
          </table:table-cell>
          <table:table-cell office:value-type="float" office:value="-1816.84" table:style-name="ce11">
            <text:p>-1.816,84</text:p>
          </table:table-cell>
          <table:table-cell office:value-type="float" office:value="0" table:style-name="ce12">
            <text:p>0,00</text:p>
          </table:table-cell>
          <table:table-cell office:value-type="float" office:value="-8911.11" table:style-name="ce11">
            <text:p>-8.911,11</text:p>
          </table:table-cell>
          <table:table-cell office:value-type="float" office:value="12392.11" table:style-name="ce9">
            <text:p>12.392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778.34" table:style-name="ce9">
            <text:p>11.778,34</text:p>
          </table:table-cell>
          <table:table-cell office:value-type="float" office:value="2202.79" table:style-name="ce9">
            <text:p>2.202,79</text:p>
          </table:table-cell>
          <table:table-cell office:value-type="float" office:value="8411.01" table:style-name="ce9">
            <text:p>8.411,01</text:p>
          </table:table-cell>
          <table:table-cell office:value-type="float" office:value="6661.06" table:style-name="ce9">
            <text:p>6.661,06</text:p>
          </table:table-cell>
          <table:table-cell office:value-type="float" office:value="7464.05" table:number-columns-spanned="2" table:number-rows-spanned="1" table:style-name="ce26">
            <text:p>7.464,05</text:p>
          </table:table-cell>
          <table:covered-table-cell/>
          <table:table-cell office:value-type="float" office:value="22415.89" table:style-name="ce9">
            <text:p>22.415,89</text:p>
          </table:table-cell>
          <table:table-cell office:value-type="float" office:value="58933.14" table:style-name="ce9">
            <text:p>58.933,14</text:p>
          </table:table-cell>
          <table:table-cell office:value-type="float" office:value="-1615.26" table:style-name="ce11">
            <text:p>-1.615,26</text:p>
          </table:table-cell>
          <table:table-cell office:value-type="float" office:value="-10377.549999999999" table:style-name="ce11">
            <text:p>-10.377,55</text:p>
          </table:table-cell>
          <table:table-cell office:value-type="float" office:value="-3930.76" table:style-name="ce11">
            <text:p>-3.930,76</text:p>
          </table:table-cell>
          <table:table-cell office:value-type="float" office:value="0" table:style-name="ce12">
            <text:p>0,00</text:p>
          </table:table-cell>
          <table:table-cell office:value-type="float" office:value="-15923.57" table:style-name="ce11">
            <text:p>-15.923,57</text:p>
          </table:table-cell>
          <table:table-cell office:value-type="float" office:value="43009.57" table:style-name="ce9">
            <text:p>43.009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40.07" table:style-name="ce9">
            <text:p>11.840,07</text:p>
          </table:table-cell>
          <table:table-cell office:value-type="float" office:value="3084.19" table:style-name="ce9">
            <text:p>3.084,19</text:p>
          </table:table-cell>
          <table:table-cell office:value-type="float" office:value="1185.05" table:style-name="ce9">
            <text:p>1.185,05</text:p>
          </table:table-cell>
          <table:table-cell office:value-type="float" office:value="5723.93" table:style-name="ce9">
            <text:p>5.723,93</text:p>
          </table:table-cell>
          <table:table-cell office:value-type="float" office:value="9707.4500000000007" table:number-columns-spanned="2" table:number-rows-spanned="1" table:style-name="ce26">
            <text:p>9.707,45</text:p>
          </table:table-cell>
          <table:covered-table-cell/>
          <table:table-cell office:value-type="float" office:value="16179.64" table:style-name="ce9">
            <text:p>16.179,64</text:p>
          </table:table-cell>
          <table:table-cell office:value-type="float" office:value="47720.33" table:style-name="ce9">
            <text:p>47.720,33</text:p>
          </table:table-cell>
          <table:table-cell office:value-type="float" office:value="-1572.21" table:style-name="ce11">
            <text:p>-1.572,21</text:p>
          </table:table-cell>
          <table:table-cell office:value-type="float" office:value="-8189.22" table:style-name="ce11">
            <text:p>-8.189,22</text:p>
          </table:table-cell>
          <table:table-cell office:value-type="float" office:value="-4399.83" table:style-name="ce11">
            <text:p>-4.399,83</text:p>
          </table:table-cell>
          <table:table-cell office:value-type="float" office:value="0" table:style-name="ce12">
            <text:p>0,00</text:p>
          </table:table-cell>
          <table:table-cell office:value-type="float" office:value="-14161.26" table:style-name="ce11">
            <text:p>-14.161,26</text:p>
          </table:table-cell>
          <table:table-cell office:value-type="float" office:value="33559.07" table:style-name="ce9">
            <text:p>33.559,0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950.88" table:style-name="ce9">
            <text:p>18.950,88</text:p>
          </table:table-cell>
          <table:table-cell office:value-type="float" office:value="2755.21" table:style-name="ce9">
            <text:p>2.755,21</text:p>
          </table:table-cell>
          <table:table-cell office:value-type="float" office:value="8411.01" table:style-name="ce9">
            <text:p>8.411,01</text:p>
          </table:table-cell>
          <table:table-cell office:value-type="float" office:value="3320.96" table:style-name="ce9">
            <text:p>3.320,96</text:p>
          </table:table-cell>
          <table:table-cell table:number-columns-spanned="2" table:number-rows-spanned="1" table:style-name="ce25"/>
          <table:covered-table-cell/>
          <table:table-cell office:value-type="float" office:value="14972.83" table:style-name="ce9">
            <text:p>14.972,83</text:p>
          </table:table-cell>
          <table:table-cell office:value-type="float" office:value="48410.89" table:style-name="ce9">
            <text:p>48.410,89</text:p>
          </table:table-cell>
          <table:table-cell office:value-type="float" office:value="-6196.74" table:style-name="ce11">
            <text:p>-6.196,74</text:p>
          </table:table-cell>
          <table:table-cell office:value-type="float" office:value="-12948.73" table:style-name="ce11">
            <text:p>-12.948,73</text:p>
          </table:table-cell>
          <table:table-cell office:value-type="float" office:value="-5523.87" table:style-name="ce11">
            <text:p>-5.523,87</text:p>
          </table:table-cell>
          <table:table-cell office:value-type="float" office:value="0" table:style-name="ce12">
            <text:p>0,00</text:p>
          </table:table-cell>
          <table:table-cell office:value-type="float" office:value="-24669.34" table:style-name="ce11">
            <text:p>-24.669,34</text:p>
          </table:table-cell>
          <table:table-cell office:value-type="float" office:value="23741.55" table:style-name="ce9">
            <text:p>23.741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4</text:p>
          </table:table-cell>
          <table:table-cell office:value-type="string" table:style-name="ce8">
            <text:p>SETOR DE SAÚDE (SEGESP)</text:p>
          </table:table-cell>
          <table:table-cell office:value-type="float" office:value="15160.06" table:style-name="ce9">
            <text:p>15.160,06</text:p>
          </table:table-cell>
          <table:table-cell table:number-columns-repeated="2" table:style-name="ce10"/>
          <table:table-cell office:value-type="float" office:value="2930.46" table:style-name="ce9">
            <text:p>2.930,46</text:p>
          </table:table-cell>
          <table:table-cell office:value-type="float" office:value="5053.3500000000004" table:number-columns-spanned="2" table:number-rows-spanned="1" table:style-name="ce26">
            <text:p>5.053,35</text:p>
          </table:table-cell>
          <table:covered-table-cell/>
          <table:table-cell office:value-type="float" office:value="15568.84" table:style-name="ce9">
            <text:p>15.568,84</text:p>
          </table:table-cell>
          <table:table-cell office:value-type="float" office:value="38712.71" table:style-name="ce9">
            <text:p>38.712,71</text:p>
          </table:table-cell>
          <table:table-cell office:value-type="float" office:value="-3869.18" table:style-name="ce11">
            <text:p>-3.869,18</text:p>
          </table:table-cell>
          <table:table-cell office:value-type="float" office:value="-6055.59" table:style-name="ce11">
            <text:p>-6.055,59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9924.77" table:style-name="ce11">
            <text:p>-9.924,77</text:p>
          </table:table-cell>
          <table:table-cell office:value-type="float" office:value="28787.94" table:style-name="ce9">
            <text:p>28.787,9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953.75" table:style-name="ce9">
            <text:p>11.953,75</text:p>
          </table:table-cell>
          <table:table-cell office:value-type="float" office:value="2299.42" table:style-name="ce9">
            <text:p>2.299,42</text:p>
          </table:table-cell>
          <table:table-cell office:value-type="float" office:value="1939.89" table:style-name="ce9">
            <text:p>1.939,89</text:p>
          </table:table-cell>
          <table:table-cell office:value-type="float" office:value="1848.83" table:style-name="ce9">
            <text:p>1.848,83</text:p>
          </table:table-cell>
          <table:table-cell table:number-columns-spanned="2" table:number-rows-spanned="1" table:style-name="ce25"/>
          <table:covered-table-cell/>
          <table:table-cell office:value-type="float" office:value="8068.18" table:style-name="ce9">
            <text:p>8.068,18</text:p>
          </table:table-cell>
          <table:table-cell office:value-type="float" office:value="26110.07" table:style-name="ce9">
            <text:p>26.110,07</text:p>
          </table:table-cell>
          <table:table-cell office:value-type="float" office:value="-3753.84" table:style-name="ce11">
            <text:p>-3.753,84</text:p>
          </table:table-cell>
          <table:table-cell office:value-type="float" office:value="-6015.29" table:style-name="ce11">
            <text:p>-6.015,29</text:p>
          </table:table-cell>
          <table:table-cell office:value-type="float" office:value="-2189.91" table:style-name="ce11">
            <text:p>-2.189,91</text:p>
          </table:table-cell>
          <table:table-cell office:value-type="float" office:value="0" table:style-name="ce12">
            <text:p>0,00</text:p>
          </table:table-cell>
          <table:table-cell office:value-type="float" office:value="-11959.04" table:style-name="ce11">
            <text:p>-11.959,04</text:p>
          </table:table-cell>
          <table:table-cell office:value-type="float" office:value="14151.03" table:style-name="ce9">
            <text:p>14.151,0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PLANEJAMENTO E CONTROLE ORÇAMENTÁRIO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3370.34" table:style-name="ce9">
            <text:p>3.370,34</text:p>
          </table:table-cell>
          <table:table-cell office:value-type="float" office:value="5373.98" table:number-columns-spanned="2" table:number-rows-spanned="1" table:style-name="ce26">
            <text:p>5.373,98</text:p>
          </table:table-cell>
          <table:covered-table-cell/>
          <table:table-cell office:value-type="float" office:value="592.52" table:style-name="ce12">
            <text:p>592,52</text:p>
          </table:table-cell>
          <table:table-cell office:value-type="float" office:value="10521.89" table:style-name="ce9">
            <text:p>10.521,89</text:p>
          </table:table-cell>
          <table:table-cell table:style-name="ce10"/>
          <table:table-cell office:value-type="float" office:value="-830.1" table:style-name="ce14">
            <text:p>-830,10</text:p>
          </table:table-cell>
          <table:table-cell office:value-type="float" office:value="-810" table:style-name="ce14">
            <text:p>-810,00</text:p>
          </table:table-cell>
          <table:table-cell office:value-type="float" office:value="0" table:style-name="ce12">
            <text:p>0,00</text:p>
          </table:table-cell>
          <table:table-cell office:value-type="float" office:value="-1640.1" table:style-name="ce11">
            <text:p>-1.640,10</text:p>
          </table:table-cell>
          <table:table-cell office:value-type="float" office:value="8881.7900000000009" table:style-name="ce9">
            <text:p>8.881,7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3543.4" table:style-name="ce9">
            <text:p>13.543,40</text:p>
          </table:table-cell>
          <table:table-cell office:value-type="float" office:value="2560.16" table:style-name="ce9">
            <text:p>2.560,16</text:p>
          </table:table-cell>
          <table:table-cell office:value-type="float" office:value="1185.05" table:style-name="ce9">
            <text:p>1.185,05</text:p>
          </table:table-cell>
          <table:table-cell office:value-type="float" office:value="5860.02" table:style-name="ce9">
            <text:p>5.860,02</text:p>
          </table:table-cell>
          <table:table-cell table:number-columns-spanned="2" table:number-rows-spanned="1" table:style-name="ce25"/>
          <table:covered-table-cell/>
          <table:table-cell office:value-type="float" office:value="8811.3700000000008" table:style-name="ce9">
            <text:p>8.811,37</text:p>
          </table:table-cell>
          <table:table-cell office:value-type="float" office:value="31960" table:style-name="ce9">
            <text:p>31.960,00</text:p>
          </table:table-cell>
          <table:table-cell office:value-type="float" office:value="-3296.04" table:style-name="ce11">
            <text:p>-3.296,04</text:p>
          </table:table-cell>
          <table:table-cell office:value-type="float" office:value="-5932.42" table:style-name="ce11">
            <text:p>-5.932,42</text:p>
          </table:table-cell>
          <table:table-cell office:value-type="float" office:value="-6262.97" table:style-name="ce11">
            <text:p>-6.262,97</text:p>
          </table:table-cell>
          <table:table-cell office:value-type="float" office:value="0" table:style-name="ce12">
            <text:p>0,00</text:p>
          </table:table-cell>
          <table:table-cell office:value-type="float" office:value="-15491.43" table:style-name="ce11">
            <text:p>-15.491,43</text:p>
          </table:table-cell>
          <table:table-cell office:value-type="float" office:value="16468.57" table:style-name="ce9">
            <text:p>16.468,5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373.919999999998" table:style-name="ce9">
            <text:p>19.373,92</text:p>
          </table:table-cell>
          <table:table-cell office:value-type="float" office:value="424.33" table:style-name="ce13">
            <text:p>424,33</text:p>
          </table:table-cell>
          <table:table-cell table:style-name="ce10"/>
          <table:table-cell office:value-type="float" office:value="2715.09" table:style-name="ce9">
            <text:p>2.715,09</text:p>
          </table:table-cell>
          <table:table-cell office:value-type="float" office:value="15314.33" table:number-columns-spanned="2" table:number-rows-spanned="1" table:style-name="ce26">
            <text:p>15.314,33</text:p>
          </table:table-cell>
          <table:covered-table-cell/>
          <table:table-cell office:value-type="float" office:value="19793.22" table:style-name="ce9">
            <text:p>19.793,22</text:p>
          </table:table-cell>
          <table:table-cell office:value-type="float" office:value="57620.89" table:style-name="ce9">
            <text:p>57.620,89</text:p>
          </table:table-cell>
          <table:table-cell office:value-type="float" office:value="-5620.4" table:style-name="ce11">
            <text:p>-5.620,40</text:p>
          </table:table-cell>
          <table:table-cell office:value-type="float" office:value="-10631.19" table:style-name="ce11">
            <text:p>-10.631,19</text:p>
          </table:table-cell>
          <table:table-cell office:value-type="float" office:value="-1483.32" table:style-name="ce11">
            <text:p>-1.483,32</text:p>
          </table:table-cell>
          <table:table-cell office:value-type="float" office:value="0" table:style-name="ce12">
            <text:p>0,00</text:p>
          </table:table-cell>
          <table:table-cell office:value-type="float" office:value="-17734.91" table:style-name="ce11">
            <text:p>-17.734,91</text:p>
          </table:table-cell>
          <table:table-cell office:value-type="float" office:value="39885.980000000003" table:style-name="ce9">
            <text:p>39.885,9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6976.45" table:style-name="ce9">
            <text:p>6.976,45</text:p>
          </table:table-cell>
          <table:table-cell table:number-columns-repeated="2"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3488.22" table:style-name="ce9">
            <text:p>3.488,22</text:p>
          </table:table-cell>
          <table:table-cell office:value-type="float" office:value="12057.17" table:style-name="ce9">
            <text:p>12.057,17</text:p>
          </table:table-cell>
          <table:table-cell office:value-type="float" office:value="-1031.8599999999999" table:style-name="ce11">
            <text:p>-1.031,86</text:p>
          </table:table-cell>
          <table:table-cell office:value-type="float" office:value="-778.2" table:style-name="ce14">
            <text:p>-778,20</text:p>
          </table:table-cell>
          <table:table-cell office:value-type="float" office:value="-2785.48" table:style-name="ce11">
            <text:p>-2.785,48</text:p>
          </table:table-cell>
          <table:table-cell office:value-type="float" office:value="0" table:style-name="ce12">
            <text:p>0,00</text:p>
          </table:table-cell>
          <table:table-cell office:value-type="float" office:value="-4595.54" table:style-name="ce11">
            <text:p>-4.595,54</text:p>
          </table:table-cell>
          <table:table-cell office:value-type="float" office:value="7461.63" table:style-name="ce9">
            <text:p>7.461,6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9">
            <text:p>38.182,27</text:p>
          </table:table-cell>
          <table:table-cell office:value-type="float" office:value="754.25" table:style-name="ce13">
            <text:p>754,25</text:p>
          </table:table-cell>
          <table:table-cell table:style-name="ce10"/>
          <table:table-cell office:value-type="float" office:value="1642.82" table:style-name="ce9">
            <text:p>1.642,82</text:p>
          </table:table-cell>
          <table:table-cell table:number-columns-spanned="2" table:number-rows-spanned="1" table:style-name="ce25"/>
          <table:covered-table-cell/>
          <table:table-cell office:value-type="float" office:value="19468.259999999998" table:style-name="ce9">
            <text:p>19.468,26</text:p>
          </table:table-cell>
          <table:table-cell office:value-type="float" office:value="60047.6" table:style-name="ce9">
            <text:p>60.047,60</text:p>
          </table:table-cell>
          <table:table-cell office:value-type="float" office:value="-11041.44" table:style-name="ce11">
            <text:p>-11.041,44</text:p>
          </table:table-cell>
          <table:table-cell office:value-type="float" office:value="-16535.7" table:style-name="ce11">
            <text:p>-16.535,70</text:p>
          </table:table-cell>
          <table:table-cell office:value-type="float" office:value="-1272.6300000000001" table:style-name="ce11">
            <text:p>-1.272,63</text:p>
          </table:table-cell>
          <table:table-cell office:value-type="float" office:value="0" table:style-name="ce12">
            <text:p>0,00</text:p>
          </table:table-cell>
          <table:table-cell office:value-type="float" office:value="-28849.77" table:style-name="ce11">
            <text:p>-28.849,77</text:p>
          </table:table-cell>
          <table:table-cell office:value-type="float" office:value="31197.83" table:style-name="ce9">
            <text:p>31.197,8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9">
            <text:p>9.696,55</text:p>
          </table:table-cell>
          <table:table-cell office:value-type="float" office:value="3313.86" table:style-name="ce9">
            <text:p>3.313,86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6505.19" table:style-name="ce9">
            <text:p>6.505,19</text:p>
          </table:table-cell>
          <table:table-cell office:value-type="float" office:value="22700.6" table:style-name="ce9">
            <text:p>22.700,60</text:p>
          </table:table-cell>
          <table:table-cell office:value-type="float" office:value="-1752.68" table:style-name="ce11">
            <text:p>-1.752,68</text:p>
          </table:table-cell>
          <table:table-cell office:value-type="float" office:value="-3783.55" table:style-name="ce11">
            <text:p>-3.783,55</text:p>
          </table:table-cell>
          <table:table-cell office:value-type="float" office:value="-4439.8500000000004" table:style-name="ce11">
            <text:p>-4.439,85</text:p>
          </table:table-cell>
          <table:table-cell office:value-type="float" office:value="0" table:style-name="ce12">
            <text:p>0,00</text:p>
          </table:table-cell>
          <table:table-cell office:value-type="float" office:value="-9976.08" table:style-name="ce11">
            <text:p>-9.976,08</text:p>
          </table:table-cell>
          <table:table-cell office:value-type="float" office:value="12724.52" table:style-name="ce9">
            <text:p>12.724,5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9">
            <text:p>13.108,15</text:p>
          </table:table-cell>
          <table:table-cell office:value-type="float" office:value="1590.36" table:style-name="ce9">
            <text:p>1.590,36</text:p>
          </table:table-cell>
          <table:table-cell table:style-name="ce10"/>
          <table:table-cell office:value-type="float" office:value="2112.36" table:style-name="ce9">
            <text:p>2.112,36</text:p>
          </table:table-cell>
          <table:table-cell office:value-type="float" office:value="4899.5" table:number-columns-spanned="2" table:number-rows-spanned="1" table:style-name="ce26">
            <text:p>4.899,50</text:p>
          </table:table-cell>
          <table:covered-table-cell/>
          <table:table-cell office:value-type="float" office:value="14698.51" table:style-name="ce9">
            <text:p>14.698,51</text:p>
          </table:table-cell>
          <table:table-cell office:value-type="float" office:value="36408.879999999997" table:style-name="ce9">
            <text:p>36.408,88</text:p>
          </table:table-cell>
          <table:table-cell office:value-type="float" office:value="-3402.3" table:style-name="ce11">
            <text:p>-3.402,30</text:p>
          </table:table-cell>
          <table:table-cell office:value-type="float" office:value="-5054.57" table:style-name="ce11">
            <text:p>-5.054,57</text:p>
          </table:table-cell>
          <table:table-cell office:value-type="float" office:value="-1648.69" table:style-name="ce11">
            <text:p>-1.648,69</text:p>
          </table:table-cell>
          <table:table-cell office:value-type="float" office:value="0" table:style-name="ce12">
            <text:p>0,00</text:p>
          </table:table-cell>
          <table:table-cell office:value-type="float" office:value="-10105.56" table:style-name="ce11">
            <text:p>-10.105,56</text:p>
          </table:table-cell>
          <table:table-cell office:value-type="float" office:value="26303.32" table:style-name="ce9">
            <text:p>26.303,3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8325.75" table:style-name="ce9">
            <text:p>18.325,75</text:p>
          </table:table-cell>
          <table:table-cell table:style-name="ce10"/>
          <table:table-cell office:value-type="float" office:value="8411.01" table:style-name="ce9">
            <text:p>8.411,01</text:p>
          </table:table-cell>
          <table:table-cell office:value-type="float" office:value="2213.64" table:style-name="ce9">
            <text:p>2.213,64</text:p>
          </table:table-cell>
          <table:table-cell office:value-type="float" office:value="19606.97" table:number-columns-spanned="2" table:number-rows-spanned="1" table:style-name="ce26">
            <text:p>19.606,97</text:p>
          </table:table-cell>
          <table:covered-table-cell/>
          <table:table-cell office:value-type="float" office:value="24822.7" table:style-name="ce9">
            <text:p>24.822,70</text:p>
          </table:table-cell>
          <table:table-cell office:value-type="float" office:value="73380.070000000007" table:style-name="ce9">
            <text:p>73.380,07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15697.12" table:style-name="ce11">
            <text:p>-15.697,12</text:p>
          </table:table-cell>
          <table:table-cell office:value-type="float" office:value="-1132.27" table:style-name="ce11">
            <text:p>-1.132,27</text:p>
          </table:table-cell>
          <table:table-cell office:value-type="float" office:value="0" table:style-name="ce12">
            <text:p>0,00</text:p>
          </table:table-cell>
          <table:table-cell office:value-type="float" office:value="-18486.169999999998" table:style-name="ce11">
            <text:p>-18.486,17</text:p>
          </table:table-cell>
          <table:table-cell office:value-type="float" office:value="54893.9" table:style-name="ce9">
            <text:p>54.893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9">
            <text:p>11.873,32</text:p>
          </table:table-cell>
          <table:table-cell office:value-type="float" office:value="551.05999999999995" table:style-name="ce13">
            <text:p>551,06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6212.19" table:style-name="ce9">
            <text:p>6.212,19</text:p>
          </table:table-cell>
          <table:table-cell office:value-type="float" office:value="20229.07" table:style-name="ce9">
            <text:p>20.229,07</text:p>
          </table:table-cell>
          <table:table-cell office:value-type="float" office:value="-1559.28" table:style-name="ce11">
            <text:p>-1.559,28</text:p>
          </table:table-cell>
          <table:table-cell office:value-type="float" office:value="-4665.88" table:style-name="ce11">
            <text:p>-4.665,88</text:p>
          </table:table-cell>
          <table:table-cell office:value-type="float" office:value="-1573.8" table:style-name="ce11">
            <text:p>-1.573,80</text:p>
          </table:table-cell>
          <table:table-cell office:value-type="float" office:value="0" table:style-name="ce12">
            <text:p>0,00</text:p>
          </table:table-cell>
          <table:table-cell office:value-type="float" office:value="-7798.96" table:style-name="ce11">
            <text:p>-7.798,96</text:p>
          </table:table-cell>
          <table:table-cell office:value-type="float" office:value="12430.11" table:style-name="ce9">
            <text:p>12.430,1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1897.07" table:style-name="ce9">
            <text:p>11.897,07</text:p>
          </table:table-cell>
          <table:table-cell office:value-type="float" office:value="1974.29" table:style-name="ce9">
            <text:p>1.974,29</text:p>
          </table:table-cell>
          <table:table-cell office:value-type="float" office:value="1939.89" table:style-name="ce9">
            <text:p>1.939,89</text:p>
          </table:table-cell>
          <table:table-cell office:value-type="float" office:value="4145.3999999999996" table:style-name="ce9">
            <text:p>4.145,40</text:p>
          </table:table-cell>
          <table:table-cell office:value-type="float" office:value="5797.57" table:number-columns-spanned="2" table:number-rows-spanned="1" table:style-name="ce26">
            <text:p>5.797,57</text:p>
          </table:table-cell>
          <table:covered-table-cell/>
          <table:table-cell office:value-type="float" office:value="8260.0499999999993" table:style-name="ce9">
            <text:p>8.260,05</text:p>
          </table:table-cell>
          <table:table-cell office:value-type="float" office:value="34014.269999999997" table:style-name="ce9">
            <text:p>34.014,27</text:p>
          </table:table-cell>
          <table:table-cell office:value-type="float" office:value="-3646.56" table:style-name="ce11">
            <text:p>-3.646,56</text:p>
          </table:table-cell>
          <table:table-cell office:value-type="float" office:value="-7641.83" table:style-name="ce11">
            <text:p>-7.641,83</text:p>
          </table:table-cell>
          <table:table-cell office:value-type="float" office:value="-4697.72" table:style-name="ce11">
            <text:p>-4.697,72</text:p>
          </table:table-cell>
          <table:table-cell office:value-type="float" office:value="0" table:style-name="ce12">
            <text:p>0,00</text:p>
          </table:table-cell>
          <table:table-cell office:value-type="float" office:value="-15986.11" table:style-name="ce11">
            <text:p>-15.986,11</text:p>
          </table:table-cell>
          <table:table-cell office:value-type="float" office:value="18028.16" table:style-name="ce9">
            <text:p>18.028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919.53" table:style-name="ce9">
            <text:p>3.919,53</text:p>
          </table:table-cell>
          <table:table-cell table:style-name="ce10"/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11602.73" table:style-name="ce9">
            <text:p>11.602,73</text:p>
          </table:table-cell>
          <table:table-cell office:value-type="float" office:value="36400.699999999997" table:style-name="ce9">
            <text:p>36.400,70</text:p>
          </table:table-cell>
          <table:table-cell office:value-type="float" office:value="-5117.04" table:style-name="ce11">
            <text:p>-5.117,04</text:p>
          </table:table-cell>
          <table:table-cell office:value-type="float" office:value="-9617.1" table:style-name="ce11">
            <text:p>-9.617,10</text:p>
          </table:table-cell>
          <table:table-cell office:value-type="float" office:value="-2671.59" table:style-name="ce11">
            <text:p>-2.671,59</text:p>
          </table:table-cell>
          <table:table-cell office:value-type="float" office:value="0" table:style-name="ce12">
            <text:p>0,00</text:p>
          </table:table-cell>
          <table:table-cell office:value-type="float" office:value="-17405.73" table:style-name="ce11">
            <text:p>-17.405,73</text:p>
          </table:table-cell>
          <table:table-cell office:value-type="float" office:value="18994.97" table:style-name="ce9">
            <text:p>18.994,97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907.81" table:style-name="ce9">
            <text:p>11.907,81</text:p>
          </table:table-cell>
          <table:table-cell office:value-type="float" office:value="3671.9" table:style-name="ce9">
            <text:p>3.671,90</text:p>
          </table:table-cell>
          <table:table-cell office:value-type="float" office:value="7398.87" table:style-name="ce9">
            <text:p>7.398,87</text:p>
          </table:table-cell>
          <table:table-cell office:value-type="float" office:value="5397.85" table:style-name="ce9">
            <text:p>5.397,85</text:p>
          </table:table-cell>
          <table:table-cell table:number-columns-spanned="2" table:number-rows-spanned="1" table:style-name="ce25"/>
          <table:covered-table-cell/>
          <table:table-cell office:value-type="float" office:value="11483.92" table:style-name="ce9">
            <text:p>11.483,92</text:p>
          </table:table-cell>
          <table:table-cell office:value-type="float" office:value="39860.35" table:style-name="ce9">
            <text:p>39.860,35</text:p>
          </table:table-cell>
          <table:table-cell office:value-type="float" office:value="-4206.76" table:style-name="ce11">
            <text:p>-4.206,76</text:p>
          </table:table-cell>
          <table:table-cell office:value-type="float" office:value="-9518.08" table:style-name="ce11">
            <text:p>-9.518,08</text:p>
          </table:table-cell>
          <table:table-cell office:value-type="float" office:value="-6030.01" table:style-name="ce11">
            <text:p>-6.030,01</text:p>
          </table:table-cell>
          <table:table-cell office:value-type="float" office:value="0" table:style-name="ce12">
            <text:p>0,00</text:p>
          </table:table-cell>
          <table:table-cell office:value-type="float" office:value="-19754.849999999999" table:style-name="ce11">
            <text:p>-19.754,85</text:p>
          </table:table-cell>
          <table:table-cell office:value-type="float" office:value="20105.5" table:style-name="ce9">
            <text:p>20.105,5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10"/>
          <table:table-cell office:value-type="float" office:value="3321.41" table:style-name="ce9">
            <text:p>3.321,41</text:p>
          </table:table-cell>
          <table:table-cell table:number-columns-spanned="2" table:number-rows-spanned="1" table:style-name="ce25"/>
          <table:covered-table-cell/>
          <table:table-cell table:style-name="ce10"/>
          <table:table-cell office:value-type="float" office:value="3321.41" table:style-name="ce9">
            <text:p>3.321,41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321.41" table:style-name="ce9">
            <text:p>3.321,41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734.06" table:style-name="ce9">
            <text:p>3.734,06</text:p>
          </table:table-cell>
          <table:table-cell table:style-name="ce10"/>
          <table:table-cell office:value-type="float" office:value="1025.8800000000001" table:style-name="ce9">
            <text:p>1.025,88</text:p>
          </table:table-cell>
          <table:table-cell table:number-columns-spanned="2" table:number-rows-spanned="1" table:style-name="ce25"/>
          <table:covered-table-cell/>
          <table:table-cell office:value-type="float" office:value="11509.99" table:style-name="ce9">
            <text:p>11.509,99</text:p>
          </table:table-cell>
          <table:table-cell office:value-type="float" office:value="35555.870000000003" table:style-name="ce9">
            <text:p>35.555,87</text:p>
          </table:table-cell>
          <table:table-cell office:value-type="float" office:value="-5055.84" table:style-name="ce11">
            <text:p>-5.055,84</text:p>
          </table:table-cell>
          <table:table-cell table:style-name="ce10"/>
          <table:table-cell office:value-type="float" office:value="-767.11" table:style-name="ce14">
            <text:p>-767,11</text:p>
          </table:table-cell>
          <table:table-cell office:value-type="float" office:value="0" table:style-name="ce12">
            <text:p>0,00</text:p>
          </table:table-cell>
          <table:table-cell office:value-type="float" office:value="-5822.95" table:style-name="ce11">
            <text:p>-5.822,95</text:p>
          </table:table-cell>
          <table:table-cell office:value-type="float" office:value="29732.92" table:style-name="ce9">
            <text:p>29.732,92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10"/>
          <table:table-cell office:value-type="float" office:value="6466.76" table:style-name="ce9">
            <text:p>6.466,76</text:p>
          </table:table-cell>
          <table:table-cell office:value-type="float" office:value="2765.21" table:number-columns-spanned="2" table:number-rows-spanned="1" table:style-name="ce26">
            <text:p>2.765,21</text:p>
          </table:table-cell>
          <table:covered-table-cell/>
          <table:table-cell office:value-type="float" office:value="323.32" table:style-name="ce12">
            <text:p>323,32</text:p>
          </table:table-cell>
          <table:table-cell office:value-type="float" office:value="9555.2900000000009" table:style-name="ce9">
            <text:p>9.555,29</text:p>
          </table:table-cell>
          <table:table-cell table:number-columns-repeated="3" table:style-name="ce10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9555.2900000000009" table:style-name="ce9">
            <text:p>9.555,2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9">
            <text:p>11.802,08</text:p>
          </table:table-cell>
          <table:table-cell office:value-type="float" office:value="3174.42" table:style-name="ce9">
            <text:p>3.174,42</text:p>
          </table:table-cell>
          <table:table-cell office:value-type="float" office:value="1939.89" table:style-name="ce9">
            <text:p>1.939,89</text:p>
          </table:table-cell>
          <table:table-cell office:value-type="float" office:value="5386.92" table:style-name="ce9">
            <text:p>5.386,92</text:p>
          </table:table-cell>
          <table:table-cell office:value-type="float" office:value="8656.11" table:number-columns-spanned="2" table:number-rows-spanned="1" table:style-name="ce26">
            <text:p>8.656,11</text:p>
          </table:table-cell>
          <table:covered-table-cell/>
          <table:table-cell office:value-type="float" office:value="8913.11" table:style-name="ce9">
            <text:p>8.913,11</text:p>
          </table:table-cell>
          <table:table-cell office:value-type="float" office:value="39872.53" table:style-name="ce9">
            <text:p>39.872,53</text:p>
          </table:table-cell>
          <table:table-cell office:value-type="float" office:value="-4042.6" table:style-name="ce11">
            <text:p>-4.042,60</text:p>
          </table:table-cell>
          <table:table-cell office:value-type="float" office:value="-8542.01" table:style-name="ce11">
            <text:p>-8.542,01</text:p>
          </table:table-cell>
          <table:table-cell office:value-type="float" office:value="-3342.02" table:style-name="ce11">
            <text:p>-3.342,02</text:p>
          </table:table-cell>
          <table:table-cell office:value-type="float" office:value="0" table:style-name="ce12">
            <text:p>0,00</text:p>
          </table:table-cell>
          <table:table-cell office:value-type="float" office:value="-15926.63" table:style-name="ce11">
            <text:p>-15.926,63</text:p>
          </table:table-cell>
          <table:table-cell office:value-type="float" office:value="23945.9" table:style-name="ce9">
            <text:p>23.945,9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2</text:p>
          </table:table-cell>
          <table:table-cell table:style-name="ce10"/>
          <table:table-cell office:value-type="float" office:value="13664.44" table:style-name="ce9">
            <text:p>13.664,44</text:p>
          </table:table-cell>
          <table:table-cell table:number-columns-repeated="2" table:style-name="ce10"/>
          <table:table-cell office:value-type="float" office:value="4324.78" table:style-name="ce9">
            <text:p>4.324,78</text:p>
          </table:table-cell>
          <table:table-cell office:value-type="float" office:value="1341.7" table:number-columns-spanned="2" table:number-rows-spanned="1" table:style-name="ce26">
            <text:p>1.341,70</text:p>
          </table:table-cell>
          <table:covered-table-cell/>
          <table:table-cell office:value-type="float" office:value="6370.38" table:style-name="ce9">
            <text:p>6.370,38</text:p>
          </table:table-cell>
          <table:table-cell office:value-type="float" office:value="25701.3" table:style-name="ce9">
            <text:p>25.701,30</text:p>
          </table:table-cell>
          <table:table-cell office:value-type="float" office:value="-1656.78" table:style-name="ce11">
            <text:p>-1.656,78</text:p>
          </table:table-cell>
          <table:table-cell office:value-type="float" office:value="-5083.42" table:style-name="ce11">
            <text:p>-5.083,42</text:p>
          </table:table-cell>
          <table:table-cell office:value-type="float" office:value="-1670.82" table:style-name="ce11">
            <text:p>-1.670,82</text:p>
          </table:table-cell>
          <table:table-cell office:value-type="float" office:value="0" table:style-name="ce12">
            <text:p>0,00</text:p>
          </table:table-cell>
          <table:table-cell office:value-type="float" office:value="-8411.02" table:style-name="ce11">
            <text:p>-8.411,02</text:p>
          </table:table-cell>
          <table:table-cell office:value-type="float" office:value="17290.28" table:style-name="ce9">
            <text:p>17.290,2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3451.99" table:style-name="ce9">
            <text:p>3.451,99</text:p>
          </table:table-cell>
          <table:table-cell table:style-name="ce10"/>
          <table:table-cell office:value-type="float" office:value="3150.34" table:style-name="ce9">
            <text:p>3.150,34</text:p>
          </table:table-cell>
          <table:table-cell office:value-type="float" office:value="3410.7" table:number-columns-spanned="2" table:number-rows-spanned="1" table:style-name="ce26">
            <text:p>3.410,70</text:p>
          </table:table-cell>
          <table:covered-table-cell/>
          <table:table-cell office:value-type="float" office:value="11368.96" table:style-name="ce9">
            <text:p>11.368,96</text:p>
          </table:table-cell>
          <table:table-cell office:value-type="float" office:value="40667.93" table:style-name="ce9">
            <text:p>40.667,93</text:p>
          </table:table-cell>
          <table:table-cell office:value-type="float" office:value="-6619.54" table:style-name="ce11">
            <text:p>-6.619,54</text:p>
          </table:table-cell>
          <table:table-cell office:value-type="float" office:value="-9780.44" table:style-name="ce11">
            <text:p>-9.780,44</text:p>
          </table:table-cell>
          <table:table-cell office:value-type="float" office:value="-106.79" table:style-name="ce14">
            <text:p>-106,79</text:p>
          </table:table-cell>
          <table:table-cell office:value-type="float" office:value="0" table:style-name="ce12">
            <text:p>0,00</text:p>
          </table:table-cell>
          <table:table-cell office:value-type="float" office:value="-16506.77" table:style-name="ce11">
            <text:p>-16.506,77</text:p>
          </table:table-cell>
          <table:table-cell office:value-type="float" office:value="24161.16" table:style-name="ce9">
            <text:p>24.161,16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9">
            <text:p>11.802,08</text:p>
          </table:table-cell>
          <table:table-cell office:value-type="float" office:value="3629.4" table:style-name="ce9">
            <text:p>3.629,40</text:p>
          </table:table-cell>
          <table:table-cell office:value-type="float" office:value="8411.01" table:style-name="ce9">
            <text:p>8.411,01</text:p>
          </table:table-cell>
          <table:table-cell office:value-type="float" office:value="5293.4" table:style-name="ce9">
            <text:p>5.293,40</text:p>
          </table:table-cell>
          <table:table-cell table:number-columns-spanned="2" table:number-rows-spanned="1" table:style-name="ce25"/>
          <table:covered-table-cell/>
          <table:table-cell office:value-type="float" office:value="11921.23" table:style-name="ce9">
            <text:p>11.921,23</text:p>
          </table:table-cell>
          <table:table-cell office:value-type="float" office:value="41057.120000000003" table:style-name="ce9">
            <text:p>41.057,12</text:p>
          </table:table-cell>
          <table:table-cell office:value-type="float" office:value="-4192.74" table:style-name="ce11">
            <text:p>-4.192,74</text:p>
          </table:table-cell>
          <table:table-cell office:value-type="float" office:value="-9804.5400000000009" table:style-name="ce11">
            <text:p>-9.804,54</text:p>
          </table:table-cell>
          <table:table-cell office:value-type="float" office:value="-3297.5" table:style-name="ce11">
            <text:p>-3.297,50</text:p>
          </table:table-cell>
          <table:table-cell office:value-type="float" office:value="0" table:style-name="ce12">
            <text:p>0,00</text:p>
          </table:table-cell>
          <table:table-cell office:value-type="float" office:value="-17294.78" table:style-name="ce11">
            <text:p>-17.294,78</text:p>
          </table:table-cell>
          <table:table-cell office:value-type="float" office:value="23762.34" table:style-name="ce9">
            <text:p>23.762,3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285.939999999999" table:style-name="ce9">
            <text:p>19.285,94</text:p>
          </table:table-cell>
          <table:table-cell office:value-type="float" office:value="1770.21" table:style-name="ce9">
            <text:p>1.770,21</text:p>
          </table:table-cell>
          <table:table-cell office:value-type="float" office:value="2232.38" table:style-name="ce9">
            <text:p>2.232,38</text:p>
          </table:table-cell>
          <table:table-cell office:value-type="float" office:value="2089.89" table:style-name="ce9">
            <text:p>2.089,89</text:p>
          </table:table-cell>
          <table:table-cell office:value-type="float" office:value="10154.57" table:number-columns-spanned="2" table:number-rows-spanned="1" table:style-name="ce26">
            <text:p>10.154,57</text:p>
          </table:table-cell>
          <table:covered-table-cell/>
          <table:table-cell office:value-type="float" office:value="23210.61" table:style-name="ce9">
            <text:p>23.210,61</text:p>
          </table:table-cell>
          <table:table-cell office:value-type="float" office:value="58743.6" table:style-name="ce9">
            <text:p>58.743,60</text:p>
          </table:table-cell>
          <table:table-cell office:value-type="float" office:value="-6064.54" table:style-name="ce11">
            <text:p>-6.064,54</text:p>
          </table:table-cell>
          <table:table-cell office:value-type="float" office:value="-8517.15" table:style-name="ce11">
            <text:p>-8.517,15</text:p>
          </table:table-cell>
          <table:table-cell office:value-type="float" office:value="-2801.43" table:style-name="ce11">
            <text:p>-2.801,43</text:p>
          </table:table-cell>
          <table:table-cell office:value-type="float" office:value="0" table:style-name="ce12">
            <text:p>0,00</text:p>
          </table:table-cell>
          <table:table-cell office:value-type="float" office:value="-17383.12" table:style-name="ce11">
            <text:p>-17.383,12</text:p>
          </table:table-cell>
          <table:table-cell office:value-type="float" office:value="41360.480000000003" table:style-name="ce9">
            <text:p>41.360,4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7053.43" table:style-name="ce9">
            <text:p>17.053,43</text:p>
          </table:table-cell>
          <table:table-cell table:number-columns-repeated="2" table:style-name="ce10"/>
          <table:table-cell office:value-type="float" office:value="2117.85" table:style-name="ce9">
            <text:p>2.117,85</text:p>
          </table:table-cell>
          <table:table-cell table:number-columns-spanned="2" table:number-rows-spanned="1" table:style-name="ce25"/>
          <table:covered-table-cell/>
          <table:table-cell office:value-type="float" office:value="8745.9599999999991" table:style-name="ce9">
            <text:p>8.745,96</text:p>
          </table:table-cell>
          <table:table-cell office:value-type="float" office:value="27917.24" table:style-name="ce9">
            <text:p>27.917,24</text:p>
          </table:table-cell>
          <table:table-cell office:value-type="float" office:value="-4704.1000000000004" table:style-name="ce11">
            <text:p>-4.704,10</text:p>
          </table:table-cell>
          <table:table-cell office:value-type="float" office:value="-6138.5" table:style-name="ce11">
            <text:p>-6.138,5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0842.6" table:style-name="ce11">
            <text:p>-10.842,60</text:p>
          </table:table-cell>
          <table:table-cell office:value-type="float" office:value="17074.64" table:style-name="ce9">
            <text:p>17.074,6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1214.13" table:style-name="ce9">
            <text:p>11.214,13</text:p>
          </table:table-cell>
          <table:table-cell table:style-name="ce10"/>
          <table:table-cell office:value-type="float" office:value="1939.89" table:style-name="ce9">
            <text:p>1.939,89</text:p>
          </table:table-cell>
          <table:table-cell office:value-type="float" office:value="4144" table:style-name="ce9">
            <text:p>4.144,00</text:p>
          </table:table-cell>
          <table:table-cell table:number-columns-spanned="2" table:number-rows-spanned="1" table:style-name="ce25"/>
          <table:covered-table-cell/>
          <table:table-cell office:value-type="float" office:value="6577" table:style-name="ce9">
            <text:p>6.577,00</text:p>
          </table:table-cell>
          <table:table-cell office:value-type="float" office:value="23875.02" table:style-name="ce9">
            <text:p>23.875,02</text:p>
          </table:table-cell>
          <table:table-cell office:value-type="float" office:value="-2814.66" table:style-name="ce11">
            <text:p>-2.814,66</text:p>
          </table:table-cell>
          <table:table-cell office:value-type="float" office:value="-4721.96" table:style-name="ce11">
            <text:p>-4.721,96</text:p>
          </table:table-cell>
          <table:table-cell office:value-type="float" office:value="-1486.97" table:style-name="ce11">
            <text:p>-1.486,97</text:p>
          </table:table-cell>
          <table:table-cell office:value-type="float" office:value="0" table:style-name="ce12">
            <text:p>0,00</text:p>
          </table:table-cell>
          <table:table-cell office:value-type="float" office:value="-9023.59" table:style-name="ce11">
            <text:p>-9.023,59</text:p>
          </table:table-cell>
          <table:table-cell office:value-type="float" office:value="14851.43" table:style-name="ce9">
            <text:p>14.851,43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9">
            <text:p>11.635,86</text:p>
          </table:table-cell>
          <table:table-cell office:value-type="float" office:value="1447.87" table:style-name="ce9">
            <text:p>1.447,87</text:p>
          </table:table-cell>
          <table:table-cell table:style-name="ce10"/>
          <table:table-cell office:value-type="float" office:value="3185" table:style-name="ce9">
            <text:p>3.185,00</text:p>
          </table:table-cell>
          <table:table-cell table:number-columns-spanned="2" table:number-rows-spanned="1" table:style-name="ce25"/>
          <table:covered-table-cell/>
          <table:table-cell office:value-type="float" office:value="6541.86" table:style-name="ce9">
            <text:p>6.541,86</text:p>
          </table:table-cell>
          <table:table-cell office:value-type="float" office:value="22810.59" table:style-name="ce9">
            <text:p>22.810,59</text:p>
          </table:table-cell>
          <table:table-cell office:value-type="float" office:value="-1776.88" table:style-name="ce11">
            <text:p>-1.776,88</text:p>
          </table:table-cell>
          <table:table-cell office:value-type="float" office:value="-3817.22" table:style-name="ce11">
            <text:p>-3.817,22</text:p>
          </table:table-cell>
          <table:table-cell office:value-type="float" office:value="-5861.94" table:style-name="ce11">
            <text:p>-5.861,94</text:p>
          </table:table-cell>
          <table:table-cell office:value-type="float" office:value="0" table:style-name="ce12">
            <text:p>0,00</text:p>
          </table:table-cell>
          <table:table-cell office:value-type="float" office:value="-11456.04" table:style-name="ce11">
            <text:p>-11.456,04</text:p>
          </table:table-cell>
          <table:table-cell office:value-type="float" office:value="11354.55" table:style-name="ce9">
            <text:p>11.354,55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5681.08" table:style-name="ce9">
            <text:p>5.681,08</text:p>
          </table:table-cell>
          <table:table-cell table:number-columns-repeated="3" table:style-name="ce10"/>
          <table:table-cell table:number-columns-spanned="2" table:number-rows-spanned="1" table:style-name="ce25"/>
          <table:covered-table-cell/>
          <table:table-cell office:value-type="float" office:value="2840.54" table:style-name="ce9">
            <text:p>2.840,54</text:p>
          </table:table-cell>
          <table:table-cell office:value-type="float" office:value="8521.6200000000008" table:style-name="ce9">
            <text:p>8.521,62</text:p>
          </table:table-cell>
          <table:table-cell office:value-type="float" office:value="-619.88" table:style-name="ce14">
            <text:p>-619,88</text:p>
          </table:table-cell>
          <table:table-cell office:value-type="float" office:value="-1215.4000000000001" table:style-name="ce11">
            <text:p>-1.215,40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1835.28" table:style-name="ce11">
            <text:p>-1.835,28</text:p>
          </table:table-cell>
          <table:table-cell office:value-type="float" office:value="6686.34" table:style-name="ce9">
            <text:p>6.686,34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YOLANDA ARAUJO ALVES BALBIN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212" table:style-name="ce9">
            <text:p>1.212,00</text:p>
          </table:table-cell>
          <table:table-cell table:style-name="ce10"/>
          <table:table-cell office:value-type="float" office:value="2232.38" table:style-name="ce9">
            <text:p>2.232,38</text:p>
          </table:table-cell>
          <table:table-cell office:value-type="float" office:value="1303.94" table:style-name="ce9">
            <text:p>1.303,94</text:p>
          </table:table-cell>
          <table:table-cell office:value-type="float" office:value="1148.1300000000001" table:number-columns-spanned="2" table:number-rows-spanned="1" table:style-name="ce26">
            <text:p>1.148,13</text:p>
          </table:table-cell>
          <table:covered-table-cell/>
          <table:table-cell office:value-type="float" office:value="3731.41" table:style-name="ce9">
            <text:p>3.731,41</text:p>
          </table:table-cell>
          <table:table-cell office:value-type="float" office:value="9627.86" table:style-name="ce9">
            <text:p>9.627,86</text:p>
          </table:table-cell>
          <table:table-cell office:value-type="float" office:value="-325.22000000000003" table:style-name="ce14">
            <text:p>-325,22</text:p>
          </table:table-cell>
          <table:table-cell office:value-type="float" office:value="-143.96" table:style-name="ce14">
            <text:p>-143,96</text:p>
          </table:table-cell>
          <table:table-cell table:style-name="ce10"/>
          <table:table-cell office:value-type="float" office:value="0" table:style-name="ce12">
            <text:p>0,00</text:p>
          </table:table-cell>
          <table:table-cell office:value-type="float" office:value="-469.18" table:style-name="ce14">
            <text:p>-469,18</text:p>
          </table:table-cell>
          <table:table-cell office:value-type="float" office:value="9158.68" table:style-name="ce9">
            <text:p>9.158,68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10"/>
          <table:table-cell office:value-type="float" office:value="14889.15" table:style-name="ce9">
            <text:p>14.889,15</text:p>
          </table:table-cell>
          <table:table-cell office:value-type="float" office:value="3269.41" table:style-name="ce9">
            <text:p>3.269,41</text:p>
          </table:table-cell>
          <table:table-cell table:style-name="ce10"/>
          <table:table-cell office:value-type="float" office:value="3496.44" table:style-name="ce9">
            <text:p>3.496,44</text:p>
          </table:table-cell>
          <table:table-cell office:value-type="float" office:value="5609.58" table:number-columns-spanned="2" table:number-rows-spanned="1" table:style-name="ce26">
            <text:p>5.609,58</text:p>
          </table:table-cell>
          <table:covered-table-cell/>
          <table:table-cell office:value-type="float" office:value="15440.55" table:style-name="ce9">
            <text:p>15.440,55</text:p>
          </table:table-cell>
          <table:table-cell office:value-type="float" office:value="42705.13" table:style-name="ce9">
            <text:p>42.705,13</text:p>
          </table:table-cell>
          <table:table-cell office:value-type="float" office:value="-1566.64" table:style-name="ce11">
            <text:p>-1.566,64</text:p>
          </table:table-cell>
          <table:table-cell office:value-type="float" office:value="-6194.4" table:style-name="ce11">
            <text:p>-6.194,40</text:p>
          </table:table-cell>
          <table:table-cell office:value-type="float" office:value="-2835.4" table:style-name="ce11">
            <text:p>-2.835,40</text:p>
          </table:table-cell>
          <table:table-cell office:value-type="float" office:value="0" table:style-name="ce12">
            <text:p>0,00</text:p>
          </table:table-cell>
          <table:table-cell office:value-type="float" office:value="-10596.44" table:style-name="ce11">
            <text:p>-10.596,44</text:p>
          </table:table-cell>
          <table:table-cell office:value-type="float" office:value="32108.69" table:style-name="ce9">
            <text:p>32.108,6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10"/>
          <table:table-cell office:value-type="float" office:value="1185.05" table:style-name="ce9">
            <text:p>1.185,05</text:p>
          </table:table-cell>
          <table:table-cell office:value-type="float" office:value="1592.5" table:style-name="ce9">
            <text:p>1.592,50</text:p>
          </table:table-cell>
          <table:table-cell table:number-columns-spanned="2" table:number-rows-spanned="1" table:style-name="ce25"/>
          <table:covered-table-cell/>
          <table:table-cell office:value-type="float" office:value="592.52" table:style-name="ce12">
            <text:p>592,52</text:p>
          </table:table-cell>
          <table:table-cell office:value-type="float" office:value="3370.07" table:style-name="ce9">
            <text:p>3.370,07</text:p>
          </table:table-cell>
          <table:table-cell table:number-columns-repeated="2" table:style-name="ce10"/>
          <table:table-cell office:value-type="float" office:value="-1111.8699999999999" table:style-name="ce11">
            <text:p>-1.111,87</text:p>
          </table:table-cell>
          <table:table-cell office:value-type="float" office:value="0" table:style-name="ce12">
            <text:p>0,00</text:p>
          </table:table-cell>
          <table:table-cell office:value-type="float" office:value="-1111.8699999999999" table:style-name="ce11">
            <text:p>-1.111,87</text:p>
          </table:table-cell>
          <table:table-cell office:value-type="float" office:value="2258.1999999999998" table:style-name="ce9">
            <text:p>2.258,20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10"/>
          <table:table-cell office:value-type="float" office:value="2232.38" table:style-name="ce9">
            <text:p>2.232,38</text:p>
          </table:table-cell>
          <table:table-cell office:value-type="float" office:value="3150.34" table:style-name="ce9">
            <text:p>3.150,34</text:p>
          </table:table-cell>
          <table:table-cell office:value-type="float" office:value="744.13" table:number-columns-spanned="2" table:number-rows-spanned="1" table:style-name="ce27">
            <text:p>744,13</text:p>
          </table:table-cell>
          <table:covered-table-cell/>
          <table:table-cell office:value-type="float" office:value="2232.38" table:style-name="ce9">
            <text:p>2.232,38</text:p>
          </table:table-cell>
          <table:table-cell office:value-type="float" office:value="8359.23" table:style-name="ce9">
            <text:p>8.359,23</text:p>
          </table:table-cell>
          <table:table-cell table:style-name="ce10"/>
          <table:table-cell office:value-type="float" office:value="-49.26" table:style-name="ce14">
            <text:p>-49,26</text:p>
          </table:table-cell>
          <table:table-cell office:value-type="float" office:value="-1923.48" table:style-name="ce11">
            <text:p>-1.923,48</text:p>
          </table:table-cell>
          <table:table-cell office:value-type="float" office:value="0" table:style-name="ce12">
            <text:p>0,00</text:p>
          </table:table-cell>
          <table:table-cell office:value-type="float" office:value="-1972.74" table:style-name="ce11">
            <text:p>-1.972,74</text:p>
          </table:table-cell>
          <table:table-cell office:value-type="float" office:value="6386.49" table:style-name="ce9">
            <text:p>6.386,49</text:p>
          </table:table-cell>
          <table:table-cell office:value-type="float" office:value="8093.51" table:style-name="ce9">
            <text:p>8.093,51</text:p>
          </table:table-cell>
          <table:table-cell table:style-name="ce10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9">
            <text:p>11.247,99</text:p>
          </table:table-cell>
          <table:table-cell office:value-type="float" office:value="12532.19" table:style-name="ce9">
            <text:p>12.532,19</text:p>
          </table:table-cell>
          <table:table-cell table:style-name="ce10"/>
          <table:table-cell office:value-type="float" office:value="3209.2" table:style-name="ce9">
            <text:p>3.209,20</text:p>
          </table:table-cell>
          <table:table-cell table:number-columns-spanned="2" table:number-rows-spanned="1" table:style-name="ce25"/>
          <table:covered-table-cell/>
          <table:table-cell office:value-type="float" office:value="11890.09" table:style-name="ce9">
            <text:p>11.890,09</text:p>
          </table:table-cell>
          <table:table-cell office:value-type="float" office:value="38879.47" table:style-name="ce9">
            <text:p>38.879,47</text:p>
          </table:table-cell>
          <table:table-cell office:value-type="float" office:value="-5306.7" table:style-name="ce11">
            <text:p>-5.306,70</text:p>
          </table:table-cell>
          <table:table-cell office:value-type="float" office:value="-8833.84" table:style-name="ce11">
            <text:p>-8.833,84</text:p>
          </table:table-cell>
          <table:table-cell office:value-type="float" office:value="-2932.04" table:style-name="ce11">
            <text:p>-2.932,04</text:p>
          </table:table-cell>
          <table:table-cell office:value-type="float" office:value="0" table:style-name="ce12">
            <text:p>0,00</text:p>
          </table:table-cell>
          <table:table-cell office:value-type="float" office:value="-17072.580000000002" table:style-name="ce11">
            <text:p>-17.072,58</text:p>
          </table:table-cell>
          <table:table-cell office:value-type="float" office:value="21806.89" table:style-name="ce9">
            <text:p>21.806,89</text:p>
          </table:table-cell>
          <table:table-cell table:number-columns-repeated="2" table:style-name="ce10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10"/>
          <table:table-cell office:value-type="float" office:value="17904.03" table:style-name="ce9">
            <text:p>17.904,03</text:p>
          </table:table-cell>
          <table:table-cell table:number-columns-repeated="2" table:style-name="ce10"/>
          <table:table-cell office:value-type="float" office:value="1604.6" table:style-name="ce9">
            <text:p>1.604,60</text:p>
          </table:table-cell>
          <table:table-cell table:number-columns-spanned="2" table:number-rows-spanned="1" table:style-name="ce25"/>
          <table:covered-table-cell/>
          <table:table-cell office:value-type="float" office:value="8952.01" table:style-name="ce9">
            <text:p>8.952,01</text:p>
          </table:table-cell>
          <table:table-cell office:value-type="float" office:value="28460.639999999999" table:style-name="ce9">
            <text:p>28.460,64</text:p>
          </table:table-cell>
          <table:table-cell office:value-type="float" office:value="-3367.56" table:style-name="ce11">
            <text:p>-3.367,56</text:p>
          </table:table-cell>
          <table:table-cell office:value-type="float" office:value="-6135.22" table:style-name="ce11">
            <text:p>-6.135,22</text:p>
          </table:table-cell>
          <table:table-cell office:value-type="float" office:value="-1782.33" table:style-name="ce11">
            <text:p>-1.782,33</text:p>
          </table:table-cell>
          <table:table-cell office:value-type="float" office:value="0" table:style-name="ce12">
            <text:p>0,00</text:p>
          </table:table-cell>
          <table:table-cell office:value-type="float" office:value="-11285.11" table:style-name="ce11">
            <text:p>-11.285,11</text:p>
          </table:table-cell>
          <table:table-cell office:value-type="float" office:value="17175.53" table:style-name="ce9">
            <text:p>17.175,53</text:p>
          </table:table-cell>
          <table:table-cell table:number-columns-repeated="2" table:style-name="ce10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28">
            <text:p>TOTAL</text:p>
          </table:table-cell>
          <table:covered-table-cell table:number-columns-repeated="2"/>
          <table:table-cell office:value-type="float" office:value="12021949.42" table:style-name="ce16">
            <text:p>12.021.949,42</text:p>
          </table:table-cell>
          <table:table-cell office:value-type="float" office:value="1288040.1100000001" table:style-name="ce16">
            <text:p>1.288.040,11</text:p>
          </table:table-cell>
          <table:table-cell office:value-type="float" office:value="3089221.61" table:style-name="ce16">
            <text:p>3.089.221,61</text:p>
          </table:table-cell>
          <table:table-cell office:value-type="float" office:value="2578159.35" table:style-name="ce16">
            <text:p>2.578.159,35</text:p>
          </table:table-cell>
          <table:table-cell office:value-type="float" office:value="9332727.0600000005" table:number-columns-spanned="2" table:number-rows-spanned="1" table:style-name="ce29">
            <text:p>9.332.727,06</text:p>
          </table:table-cell>
          <table:covered-table-cell/>
          <table:table-cell office:value-type="float" office:value="10045575.17" table:style-name="ce16">
            <text:p>10.045.575,17</text:p>
          </table:table-cell>
          <table:table-cell office:value-type="float" office:value="38355672.719999999" table:style-name="ce16">
            <text:p>38.355.672,72</text:p>
          </table:table-cell>
          <table:table-cell office:value-type="float" office:value="-2755964.18" table:style-name="ce17">
            <text:p>-2.755.964,18</text:p>
          </table:table-cell>
          <table:table-cell office:value-type="float" office:value="-5733422.7999999998" table:style-name="ce17">
            <text:p>-5.733.422,80</text:p>
          </table:table-cell>
          <table:table-cell office:value-type="float" office:value="-1955413.33" table:style-name="ce17">
            <text:p>-1.955.413,33</text:p>
          </table:table-cell>
          <table:table-cell office:value-type="float" office:value="-194344.75" table:style-name="ce17">
            <text:p>-194.344,75</text:p>
          </table:table-cell>
          <table:table-cell office:value-type="float" office:value="-10639145.060000001" table:style-name="ce17">
            <text:p>-10.639.145,06</text:p>
          </table:table-cell>
          <table:table-cell office:value-type="float" office:value="27716527.66" table:style-name="ce16">
            <text:p>27.716.527,66</text:p>
          </table:table-cell>
          <table:table-cell office:value-type="float" office:value="36800.1" table:style-name="ce16">
            <text:p>36.800,10</text:p>
          </table:table-cell>
          <table:table-cell office:value-type="float" office:value="0" table:style-name="ce18">
            <text:p>0,00</text:p>
          </table:table-cell>
          <table:table-cell table:number-columns-repeated="16365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2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3-01-05T22:29:01Z</meta:creation-date>
    <dc:date>2023-01-05T21:30:08Z</dc:date>
    <meta:editing-duration>PT0S</meta:editing-duration>
  </office:meta>
</office:document-meta>
</file>