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Arial" style:font-name-asian="Arial" style:font-name-complex="Arial" fo:font-size="6pt" style:font-size-asian="6pt" style:font-size-complex="6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8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9" style:family="table-cell" style:parent-style-name="Default" style:data-style-name="N41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0" style:family="table-cell" style:parent-style-name="Default" style:data-style-name="N2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1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2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3" style:family="table-cell" style:parent-style-name="Default" style:data-style-name="N38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4" style:family="table-cell" style:parent-style-name="Default" style:data-style-name="N1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5" style:family="table-cell" style:parent-style-name="Default" style:data-style-name="N39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16" style:family="table-cell" style:parent-style-name="Default" style:data-style-name="N4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17" style:family="table-cell" style:parent-style-name="Default" style:data-style-name="N41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18" style:family="table-cell" style:parent-style-name="Default" style:data-style-name="N41">
      <style:table-cell-properties style:vertical-align="top" fo:background-color="transparent" style:repeat-content="false"/>
      <style:paragraph-properties fo:text-align="start" fo:margin-left="0cm"/>
      <style:text-properties style:font-name="Arial" style:font-name-asian="Arial" style:font-name-complex="Arial" fo:font-size="2pt" style:font-size-asian="2pt" style:font-size-complex="2pt" style:font-family-generic="swiss"/>
    </style:style>
    <style:style style:name="ce19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2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23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2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25" style:family="table-cell" style:parent-style-name="Default" style:data-style-name="N0">
      <style:table-cell-properties fo:border="thin solid #000000" fo:background-color="transparent"/>
    </style:style>
    <style:style style:name="ce26" style:family="table-cell" style:parent-style-name="Default" style:data-style-name="N41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27" style:family="table-cell" style:parent-style-name="Default" style:data-style-name="N38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28" style:family="table-cell" style:parent-style-name="Default" style:data-style-name="N2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2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30" style:family="table-cell" style:parent-style-name="Default" style:data-style-name="N39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31" style:family="table-cell" style:parent-style-name="Default" style:data-style-name="N41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4pt" style:font-size-asian="4pt" style:font-size-complex="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3.70416666666667cm"/>
    </style:style>
    <style:style style:name="co2" style:family="table-column">
      <style:table-column-properties fo:break-before="auto" style:column-width="3.30729166666667cm"/>
    </style:style>
    <style:style style:name="co3" style:family="table-column">
      <style:table-column-properties fo:break-before="auto" style:column-width="4.23333333333333cm"/>
    </style:style>
    <style:style style:name="co4" style:family="table-column">
      <style:table-column-properties fo:break-before="auto" style:column-width="1.666875cm"/>
    </style:style>
    <style:style style:name="co5" style:family="table-column">
      <style:table-column-properties fo:break-before="auto" style:column-width="1.27cm"/>
    </style:style>
    <style:style style:name="co6" style:family="table-column">
      <style:table-column-properties fo:break-before="auto" style:column-width="1.48166666666667cm"/>
    </style:style>
    <style:style style:name="co7" style:family="table-column">
      <style:table-column-properties fo:break-before="auto" style:column-width="0.926041666666667cm"/>
    </style:style>
    <style:style style:name="co8" style:family="table-column">
      <style:table-column-properties fo:break-before="auto" style:column-width="0.740833333333333cm"/>
    </style:style>
    <style:style style:name="co9" style:family="table-column">
      <style:table-column-properties fo:break-before="auto" style:column-width="1.08479166666667cm"/>
    </style:style>
    <style:style style:name="co10" style:family="table-column">
      <style:table-column-properties fo:break-before="auto" style:column-width="0.185208333333333cm"/>
    </style:style>
    <style:style style:name="ro1" style:family="table-row">
      <style:table-row-properties style:row-height="8.1pt" style:use-optimal-row-height="false" fo:break-before="auto"/>
    </style:style>
    <style:style style:name="ro2" style:family="table-row">
      <style:table-row-properties style:row-height="5.1pt" style:use-optimal-row-height="false" fo:break-before="auto"/>
    </style:style>
    <style:style style:name="ro3" style:family="table-row">
      <style:table-row-properties style:row-height="27.95pt" style:use-optimal-row-height="false" fo:break-before="auto"/>
    </style:style>
    <style:style style:name="ro4" style:family="table-row">
      <style:table-row-properties style:row-height="15.95pt" style:use-optimal-row-height="false" fo:break-before="auto"/>
    </style:style>
    <style:style style:name="ro5" style:family="table-row">
      <style:table-row-properties style:row-height="2.1pt" style:use-optimal-row-height="false" fo:break-before="auto"/>
    </style:style>
    <style:style style:name="ro6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Table_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5" table:default-cell-style-name="ce3"/>
        <table:table-column table:style-name="co7" table:default-cell-style-name="ce3"/>
        <table:table-column table:style-name="co8" table:default-cell-style-name="ce3"/>
        <table:table-column table:style-name="co4" table:default-cell-style-name="ce3"/>
        <table:table-column table:style-name="co9" table:number-columns-repeated="2" table:default-cell-style-name="ce3"/>
        <table:table-column table:style-name="co5" table:default-cell-style-name="ce3"/>
        <table:table-column table:style-name="co7" table:default-cell-style-name="ce3"/>
        <table:table-column table:style-name="co9" table:number-columns-repeated="2" table:default-cell-style-name="ce3"/>
        <table:table-column table:style-name="co7" table:default-cell-style-name="ce3"/>
        <table:table-column table:style-name="co10" table:default-cell-style-name="ce3"/>
        <table:table-column table:style-name="co7" table:default-cell-style-name="ce3"/>
        <table:table-column table:style-name="co9" table:default-cell-style-name="ce3"/>
        <table:table-column table:style-name="co10" table:default-cell-style-name="ce3"/>
        <table:table-column table:style-name="co6" table:number-columns-repeated="16363" table:default-cell-style-name="ce3"/>
        <table:table-row table:style-name="ro1">
          <table:table-cell office:value-type="string" table:style-name="ce2">
            <text:p>Detalhamento da folha de pagamento de pessoal – Resolução CNJ nº 102 de 15/12/2009 e Resolução CNJ Nº 215 de 16/12/2015</text:p>
          </table:table-cell>
          <table:table-cell table:number-columns-repeated="16383" table:style-name="ce3"/>
        </table:table-row>
        <table:table-row table:style-name="ro1">
          <table:table-cell office:value-type="string" table:style-name="ce2">
            <text:p>JUNHO DE 2022</text:p>
          </table:table-cell>
          <table:table-cell table:number-columns-repeated="16383" table:style-name="ce3"/>
        </table:table-row>
        <table:table-row table:style-name="ro2">
          <table:table-cell office:value-type="string" table:number-columns-spanned="1" table:number-rows-spanned="2" table:style-name="ce20">
            <text:p>Nome</text:p>
          </table:table-cell>
          <table:table-cell office:value-type="string" table:number-columns-spanned="1" table:number-rows-spanned="2" table:style-name="ce20">
            <text:p>CARGO</text:p>
          </table:table-cell>
          <table:table-cell office:value-type="string" table:number-columns-spanned="1" table:number-rows-spanned="2" table:style-name="ce20">
            <text:p>LOTAÇÃO</text:p>
          </table:table-cell>
          <table:table-cell office:value-type="string" table:number-columns-spanned="8" table:number-rows-spanned="1" table:style-name="ce21">
            <text:p>RENDIMENTOS</text:p>
          </table:table-cell>
          <table:covered-table-cell table:number-columns-repeated="7"/>
          <table:table-cell office:value-type="string" table:number-columns-spanned="5" table:number-rows-spanned="1" table:style-name="ce21">
            <text:p>DESCONTOS</text:p>
          </table:table-cell>
          <table:covered-table-cell table:number-columns-repeated="4"/>
          <table:table-cell office:value-type="string" table:number-columns-spanned="1" table:number-rows-spanned="2" table:style-name="ce22">
            <text:p><text:span text:style-name="T1">Rendimento Líquido</text:span><text:span text:style-name="T1"/></text:p>
            <text:p><text:span text:style-name="T1">12</text:span></text:p>
          </table:table-cell>
          <table:table-cell office:value-type="string" table:number-columns-spanned="2" table:number-rows-spanned="2" table:style-name="ce22">
            <text:p><text:span text:style-name="T1">Remuneração do Órgão de origem</text:span><text:span text:style-name="T1"/></text:p>
            <text:p><text:span text:style-name="T1">13</text:span></text:p>
          </table:table-cell>
          <table:covered-table-cell/>
          <table:table-cell office:value-type="string" table:number-columns-spanned="1" table:number-rows-spanned="2" table:style-name="ce23">
            <text:p>Diárias 14</text:p>
          </table:table-cell>
          <table:table-cell table:number-columns-repeated="16364"/>
        </table:table-row>
        <table:table-row table:style-name="ro3">
          <table:covered-table-cell/>
          <table:covered-table-cell/>
          <table:covered-table-cell/>
          <table:table-cell office:value-type="string" table:style-name="ce5">
            <text:p><text:span text:style-name="T1">Remuneração Paradigma</text:span><text:span text:style-name="T1"/></text:p>
            <text:p><text:span text:style-name="T1">(I)</text:span></text:p>
          </table:table-cell>
          <table:table-cell office:value-type="string" table:style-name="ce4">
            <text:p>Vantagens Pessoais (II)</text:p>
          </table:table-cell>
          <table:table-cell office:value-type="string" table:style-name="ce4">
            <text:p>Subsídio, Diferença de Subsídio, Função de confiança ou Cargo em comissão</text:p>
          </table:table-cell>
          <table:table-cell office:value-type="string" table:style-name="ce6">
            <text:p>Indenizações (III)</text:p>
          </table:table-cell>
          <table:table-cell office:value-type="string" table:number-columns-spanned="2" table:number-rows-spanned="1" table:style-name="ce24">
            <text:p>Vantagens <text:s/>Eventuais (IV)</text:p>
          </table:table-cell>
          <table:covered-table-cell/>
          <table:table-cell office:value-type="string" table:style-name="ce6">
            <text:p>Gratificações (V)</text:p>
          </table:table-cell>
          <table:table-cell office:value-type="string" table:style-name="ce4">
            <text:p>Total do Crédito (VI)</text:p>
          </table:table-cell>
          <table:table-cell office:value-type="string" table:style-name="ce4">
            <text:p>Previdência Pública (VII)</text:p>
          </table:table-cell>
          <table:table-cell office:value-type="string" table:style-name="ce4">
            <text:p>Imposto de Renda (VIII)</text:p>
          </table:table-cell>
          <table:table-cell office:value-type="string" table:style-name="ce4">
            <text:p>Descontos Diversos (IX)</text:p>
          </table:table-cell>
          <table:table-cell office:value-type="string" table:style-name="ce4">
            <text:p>Retenção por Teto Constitucional (X)</text:p>
          </table:table-cell>
          <table:table-cell office:value-type="string" table:style-name="ce4">
            <text:p>Total do Desconto 11</text:p>
          </table:table-cell>
          <table:covered-table-cell/>
          <table:covered-table-cell/>
          <table:covered-table-cell/>
          <table:covered-table-cell/>
          <table:table-cell table:number-columns-repeated="16364"/>
        </table:table-row>
        <table:table-row table:style-name="ro4">
          <table:table-cell office:value-type="string" table:style-name="ce7">
            <text:p>ADRIANA MARIA CÂMARA DE OLIVEIRA LIMA</text:p>
          </table:table-cell>
          <table:table-cell office:value-type="string" table:style-name="ce7">
            <text:p>JUIZ TITULAR DE VARA DO TRABALHO - NÍVE</text:p>
          </table:table-cell>
          <table:table-cell office:value-type="string" table:style-name="ce7">
            <text:p>2ª VARA DO TRABALHO DE UNIÃO DOS PALMARES/AL</text:p>
          </table:table-cell>
          <table:table-cell table:number-columns-repeated="2" table:style-name="ce8"/>
          <table:table-cell office:value-type="float" office:value="33689.11" table:style-name="ce9">
            <text:p>33689,11</text:p>
          </table:table-cell>
          <table:table-cell office:value-type="float" office:value="1409.76" table:style-name="ce9">
            <text:p>1409,7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5098.870000000003" table:style-name="ce9">
            <text:p>35098,87</text:p>
          </table:table-cell>
          <table:table-cell office:value-type="float" office:value="-828.39" table:style-name="ce10">
            <text:p>-828,39</text:p>
          </table:table-cell>
          <table:table-cell office:value-type="float" office:value="-8167.34" table:style-name="ce10">
            <text:p>-8167,34</text:p>
          </table:table-cell>
          <table:table-cell office:value-type="float" office:value="-3189.22" table:style-name="ce10">
            <text:p>-3189,22</text:p>
          </table:table-cell>
          <table:table-cell office:value-type="float" office:value="0" table:style-name="ce11">
            <text:p>0</text:p>
          </table:table-cell>
          <table:table-cell office:value-type="float" office:value="-12184.95" table:style-name="ce10">
            <text:p>-12184,95</text:p>
          </table:table-cell>
          <table:table-cell office:value-type="float" office:value="22913.919999999998" table:style-name="ce9">
            <text:p>22913,9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LAN DA SILVA ESTEVES</text:p>
          </table:table-cell>
          <table:table-cell office:value-type="string" table:style-name="ce7">
            <text:p>JUIZ TITULAR DE VARA DO TRABALHO - NÍVE</text:p>
          </table:table-cell>
          <table:table-cell office:value-type="string" table:style-name="ce7">
            <text:p>7ª VARA DO TRABALHO DE MACEIÓ/AL</text:p>
          </table:table-cell>
          <table:table-cell table:number-columns-repeated="2" table:style-name="ce8"/>
          <table:table-cell office:value-type="float" office:value="33689.11" table:style-name="ce9">
            <text:p>33689,11</text:p>
          </table:table-cell>
          <table:table-cell office:value-type="float" office:value="2427.75" table:style-name="ce9">
            <text:p>2427,7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6116.86" table:style-name="ce9">
            <text:p>36116,86</text:p>
          </table:table-cell>
          <table:table-cell office:value-type="float" office:value="-5352.1" table:style-name="ce12">
            <text:p>-5352,1</text:p>
          </table:table-cell>
          <table:table-cell office:value-type="float" office:value="-6766.91" table:style-name="ce10">
            <text:p>-6766,91</text:p>
          </table:table-cell>
          <table:table-cell office:value-type="float" office:value="-2544.98" table:style-name="ce10">
            <text:p>-2544,98</text:p>
          </table:table-cell>
          <table:table-cell office:value-type="float" office:value="0" table:style-name="ce11">
            <text:p>0</text:p>
          </table:table-cell>
          <table:table-cell office:value-type="float" office:value="-14663.99" table:style-name="ce10">
            <text:p>-14663,99</text:p>
          </table:table-cell>
          <table:table-cell office:value-type="float" office:value="21452.87" table:style-name="ce9">
            <text:p>21452,8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LBINO PLÁCIDO NETO JÚNIOR</text:p>
          </table:table-cell>
          <table:table-cell office:value-type="string" table:style-name="ce7">
            <text:p>JUIZ TITULAR DE VARA DO TRABALHO - NÍVE</text:p>
          </table:table-cell>
          <table:table-cell office:value-type="string" table:style-name="ce7">
            <text:p>1ª VARA DO TRABALHO DE SÃO MIGUEL DOS CAMPOS/AL</text:p>
          </table:table-cell>
          <table:table-cell table:number-columns-repeated="2" table:style-name="ce8"/>
          <table:table-cell office:value-type="float" office:value="33689.11" table:style-name="ce9">
            <text:p>33689,11</text:p>
          </table:table-cell>
          <table:table-cell office:value-type="float" office:value="1629.76" table:style-name="ce9">
            <text:p>1629,7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5318.870000000003" table:style-name="ce9">
            <text:p>35318,87</text:p>
          </table:table-cell>
          <table:table-cell office:value-type="float" office:value="-5352.1" table:style-name="ce12">
            <text:p>-5352,1</text:p>
          </table:table-cell>
          <table:table-cell office:value-type="float" office:value="-5690.56" table:style-name="ce10">
            <text:p>-5690,56</text:p>
          </table:table-cell>
          <table:table-cell office:value-type="float" office:value="-2253.65" table:style-name="ce10">
            <text:p>-2253,65</text:p>
          </table:table-cell>
          <table:table-cell office:value-type="float" office:value="0" table:style-name="ce11">
            <text:p>0</text:p>
          </table:table-cell>
          <table:table-cell office:value-type="float" office:value="-13296.31" table:style-name="ce10">
            <text:p>-13296,31</text:p>
          </table:table-cell>
          <table:table-cell office:value-type="float" office:value="22022.560000000001" table:style-name="ce9">
            <text:p>22022,5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LDA DE BARROS ARAÚJO CABÚS</text:p>
          </table:table-cell>
          <table:table-cell office:value-type="string" table:style-name="ce7">
            <text:p>JUIZ TITULAR DE VARA DO TRABALHO - NÍVE</text:p>
          </table:table-cell>
          <table:table-cell office:value-type="string" table:style-name="ce7">
            <text:p>9ª VARA DO TRABALHO DE MACEIÓ/AL</text:p>
          </table:table-cell>
          <table:table-cell table:number-columns-repeated="2" table:style-name="ce8"/>
          <table:table-cell office:value-type="float" office:value="33689.11" table:style-name="ce9">
            <text:p>33689,11</text:p>
          </table:table-cell>
          <table:table-cell office:value-type="float" office:value="2132.48" table:style-name="ce9">
            <text:p>2132,48</text:p>
          </table:table-cell>
          <table:table-cell office:value-type="float" office:value="31109.58" table:number-columns-spanned="2" table:number-rows-spanned="1" table:style-name="ce26">
            <text:p>31109,58</text:p>
          </table:table-cell>
          <table:covered-table-cell/>
          <table:table-cell office:value-type="float" office:value="1811.24" table:style-name="ce9">
            <text:p>1811,24</text:p>
          </table:table-cell>
          <table:table-cell office:value-type="float" office:value="68742.41" table:style-name="ce9">
            <text:p>68742,41</text:p>
          </table:table-cell>
          <table:table-cell office:value-type="float" office:value="-828.39" table:style-name="ce10">
            <text:p>-828,39</text:p>
          </table:table-cell>
          <table:table-cell office:value-type="float" office:value="-16038.38" table:style-name="ce10">
            <text:p>-16038,38</text:p>
          </table:table-cell>
          <table:table-cell office:value-type="float" office:value="-2226.6" table:style-name="ce12">
            <text:p>-2226,6</text:p>
          </table:table-cell>
          <table:table-cell office:value-type="float" office:value="0" table:style-name="ce11">
            <text:p>0</text:p>
          </table:table-cell>
          <table:table-cell office:value-type="float" office:value="-19093.37" table:style-name="ce10">
            <text:p>-19093,37</text:p>
          </table:table-cell>
          <table:table-cell office:value-type="float" office:value="49649.04" table:style-name="ce9">
            <text:p>49649,0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LONSO CAVALCANTE DE ALBUQUERQUE FILHO</text:p>
          </table:table-cell>
          <table:table-cell office:value-type="string" table:style-name="ce7">
            <text:p>JUIZ TITULAR DE VARA DO TRABALHO - NÍVE</text:p>
          </table:table-cell>
          <table:table-cell office:value-type="string" table:style-name="ce7">
            <text:p>10ª VARA DO TRABALHO DE MACEIÓ/AL</text:p>
          </table:table-cell>
          <table:table-cell table:style-name="ce8"/>
          <table:table-cell office:value-type="float" office:value="828.39" table:style-name="ce9">
            <text:p>828,39</text:p>
          </table:table-cell>
          <table:table-cell office:value-type="float" office:value="33689.11" table:style-name="ce9">
            <text:p>33689,11</text:p>
          </table:table-cell>
          <table:table-cell office:value-type="float" office:value="4627.21" table:style-name="ce9">
            <text:p>4627,2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9144.71" table:style-name="ce9">
            <text:p>39144,71</text:p>
          </table:table-cell>
          <table:table-cell office:value-type="float" office:value="-828.39" table:style-name="ce10">
            <text:p>-828,39</text:p>
          </table:table-cell>
          <table:table-cell office:value-type="float" office:value="-7485.28" table:style-name="ce10">
            <text:p>-7485,28</text:p>
          </table:table-cell>
          <table:table-cell office:value-type="float" office:value="-5921.93" table:style-name="ce10">
            <text:p>-5921,93</text:p>
          </table:table-cell>
          <table:table-cell office:value-type="float" office:value="0" table:style-name="ce11">
            <text:p>0</text:p>
          </table:table-cell>
          <table:table-cell office:value-type="float" office:value="-14235.6" table:style-name="ce12">
            <text:p>-14235,6</text:p>
          </table:table-cell>
          <table:table-cell office:value-type="float" office:value="24909.11" table:style-name="ce9">
            <text:p>24909,1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A CRISTINA MAGALHÃES BARBOSA</text:p>
          </table:table-cell>
          <table:table-cell office:value-type="string" table:style-name="ce7">
            <text:p>JUIZ TITULAR DE VARA DO TRABALHO - NÍVE</text:p>
          </table:table-cell>
          <table:table-cell office:value-type="string" table:style-name="ce7">
            <text:p>5ª VARA DO TRABALHO DE MACEIÓ/AL</text:p>
          </table:table-cell>
          <table:table-cell table:number-columns-repeated="2" table:style-name="ce8"/>
          <table:table-cell office:value-type="float" office:value="33689.11" table:style-name="ce9">
            <text:p>33689,11</text:p>
          </table:table-cell>
          <table:table-cell office:value-type="float" office:value="2238.6999999999998" table:style-name="ce13">
            <text:p>2238,7</text:p>
          </table:table-cell>
          <table:table-cell office:value-type="float" office:value="11229.7" table:number-columns-spanned="2" table:number-rows-spanned="1" table:style-name="ce27">
            <text:p>11229,7</text:p>
          </table:table-cell>
          <table:covered-table-cell/>
          <table:table-cell table:style-name="ce8"/>
          <table:table-cell office:value-type="float" office:value="47157.51" table:style-name="ce9">
            <text:p>47157,51</text:p>
          </table:table-cell>
          <table:table-cell office:value-type="float" office:value="-5352.1" table:style-name="ce12">
            <text:p>-5352,1</text:p>
          </table:table-cell>
          <table:table-cell office:value-type="float" office:value="-9037.85" table:style-name="ce10">
            <text:p>-9037,85</text:p>
          </table:table-cell>
          <table:table-cell office:value-type="float" office:value="-5442.4" table:style-name="ce12">
            <text:p>-5442,4</text:p>
          </table:table-cell>
          <table:table-cell office:value-type="float" office:value="0" table:style-name="ce11">
            <text:p>0</text:p>
          </table:table-cell>
          <table:table-cell office:value-type="float" office:value="-19832.349999999999" table:style-name="ce10">
            <text:p>-19832,35</text:p>
          </table:table-cell>
          <table:table-cell office:value-type="float" office:value="27325.16" table:style-name="ce9">
            <text:p>27325,1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A LUISA DE MORAIS AMORIM FIGUEIREDO</text:p>
          </table:table-cell>
          <table:table-cell office:value-type="string" table:style-name="ce7">
            <text:p>JUIZ DO TRABALHO SUBSTITUTO - NÍVEL SU</text:p>
          </table:table-cell>
          <table:table-cell office:value-type="string" table:style-name="ce7">
            <text:p>REPRESENTAÇÃO DE JUIZ DE 1º GRAU</text:p>
          </table:table-cell>
          <table:table-cell table:number-columns-repeated="2" table:style-name="ce8"/>
          <table:table-cell office:value-type="float" office:value="32004.65" table:style-name="ce9">
            <text:p>32004,65</text:p>
          </table:table-cell>
          <table:table-cell office:value-type="float" office:value="3435.52" table:style-name="ce9">
            <text:p>3435,52</text:p>
          </table:table-cell>
          <table:table-cell office:value-type="float" office:value="1684.46" table:number-columns-spanned="2" table:number-rows-spanned="1" table:style-name="ce26">
            <text:p>1684,46</text:p>
          </table:table-cell>
          <table:covered-table-cell/>
          <table:table-cell table:style-name="ce8"/>
          <table:table-cell office:value-type="float" office:value="37124.629999999997" table:style-name="ce9">
            <text:p>37124,63</text:p>
          </table:table-cell>
          <table:table-cell office:value-type="float" office:value="-828.39" table:style-name="ce10">
            <text:p>-828,39</text:p>
          </table:table-cell>
          <table:table-cell office:value-type="float" office:value="-8010.93" table:style-name="ce10">
            <text:p>-8010,93</text:p>
          </table:table-cell>
          <table:table-cell office:value-type="float" office:value="-6330.7" table:style-name="ce12">
            <text:p>-6330,7</text:p>
          </table:table-cell>
          <table:table-cell office:value-type="float" office:value="0" table:style-name="ce11">
            <text:p>0</text:p>
          </table:table-cell>
          <table:table-cell office:value-type="float" office:value="-15170.02" table:style-name="ce10">
            <text:p>-15170,02</text:p>
          </table:table-cell>
          <table:table-cell office:value-type="float" office:value="21954.61" table:style-name="ce9">
            <text:p>21954,6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A OLÍMPIA CELSO DE MIRANDA SEVERO</text:p>
          </table:table-cell>
          <table:table-cell office:value-type="string" table:style-name="ce7">
            <text:p>PENSIONISTA</text:p>
          </table:table-cell>
          <table:table-cell table:style-name="ce8"/>
          <table:table-cell office:value-type="float" office:value="0" table:style-name="ce11">
            <text:p>0</text:p>
          </table:table-cell>
          <table:table-cell table:number-columns-repeated="3" table:style-name="ce8"/>
          <table:table-cell table:number-columns-spanned="2" table:number-rows-spanned="1" table:style-name="ce25"/>
          <table:covered-table-cell/>
          <table:table-cell table:style-name="ce8"/>
          <table:table-cell office:value-type="float" office:value="0" table:style-name="ce11">
            <text:p>0</text:p>
          </table:table-cell>
          <table:table-cell table:number-columns-repeated="3" table:style-name="ce8"/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DRÉ ANTONIO GALINDO SOBRAL</text:p>
          </table:table-cell>
          <table:table-cell office:value-type="string" table:style-name="ce7">
            <text:p>JUIZ DO TRABALHO SUBSTITUTO - NÍVEL SU</text:p>
          </table:table-cell>
          <table:table-cell office:value-type="string" table:style-name="ce7">
            <text:p>REPRESENTAÇÃO DE JUIZ DE 1º GRAU</text:p>
          </table:table-cell>
          <table:table-cell table:number-columns-repeated="2" table:style-name="ce8"/>
          <table:table-cell office:value-type="float" office:value="32004.65" table:style-name="ce9">
            <text:p>32004,65</text:p>
          </table:table-cell>
          <table:table-cell office:value-type="float" office:value="3036.31" table:style-name="ce9">
            <text:p>3036,31</text:p>
          </table:table-cell>
          <table:table-cell office:value-type="float" office:value="1684.46" table:number-columns-spanned="2" table:number-rows-spanned="1" table:style-name="ce26">
            <text:p>1684,46</text:p>
          </table:table-cell>
          <table:covered-table-cell/>
          <table:table-cell table:style-name="ce8"/>
          <table:table-cell office:value-type="float" office:value="36725.42" table:style-name="ce9">
            <text:p>36725,42</text:p>
          </table:table-cell>
          <table:table-cell office:value-type="float" office:value="-828.39" table:style-name="ce10">
            <text:p>-828,39</text:p>
          </table:table-cell>
          <table:table-cell office:value-type="float" office:value="-7336.97" table:style-name="ce10">
            <text:p>-7336,97</text:p>
          </table:table-cell>
          <table:table-cell office:value-type="float" office:value="-5145.47" table:style-name="ce10">
            <text:p>-5145,47</text:p>
          </table:table-cell>
          <table:table-cell office:value-type="float" office:value="0" table:style-name="ce11">
            <text:p>0</text:p>
          </table:table-cell>
          <table:table-cell office:value-type="float" office:value="-13310.83" table:style-name="ce10">
            <text:p>-13310,83</text:p>
          </table:table-cell>
          <table:table-cell office:value-type="float" office:value="23414.59" table:style-name="ce9">
            <text:p>23414,5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NE HELENA FISCHER INOJOSA</text:p>
          </table:table-cell>
          <table:table-cell office:value-type="string" table:style-name="ce7">
            <text:p>DESEMBARGADOR DO TRABALHO - NÍVEL SU</text:p>
          </table:table-cell>
          <table:table-cell office:value-type="string" table:style-name="ce7">
            <text:p>GABINETE DA DESEMBARGADORA ANNE HELENA FISCHER</text:p>
          </table:table-cell>
          <table:table-cell table:style-name="ce8"/>
          <table:table-cell office:value-type="float" office:value="5688.99" table:style-name="ce9">
            <text:p>5688,99</text:p>
          </table:table-cell>
          <table:table-cell office:value-type="float" office:value="35462.22" table:style-name="ce9">
            <text:p>35462,22</text:p>
          </table:table-cell>
          <table:table-cell office:value-type="float" office:value="2411.34" table:style-name="ce9">
            <text:p>2411,34</text:p>
          </table:table-cell>
          <table:table-cell table:number-columns-spanned="2" table:number-rows-spanned="1" table:style-name="ce25"/>
          <table:covered-table-cell/>
          <table:table-cell office:value-type="float" office:value="11820.74" table:style-name="ce9">
            <text:p>11820,74</text:p>
          </table:table-cell>
          <table:table-cell office:value-type="float" office:value="55383.29" table:style-name="ce9">
            <text:p>55383,29</text:p>
          </table:table-cell>
          <table:table-cell office:value-type="float" office:value="-5688.99" table:style-name="ce10">
            <text:p>-5688,99</text:p>
          </table:table-cell>
          <table:table-cell office:value-type="float" office:value="-9936.2999999999993" table:style-name="ce12">
            <text:p>-9936,3</text:p>
          </table:table-cell>
          <table:table-cell office:value-type="float" office:value="-4072.21" table:style-name="ce10">
            <text:p>-4072,21</text:p>
          </table:table-cell>
          <table:table-cell office:value-type="float" office:value="-7989.64" table:style-name="ce10">
            <text:p>-7989,64</text:p>
          </table:table-cell>
          <table:table-cell office:value-type="float" office:value="-27687.14" table:style-name="ce10">
            <text:p>-27687,14</text:p>
          </table:table-cell>
          <table:table-cell office:value-type="float" office:value="27696.15" table:style-name="ce9">
            <text:p>27696,1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TÔNIO ADRUALDO ALCOFORADO CATÃO</text:p>
          </table:table-cell>
          <table:table-cell office:value-type="string" table:style-name="ce7">
            <text:p>DESEMBARGADOR DO TRABALHO - NÍVEL SU</text:p>
          </table:table-cell>
          <table:table-cell office:value-type="string" table:style-name="ce7">
            <text:p>GABINETE DO DESEMBARGADOR ANTÔNIO ADRUALDO A.</text:p>
          </table:table-cell>
          <table:table-cell table:style-name="ce8"/>
          <table:table-cell office:value-type="float" office:value="5688.99" table:style-name="ce9">
            <text:p>5688,99</text:p>
          </table:table-cell>
          <table:table-cell office:value-type="float" office:value="35487.24" table:style-name="ce9">
            <text:p>35487,24</text:p>
          </table:table-cell>
          <table:table-cell office:value-type="float" office:value="2411.34" table:style-name="ce9">
            <text:p>2411,34</text:p>
          </table:table-cell>
          <table:table-cell table:number-columns-spanned="2" table:number-rows-spanned="1" table:style-name="ce25"/>
          <table:covered-table-cell/>
          <table:table-cell office:value-type="float" office:value="3806.08" table:style-name="ce9">
            <text:p>3806,08</text:p>
          </table:table-cell>
          <table:table-cell office:value-type="float" office:value="47393.65" table:style-name="ce9">
            <text:p>47393,65</text:p>
          </table:table-cell>
          <table:table-cell office:value-type="float" office:value="-5688.99" table:style-name="ce10">
            <text:p>-5688,99</text:p>
          </table:table-cell>
          <table:table-cell office:value-type="float" office:value="-9943.18" table:style-name="ce10">
            <text:p>-9943,18</text:p>
          </table:table-cell>
          <table:table-cell office:value-type="float" office:value="-4783.1000000000004" table:style-name="ce12">
            <text:p>-4783,1</text:p>
          </table:table-cell>
          <table:table-cell office:value-type="float" office:value="-7989.64" table:style-name="ce10">
            <text:p>-7989,64</text:p>
          </table:table-cell>
          <table:table-cell office:value-type="float" office:value="-28404.91" table:style-name="ce10">
            <text:p>-28404,91</text:p>
          </table:table-cell>
          <table:table-cell office:value-type="float" office:value="18988.740000000002" table:style-name="ce9">
            <text:p>18988,7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TÔNIO CARLOS DUARTE DE FIGUEREDO CAMPO</text:p>
          </table:table-cell>
          <table:table-cell office:value-type="string" table:style-name="ce7">
            <text:p>JUIZ DO TRABALHO SUBSTITUTO - NÍVEL SU</text:p>
          </table:table-cell>
          <table:table-cell office:value-type="string" table:style-name="ce7">
            <text:p>REPRESENTAÇÃO DE JUIZ DE 1º GRAU</text:p>
          </table:table-cell>
          <table:table-cell table:number-columns-repeated="2" table:style-name="ce8"/>
          <table:table-cell office:value-type="float" office:value="32004.65" table:style-name="ce9">
            <text:p>32004,65</text:p>
          </table:table-cell>
          <table:table-cell office:value-type="float" office:value="1246.71" table:style-name="ce9">
            <text:p>1246,71</text:p>
          </table:table-cell>
          <table:table-cell office:value-type="float" office:value="1684.46" table:number-columns-spanned="2" table:number-rows-spanned="1" table:style-name="ce26">
            <text:p>1684,46</text:p>
          </table:table-cell>
          <table:covered-table-cell/>
          <table:table-cell table:style-name="ce8"/>
          <table:table-cell office:value-type="float" office:value="34935.82" table:style-name="ce9">
            <text:p>34935,82</text:p>
          </table:table-cell>
          <table:table-cell office:value-type="float" office:value="-5352.1" table:style-name="ce12">
            <text:p>-5352,1</text:p>
          </table:table-cell>
          <table:table-cell office:value-type="float" office:value="-6923.32" table:style-name="ce10">
            <text:p>-6923,32</text:p>
          </table:table-cell>
          <table:table-cell office:value-type="float" office:value="-889.31" table:style-name="ce10">
            <text:p>-889,31</text:p>
          </table:table-cell>
          <table:table-cell office:value-type="float" office:value="0" table:style-name="ce11">
            <text:p>0</text:p>
          </table:table-cell>
          <table:table-cell office:value-type="float" office:value="-13164.73" table:style-name="ce10">
            <text:p>-13164,73</text:p>
          </table:table-cell>
          <table:table-cell office:value-type="float" office:value="21771.09" table:style-name="ce9">
            <text:p>21771,0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RMANDO SILVA PINTO</text:p>
          </table:table-cell>
          <table:table-cell office:value-type="string" table:style-name="ce7">
            <text:p>JUIZ TITULAR DE VARA DO TRABALHO</text:p>
          </table:table-cell>
          <table:table-cell office:value-type="string" table:style-name="ce7">
            <text:p>INATIVO</text:p>
          </table:table-cell>
          <table:table-cell office:value-type="float" office:value="33689.11" table:style-name="ce9">
            <text:p>33689,11</text:p>
          </table:table-cell>
          <table:table-cell table:number-columns-repeated="2" table:style-name="ce8"/>
          <table:table-cell office:value-type="float" office:value="1501.26" table:style-name="ce9">
            <text:p>1501,2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5190.370000000003" table:style-name="ce9">
            <text:p>35190,37</text:p>
          </table:table-cell>
          <table:table-cell office:value-type="float" office:value="-4523.71" table:style-name="ce10">
            <text:p>-4523,71</text:p>
          </table:table-cell>
          <table:table-cell table:style-name="ce8"/>
          <table:table-cell office:value-type="float" office:value="-3136.5" table:style-name="ce12">
            <text:p>-3136,5</text:p>
          </table:table-cell>
          <table:table-cell office:value-type="float" office:value="0" table:style-name="ce11">
            <text:p>0</text:p>
          </table:table-cell>
          <table:table-cell office:value-type="float" office:value="-7660.21" table:style-name="ce10">
            <text:p>-7660,21</text:p>
          </table:table-cell>
          <table:table-cell office:value-type="float" office:value="27530.16" table:style-name="ce9">
            <text:p>27530,1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BIANCA TENÓRIO CALAÇA</text:p>
          </table:table-cell>
          <table:table-cell office:value-type="string" table:style-name="ce7">
            <text:p>JUIZ TITULAR DE VARA DO TRABALHO - NÍVE</text:p>
          </table:table-cell>
          <table:table-cell office:value-type="string" table:style-name="ce7">
            <text:p>1ª VARA DO TRABALHO DE MACEIÓ/AL</text:p>
          </table:table-cell>
          <table:table-cell table:number-columns-repeated="2" table:style-name="ce8"/>
          <table:table-cell office:value-type="float" office:value="33689.11" table:style-name="ce9">
            <text:p>33689,11</text:p>
          </table:table-cell>
          <table:table-cell office:value-type="float" office:value="2312.56" table:style-name="ce9">
            <text:p>2312,5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6001.67" table:style-name="ce9">
            <text:p>36001,67</text:p>
          </table:table-cell>
          <table:table-cell office:value-type="float" office:value="-828.39" table:style-name="ce10">
            <text:p>-828,39</text:p>
          </table:table-cell>
          <table:table-cell office:value-type="float" office:value="-7587.56" table:style-name="ce10">
            <text:p>-7587,56</text:p>
          </table:table-cell>
          <table:table-cell office:value-type="float" office:value="-5399.17" table:style-name="ce10">
            <text:p>-5399,17</text:p>
          </table:table-cell>
          <table:table-cell office:value-type="float" office:value="0" table:style-name="ce11">
            <text:p>0</text:p>
          </table:table-cell>
          <table:table-cell office:value-type="float" office:value="-13815.12" table:style-name="ce10">
            <text:p>-13815,12</text:p>
          </table:table-cell>
          <table:table-cell office:value-type="float" office:value="22186.55" table:style-name="ce9">
            <text:p>22186,5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ARLOS ARTHUR DE MACEDO FIGUEIREDO</text:p>
          </table:table-cell>
          <table:table-cell office:value-type="string" table:style-name="ce7">
            <text:p>JUIZ DO TRABALHO SUBSTITUTO - NÍVEL SU</text:p>
          </table:table-cell>
          <table:table-cell office:value-type="string" table:style-name="ce7">
            <text:p>REPRESENTAÇÃO DE JUIZ DE 1º GRAU</text:p>
          </table:table-cell>
          <table:table-cell table:number-columns-repeated="2" table:style-name="ce8"/>
          <table:table-cell office:value-type="float" office:value="32004.65" table:style-name="ce9">
            <text:p>32004,65</text:p>
          </table:table-cell>
          <table:table-cell office:value-type="float" office:value="1246.71" table:style-name="ce9">
            <text:p>1246,71</text:p>
          </table:table-cell>
          <table:table-cell office:value-type="float" office:value="1684.46" table:number-columns-spanned="2" table:number-rows-spanned="1" table:style-name="ce26">
            <text:p>1684,46</text:p>
          </table:table-cell>
          <table:covered-table-cell/>
          <table:table-cell table:style-name="ce8"/>
          <table:table-cell office:value-type="float" office:value="34935.82" table:style-name="ce9">
            <text:p>34935,82</text:p>
          </table:table-cell>
          <table:table-cell office:value-type="float" office:value="-828.39" table:style-name="ce10">
            <text:p>-828,39</text:p>
          </table:table-cell>
          <table:table-cell office:value-type="float" office:value="-8167.34" table:style-name="ce10">
            <text:p>-8167,34</text:p>
          </table:table-cell>
          <table:table-cell office:value-type="float" office:value="-1153.8800000000001" table:style-name="ce10">
            <text:p>-1153,88</text:p>
          </table:table-cell>
          <table:table-cell office:value-type="float" office:value="0" table:style-name="ce11">
            <text:p>0</text:p>
          </table:table-cell>
          <table:table-cell office:value-type="float" office:value="-10149.61" table:style-name="ce10">
            <text:p>-10149,61</text:p>
          </table:table-cell>
          <table:table-cell office:value-type="float" office:value="24786.21" table:style-name="ce9">
            <text:p>24786,2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AROLINA BERTRAND RODRIGUES OLIVEIRA</text:p>
          </table:table-cell>
          <table:table-cell office:value-type="string" table:style-name="ce7">
            <text:p>JUIZ TITULAR DE VARA DO TRABALHO - NÍVE</text:p>
          </table:table-cell>
          <table:table-cell office:value-type="string" table:style-name="ce7">
            <text:p>VARA DO TRABALHO DE PALMEIRA DOS ÍNDIOS/AL</text:p>
          </table:table-cell>
          <table:table-cell table:number-columns-repeated="2" table:style-name="ce8"/>
          <table:table-cell office:value-type="float" office:value="33689.11" table:style-name="ce9">
            <text:p>33689,11</text:p>
          </table:table-cell>
          <table:table-cell office:value-type="float" office:value="1639.76" table:style-name="ce9">
            <text:p>1639,7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5328.870000000003" table:style-name="ce9">
            <text:p>35328,87</text:p>
          </table:table-cell>
          <table:table-cell office:value-type="float" office:value="-5352.1" table:style-name="ce12">
            <text:p>-5352,1</text:p>
          </table:table-cell>
          <table:table-cell office:value-type="float" office:value="-6871.18" table:style-name="ce10">
            <text:p>-6871,18</text:p>
          </table:table-cell>
          <table:table-cell office:value-type="float" office:value="-4118.49" table:style-name="ce10">
            <text:p>-4118,49</text:p>
          </table:table-cell>
          <table:table-cell office:value-type="float" office:value="0" table:style-name="ce11">
            <text:p>0</text:p>
          </table:table-cell>
          <table:table-cell office:value-type="float" office:value="-16341.77" table:style-name="ce10">
            <text:p>-16341,77</text:p>
          </table:table-cell>
          <table:table-cell office:value-type="float" office:value="18987.099999999999" table:style-name="ce13">
            <text:p>18987,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ÍCERO ALANIO TENÓRIO DE MELO</text:p>
          </table:table-cell>
          <table:table-cell office:value-type="string" table:style-name="ce7">
            <text:p>JUIZ DO TRABALHO SUBSTITUTO - NÍVEL SU</text:p>
          </table:table-cell>
          <table:table-cell office:value-type="string" table:style-name="ce7">
            <text:p>REPRESENTAÇÃO DE JUIZ DE 1º GRAU</text:p>
          </table:table-cell>
          <table:table-cell table:number-columns-repeated="2" table:style-name="ce8"/>
          <table:table-cell office:value-type="float" office:value="32004.65" table:style-name="ce9">
            <text:p>32004,65</text:p>
          </table:table-cell>
          <table:table-cell office:value-type="float" office:value="2275.6799999999998" table:style-name="ce9">
            <text:p>2275,68</text:p>
          </table:table-cell>
          <table:table-cell office:value-type="float" office:value="26576.97" table:number-columns-spanned="2" table:number-rows-spanned="1" table:style-name="ce26">
            <text:p>26576,97</text:p>
          </table:table-cell>
          <table:covered-table-cell/>
          <table:table-cell table:style-name="ce8"/>
          <table:table-cell office:value-type="float" office:value="60857.3" table:style-name="ce13">
            <text:p>60857,3</text:p>
          </table:table-cell>
          <table:table-cell office:value-type="float" office:value="-828.39" table:style-name="ce10">
            <text:p>-828,39</text:p>
          </table:table-cell>
          <table:table-cell office:value-type="float" office:value="-9303.43" table:style-name="ce10">
            <text:p>-9303,43</text:p>
          </table:table-cell>
          <table:table-cell office:value-type="float" office:value="-4615.9399999999996" table:style-name="ce10">
            <text:p>-4615,94</text:p>
          </table:table-cell>
          <table:table-cell office:value-type="float" office:value="0" table:style-name="ce11">
            <text:p>0</text:p>
          </table:table-cell>
          <table:table-cell office:value-type="float" office:value="-14747.76" table:style-name="ce10">
            <text:p>-14747,76</text:p>
          </table:table-cell>
          <table:table-cell office:value-type="float" office:value="46109.54" table:style-name="ce9">
            <text:p>46109,5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LAUDEVÂNIA PEREIRA MARTINS</text:p>
          </table:table-cell>
          <table:table-cell office:value-type="string" table:style-name="ce7">
            <text:p>JUIZ DO TRABALHO SUBSTITUTO - NÍVEL SU</text:p>
          </table:table-cell>
          <table:table-cell office:value-type="string" table:style-name="ce7">
            <text:p>REPRESENTAÇÃO DE JUIZ DE 1º GRAU</text:p>
          </table:table-cell>
          <table:table-cell table:number-columns-repeated="2" table:style-name="ce8"/>
          <table:table-cell office:value-type="float" office:value="32004.65" table:style-name="ce9">
            <text:p>32004,65</text:p>
          </table:table-cell>
          <table:table-cell office:value-type="float" office:value="3053.86" table:style-name="ce9">
            <text:p>3053,86</text:p>
          </table:table-cell>
          <table:table-cell office:value-type="float" office:value="1521.45" table:number-columns-spanned="2" table:number-rows-spanned="1" table:style-name="ce26">
            <text:p>1521,45</text:p>
          </table:table-cell>
          <table:covered-table-cell/>
          <table:table-cell table:style-name="ce8"/>
          <table:table-cell office:value-type="float" office:value="36579.96" table:style-name="ce9">
            <text:p>36579,96</text:p>
          </table:table-cell>
          <table:table-cell office:value-type="float" office:value="-5321.13" table:style-name="ce10">
            <text:p>-5321,13</text:p>
          </table:table-cell>
          <table:table-cell office:value-type="float" office:value="-6782.73" table:style-name="ce10">
            <text:p>-6782,73</text:p>
          </table:table-cell>
          <table:table-cell office:value-type="float" office:value="-6162.96" table:style-name="ce10">
            <text:p>-6162,96</text:p>
          </table:table-cell>
          <table:table-cell office:value-type="float" office:value="0" table:style-name="ce11">
            <text:p>0</text:p>
          </table:table-cell>
          <table:table-cell office:value-type="float" office:value="-18266.82" table:style-name="ce10">
            <text:p>-18266,82</text:p>
          </table:table-cell>
          <table:table-cell office:value-type="float" office:value="18313.14" table:style-name="ce9">
            <text:p>18313,1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LÁUDIO MÁRCIO LIMA DOS SANTOS</text:p>
          </table:table-cell>
          <table:table-cell office:value-type="string" table:style-name="ce7">
            <text:p>JUIZ DO TRABALHO SUBSTITUTO - NÍVEL SU</text:p>
          </table:table-cell>
          <table:table-cell office:value-type="string" table:style-name="ce7">
            <text:p>REPRESENTAÇÃO DE JUIZ DE 1º GRAU</text:p>
          </table:table-cell>
          <table:table-cell table:number-columns-repeated="2" table:style-name="ce8"/>
          <table:table-cell office:value-type="float" office:value="32004.65" table:style-name="ce9">
            <text:p>32004,65</text:p>
          </table:table-cell>
          <table:table-cell office:value-type="float" office:value="2532.5" table:style-name="ce13">
            <text:p>2532,5</text:p>
          </table:table-cell>
          <table:table-cell office:value-type="float" office:value="1195.42" table:number-columns-spanned="2" table:number-rows-spanned="1" table:style-name="ce26">
            <text:p>1195,42</text:p>
          </table:table-cell>
          <table:covered-table-cell/>
          <table:table-cell table:style-name="ce8"/>
          <table:table-cell office:value-type="float" office:value="35732.57" table:style-name="ce9">
            <text:p>35732,57</text:p>
          </table:table-cell>
          <table:table-cell office:value-type="float" office:value="-828.39" table:style-name="ce10">
            <text:p>-828,39</text:p>
          </table:table-cell>
          <table:table-cell office:value-type="float" office:value="-7318.19" table:style-name="ce10">
            <text:p>-7318,19</text:p>
          </table:table-cell>
          <table:table-cell office:value-type="float" office:value="-1630.75" table:style-name="ce10">
            <text:p>-1630,75</text:p>
          </table:table-cell>
          <table:table-cell office:value-type="float" office:value="0" table:style-name="ce11">
            <text:p>0</text:p>
          </table:table-cell>
          <table:table-cell office:value-type="float" office:value="-9777.33" table:style-name="ce10">
            <text:p>-9777,33</text:p>
          </table:table-cell>
          <table:table-cell office:value-type="float" office:value="25955.24" table:style-name="ce9">
            <text:p>25955,2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LAUDIVINA TIAGO BEZERRA</text:p>
          </table:table-cell>
          <table:table-cell office:value-type="string" table:style-name="ce7">
            <text:p>PENSIONISTA</text:p>
          </table:table-cell>
          <table:table-cell table:style-name="ce8"/>
          <table:table-cell office:value-type="float" office:value="27728.85" table:style-name="ce9">
            <text:p>27728,85</text:p>
          </table:table-cell>
          <table:table-cell table:number-columns-repeated="2"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8479.48" table:style-name="ce9">
            <text:p>28479,48</text:p>
          </table:table-cell>
          <table:table-cell office:value-type="float" office:value="-3391.26" table:style-name="ce10">
            <text:p>-3391,26</text:p>
          </table:table-cell>
          <table:table-cell office:value-type="float" office:value="-5823.48" table:style-name="ce10">
            <text:p>-5823,48</text:p>
          </table:table-cell>
          <table:table-cell office:value-type="float" office:value="-2627.99" table:style-name="ce10">
            <text:p>-2627,99</text:p>
          </table:table-cell>
          <table:table-cell office:value-type="float" office:value="0" table:style-name="ce11">
            <text:p>0</text:p>
          </table:table-cell>
          <table:table-cell office:value-type="float" office:value="-11842.73" table:style-name="ce10">
            <text:p>-11842,73</text:p>
          </table:table-cell>
          <table:table-cell office:value-type="float" office:value="16636.75" table:style-name="ce9">
            <text:p>16636,7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DNALDO DA SILVA LIMA</text:p>
          </table:table-cell>
          <table:table-cell office:value-type="string" table:style-name="ce7">
            <text:p>JUIZ DO TRABALHO SUBSTITUTO - NÍVEL SU</text:p>
          </table:table-cell>
          <table:table-cell table:number-columns-repeated="3" table:style-name="ce8"/>
          <table:table-cell office:value-type="float" office:value="32004.65" table:style-name="ce9">
            <text:p>32004,65</text:p>
          </table:table-cell>
          <table:table-cell office:value-type="float" office:value="1859.76" table:style-name="ce9">
            <text:p>1859,76</text:p>
          </table:table-cell>
          <table:table-cell office:value-type="float" office:value="978.07" table:number-columns-spanned="2" table:number-rows-spanned="1" table:style-name="ce26">
            <text:p>978,07</text:p>
          </table:table-cell>
          <table:covered-table-cell/>
          <table:table-cell table:style-name="ce8"/>
          <table:table-cell office:value-type="float" office:value="34842.480000000003" table:style-name="ce9">
            <text:p>34842,48</text:p>
          </table:table-cell>
          <table:table-cell office:value-type="float" office:value="-5217.8900000000003" table:style-name="ce10">
            <text:p>-5217,89</text:p>
          </table:table-cell>
          <table:table-cell office:value-type="float" office:value="-6134.93" table:style-name="ce10">
            <text:p>-6134,93</text:p>
          </table:table-cell>
          <table:table-cell office:value-type="float" office:value="-2082.75" table:style-name="ce10">
            <text:p>-2082,75</text:p>
          </table:table-cell>
          <table:table-cell office:value-type="float" office:value="0" table:style-name="ce11">
            <text:p>0</text:p>
          </table:table-cell>
          <table:table-cell office:value-type="float" office:value="-13435.57" table:style-name="ce10">
            <text:p>-13435,57</text:p>
          </table:table-cell>
          <table:table-cell office:value-type="float" office:value="21406.91" table:style-name="ce9">
            <text:p>21406,9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DSON <text:s/>FRANÇOSO</text:p>
          </table:table-cell>
          <table:table-cell office:value-type="string" table:style-name="ce7">
            <text:p>JUIZ TITULAR DE VARA DO TRABALHO - NÍVE</text:p>
          </table:table-cell>
          <table:table-cell office:value-type="string" table:style-name="ce7">
            <text:p>3ª VARA DO TRABALHO DE MACEIÓ/AL</text:p>
          </table:table-cell>
          <table:table-cell table:number-columns-repeated="2" table:style-name="ce8"/>
          <table:table-cell office:value-type="float" office:value="33689.11" table:style-name="ce9">
            <text:p>33689,11</text:p>
          </table:table-cell>
          <table:table-cell office:value-type="float" office:value="2726.06" table:style-name="ce9">
            <text:p>2726,06</text:p>
          </table:table-cell>
          <table:table-cell office:value-type="float" office:value="857.96" table:number-columns-spanned="2" table:number-rows-spanned="1" table:style-name="ce26">
            <text:p>857,96</text:p>
          </table:table-cell>
          <table:covered-table-cell/>
          <table:table-cell office:value-type="float" office:value="3984.73" table:style-name="ce9">
            <text:p>3984,73</text:p>
          </table:table-cell>
          <table:table-cell office:value-type="float" office:value="41257.86" table:style-name="ce9">
            <text:p>41257,86</text:p>
          </table:table-cell>
          <table:table-cell office:value-type="float" office:value="-828.39" table:style-name="ce10">
            <text:p>-828,39</text:p>
          </table:table-cell>
          <table:table-cell office:value-type="float" office:value="-8700.7900000000009" table:style-name="ce10">
            <text:p>-8700,79</text:p>
          </table:table-cell>
          <table:table-cell office:value-type="float" office:value="-2977.03" table:style-name="ce10">
            <text:p>-2977,03</text:p>
          </table:table-cell>
          <table:table-cell office:value-type="float" office:value="0" table:style-name="ce11">
            <text:p>0</text:p>
          </table:table-cell>
          <table:table-cell office:value-type="float" office:value="-12506.21" table:style-name="ce10">
            <text:p>-12506,21</text:p>
          </table:table-cell>
          <table:table-cell office:value-type="float" office:value="28751.65" table:style-name="ce9">
            <text:p>28751,6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LIANE ARÔXA PEREIRA RAMOS BARRETO</text:p>
          </table:table-cell>
          <table:table-cell office:value-type="string" table:style-name="ce7">
            <text:p>DESEMBARGADOR DO TRABALHO - NÍVEL SU</text:p>
          </table:table-cell>
          <table:table-cell office:value-type="string" table:style-name="ce7">
            <text:p>GABINETE DA DESEMBARGADORA ELIANE ARÔXA PEREIRA</text:p>
          </table:table-cell>
          <table:table-cell table:style-name="ce8"/>
          <table:table-cell office:value-type="float" office:value="5688.99" table:style-name="ce9">
            <text:p>5688,99</text:p>
          </table:table-cell>
          <table:table-cell office:value-type="float" office:value="35462.22" table:style-name="ce9">
            <text:p>35462,22</text:p>
          </table:table-cell>
          <table:table-cell office:value-type="float" office:value="1660.71" table:style-name="ce9">
            <text:p>1660,71</text:p>
          </table:table-cell>
          <table:table-cell table:number-columns-spanned="2" table:number-rows-spanned="1" table:style-name="ce25"/>
          <table:covered-table-cell/>
          <table:table-cell office:value-type="float" office:value="11820.74" table:style-name="ce9">
            <text:p>11820,74</text:p>
          </table:table-cell>
          <table:table-cell office:value-type="float" office:value="54632.66" table:style-name="ce9">
            <text:p>54632,66</text:p>
          </table:table-cell>
          <table:table-cell office:value-type="float" office:value="-5688.99" table:style-name="ce10">
            <text:p>-5688,99</text:p>
          </table:table-cell>
          <table:table-cell office:value-type="float" office:value="-9936.2999999999993" table:style-name="ce12">
            <text:p>-9936,3</text:p>
          </table:table-cell>
          <table:table-cell office:value-type="float" office:value="-3159.75" table:style-name="ce10">
            <text:p>-3159,75</text:p>
          </table:table-cell>
          <table:table-cell office:value-type="float" office:value="-7989.64" table:style-name="ce10">
            <text:p>-7989,64</text:p>
          </table:table-cell>
          <table:table-cell office:value-type="float" office:value="-26774.68" table:style-name="ce10">
            <text:p>-26774,68</text:p>
          </table:table-cell>
          <table:table-cell office:value-type="float" office:value="27857.98" table:style-name="ce9">
            <text:p>27857,9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FERNANDO ANTÔNIO DA SILVA FALCÃO</text:p>
          </table:table-cell>
          <table:table-cell office:value-type="string" table:style-name="ce7">
            <text:p>JUIZ TITULAR DE VARA DO TRABALHO - NÍVE</text:p>
          </table:table-cell>
          <table:table-cell office:value-type="string" table:style-name="ce7">
            <text:p>1ª VARA DO TRABALHO DE ARAPIRACA</text:p>
          </table:table-cell>
          <table:table-cell table:number-columns-repeated="2" table:style-name="ce8"/>
          <table:table-cell office:value-type="float" office:value="33689.11" table:style-name="ce9">
            <text:p>33689,11</text:p>
          </table:table-cell>
          <table:table-cell office:value-type="float" office:value="3183.64" table:style-name="ce9">
            <text:p>3183,64</text:p>
          </table:table-cell>
          <table:table-cell office:value-type="float" office:value="26202.639999999999" table:number-columns-spanned="2" table:number-rows-spanned="1" table:style-name="ce26">
            <text:p>26202,64</text:p>
          </table:table-cell>
          <table:covered-table-cell/>
          <table:table-cell table:style-name="ce8"/>
          <table:table-cell office:value-type="float" office:value="63075.39" table:style-name="ce9">
            <text:p>63075,39</text:p>
          </table:table-cell>
          <table:table-cell office:value-type="float" office:value="-5352.1" table:style-name="ce12">
            <text:p>-5352,1</text:p>
          </table:table-cell>
          <table:table-cell office:value-type="float" office:value="-6766.91" table:style-name="ce10">
            <text:p>-6766,91</text:p>
          </table:table-cell>
          <table:table-cell office:value-type="float" office:value="-2621.49" table:style-name="ce10">
            <text:p>-2621,49</text:p>
          </table:table-cell>
          <table:table-cell office:value-type="float" office:value="0" table:style-name="ce11">
            <text:p>0</text:p>
          </table:table-cell>
          <table:table-cell office:value-type="float" office:value="-14740.5" table:style-name="ce12">
            <text:p>-14740,5</text:p>
          </table:table-cell>
          <table:table-cell office:value-type="float" office:value="48334.89" table:style-name="ce9">
            <text:p>48334,8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FLÁVIO LUIZ DA COSTA</text:p>
          </table:table-cell>
          <table:table-cell office:value-type="string" table:style-name="ce7">
            <text:p>JUIZ DO TRABALHO SUBSTITUTO - NÍVEL SU</text:p>
          </table:table-cell>
          <table:table-cell office:value-type="string" table:style-name="ce7">
            <text:p>REPRESENTAÇÃO DE JUIZ DE 1º GRAU</text:p>
          </table:table-cell>
          <table:table-cell table:number-columns-repeated="2" table:style-name="ce8"/>
          <table:table-cell office:value-type="float" office:value="32004.65" table:style-name="ce9">
            <text:p>32004,65</text:p>
          </table:table-cell>
          <table:table-cell office:value-type="float" office:value="2620.39" table:style-name="ce9">
            <text:p>2620,39</text:p>
          </table:table-cell>
          <table:table-cell office:value-type="float" office:value="2899.9" table:number-columns-spanned="2" table:number-rows-spanned="1" table:style-name="ce27">
            <text:p>2899,9</text:p>
          </table:table-cell>
          <table:covered-table-cell/>
          <table:table-cell office:value-type="float" office:value="5850.31" table:style-name="ce9">
            <text:p>5850,31</text:p>
          </table:table-cell>
          <table:table-cell office:value-type="float" office:value="43375.25" table:style-name="ce9">
            <text:p>43375,25</text:p>
          </table:table-cell>
          <table:table-cell office:value-type="float" office:value="-5583.03" table:style-name="ce10">
            <text:p>-5583,03</text:p>
          </table:table-cell>
          <table:table-cell office:value-type="float" office:value="-8244.56" table:style-name="ce10">
            <text:p>-8244,56</text:p>
          </table:table-cell>
          <table:table-cell office:value-type="float" office:value="-2991.6" table:style-name="ce12">
            <text:p>-2991,6</text:p>
          </table:table-cell>
          <table:table-cell office:value-type="float" office:value="-1461.54" table:style-name="ce10">
            <text:p>-1461,54</text:p>
          </table:table-cell>
          <table:table-cell office:value-type="float" office:value="-18280.73" table:style-name="ce10">
            <text:p>-18280,73</text:p>
          </table:table-cell>
          <table:table-cell office:value-type="float" office:value="25094.52" table:style-name="ce9">
            <text:p>25094,5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FRANCISCO OSANI DE LAVOR</text:p>
          </table:table-cell>
          <table:table-cell office:value-type="string" table:style-name="ce7">
            <text:p>DESEMBARGADOR DO TRABALHO</text:p>
          </table:table-cell>
          <table:table-cell office:value-type="string" table:style-name="ce7">
            <text:p>INATIVO</text:p>
          </table:table-cell>
          <table:table-cell office:value-type="float" office:value="35462.22" table:style-name="ce9">
            <text:p>35462,22</text:p>
          </table:table-cell>
          <table:table-cell table:number-columns-repeated="2" table:style-name="ce8"/>
          <table:table-cell office:value-type="float" office:value="1501.26" table:style-name="ce9">
            <text:p>1501,2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6963.480000000003" table:style-name="ce9">
            <text:p>36963,48</text:p>
          </table:table-cell>
          <table:table-cell office:value-type="float" office:value="-4860.6000000000004" table:style-name="ce12">
            <text:p>-4860,6</text:p>
          </table:table-cell>
          <table:table-cell office:value-type="float" office:value="-6970.35" table:style-name="ce10">
            <text:p>-6970,35</text:p>
          </table:table-cell>
          <table:table-cell office:value-type="float" office:value="-2632.76" table:style-name="ce10">
            <text:p>-2632,76</text:p>
          </table:table-cell>
          <table:table-cell office:value-type="float" office:value="0" table:style-name="ce11">
            <text:p>0</text:p>
          </table:table-cell>
          <table:table-cell office:value-type="float" office:value="-14463.71" table:style-name="ce10">
            <text:p>-14463,71</text:p>
          </table:table-cell>
          <table:table-cell office:value-type="float" office:value="22499.77" table:style-name="ce9">
            <text:p>22499,7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FRANCISCO TAVARES NORONHA NETO</text:p>
          </table:table-cell>
          <table:table-cell office:value-type="string" table:style-name="ce7">
            <text:p>JUIZ DO TRABALHO SUBSTITUTO - NÍVEL SU</text:p>
          </table:table-cell>
          <table:table-cell office:value-type="string" table:style-name="ce7">
            <text:p>REPRESENTAÇÃO DE JUIZ DE 1º GRAU</text:p>
          </table:table-cell>
          <table:table-cell table:number-columns-repeated="2" table:style-name="ce8"/>
          <table:table-cell office:value-type="float" office:value="32004.65" table:style-name="ce9">
            <text:p>32004,65</text:p>
          </table:table-cell>
          <table:table-cell office:value-type="float" office:value="2149.5100000000002" table:style-name="ce9">
            <text:p>2149,51</text:p>
          </table:table-cell>
          <table:table-cell office:value-type="float" office:value="1575.79" table:number-columns-spanned="2" table:number-rows-spanned="1" table:style-name="ce26">
            <text:p>1575,79</text:p>
          </table:table-cell>
          <table:covered-table-cell/>
          <table:table-cell table:style-name="ce8"/>
          <table:table-cell office:value-type="float" office:value="35729.949999999997" table:style-name="ce9">
            <text:p>35729,95</text:p>
          </table:table-cell>
          <table:table-cell office:value-type="float" office:value="-828.39" table:style-name="ce10">
            <text:p>-828,39</text:p>
          </table:table-cell>
          <table:table-cell office:value-type="float" office:value="-7361.76" table:style-name="ce10">
            <text:p>-7361,76</text:p>
          </table:table-cell>
          <table:table-cell office:value-type="float" office:value="-2161.36" table:style-name="ce10">
            <text:p>-2161,36</text:p>
          </table:table-cell>
          <table:table-cell office:value-type="float" office:value="0" table:style-name="ce11">
            <text:p>0</text:p>
          </table:table-cell>
          <table:table-cell office:value-type="float" office:value="-10351.51" table:style-name="ce10">
            <text:p>-10351,51</text:p>
          </table:table-cell>
          <table:table-cell office:value-type="float" office:value="25378.44" table:style-name="ce9">
            <text:p>25378,4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GUSTAVO TENÓRIO CAVALCANTE</text:p>
          </table:table-cell>
          <table:table-cell office:value-type="string" table:style-name="ce7">
            <text:p>JUIZ TITULAR DE VARA DO TRABALHO - NÍVE</text:p>
          </table:table-cell>
          <table:table-cell office:value-type="string" table:style-name="ce7">
            <text:p>2ª VARA DO TRABALHO DE SÃO MIGUEL DOS CAMPOS/AL</text:p>
          </table:table-cell>
          <table:table-cell table:number-columns-repeated="2" table:style-name="ce8"/>
          <table:table-cell office:value-type="float" office:value="33689.11" table:style-name="ce9">
            <text:p>33689,11</text:p>
          </table:table-cell>
          <table:table-cell office:value-type="float" office:value="1966.39" table:style-name="ce9">
            <text:p>1966,3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5655.5" table:style-name="ce13">
            <text:p>35655,5</text:p>
          </table:table-cell>
          <table:table-cell office:value-type="float" office:value="-5352.1" table:style-name="ce12">
            <text:p>-5352,1</text:p>
          </table:table-cell>
          <table:table-cell office:value-type="float" office:value="-2304" table:style-name="ce14">
            <text:p>-2304</text:p>
          </table:table-cell>
          <table:table-cell office:value-type="float" office:value="-3012.58" table:style-name="ce10">
            <text:p>-3012,58</text:p>
          </table:table-cell>
          <table:table-cell office:value-type="float" office:value="0" table:style-name="ce11">
            <text:p>0</text:p>
          </table:table-cell>
          <table:table-cell office:value-type="float" office:value="-10668.68" table:style-name="ce10">
            <text:p>-10668,68</text:p>
          </table:table-cell>
          <table:table-cell office:value-type="float" office:value="24986.82" table:style-name="ce9">
            <text:p>24986,8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HAMILTON APARECIDO MALHEIROS</text:p>
          </table:table-cell>
          <table:table-cell office:value-type="string" table:style-name="ce7">
            <text:p>JUIZ TITULAR DE VARA DO TRABALHO - NÍVE</text:p>
          </table:table-cell>
          <table:table-cell office:value-type="string" table:style-name="ce7">
            <text:p>8ª VARA DO TRABALHO DE MACEIÓ/AL</text:p>
          </table:table-cell>
          <table:table-cell table:style-name="ce8"/>
          <table:table-cell office:value-type="float" office:value="5352.1" table:style-name="ce13">
            <text:p>5352,1</text:p>
          </table:table-cell>
          <table:table-cell office:value-type="float" office:value="33689.11" table:style-name="ce9">
            <text:p>33689,11</text:p>
          </table:table-cell>
          <table:table-cell office:value-type="float" office:value="2816.69" table:style-name="ce9">
            <text:p>2816,6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41857.9" table:style-name="ce13">
            <text:p>41857,9</text:p>
          </table:table-cell>
          <table:table-cell office:value-type="float" office:value="-5352.1" table:style-name="ce12">
            <text:p>-5352,1</text:p>
          </table:table-cell>
          <table:table-cell office:value-type="float" office:value="-5418.37" table:style-name="ce10">
            <text:p>-5418,37</text:p>
          </table:table-cell>
          <table:table-cell office:value-type="float" office:value="-5245.06" table:style-name="ce10">
            <text:p>-5245,06</text:p>
          </table:table-cell>
          <table:table-cell office:value-type="float" office:value="0" table:style-name="ce11">
            <text:p>0</text:p>
          </table:table-cell>
          <table:table-cell office:value-type="float" office:value="-16015.53" table:style-name="ce10">
            <text:p>-16015,53</text:p>
          </table:table-cell>
          <table:table-cell office:value-type="float" office:value="25842.37" table:style-name="ce9">
            <text:p>25842,3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HELENA SOBRAL DE ALBUQUERQUE E MELLO</text:p>
          </table:table-cell>
          <table:table-cell office:value-type="string" table:style-name="ce7">
            <text:p>DESEMBARGADOR DO TRABALHO</text:p>
          </table:table-cell>
          <table:table-cell office:value-type="string" table:style-name="ce7">
            <text:p>INATIVO</text:p>
          </table:table-cell>
          <table:table-cell office:value-type="float" office:value="35462.22" table:style-name="ce9">
            <text:p>35462,22</text:p>
          </table:table-cell>
          <table:table-cell table:number-columns-repeated="2"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6212.85" table:style-name="ce9">
            <text:p>36212,85</text:p>
          </table:table-cell>
          <table:table-cell office:value-type="float" office:value="-4860.6000000000004" table:style-name="ce12">
            <text:p>-4860,6</text:p>
          </table:table-cell>
          <table:table-cell office:value-type="float" office:value="-7022.49" table:style-name="ce10">
            <text:p>-7022,49</text:p>
          </table:table-cell>
          <table:table-cell office:value-type="float" office:value="-2263.69" table:style-name="ce10">
            <text:p>-2263,69</text:p>
          </table:table-cell>
          <table:table-cell office:value-type="float" office:value="0" table:style-name="ce11">
            <text:p>0</text:p>
          </table:table-cell>
          <table:table-cell office:value-type="float" office:value="-14146.78" table:style-name="ce10">
            <text:p>-14146,78</text:p>
          </table:table-cell>
          <table:table-cell office:value-type="float" office:value="22066.07" table:style-name="ce9">
            <text:p>22066,0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HENRIQUE COSTA CAVALCANTE</text:p>
          </table:table-cell>
          <table:table-cell office:value-type="string" table:style-name="ce7">
            <text:p>JUIZ TITULAR DE VARA DO TRABALHO - NÍVE</text:p>
          </table:table-cell>
          <table:table-cell office:value-type="string" table:style-name="ce7">
            <text:p>VARA DO TRABALHO DE SANTANA DO IPANEMA/AL</text:p>
          </table:table-cell>
          <table:table-cell table:number-columns-repeated="2" table:style-name="ce8"/>
          <table:table-cell office:value-type="float" office:value="33689.11" table:style-name="ce9">
            <text:p>33689,11</text:p>
          </table:table-cell>
          <table:table-cell office:value-type="float" office:value="1409.76" table:style-name="ce9">
            <text:p>1409,7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5098.870000000003" table:style-name="ce9">
            <text:p>35098,87</text:p>
          </table:table-cell>
          <table:table-cell office:value-type="float" office:value="-5352.1" table:style-name="ce12">
            <text:p>-5352,1</text:p>
          </table:table-cell>
          <table:table-cell office:value-type="float" office:value="-6923.32" table:style-name="ce10">
            <text:p>-6923,32</text:p>
          </table:table-cell>
          <table:table-cell office:value-type="float" office:value="-1847.16" table:style-name="ce10">
            <text:p>-1847,16</text:p>
          </table:table-cell>
          <table:table-cell office:value-type="float" office:value="0" table:style-name="ce11">
            <text:p>0</text:p>
          </table:table-cell>
          <table:table-cell office:value-type="float" office:value="-14122.58" table:style-name="ce10">
            <text:p>-14122,58</text:p>
          </table:table-cell>
          <table:table-cell office:value-type="float" office:value="20976.29" table:style-name="ce9">
            <text:p>20976,2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HUGO DE MIRANDA SEVERO</text:p>
          </table:table-cell>
          <table:table-cell office:value-type="string" table:style-name="ce7">
            <text:p>PENSIONISTA</text:p>
          </table:table-cell>
          <table:table-cell table:style-name="ce8"/>
          <table:table-cell office:value-type="float" office:value="16863.689999999999" table:style-name="ce9">
            <text:p>16863,69</text:p>
          </table:table-cell>
          <table:table-cell table:number-columns-repeated="3" table:style-name="ce8"/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863.689999999999" table:style-name="ce9">
            <text:p>16863,69</text:p>
          </table:table-cell>
          <table:table-cell office:value-type="float" office:value="-2265.4899999999998" table:style-name="ce10">
            <text:p>-2265,49</text:p>
          </table:table-cell>
          <table:table-cell office:value-type="float" office:value="-3145.15" table:style-name="ce10">
            <text:p>-3145,15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5410.64" table:style-name="ce10">
            <text:p>-5410,64</text:p>
          </table:table-cell>
          <table:table-cell office:value-type="float" office:value="11453.05" table:style-name="ce9">
            <text:p>11453,0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ISA RAIMUNDA PEREIRA DE LIMA</text:p>
          </table:table-cell>
          <table:table-cell office:value-type="string" table:style-name="ce7">
            <text:p>JUIZ DO TRABALHO SUBSTITUTO</text:p>
          </table:table-cell>
          <table:table-cell office:value-type="string" table:style-name="ce7">
            <text:p>INATIVO</text:p>
          </table:table-cell>
          <table:table-cell office:value-type="float" office:value="32004.65" table:style-name="ce9">
            <text:p>32004,65</text:p>
          </table:table-cell>
          <table:table-cell table:number-columns-repeated="2"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2755.279999999999" table:style-name="ce9">
            <text:p>32755,28</text:p>
          </table:table-cell>
          <table:table-cell office:value-type="float" office:value="-4203.66" table:style-name="ce10">
            <text:p>-4203,66</text:p>
          </table:table-cell>
          <table:table-cell office:value-type="float" office:value="-6252.32" table:style-name="ce10">
            <text:p>-6252,32</text:p>
          </table:table-cell>
          <table:table-cell office:value-type="float" office:value="-357.5" table:style-name="ce12">
            <text:p>-357,5</text:p>
          </table:table-cell>
          <table:table-cell office:value-type="float" office:value="0" table:style-name="ce11">
            <text:p>0</text:p>
          </table:table-cell>
          <table:table-cell office:value-type="float" office:value="-10813.48" table:style-name="ce10">
            <text:p>-10813,48</text:p>
          </table:table-cell>
          <table:table-cell office:value-type="float" office:value="21941.8" table:style-name="ce13">
            <text:p>21941,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IVETE MOREIRA ANGELO</text:p>
          </table:table-cell>
          <table:table-cell office:value-type="string" table:style-name="ce7">
            <text:p>PENSIONISTA</text:p>
          </table:table-cell>
          <table:table-cell table:style-name="ce8"/>
          <table:table-cell office:value-type="float" office:value="31609.65" table:style-name="ce9">
            <text:p>31609,65</text:p>
          </table:table-cell>
          <table:table-cell table:number-columns-repeated="2"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2360.28" table:style-name="ce9">
            <text:p>32360,28</text:p>
          </table:table-cell>
          <table:table-cell office:value-type="float" office:value="-3752.76" table:style-name="ce10">
            <text:p>-3752,76</text:p>
          </table:table-cell>
          <table:table-cell office:value-type="float" office:value="-5723.7" table:style-name="ce12">
            <text:p>-5723,7</text:p>
          </table:table-cell>
          <table:table-cell office:value-type="float" office:value="-1301.17" table:style-name="ce10">
            <text:p>-1301,17</text:p>
          </table:table-cell>
          <table:table-cell office:value-type="float" office:value="-1978.16" table:style-name="ce10">
            <text:p>-1978,16</text:p>
          </table:table-cell>
          <table:table-cell office:value-type="float" office:value="-12755.79" table:style-name="ce10">
            <text:p>-12755,79</text:p>
          </table:table-cell>
          <table:table-cell office:value-type="float" office:value="19604.490000000002" table:style-name="ce9">
            <text:p>19604,4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ASIEL IVO</text:p>
          </table:table-cell>
          <table:table-cell office:value-type="string" table:style-name="ce7">
            <text:p>JUIZ TITULAR DE VARA DO TRABALHO - NÍVE</text:p>
          </table:table-cell>
          <table:table-cell office:value-type="string" table:style-name="ce7">
            <text:p>VARA DO TRABALHO DE PENEDO/AL</text:p>
          </table:table-cell>
          <table:table-cell table:style-name="ce8"/>
          <table:table-cell office:value-type="float" office:value="5352.1" table:style-name="ce13">
            <text:p>5352,1</text:p>
          </table:table-cell>
          <table:table-cell office:value-type="float" office:value="33689.11" table:style-name="ce9">
            <text:p>33689,11</text:p>
          </table:table-cell>
          <table:table-cell office:value-type="float" office:value="3360.71" table:style-name="ce9">
            <text:p>3360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42401.919999999998" table:style-name="ce9">
            <text:p>42401,92</text:p>
          </table:table-cell>
          <table:table-cell office:value-type="float" office:value="-5352.1" table:style-name="ce12">
            <text:p>-5352,1</text:p>
          </table:table-cell>
          <table:table-cell office:value-type="float" office:value="-8395.15" table:style-name="ce10">
            <text:p>-8395,15</text:p>
          </table:table-cell>
          <table:table-cell office:value-type="float" office:value="-3900.3" table:style-name="ce12">
            <text:p>-3900,3</text:p>
          </table:table-cell>
          <table:table-cell office:value-type="float" office:value="0" table:style-name="ce11">
            <text:p>0</text:p>
          </table:table-cell>
          <table:table-cell office:value-type="float" office:value="-17647.55" table:style-name="ce10">
            <text:p>-17647,55</text:p>
          </table:table-cell>
          <table:table-cell office:value-type="float" office:value="24754.37" table:style-name="ce9">
            <text:p>24754,3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ÃO BATISTA DA SILVA</text:p>
          </table:table-cell>
          <table:table-cell office:value-type="string" table:style-name="ce7">
            <text:p>DESEMBARGADOR DO TRABALHO</text:p>
          </table:table-cell>
          <table:table-cell office:value-type="string" table:style-name="ce7">
            <text:p>INATIVO</text:p>
          </table:table-cell>
          <table:table-cell office:value-type="float" office:value="35462.22" table:style-name="ce9">
            <text:p>35462,22</text:p>
          </table:table-cell>
          <table:table-cell table:number-columns-repeated="2"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6212.85" table:style-name="ce9">
            <text:p>36212,85</text:p>
          </table:table-cell>
          <table:table-cell office:value-type="float" office:value="-4860.6000000000004" table:style-name="ce12">
            <text:p>-4860,6</text:p>
          </table:table-cell>
          <table:table-cell office:value-type="float" office:value="-5124.7299999999996" table:style-name="ce10">
            <text:p>-5124,73</text:p>
          </table:table-cell>
          <table:table-cell office:value-type="float" office:value="-1976.42" table:style-name="ce10">
            <text:p>-1976,42</text:p>
          </table:table-cell>
          <table:table-cell office:value-type="float" office:value="0" table:style-name="ce11">
            <text:p>0</text:p>
          </table:table-cell>
          <table:table-cell office:value-type="float" office:value="-11961.75" table:style-name="ce10">
            <text:p>-11961,75</text:p>
          </table:table-cell>
          <table:table-cell office:value-type="float" office:value="24251.1" table:style-name="ce13">
            <text:p>24251,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ÃO LEITE DE ARRUDA ALENCAR</text:p>
          </table:table-cell>
          <table:table-cell office:value-type="string" table:style-name="ce7">
            <text:p>DESEMBARGADOR DO TRABALHO - NÍVEL SU</text:p>
          </table:table-cell>
          <table:table-cell office:value-type="string" table:style-name="ce7">
            <text:p>GABINETE DO DESEMBARGADOR JOÃO LEITE DE ARRUDA</text:p>
          </table:table-cell>
          <table:table-cell table:number-columns-repeated="2" table:style-name="ce8"/>
          <table:table-cell office:value-type="float" office:value="35837.480000000003" table:style-name="ce9">
            <text:p>35837,48</text:p>
          </table:table-cell>
          <table:table-cell office:value-type="float" office:value="2066.06" table:style-name="ce9">
            <text:p>2066,06</text:p>
          </table:table-cell>
          <table:table-cell table:number-columns-spanned="2" table:number-rows-spanned="1" table:style-name="ce25"/>
          <table:covered-table-cell/>
          <table:table-cell office:value-type="float" office:value="3455.84" table:style-name="ce9">
            <text:p>3455,84</text:p>
          </table:table-cell>
          <table:table-cell office:value-type="float" office:value="41359.379999999997" table:style-name="ce9">
            <text:p>41359,38</text:p>
          </table:table-cell>
          <table:table-cell office:value-type="float" office:value="-828.39" table:style-name="ce10">
            <text:p>-828,39</text:p>
          </table:table-cell>
          <table:table-cell office:value-type="float" office:value="-9811.69" table:style-name="ce10">
            <text:p>-9811,69</text:p>
          </table:table-cell>
          <table:table-cell office:value-type="float" office:value="-3795.74" table:style-name="ce10">
            <text:p>-3795,74</text:p>
          </table:table-cell>
          <table:table-cell office:value-type="float" office:value="-4557.8100000000004" table:style-name="ce10">
            <text:p>-4557,81</text:p>
          </table:table-cell>
          <table:table-cell office:value-type="float" office:value="-18993.63" table:style-name="ce10">
            <text:p>-18993,63</text:p>
          </table:table-cell>
          <table:table-cell office:value-type="float" office:value="22365.75" table:style-name="ce9">
            <text:p>22365,7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RGE BASTOS DA NOVA MOREIRA</text:p>
          </table:table-cell>
          <table:table-cell office:value-type="string" table:style-name="ce7">
            <text:p>DESEMBARGADOR DO TRABALHO</text:p>
          </table:table-cell>
          <table:table-cell office:value-type="string" table:style-name="ce7">
            <text:p>INATIVO</text:p>
          </table:table-cell>
          <table:table-cell office:value-type="float" office:value="35462.22" table:style-name="ce9">
            <text:p>35462,22</text:p>
          </table:table-cell>
          <table:table-cell table:number-columns-repeated="2" table:style-name="ce8"/>
          <table:table-cell office:value-type="float" office:value="1501.26" table:style-name="ce9">
            <text:p>1501,2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6963.480000000003" table:style-name="ce9">
            <text:p>36963,48</text:p>
          </table:table-cell>
          <table:table-cell office:value-type="float" office:value="-4860.6000000000004" table:style-name="ce12">
            <text:p>-4860,6</text:p>
          </table:table-cell>
          <table:table-cell office:value-type="float" office:value="-7022.49" table:style-name="ce10">
            <text:p>-7022,49</text:p>
          </table:table-cell>
          <table:table-cell office:value-type="float" office:value="-457.5" table:style-name="ce12">
            <text:p>-457,5</text:p>
          </table:table-cell>
          <table:table-cell office:value-type="float" office:value="0" table:style-name="ce11">
            <text:p>0</text:p>
          </table:table-cell>
          <table:table-cell office:value-type="float" office:value="-12340.59" table:style-name="ce10">
            <text:p>-12340,59</text:p>
          </table:table-cell>
          <table:table-cell office:value-type="float" office:value="24622.89" table:style-name="ce9">
            <text:p>24622,8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É DOS SANTOS JUNIOR</text:p>
          </table:table-cell>
          <table:table-cell office:value-type="string" table:style-name="ce7">
            <text:p>JUIZ DO TRABALHO SUBSTITUTO - NÍVEL SU</text:p>
          </table:table-cell>
          <table:table-cell office:value-type="string" table:style-name="ce7">
            <text:p>REPRESENTAÇÃO DE JUIZ DE 1º GRAU</text:p>
          </table:table-cell>
          <table:table-cell table:number-columns-repeated="2" table:style-name="ce8"/>
          <table:table-cell office:value-type="float" office:value="32004.65" table:style-name="ce9">
            <text:p>32004,65</text:p>
          </table:table-cell>
          <table:table-cell office:value-type="float" office:value="3026.31" table:style-name="ce9">
            <text:p>3026,31</text:p>
          </table:table-cell>
          <table:table-cell office:value-type="float" office:value="1684.46" table:number-columns-spanned="2" table:number-rows-spanned="1" table:style-name="ce26">
            <text:p>1684,46</text:p>
          </table:table-cell>
          <table:covered-table-cell/>
          <table:table-cell table:style-name="ce8"/>
          <table:table-cell office:value-type="float" office:value="36715.42" table:style-name="ce9">
            <text:p>36715,42</text:p>
          </table:table-cell>
          <table:table-cell office:value-type="float" office:value="-828.39" table:style-name="ce10">
            <text:p>-828,39</text:p>
          </table:table-cell>
          <table:table-cell office:value-type="float" office:value="-7389.11" table:style-name="ce10">
            <text:p>-7389,11</text:p>
          </table:table-cell>
          <table:table-cell office:value-type="float" office:value="-4981.54" table:style-name="ce10">
            <text:p>-4981,54</text:p>
          </table:table-cell>
          <table:table-cell office:value-type="float" office:value="0" table:style-name="ce11">
            <text:p>0</text:p>
          </table:table-cell>
          <table:table-cell office:value-type="float" office:value="-13199.04" table:style-name="ce10">
            <text:p>-13199,04</text:p>
          </table:table-cell>
          <table:table-cell office:value-type="float" office:value="23516.38" table:style-name="ce9">
            <text:p>23516,3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É MARCELO VIEIRA DE ARAÚJO</text:p>
          </table:table-cell>
          <table:table-cell office:value-type="string" table:style-name="ce7">
            <text:p>DESEMBARGADOR DO TRABALHO - NÍVEL SU</text:p>
          </table:table-cell>
          <table:table-cell office:value-type="string" table:style-name="ce7">
            <text:p>GABINETE DO DESEMBARGADOR JOSÉ MARCELO VIEIRA D</text:p>
          </table:table-cell>
          <table:table-cell table:number-columns-repeated="2" table:style-name="ce8"/>
          <table:table-cell office:value-type="float" office:value="36237.75" table:style-name="ce9">
            <text:p>36237,75</text:p>
          </table:table-cell>
          <table:table-cell office:value-type="float" office:value="910.08" table:style-name="ce9">
            <text:p>910,08</text:p>
          </table:table-cell>
          <table:table-cell table:number-columns-spanned="2" table:number-rows-spanned="1" table:style-name="ce25"/>
          <table:covered-table-cell/>
          <table:table-cell office:value-type="float" office:value="5719.71" table:style-name="ce9">
            <text:p>5719,71</text:p>
          </table:table-cell>
          <table:table-cell office:value-type="float" office:value="42867.54" table:style-name="ce9">
            <text:p>42867,54</text:p>
          </table:table-cell>
          <table:table-cell office:value-type="float" office:value="-828.39" table:style-name="ce10">
            <text:p>-828,39</text:p>
          </table:table-cell>
          <table:table-cell office:value-type="float" office:value="-9045.23" table:style-name="ce10">
            <text:p>-9045,23</text:p>
          </table:table-cell>
          <table:table-cell office:value-type="float" office:value="-357.5" table:style-name="ce12">
            <text:p>-357,5</text:p>
          </table:table-cell>
          <table:table-cell office:value-type="float" office:value="-2664.14" table:style-name="ce10">
            <text:p>-2664,14</text:p>
          </table:table-cell>
          <table:table-cell office:value-type="float" office:value="-12895.26" table:style-name="ce10">
            <text:p>-12895,26</text:p>
          </table:table-cell>
          <table:table-cell office:value-type="float" office:value="29972.28" table:style-name="ce9">
            <text:p>29972,2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É SOARES FILHO</text:p>
          </table:table-cell>
          <table:table-cell office:value-type="string" table:style-name="ce7">
            <text:p>DESEMBARGADOR DO TRABALHO</text:p>
          </table:table-cell>
          <table:table-cell office:value-type="string" table:style-name="ce7">
            <text:p>INATIVO</text:p>
          </table:table-cell>
          <table:table-cell office:value-type="float" office:value="35462.22" table:style-name="ce9">
            <text:p>35462,22</text:p>
          </table:table-cell>
          <table:table-cell table:number-columns-repeated="2"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6212.85" table:style-name="ce9">
            <text:p>36212,85</text:p>
          </table:table-cell>
          <table:table-cell office:value-type="float" office:value="-4860.6000000000004" table:style-name="ce12">
            <text:p>-4860,6</text:p>
          </table:table-cell>
          <table:table-cell office:value-type="float" office:value="-6970.35" table:style-name="ce10">
            <text:p>-6970,35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11830.95" table:style-name="ce10">
            <text:p>-11830,95</text:p>
          </table:table-cell>
          <table:table-cell office:value-type="float" office:value="24381.9" table:style-name="ce13">
            <text:p>24381,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IMAR BATISTA DOS SANTOS</text:p>
          </table:table-cell>
          <table:table-cell office:value-type="string" table:style-name="ce7">
            <text:p>JUIZ TITULAR DE VARA DO TRABALHO</text:p>
          </table:table-cell>
          <table:table-cell office:value-type="string" table:style-name="ce7">
            <text:p>INATIVO</text:p>
          </table:table-cell>
          <table:table-cell office:value-type="float" office:value="50310.99" table:style-name="ce9">
            <text:p>50310,99</text:p>
          </table:table-cell>
          <table:table-cell table:number-columns-repeated="2" table:style-name="ce8"/>
          <table:table-cell office:value-type="float" office:value="1385.98" table:style-name="ce9">
            <text:p>1385,9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51696.97" table:style-name="ce9">
            <text:p>51696,97</text:p>
          </table:table-cell>
          <table:table-cell table:style-name="ce8"/>
          <table:table-cell office:value-type="float" office:value="-1027.49" table:style-name="ce10">
            <text:p>-1027,49</text:p>
          </table:table-cell>
          <table:table-cell office:value-type="float" office:value="-3634.18" table:style-name="ce10">
            <text:p>-3634,18</text:p>
          </table:table-cell>
          <table:table-cell office:value-type="float" office:value="0" table:style-name="ce11">
            <text:p>0</text:p>
          </table:table-cell>
          <table:table-cell office:value-type="float" office:value="-4661.67" table:style-name="ce10">
            <text:p>-4661,67</text:p>
          </table:table-cell>
          <table:table-cell office:value-type="float" office:value="47035.3" table:style-name="ce13">
            <text:p>47035,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KASSANDRA NATALY DE ANDRADE CARVALHO E LI</text:p>
          </table:table-cell>
          <table:table-cell office:value-type="string" table:style-name="ce7">
            <text:p>JUIZ DO TRABALHO SUBSTITUTO - NÍVEL SU</text:p>
          </table:table-cell>
          <table:table-cell office:value-type="string" table:style-name="ce7">
            <text:p>REPRESENTAÇÃO DE JUIZ DE 1º GRAU</text:p>
          </table:table-cell>
          <table:table-cell table:number-columns-repeated="2" table:style-name="ce8"/>
          <table:table-cell office:value-type="float" office:value="32004.65" table:style-name="ce9">
            <text:p>32004,65</text:p>
          </table:table-cell>
          <table:table-cell office:value-type="float" office:value="2312.56" table:style-name="ce9">
            <text:p>2312,56</text:p>
          </table:table-cell>
          <table:table-cell office:value-type="float" office:value="1684.46" table:number-columns-spanned="2" table:number-rows-spanned="1" table:style-name="ce26">
            <text:p>1684,46</text:p>
          </table:table-cell>
          <table:covered-table-cell/>
          <table:table-cell table:style-name="ce8"/>
          <table:table-cell office:value-type="float" office:value="36001.67" table:style-name="ce9">
            <text:p>36001,67</text:p>
          </table:table-cell>
          <table:table-cell office:value-type="float" office:value="-828.39" table:style-name="ce10">
            <text:p>-828,39</text:p>
          </table:table-cell>
          <table:table-cell office:value-type="float" office:value="-7389.11" table:style-name="ce10">
            <text:p>-7389,11</text:p>
          </table:table-cell>
          <table:table-cell office:value-type="float" office:value="-2401.14" table:style-name="ce10">
            <text:p>-2401,14</text:p>
          </table:table-cell>
          <table:table-cell office:value-type="float" office:value="0" table:style-name="ce11">
            <text:p>0</text:p>
          </table:table-cell>
          <table:table-cell office:value-type="float" office:value="-10618.64" table:style-name="ce10">
            <text:p>-10618,64</text:p>
          </table:table-cell>
          <table:table-cell office:value-type="float" office:value="25383.03" table:style-name="ce9">
            <text:p>25383,0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KELLEN YOKO NAKAO</text:p>
          </table:table-cell>
          <table:table-cell office:value-type="string" table:style-name="ce7">
            <text:p>JUIZ DO TRABALHO SUBSTITUTO - NÍVEL SU</text:p>
          </table:table-cell>
          <table:table-cell office:value-type="string" table:style-name="ce7">
            <text:p>REPRESENTAÇÃO DE JUIZ DE 1º GRAU</text:p>
          </table:table-cell>
          <table:table-cell table:number-columns-repeated="2" table:style-name="ce8"/>
          <table:table-cell office:value-type="float" office:value="32004.65" table:style-name="ce9">
            <text:p>32004,65</text:p>
          </table:table-cell>
          <table:table-cell office:value-type="float" office:value="3113.64" table:style-name="ce9">
            <text:p>3113,6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5118.29" table:style-name="ce9">
            <text:p>35118,29</text:p>
          </table:table-cell>
          <table:table-cell office:value-type="float" office:value="-828.39" table:style-name="ce10">
            <text:p>-828,39</text:p>
          </table:table-cell>
          <table:table-cell office:value-type="float" office:value="-7017.39" table:style-name="ce10">
            <text:p>-7017,39</text:p>
          </table:table-cell>
          <table:table-cell office:value-type="float" office:value="-1427.1" table:style-name="ce12">
            <text:p>-1427,1</text:p>
          </table:table-cell>
          <table:table-cell office:value-type="float" office:value="0" table:style-name="ce11">
            <text:p>0</text:p>
          </table:table-cell>
          <table:table-cell office:value-type="float" office:value="-9272.8799999999992" table:style-name="ce10">
            <text:p>-9272,88</text:p>
          </table:table-cell>
          <table:table-cell office:value-type="float" office:value="25845.41" table:style-name="ce9">
            <text:p>25845,4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AERTE NEVES DE SOUZA</text:p>
          </table:table-cell>
          <table:table-cell office:value-type="string" table:style-name="ce7">
            <text:p>DESEMBARGADOR DO TRABALHO - NÍVEL SU</text:p>
          </table:table-cell>
          <table:table-cell office:value-type="string" table:style-name="ce7">
            <text:p>GABINETE DO DESEMBARGADOR LAERTE NEVES DE SOUZ</text:p>
          </table:table-cell>
          <table:table-cell table:style-name="ce8"/>
          <table:table-cell office:value-type="float" office:value="5688.99" table:style-name="ce9">
            <text:p>5688,99</text:p>
          </table:table-cell>
          <table:table-cell office:value-type="float" office:value="35462.22" table:style-name="ce9">
            <text:p>35462,22</text:p>
          </table:table-cell>
          <table:table-cell office:value-type="float" office:value="1660.71" table:style-name="ce9">
            <text:p>1660,71</text:p>
          </table:table-cell>
          <table:table-cell table:number-columns-spanned="2" table:number-rows-spanned="1" table:style-name="ce25"/>
          <table:covered-table-cell/>
          <table:table-cell office:value-type="float" office:value="4194.46" table:style-name="ce9">
            <text:p>4194,46</text:p>
          </table:table-cell>
          <table:table-cell office:value-type="float" office:value="47006.38" table:style-name="ce9">
            <text:p>47006,38</text:p>
          </table:table-cell>
          <table:table-cell office:value-type="float" office:value="-5688.99" table:style-name="ce10">
            <text:p>-5688,99</text:p>
          </table:table-cell>
          <table:table-cell office:value-type="float" office:value="-9936.2999999999993" table:style-name="ce12">
            <text:p>-9936,3</text:p>
          </table:table-cell>
          <table:table-cell office:value-type="float" office:value="-357.5" table:style-name="ce12">
            <text:p>-357,5</text:p>
          </table:table-cell>
          <table:table-cell office:value-type="float" office:value="-363.36" table:style-name="ce10">
            <text:p>-363,36</text:p>
          </table:table-cell>
          <table:table-cell office:value-type="float" office:value="-16346.15" table:style-name="ce10">
            <text:p>-16346,15</text:p>
          </table:table-cell>
          <table:table-cell office:value-type="float" office:value="30660.23" table:style-name="ce9">
            <text:p>30660,2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ÚCIA COSTA LIMA</text:p>
          </table:table-cell>
          <table:table-cell office:value-type="string" table:style-name="ce7">
            <text:p>JUIZ TITULAR DE VARA DO TRABALHO</text:p>
          </table:table-cell>
          <table:table-cell office:value-type="string" table:style-name="ce7">
            <text:p>INATIVO</text:p>
          </table:table-cell>
          <table:table-cell office:value-type="float" office:value="37631.360000000001" table:style-name="ce9">
            <text:p>37631,36</text:p>
          </table:table-cell>
          <table:table-cell table:number-columns-repeated="2" table:style-name="ce8"/>
          <table:table-cell office:value-type="float" office:value="1501.26" table:style-name="ce9">
            <text:p>1501,2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9132.620000000003" table:style-name="ce9">
            <text:p>39132,62</text:p>
          </table:table-cell>
          <table:table-cell office:value-type="float" office:value="-5272.74" table:style-name="ce10">
            <text:p>-5272,74</text:p>
          </table:table-cell>
          <table:table-cell office:value-type="float" office:value="-7505.67" table:style-name="ce10">
            <text:p>-7505,67</text:p>
          </table:table-cell>
          <table:table-cell office:value-type="float" office:value="-5664.24" table:style-name="ce10">
            <text:p>-5664,24</text:p>
          </table:table-cell>
          <table:table-cell office:value-type="float" office:value="0" table:style-name="ce11">
            <text:p>0</text:p>
          </table:table-cell>
          <table:table-cell office:value-type="float" office:value="-18442.650000000001" table:style-name="ce10">
            <text:p>-18442,65</text:p>
          </table:table-cell>
          <table:table-cell office:value-type="float" office:value="20689.97" table:style-name="ce9">
            <text:p>20689,9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UCIANA ESPÍRITO SANTO SILVEIRA</text:p>
          </table:table-cell>
          <table:table-cell office:value-type="string" table:style-name="ce7">
            <text:p>JUIZ DO TRABALHO SUBSTITUTO - NÍVEL SU</text:p>
          </table:table-cell>
          <table:table-cell office:value-type="string" table:style-name="ce7">
            <text:p>REPRESENTAÇÃO DE JUIZ DE 1º GRAU</text:p>
          </table:table-cell>
          <table:table-cell table:number-columns-repeated="2" table:style-name="ce8"/>
          <table:table-cell office:value-type="float" office:value="32004.65" table:style-name="ce9">
            <text:p>32004,65</text:p>
          </table:table-cell>
          <table:table-cell office:value-type="float" office:value="2649.13" table:style-name="ce9">
            <text:p>2649,13</text:p>
          </table:table-cell>
          <table:table-cell office:value-type="float" office:value="1249.76" table:number-columns-spanned="2" table:number-rows-spanned="1" table:style-name="ce26">
            <text:p>1249,76</text:p>
          </table:table-cell>
          <table:covered-table-cell/>
          <table:table-cell table:style-name="ce8"/>
          <table:table-cell office:value-type="float" office:value="35903.54" table:style-name="ce9">
            <text:p>35903,54</text:p>
          </table:table-cell>
          <table:table-cell office:value-type="float" office:value="-828.39" table:style-name="ce10">
            <text:p>-828,39</text:p>
          </table:table-cell>
          <table:table-cell office:value-type="float" office:value="-7995.66" table:style-name="ce10">
            <text:p>-7995,66</text:p>
          </table:table-cell>
          <table:table-cell office:value-type="float" office:value="-2161.36" table:style-name="ce10">
            <text:p>-2161,36</text:p>
          </table:table-cell>
          <table:table-cell office:value-type="float" office:value="0" table:style-name="ce11">
            <text:p>0</text:p>
          </table:table-cell>
          <table:table-cell office:value-type="float" office:value="-10985.41" table:style-name="ce10">
            <text:p>-10985,41</text:p>
          </table:table-cell>
          <table:table-cell office:value-type="float" office:value="24918.13" table:style-name="ce9">
            <text:p>24918,1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UIZ CARLOS MONTEIRO COUTINHO</text:p>
          </table:table-cell>
          <table:table-cell office:value-type="string" table:style-name="ce7">
            <text:p>JUIZ TITULAR DE VARA DO TRABALHO - NÍVE</text:p>
          </table:table-cell>
          <table:table-cell office:value-type="string" table:style-name="ce7">
            <text:p>VARA DO TRABALHO DE SÃO LUÍS DO QUITUNDE/AL</text:p>
          </table:table-cell>
          <table:table-cell table:style-name="ce8"/>
          <table:table-cell office:value-type="float" office:value="5688.99" table:style-name="ce9">
            <text:p>5688,99</text:p>
          </table:table-cell>
          <table:table-cell office:value-type="float" office:value="33689.11" table:style-name="ce9">
            <text:p>33689,11</text:p>
          </table:table-cell>
          <table:table-cell office:value-type="float" office:value="2390.39" table:style-name="ce9">
            <text:p>2390,39</text:p>
          </table:table-cell>
          <table:table-cell office:value-type="float" office:value="1773.11" table:number-columns-spanned="2" table:number-rows-spanned="1" table:style-name="ce26">
            <text:p>1773,11</text:p>
          </table:table-cell>
          <table:covered-table-cell/>
          <table:table-cell table:style-name="ce8"/>
          <table:table-cell office:value-type="float" office:value="43541.599999999999" table:style-name="ce13">
            <text:p>43541,6</text:p>
          </table:table-cell>
          <table:table-cell office:value-type="float" office:value="-5688.99" table:style-name="ce10">
            <text:p>-5688,99</text:p>
          </table:table-cell>
          <table:table-cell office:value-type="float" office:value="-8778.48" table:style-name="ce10">
            <text:p>-8778,48</text:p>
          </table:table-cell>
          <table:table-cell office:value-type="float" office:value="-5075.8500000000004" table:style-name="ce10">
            <text:p>-5075,85</text:p>
          </table:table-cell>
          <table:table-cell office:value-type="float" office:value="0" table:style-name="ce11">
            <text:p>0</text:p>
          </table:table-cell>
          <table:table-cell office:value-type="float" office:value="-19543.32" table:style-name="ce10">
            <text:p>-19543,32</text:p>
          </table:table-cell>
          <table:table-cell office:value-type="float" office:value="23998.28" table:style-name="ce9">
            <text:p>23998,2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UIZ HENRIQUE CÂNDIDO DA SILVA</text:p>
          </table:table-cell>
          <table:table-cell office:value-type="string" table:style-name="ce7">
            <text:p>JUIZ DO TRABALHO SUBSTITUTO - NÍVEL SU</text:p>
          </table:table-cell>
          <table:table-cell office:value-type="string" table:style-name="ce7">
            <text:p>REPRESENTAÇÃO DE JUIZ DE 1º GRAU</text:p>
          </table:table-cell>
          <table:table-cell table:number-columns-repeated="2" table:style-name="ce8"/>
          <table:table-cell office:value-type="float" office:value="32004.65" table:style-name="ce9">
            <text:p>32004,65</text:p>
          </table:table-cell>
          <table:table-cell office:value-type="float" office:value="5436.98" table:style-name="ce9">
            <text:p>5436,98</text:p>
          </table:table-cell>
          <table:table-cell office:value-type="float" office:value="1684.46" table:number-columns-spanned="2" table:number-rows-spanned="1" table:style-name="ce26">
            <text:p>1684,46</text:p>
          </table:table-cell>
          <table:covered-table-cell/>
          <table:table-cell table:style-name="ce8"/>
          <table:table-cell office:value-type="float" office:value="39126.089999999997" table:style-name="ce9">
            <text:p>39126,09</text:p>
          </table:table-cell>
          <table:table-cell office:value-type="float" office:value="-828.39" table:style-name="ce10">
            <text:p>-828,39</text:p>
          </table:table-cell>
          <table:table-cell office:value-type="float" office:value="-6580.38" table:style-name="ce10">
            <text:p>-6580,38</text:p>
          </table:table-cell>
          <table:table-cell office:value-type="float" office:value="-4703.62" table:style-name="ce10">
            <text:p>-4703,62</text:p>
          </table:table-cell>
          <table:table-cell office:value-type="float" office:value="0" table:style-name="ce11">
            <text:p>0</text:p>
          </table:table-cell>
          <table:table-cell office:value-type="float" office:value="-12112.39" table:style-name="ce10">
            <text:p>-12112,39</text:p>
          </table:table-cell>
          <table:table-cell office:value-type="float" office:value="27013.7" table:style-name="ce13">
            <text:p>27013,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UIZ SÁVIO DE LIMA GAZZANÉO</text:p>
          </table:table-cell>
          <table:table-cell office:value-type="string" table:style-name="ce7">
            <text:p>JUIZ TITULAR DE VARA DO TRABALHO - NÍVE</text:p>
          </table:table-cell>
          <table:table-cell office:value-type="string" table:style-name="ce7">
            <text:p>1ª VARA DO TRABALHO DE UNIÃO DOS PALMARES/AL</text:p>
          </table:table-cell>
          <table:table-cell table:style-name="ce8"/>
          <table:table-cell office:value-type="float" office:value="5352.1" table:style-name="ce13">
            <text:p>5352,1</text:p>
          </table:table-cell>
          <table:table-cell office:value-type="float" office:value="33689.11" table:style-name="ce9">
            <text:p>33689,11</text:p>
          </table:table-cell>
          <table:table-cell office:value-type="float" office:value="1980.79" table:style-name="ce9">
            <text:p>1980,7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41022" table:style-name="ce11">
            <text:p>41022</text:p>
          </table:table-cell>
          <table:table-cell office:value-type="float" office:value="-5352.1" table:style-name="ce12">
            <text:p>-5352,1</text:p>
          </table:table-cell>
          <table:table-cell office:value-type="float" office:value="-8290.8700000000008" table:style-name="ce10">
            <text:p>-8290,87</text:p>
          </table:table-cell>
          <table:table-cell office:value-type="float" office:value="-5062.99" table:style-name="ce10">
            <text:p>-5062,99</text:p>
          </table:table-cell>
          <table:table-cell office:value-type="float" office:value="0" table:style-name="ce11">
            <text:p>0</text:p>
          </table:table-cell>
          <table:table-cell office:value-type="float" office:value="-18705.96" table:style-name="ce10">
            <text:p>-18705,96</text:p>
          </table:table-cell>
          <table:table-cell office:value-type="float" office:value="22316.04" table:style-name="ce9">
            <text:p>22316,0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NOEL HERMES DE LIMA</text:p>
          </table:table-cell>
          <table:table-cell office:value-type="string" table:style-name="ce7">
            <text:p>JUIZ TITULAR DE VARA DO TRABALHO</text:p>
          </table:table-cell>
          <table:table-cell office:value-type="string" table:style-name="ce7">
            <text:p>INATIVO</text:p>
          </table:table-cell>
          <table:table-cell office:value-type="float" office:value="33689.11" table:style-name="ce9">
            <text:p>33689,11</text:p>
          </table:table-cell>
          <table:table-cell table:number-columns-repeated="2" table:style-name="ce8"/>
          <table:table-cell office:value-type="float" office:value="1721.26" table:style-name="ce9">
            <text:p>1721,2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5410.370000000003" table:style-name="ce9">
            <text:p>35410,37</text:p>
          </table:table-cell>
          <table:table-cell office:value-type="float" office:value="-4523.71" table:style-name="ce10">
            <text:p>-4523,71</text:p>
          </table:table-cell>
          <table:table-cell office:value-type="float" office:value="-6575.39" table:style-name="ce10">
            <text:p>-6575,39</text:p>
          </table:table-cell>
          <table:table-cell office:value-type="float" office:value="-6175.56" table:style-name="ce10">
            <text:p>-6175,56</text:p>
          </table:table-cell>
          <table:table-cell office:value-type="float" office:value="0" table:style-name="ce11">
            <text:p>0</text:p>
          </table:table-cell>
          <table:table-cell office:value-type="float" office:value="-17274.66" table:style-name="ce10">
            <text:p>-17274,66</text:p>
          </table:table-cell>
          <table:table-cell office:value-type="float" office:value="18135.71" table:style-name="ce9">
            <text:p>18135,7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NATÁLIA AZEVEDO SENA</text:p>
          </table:table-cell>
          <table:table-cell office:value-type="string" table:style-name="ce7">
            <text:p>JUIZ DO TRABALHO SUBSTITUTO - NÍVEL SU</text:p>
          </table:table-cell>
          <table:table-cell table:number-columns-repeated="3" table:style-name="ce8"/>
          <table:table-cell office:value-type="float" office:value="32004.65" table:style-name="ce9">
            <text:p>32004,65</text:p>
          </table:table-cell>
          <table:table-cell office:value-type="float" office:value="1466.71" table:style-name="ce9">
            <text:p>1466,71</text:p>
          </table:table-cell>
          <table:table-cell office:value-type="float" office:value="108.67" table:number-columns-spanned="2" table:number-rows-spanned="1" table:style-name="ce26">
            <text:p>108,67</text:p>
          </table:table-cell>
          <table:covered-table-cell/>
          <table:table-cell table:style-name="ce8"/>
          <table:table-cell office:value-type="float" office:value="33580.03" table:style-name="ce9">
            <text:p>33580,03</text:p>
          </table:table-cell>
          <table:table-cell office:value-type="float" office:value="-828.39" table:style-name="ce10">
            <text:p>-828,39</text:p>
          </table:table-cell>
          <table:table-cell office:value-type="float" office:value="-7096.87" table:style-name="ce10">
            <text:p>-7096,87</text:p>
          </table:table-cell>
          <table:table-cell office:value-type="float" office:value="-525.70000000000005" table:style-name="ce12">
            <text:p>-525,7</text:p>
          </table:table-cell>
          <table:table-cell office:value-type="float" office:value="0" table:style-name="ce11">
            <text:p>0</text:p>
          </table:table-cell>
          <table:table-cell office:value-type="float" office:value="-8450.9599999999991" table:style-name="ce10">
            <text:p>-8450,96</text:p>
          </table:table-cell>
          <table:table-cell office:value-type="float" office:value="25129.07" table:style-name="ce9">
            <text:p>25129,0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NILTON BELTRÃO DE ALBUQUERQUE JÚNIOR</text:p>
          </table:table-cell>
          <table:table-cell office:value-type="string" table:style-name="ce7">
            <text:p>JUIZ DO TRABALHO SUBSTITUTO - NÍVEL SU</text:p>
          </table:table-cell>
          <table:table-cell office:value-type="string" table:style-name="ce7">
            <text:p>REPRESENTAÇÃO DE JUIZ DE 1º GRAU</text:p>
          </table:table-cell>
          <table:table-cell table:number-columns-repeated="2" table:style-name="ce8"/>
          <table:table-cell office:value-type="float" office:value="32004.65" table:style-name="ce9">
            <text:p>32004,65</text:p>
          </table:table-cell>
          <table:table-cell office:value-type="float" office:value="1246.71" table:style-name="ce9">
            <text:p>1246,71</text:p>
          </table:table-cell>
          <table:table-cell office:value-type="float" office:value="1784.55" table:number-columns-spanned="2" table:number-rows-spanned="1" table:style-name="ce26">
            <text:p>1784,55</text:p>
          </table:table-cell>
          <table:covered-table-cell/>
          <table:table-cell office:value-type="float" office:value="3785.5" table:style-name="ce13">
            <text:p>3785,5</text:p>
          </table:table-cell>
          <table:table-cell office:value-type="float" office:value="38821.410000000003" table:style-name="ce9">
            <text:p>38821,41</text:p>
          </table:table-cell>
          <table:table-cell office:value-type="float" office:value="-828.39" table:style-name="ce10">
            <text:p>-828,39</text:p>
          </table:table-cell>
          <table:table-cell office:value-type="float" office:value="-8611.7199999999993" table:style-name="ce10">
            <text:p>-8611,72</text:p>
          </table:table-cell>
          <table:table-cell office:value-type="float" office:value="-3868.56" table:style-name="ce10">
            <text:p>-3868,56</text:p>
          </table:table-cell>
          <table:table-cell office:value-type="float" office:value="0" table:style-name="ce11">
            <text:p>0</text:p>
          </table:table-cell>
          <table:table-cell office:value-type="float" office:value="-13308.67" table:style-name="ce10">
            <text:p>-13308,67</text:p>
          </table:table-cell>
          <table:table-cell office:value-type="float" office:value="25512.74" table:style-name="ce9">
            <text:p>25512,7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ORLANDO JACQUES DA SILVA</text:p>
          </table:table-cell>
          <table:table-cell office:value-type="string" table:style-name="ce7">
            <text:p>JUIZ TITULAR DE VARA DO TRABALHO</text:p>
          </table:table-cell>
          <table:table-cell office:value-type="string" table:style-name="ce7">
            <text:p>INATIVO</text:p>
          </table:table-cell>
          <table:table-cell office:value-type="float" office:value="33689.11" table:style-name="ce9">
            <text:p>33689,11</text:p>
          </table:table-cell>
          <table:table-cell table:number-columns-repeated="2" table:style-name="ce8"/>
          <table:table-cell office:value-type="float" office:value="1501.26" table:style-name="ce9">
            <text:p>1501,2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5190.370000000003" table:style-name="ce9">
            <text:p>35190,37</text:p>
          </table:table-cell>
          <table:table-cell office:value-type="float" office:value="-4523.71" table:style-name="ce10">
            <text:p>-4523,71</text:p>
          </table:table-cell>
          <table:table-cell table:style-name="ce8"/>
          <table:table-cell office:value-type="float" office:value="-3504.72" table:style-name="ce10">
            <text:p>-3504,72</text:p>
          </table:table-cell>
          <table:table-cell office:value-type="float" office:value="0" table:style-name="ce11">
            <text:p>0</text:p>
          </table:table-cell>
          <table:table-cell office:value-type="float" office:value="-8028.43" table:style-name="ce10">
            <text:p>-8028,43</text:p>
          </table:table-cell>
          <table:table-cell office:value-type="float" office:value="27161.94" table:style-name="ce9">
            <text:p>27161,9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PEDRO INÁCIO DA SILVA</text:p>
          </table:table-cell>
          <table:table-cell office:value-type="string" table:style-name="ce7">
            <text:p>DESEMBARGADOR DO TRABALHO - NÍVEL SU</text:p>
          </table:table-cell>
          <table:table-cell office:value-type="string" table:style-name="ce7">
            <text:p>GABINETE DO DESEMBARGADOR PEDRO INÁCIO DA SILVA</text:p>
          </table:table-cell>
          <table:table-cell table:style-name="ce8"/>
          <table:table-cell office:value-type="float" office:value="5688.99" table:style-name="ce9">
            <text:p>5688,99</text:p>
          </table:table-cell>
          <table:table-cell office:value-type="float" office:value="35462.22" table:style-name="ce9">
            <text:p>35462,22</text:p>
          </table:table-cell>
          <table:table-cell office:value-type="float" office:value="2343.5100000000002" table:style-name="ce9">
            <text:p>2343,51</text:p>
          </table:table-cell>
          <table:table-cell table:number-columns-spanned="2" table:number-rows-spanned="1" table:style-name="ce25"/>
          <table:covered-table-cell/>
          <table:table-cell office:value-type="float" office:value="10295.48" table:style-name="ce9">
            <text:p>10295,48</text:p>
          </table:table-cell>
          <table:table-cell office:value-type="float" office:value="53790.2" table:style-name="ce13">
            <text:p>53790,2</text:p>
          </table:table-cell>
          <table:table-cell office:value-type="float" office:value="-5688.99" table:style-name="ce10">
            <text:p>-5688,99</text:p>
          </table:table-cell>
          <table:table-cell office:value-type="float" office:value="-9884.17" table:style-name="ce10">
            <text:p>-9884,17</text:p>
          </table:table-cell>
          <table:table-cell office:value-type="float" office:value="-3592.76" table:style-name="ce10">
            <text:p>-3592,76</text:p>
          </table:table-cell>
          <table:table-cell office:value-type="float" office:value="-6464.38" table:style-name="ce10">
            <text:p>-6464,38</text:p>
          </table:table-cell>
          <table:table-cell office:value-type="float" office:value="-25630.3" table:style-name="ce12">
            <text:p>-25630,3</text:p>
          </table:table-cell>
          <table:table-cell office:value-type="float" office:value="28159.9" table:style-name="ce13">
            <text:p>28159,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ICARDO TENÓRIO CAVALCANTE</text:p>
          </table:table-cell>
          <table:table-cell office:value-type="string" table:style-name="ce7">
            <text:p>JUIZ TITULAR DE VARA DO TRABALHO - NÍVE</text:p>
          </table:table-cell>
          <table:table-cell office:value-type="string" table:style-name="ce7">
            <text:p>VARA DO TRABALHO DE ATALAIA/AL</text:p>
          </table:table-cell>
          <table:table-cell table:number-columns-repeated="2" table:style-name="ce8"/>
          <table:table-cell office:value-type="float" office:value="33689.11" table:style-name="ce9">
            <text:p>33689,11</text:p>
          </table:table-cell>
          <table:table-cell office:value-type="float" office:value="2129.44" table:style-name="ce9">
            <text:p>2129,44</text:p>
          </table:table-cell>
          <table:table-cell office:value-type="float" office:value="43644.17" table:number-columns-spanned="2" table:number-rows-spanned="1" table:style-name="ce26">
            <text:p>43644,17</text:p>
          </table:table-cell>
          <table:covered-table-cell/>
          <table:table-cell table:style-name="ce8"/>
          <table:table-cell office:value-type="float" office:value="79462.720000000001" table:style-name="ce9">
            <text:p>79462,72</text:p>
          </table:table-cell>
          <table:table-cell office:value-type="float" office:value="-5352.1" table:style-name="ce12">
            <text:p>-5352,1</text:p>
          </table:table-cell>
          <table:table-cell office:value-type="float" office:value="-13729.99" table:style-name="ce10">
            <text:p>-13729,99</text:p>
          </table:table-cell>
          <table:table-cell office:value-type="float" office:value="-2138.4899999999998" table:style-name="ce10">
            <text:p>-2138,49</text:p>
          </table:table-cell>
          <table:table-cell office:value-type="float" office:value="0" table:style-name="ce11">
            <text:p>0</text:p>
          </table:table-cell>
          <table:table-cell office:value-type="float" office:value="-21220.58" table:style-name="ce10">
            <text:p>-21220,58</text:p>
          </table:table-cell>
          <table:table-cell office:value-type="float" office:value="58242.14" table:style-name="ce9">
            <text:p>58242,1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INALDO GUEDES RAPASSI</text:p>
          </table:table-cell>
          <table:table-cell office:value-type="string" table:style-name="ce7">
            <text:p>JUIZ DO TRABALHO SUBSTITUTO - NÍVEL SU</text:p>
          </table:table-cell>
          <table:table-cell office:value-type="string" table:style-name="ce7">
            <text:p>REPRESENTAÇÃO DE JUIZ DE 1º GRAU</text:p>
          </table:table-cell>
          <table:table-cell table:number-columns-repeated="2" table:style-name="ce8"/>
          <table:table-cell office:value-type="float" office:value="32004.65" table:style-name="ce9">
            <text:p>32004,65</text:p>
          </table:table-cell>
          <table:table-cell office:value-type="float" office:value="3262.56" table:style-name="ce9">
            <text:p>3262,56</text:p>
          </table:table-cell>
          <table:table-cell office:value-type="float" office:value="1575.79" table:number-columns-spanned="2" table:number-rows-spanned="1" table:style-name="ce26">
            <text:p>1575,79</text:p>
          </table:table-cell>
          <table:covered-table-cell/>
          <table:table-cell table:style-name="ce8"/>
          <table:table-cell office:value-type="float" office:value="36843" table:style-name="ce11">
            <text:p>36843</text:p>
          </table:table-cell>
          <table:table-cell office:value-type="float" office:value="-5331.45" table:style-name="ce10">
            <text:p>-5331,45</text:p>
          </table:table-cell>
          <table:table-cell office:value-type="float" office:value="-6794.84" table:style-name="ce10">
            <text:p>-6794,84</text:p>
          </table:table-cell>
          <table:table-cell office:value-type="float" office:value="-65.56" table:style-name="ce10">
            <text:p>-65,56</text:p>
          </table:table-cell>
          <table:table-cell office:value-type="float" office:value="0" table:style-name="ce11">
            <text:p>0</text:p>
          </table:table-cell>
          <table:table-cell office:value-type="float" office:value="-12191.85" table:style-name="ce10">
            <text:p>-12191,85</text:p>
          </table:table-cell>
          <table:table-cell office:value-type="float" office:value="24651.15" table:style-name="ce9">
            <text:p>24651,1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OBERTO RICARDO GUIMARÃES GOUVEIA</text:p>
          </table:table-cell>
          <table:table-cell office:value-type="string" table:style-name="ce7">
            <text:p>JUIZ TITULAR DE VARA DO TRABALHO - NÍVE</text:p>
          </table:table-cell>
          <table:table-cell office:value-type="string" table:style-name="ce7">
            <text:p>VARA DO TRABALHO DE PORTO CALVO/AL</text:p>
          </table:table-cell>
          <table:table-cell table:style-name="ce8"/>
          <table:table-cell office:value-type="float" office:value="828.39" table:style-name="ce9">
            <text:p>828,39</text:p>
          </table:table-cell>
          <table:table-cell office:value-type="float" office:value="33689.11" table:style-name="ce9">
            <text:p>33689,11</text:p>
          </table:table-cell>
          <table:table-cell office:value-type="float" office:value="2411.34" table:style-name="ce9">
            <text:p>2411,34</text:p>
          </table:table-cell>
          <table:table-cell office:value-type="float" office:value="26202.639999999999" table:number-columns-spanned="2" table:number-rows-spanned="1" table:style-name="ce26">
            <text:p>26202,64</text:p>
          </table:table-cell>
          <table:covered-table-cell/>
          <table:table-cell table:style-name="ce8"/>
          <table:table-cell office:value-type="float" office:value="63131.48" table:style-name="ce9">
            <text:p>63131,48</text:p>
          </table:table-cell>
          <table:table-cell office:value-type="float" office:value="-828.39" table:style-name="ce10">
            <text:p>-828,39</text:p>
          </table:table-cell>
          <table:table-cell office:value-type="float" office:value="-10509.68" table:style-name="ce10">
            <text:p>-10509,68</text:p>
          </table:table-cell>
          <table:table-cell office:value-type="float" office:value="-5084.22" table:style-name="ce10">
            <text:p>-5084,22</text:p>
          </table:table-cell>
          <table:table-cell office:value-type="float" office:value="0" table:style-name="ce11">
            <text:p>0</text:p>
          </table:table-cell>
          <table:table-cell office:value-type="float" office:value="-16422.29" table:style-name="ce10">
            <text:p>-16422,29</text:p>
          </table:table-cell>
          <table:table-cell office:value-type="float" office:value="46709.19" table:style-name="ce9">
            <text:p>46709,1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SARA VICENTE DA SILVA</text:p>
          </table:table-cell>
          <table:table-cell office:value-type="string" table:style-name="ce7">
            <text:p>JUIZ DO TRABALHO SUBSTITUTO - NÍVEL SU</text:p>
          </table:table-cell>
          <table:table-cell office:value-type="string" table:style-name="ce7">
            <text:p>REPRESENTAÇÃO DE JUIZ DE 1º GRAU</text:p>
          </table:table-cell>
          <table:table-cell table:number-columns-repeated="2" table:style-name="ce8"/>
          <table:table-cell office:value-type="float" office:value="32004.65" table:style-name="ce9">
            <text:p>32004,65</text:p>
          </table:table-cell>
          <table:table-cell office:value-type="float" office:value="1812.88" table:style-name="ce9">
            <text:p>1812,88</text:p>
          </table:table-cell>
          <table:table-cell office:value-type="float" office:value="1684.46" table:number-columns-spanned="2" table:number-rows-spanned="1" table:style-name="ce26">
            <text:p>1684,46</text:p>
          </table:table-cell>
          <table:covered-table-cell/>
          <table:table-cell table:style-name="ce8"/>
          <table:table-cell office:value-type="float" office:value="35501.99" table:style-name="ce9">
            <text:p>35501,99</text:p>
          </table:table-cell>
          <table:table-cell office:value-type="float" office:value="-5352.1" table:style-name="ce12">
            <text:p>-5352,1</text:p>
          </table:table-cell>
          <table:table-cell office:value-type="float" office:value="-6923.32" table:style-name="ce10">
            <text:p>-6923,32</text:p>
          </table:table-cell>
          <table:table-cell office:value-type="float" office:value="-8853.4500000000007" table:style-name="ce10">
            <text:p>-8853,45</text:p>
          </table:table-cell>
          <table:table-cell office:value-type="float" office:value="0" table:style-name="ce11">
            <text:p>0</text:p>
          </table:table-cell>
          <table:table-cell office:value-type="float" office:value="-21128.87" table:style-name="ce10">
            <text:p>-21128,87</text:p>
          </table:table-cell>
          <table:table-cell office:value-type="float" office:value="14373.12" table:style-name="ce9">
            <text:p>14373,1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SARAH VANESSA ARAUJO PAIXÃO FERRO</text:p>
          </table:table-cell>
          <table:table-cell office:value-type="string" table:style-name="ce7">
            <text:p>JUIZ DO TRABALHO SUBSTITUTO - NÍVEL SU</text:p>
          </table:table-cell>
          <table:table-cell office:value-type="string" table:style-name="ce7">
            <text:p>REPRESENTAÇÃO DE JUIZ DE 1º GRAU</text:p>
          </table:table-cell>
          <table:table-cell table:number-columns-repeated="2" table:style-name="ce8"/>
          <table:table-cell office:value-type="float" office:value="32004.65" table:style-name="ce9">
            <text:p>32004,65</text:p>
          </table:table-cell>
          <table:table-cell office:value-type="float" office:value="3437.96" table:style-name="ce9">
            <text:p>3437,96</text:p>
          </table:table-cell>
          <table:table-cell office:value-type="float" office:value="597.71" table:number-columns-spanned="2" table:number-rows-spanned="1" table:style-name="ce26">
            <text:p>597,71</text:p>
          </table:table-cell>
          <table:covered-table-cell/>
          <table:table-cell table:style-name="ce8"/>
          <table:table-cell office:value-type="float" office:value="36040.32" table:style-name="ce9">
            <text:p>36040,32</text:p>
          </table:table-cell>
          <table:table-cell office:value-type="float" office:value="-828.39" table:style-name="ce10">
            <text:p>-828,39</text:p>
          </table:table-cell>
          <table:table-cell office:value-type="float" office:value="-7816.34" table:style-name="ce10">
            <text:p>-7816,34</text:p>
          </table:table-cell>
          <table:table-cell office:value-type="float" office:value="-464.36" table:style-name="ce10">
            <text:p>-464,36</text:p>
          </table:table-cell>
          <table:table-cell office:value-type="float" office:value="0" table:style-name="ce11">
            <text:p>0</text:p>
          </table:table-cell>
          <table:table-cell office:value-type="float" office:value="-9109.09" table:style-name="ce10">
            <text:p>-9109,09</text:p>
          </table:table-cell>
          <table:table-cell office:value-type="float" office:value="26931.23" table:style-name="ce9">
            <text:p>26931,2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SÉRGIO ROBERTO DE MELLO QUEIROZ</text:p>
          </table:table-cell>
          <table:table-cell office:value-type="string" table:style-name="ce7">
            <text:p>JUIZ TITULAR DE VARA DO TRABALHO - NÍVE</text:p>
          </table:table-cell>
          <table:table-cell office:value-type="string" table:style-name="ce7">
            <text:p>2ª VARA DO TRABALHO DE ARAPIRACA</text:p>
          </table:table-cell>
          <table:table-cell table:number-columns-repeated="2" table:style-name="ce8"/>
          <table:table-cell office:value-type="float" office:value="33689.11" table:style-name="ce9">
            <text:p>33689,11</text:p>
          </table:table-cell>
          <table:table-cell office:value-type="float" office:value="2447.75" table:style-name="ce9">
            <text:p>2447,75</text:p>
          </table:table-cell>
          <table:table-cell office:value-type="float" office:value="26202.639999999999" table:number-columns-spanned="2" table:number-rows-spanned="1" table:style-name="ce26">
            <text:p>26202,64</text:p>
          </table:table-cell>
          <table:covered-table-cell/>
          <table:table-cell table:style-name="ce8"/>
          <table:table-cell office:value-type="float" office:value="62339.5" table:style-name="ce13">
            <text:p>62339,5</text:p>
          </table:table-cell>
          <table:table-cell office:value-type="float" office:value="-828.39" table:style-name="ce10">
            <text:p>-828,39</text:p>
          </table:table-cell>
          <table:table-cell office:value-type="float" office:value="-10073.33" table:style-name="ce10">
            <text:p>-10073,33</text:p>
          </table:table-cell>
          <table:table-cell office:value-type="float" office:value="-2659.58" table:style-name="ce10">
            <text:p>-2659,58</text:p>
          </table:table-cell>
          <table:table-cell office:value-type="float" office:value="0" table:style-name="ce11">
            <text:p>0</text:p>
          </table:table-cell>
          <table:table-cell office:value-type="float" office:value="-13561.3" table:style-name="ce12">
            <text:p>-13561,3</text:p>
          </table:table-cell>
          <table:table-cell office:value-type="float" office:value="48778.2" table:style-name="ce13">
            <text:p>48778,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SEVERINO RODRIGUES DOS SANTOS</text:p>
          </table:table-cell>
          <table:table-cell office:value-type="string" table:style-name="ce7">
            <text:p>DESEMBARGADOR DO TRABALHO</text:p>
          </table:table-cell>
          <table:table-cell office:value-type="string" table:style-name="ce7">
            <text:p>INATIVO</text:p>
          </table:table-cell>
          <table:table-cell office:value-type="float" office:value="35462.22" table:style-name="ce9">
            <text:p>35462,22</text:p>
          </table:table-cell>
          <table:table-cell table:number-columns-repeated="2" table:style-name="ce8"/>
          <table:table-cell office:value-type="float" office:value="1190.6300000000001" table:style-name="ce9">
            <text:p>119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6652.85" table:style-name="ce9">
            <text:p>36652,85</text:p>
          </table:table-cell>
          <table:table-cell office:value-type="float" office:value="-4860.6000000000004" table:style-name="ce12">
            <text:p>-4860,6</text:p>
          </table:table-cell>
          <table:table-cell table:style-name="ce8"/>
          <table:table-cell office:value-type="float" office:value="-5332.07" table:style-name="ce10">
            <text:p>-5332,07</text:p>
          </table:table-cell>
          <table:table-cell office:value-type="float" office:value="0" table:style-name="ce11">
            <text:p>0</text:p>
          </table:table-cell>
          <table:table-cell office:value-type="float" office:value="-10192.67" table:style-name="ce10">
            <text:p>-10192,67</text:p>
          </table:table-cell>
          <table:table-cell office:value-type="float" office:value="26460.18" table:style-name="ce9">
            <text:p>26460,1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TÂNIA MARIA PIMENTEL SOUSA</text:p>
          </table:table-cell>
          <table:table-cell office:value-type="string" table:style-name="ce7">
            <text:p>PENSIONISTA</text:p>
          </table:table-cell>
          <table:table-cell table:style-name="ce8"/>
          <table:table-cell office:value-type="float" office:value="43691.39" table:style-name="ce9">
            <text:p>43691,39</text:p>
          </table:table-cell>
          <table:table-cell table:number-columns-repeated="2"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44442.02" table:style-name="ce9">
            <text:p>44442,02</text:p>
          </table:table-cell>
          <table:table-cell office:value-type="float" office:value="-3752.76" table:style-name="ce10">
            <text:p>-3752,76</text:p>
          </table:table-cell>
          <table:table-cell office:value-type="float" office:value="-5723.7" table:style-name="ce12">
            <text:p>-5723,7</text:p>
          </table:table-cell>
          <table:table-cell office:value-type="float" office:value="-2399.35" table:style-name="ce10">
            <text:p>-2399,35</text:p>
          </table:table-cell>
          <table:table-cell office:value-type="float" office:value="-14059.9" table:style-name="ce12">
            <text:p>-14059,9</text:p>
          </table:table-cell>
          <table:table-cell office:value-type="float" office:value="-25935.71" table:style-name="ce10">
            <text:p>-25935,71</text:p>
          </table:table-cell>
          <table:table-cell office:value-type="float" office:value="18506.310000000001" table:style-name="ce9">
            <text:p>18506,3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THAÍS COSTA GONDIM</text:p>
          </table:table-cell>
          <table:table-cell office:value-type="string" table:style-name="ce7">
            <text:p>JUIZ TITULAR DE VARA DO TRABALHO - NÍVE</text:p>
          </table:table-cell>
          <table:table-cell office:value-type="string" table:style-name="ce7">
            <text:p>6ª VARA DO TRABALHO DE MACEIÓ/AL</text:p>
          </table:table-cell>
          <table:table-cell table:number-columns-repeated="2" table:style-name="ce8"/>
          <table:table-cell office:value-type="float" office:value="33689.11" table:style-name="ce9">
            <text:p>33689,11</text:p>
          </table:table-cell>
          <table:table-cell office:value-type="float" office:value="1592.88" table:style-name="ce9">
            <text:p>1592,88</text:p>
          </table:table-cell>
          <table:table-cell office:value-type="float" office:value="26202.639999999999" table:number-columns-spanned="2" table:number-rows-spanned="1" table:style-name="ce26">
            <text:p>26202,64</text:p>
          </table:table-cell>
          <table:covered-table-cell/>
          <table:table-cell table:style-name="ce8"/>
          <table:table-cell office:value-type="float" office:value="61484.63" table:style-name="ce9">
            <text:p>61484,63</text:p>
          </table:table-cell>
          <table:table-cell office:value-type="float" office:value="-828.39" table:style-name="ce10">
            <text:p>-828,39</text:p>
          </table:table-cell>
          <table:table-cell office:value-type="float" office:value="-10281.870000000001" table:style-name="ce10">
            <text:p>-10281,87</text:p>
          </table:table-cell>
          <table:table-cell office:value-type="float" office:value="-1007.49" table:style-name="ce10">
            <text:p>-1007,49</text:p>
          </table:table-cell>
          <table:table-cell office:value-type="float" office:value="0" table:style-name="ce11">
            <text:p>0</text:p>
          </table:table-cell>
          <table:table-cell office:value-type="float" office:value="-12117.75" table:style-name="ce10">
            <text:p>-12117,75</text:p>
          </table:table-cell>
          <table:table-cell office:value-type="float" office:value="49366.879999999997" table:style-name="ce9">
            <text:p>49366,8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VALTER SOUZA PUGLIESI</text:p>
          </table:table-cell>
          <table:table-cell office:value-type="string" table:style-name="ce7">
            <text:p>JUIZ TITULAR DE VARA DO TRABALHO - NÍVE</text:p>
          </table:table-cell>
          <table:table-cell office:value-type="string" table:style-name="ce7">
            <text:p>4ª VARA DO TRABALHO DE MACEIÓ/AL</text:p>
          </table:table-cell>
          <table:table-cell table:number-columns-repeated="2" table:style-name="ce8"/>
          <table:table-cell office:value-type="float" office:value="33689.11" table:style-name="ce9">
            <text:p>33689,11</text:p>
          </table:table-cell>
          <table:table-cell office:value-type="float" office:value="2349.44" table:style-name="ce9">
            <text:p>2349,4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6038.550000000003" table:style-name="ce9">
            <text:p>36038,55</text:p>
          </table:table-cell>
          <table:table-cell office:value-type="float" office:value="-828.39" table:style-name="ce10">
            <text:p>-828,39</text:p>
          </table:table-cell>
          <table:table-cell office:value-type="float" office:value="-7389.11" table:style-name="ce10">
            <text:p>-7389,11</text:p>
          </table:table-cell>
          <table:table-cell office:value-type="float" office:value="-4783.12" table:style-name="ce10">
            <text:p>-4783,12</text:p>
          </table:table-cell>
          <table:table-cell office:value-type="float" office:value="0" table:style-name="ce11">
            <text:p>0</text:p>
          </table:table-cell>
          <table:table-cell office:value-type="float" office:value="-13000.62" table:style-name="ce10">
            <text:p>-13000,62</text:p>
          </table:table-cell>
          <table:table-cell office:value-type="float" office:value="23037.93" table:style-name="ce9">
            <text:p>23037,9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VANDA MARIA FERREIRA LUSTOSA</text:p>
          </table:table-cell>
          <table:table-cell office:value-type="string" table:style-name="ce7">
            <text:p>DESEMBARGADOR DO TRABALHO - NÍVEL SU</text:p>
          </table:table-cell>
          <table:table-cell office:value-type="string" table:style-name="ce7">
            <text:p>GABINETE DA DESEMBARGADORA VANDA MARIA FERREIR</text:p>
          </table:table-cell>
          <table:table-cell table:style-name="ce8"/>
          <table:table-cell office:value-type="float" office:value="5688.99" table:style-name="ce9">
            <text:p>5688,99</text:p>
          </table:table-cell>
          <table:table-cell office:value-type="float" office:value="35462.22" table:style-name="ce9">
            <text:p>35462,22</text:p>
          </table:table-cell>
          <table:table-cell office:value-type="float" office:value="2411.34" table:style-name="ce9">
            <text:p>2411,34</text:p>
          </table:table-cell>
          <table:table-cell table:number-columns-spanned="2" table:number-rows-spanned="1" table:style-name="ce25"/>
          <table:covered-table-cell/>
          <table:table-cell office:value-type="float" office:value="10295.48" table:style-name="ce9">
            <text:p>10295,48</text:p>
          </table:table-cell>
          <table:table-cell office:value-type="float" office:value="53858.03" table:style-name="ce9">
            <text:p>53858,03</text:p>
          </table:table-cell>
          <table:table-cell office:value-type="float" office:value="-5688.99" table:style-name="ce10">
            <text:p>-5688,99</text:p>
          </table:table-cell>
          <table:table-cell office:value-type="float" office:value="-9832.0300000000007" table:style-name="ce10">
            <text:p>-9832,03</text:p>
          </table:table-cell>
          <table:table-cell office:value-type="float" office:value="-4076.56" table:style-name="ce10">
            <text:p>-4076,56</text:p>
          </table:table-cell>
          <table:table-cell office:value-type="float" office:value="-6464.38" table:style-name="ce10">
            <text:p>-6464,38</text:p>
          </table:table-cell>
          <table:table-cell office:value-type="float" office:value="-26061.96" table:style-name="ce10">
            <text:p>-26061,96</text:p>
          </table:table-cell>
          <table:table-cell office:value-type="float" office:value="27796.07" table:style-name="ce9">
            <text:p>27796,0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VANESSA MARIA SAMPAIO VILLANOVA MATOS</text:p>
          </table:table-cell>
          <table:table-cell office:value-type="string" table:style-name="ce7">
            <text:p>JUIZ DO TRABALHO SUBSTITUTO - NÍVEL SU</text:p>
          </table:table-cell>
          <table:table-cell office:value-type="string" table:style-name="ce7">
            <text:p>REPRESENTAÇÃO DE JUIZ DE 1º GRAU</text:p>
          </table:table-cell>
          <table:table-cell table:number-columns-repeated="2" table:style-name="ce8"/>
          <table:table-cell office:value-type="float" office:value="32004.65" table:style-name="ce9">
            <text:p>32004,65</text:p>
          </table:table-cell>
          <table:table-cell office:value-type="float" office:value="2950.65" table:style-name="ce9">
            <text:p>2950,6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4955.300000000003" table:style-name="ce13">
            <text:p>34955,3</text:p>
          </table:table-cell>
          <table:table-cell office:value-type="float" office:value="-828.39" table:style-name="ce10">
            <text:p>-828,39</text:p>
          </table:table-cell>
          <table:table-cell office:value-type="float" office:value="-6913.12" table:style-name="ce10">
            <text:p>-6913,12</text:p>
          </table:table-cell>
          <table:table-cell office:value-type="float" office:value="-332.96" table:style-name="ce10">
            <text:p>-332,96</text:p>
          </table:table-cell>
          <table:table-cell office:value-type="float" office:value="0" table:style-name="ce11">
            <text:p>0</text:p>
          </table:table-cell>
          <table:table-cell office:value-type="float" office:value="-8074.47" table:style-name="ce10">
            <text:p>-8074,47</text:p>
          </table:table-cell>
          <table:table-cell office:value-type="float" office:value="26880.83" table:style-name="ce9">
            <text:p>26880,8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VANILZA MARIA VANDERLEI LINS</text:p>
          </table:table-cell>
          <table:table-cell office:value-type="string" table:style-name="ce7">
            <text:p>JUIZ TITULAR DE VARA DO TRABALHO</text:p>
          </table:table-cell>
          <table:table-cell office:value-type="string" table:style-name="ce7">
            <text:p>INATIVO</text:p>
          </table:table-cell>
          <table:table-cell office:value-type="float" office:value="33689.11" table:style-name="ce9">
            <text:p>33689,11</text:p>
          </table:table-cell>
          <table:table-cell table:number-columns-repeated="2" table:style-name="ce8"/>
          <table:table-cell office:value-type="float" office:value="1501.26" table:style-name="ce9">
            <text:p>1501,2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5190.370000000003" table:style-name="ce9">
            <text:p>35190,37</text:p>
          </table:table-cell>
          <table:table-cell office:value-type="float" office:value="-4523.71" table:style-name="ce10">
            <text:p>-4523,71</text:p>
          </table:table-cell>
          <table:table-cell office:value-type="float" office:value="-6575.39" table:style-name="ce10">
            <text:p>-6575,39</text:p>
          </table:table-cell>
          <table:table-cell office:value-type="float" office:value="-2585.2399999999998" table:style-name="ce10">
            <text:p>-2585,24</text:p>
          </table:table-cell>
          <table:table-cell office:value-type="float" office:value="0" table:style-name="ce11">
            <text:p>0</text:p>
          </table:table-cell>
          <table:table-cell office:value-type="float" office:value="-13684.34" table:style-name="ce10">
            <text:p>-13684,34</text:p>
          </table:table-cell>
          <table:table-cell office:value-type="float" office:value="21506.03" table:style-name="ce9">
            <text:p>21506,0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VERÔNICA GUEDES DE ANDRADE</text:p>
          </table:table-cell>
          <table:table-cell office:value-type="string" table:style-name="ce7">
            <text:p>JUIZ TITULAR DE VARA DO TRABALHO - NÍVE</text:p>
          </table:table-cell>
          <table:table-cell office:value-type="string" table:style-name="ce7">
            <text:p>2ª VARA DO TRABALHO DE MACEIÓ/AL</text:p>
          </table:table-cell>
          <table:table-cell table:number-columns-repeated="2" table:style-name="ce8"/>
          <table:table-cell office:value-type="float" office:value="33689.11" table:style-name="ce9">
            <text:p>33689,11</text:p>
          </table:table-cell>
          <table:table-cell office:value-type="float" office:value="3361.02" table:style-name="ce9">
            <text:p>3361,02</text:p>
          </table:table-cell>
          <table:table-cell office:value-type="float" office:value="35717.24" table:number-columns-spanned="2" table:number-rows-spanned="1" table:style-name="ce26">
            <text:p>35717,24</text:p>
          </table:table-cell>
          <table:covered-table-cell/>
          <table:table-cell table:style-name="ce8"/>
          <table:table-cell office:value-type="float" office:value="72767.37" table:style-name="ce9">
            <text:p>72767,37</text:p>
          </table:table-cell>
          <table:table-cell office:value-type="float" office:value="-5352.1" table:style-name="ce12">
            <text:p>-5352,1</text:p>
          </table:table-cell>
          <table:table-cell office:value-type="float" office:value="-11341.54" table:style-name="ce10">
            <text:p>-11341,54</text:p>
          </table:table-cell>
          <table:table-cell office:value-type="float" office:value="-11014.11" table:style-name="ce10">
            <text:p>-11014,11</text:p>
          </table:table-cell>
          <table:table-cell office:value-type="float" office:value="0" table:style-name="ce11">
            <text:p>0</text:p>
          </table:table-cell>
          <table:table-cell office:value-type="float" office:value="-27707.75" table:style-name="ce10">
            <text:p>-27707,75</text:p>
          </table:table-cell>
          <table:table-cell office:value-type="float" office:value="45059.62" table:style-name="ce9">
            <text:p>45059,6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DAIL BENEDITO DOS SANTOS</text:p>
          </table:table-cell>
          <table:table-cell office:value-type="string" table:style-name="ce7">
            <text:p>ASSISTENTE JURIDICO II - FC-04</text:p>
          </table:table-cell>
          <table:table-cell office:value-type="string" table:style-name="ce7">
            <text:p>GABINETE DE DESEMBARGADOR (GABVL)</text:p>
          </table:table-cell>
          <table:table-cell office:value-type="float" office:value="18701.52" table:style-name="ce9">
            <text:p>18701,52</text:p>
          </table:table-cell>
          <table:table-cell office:value-type="float" office:value="3201.51" table:style-name="ce9">
            <text:p>3201,51</text:p>
          </table:table-cell>
          <table:table-cell office:value-type="float" office:value="1939.89" table:style-name="ce9">
            <text:p>1939,89</text:p>
          </table:table-cell>
          <table:table-cell office:value-type="float" office:value="2764.65" table:style-name="ce9">
            <text:p>2764,6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6607.57" table:style-name="ce9">
            <text:p>26607,57</text:p>
          </table:table-cell>
          <table:table-cell office:value-type="float" office:value="-3172.01" table:style-name="ce10">
            <text:p>-3172,01</text:p>
          </table:table-cell>
          <table:table-cell office:value-type="float" office:value="-4658.7299999999996" table:style-name="ce10">
            <text:p>-4658,73</text:p>
          </table:table-cell>
          <table:table-cell office:value-type="float" office:value="-2395.66" table:style-name="ce10">
            <text:p>-2395,66</text:p>
          </table:table-cell>
          <table:table-cell office:value-type="float" office:value="0" table:style-name="ce11">
            <text:p>0</text:p>
          </table:table-cell>
          <table:table-cell office:value-type="float" office:value="-10226.4" table:style-name="ce12">
            <text:p>-10226,4</text:p>
          </table:table-cell>
          <table:table-cell office:value-type="float" office:value="16381.17" table:style-name="ce9">
            <text:p>16381,1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DALGISA JATUBA PARAIZO DE CARVALHO</text:p>
          </table:table-cell>
          <table:table-cell office:value-type="string" table:style-name="ce7">
            <text:p>COORDENADOR - CJ-02</text:p>
          </table:table-cell>
          <table:table-cell office:value-type="string" table:style-name="ce7">
            <text:p>SEÇÃO DE SEGUNDA TURMA (SETP)</text:p>
          </table:table-cell>
          <table:table-cell office:value-type="float" office:value="11754.59" table:style-name="ce9">
            <text:p>11754,59</text:p>
          </table:table-cell>
          <table:table-cell office:value-type="float" office:value="10091.27" table:style-name="ce9">
            <text:p>10091,27</text:p>
          </table:table-cell>
          <table:table-cell office:value-type="float" office:value="7398.87" table:style-name="ce9">
            <text:p>7398,87</text:p>
          </table:table-cell>
          <table:table-cell office:value-type="float" office:value="2411.34" table:style-name="ce9">
            <text:p>2411,3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1656.07" table:style-name="ce9">
            <text:p>31656,07</text:p>
          </table:table-cell>
          <table:table-cell office:value-type="float" office:value="-2714.66" table:style-name="ce10">
            <text:p>-2714,66</text:p>
          </table:table-cell>
          <table:table-cell office:value-type="float" office:value="-6426.41" table:style-name="ce10">
            <text:p>-6426,41</text:p>
          </table:table-cell>
          <table:table-cell office:value-type="float" office:value="-3719.67" table:style-name="ce10">
            <text:p>-3719,67</text:p>
          </table:table-cell>
          <table:table-cell office:value-type="float" office:value="0" table:style-name="ce11">
            <text:p>0</text:p>
          </table:table-cell>
          <table:table-cell office:value-type="float" office:value="-12860.74" table:style-name="ce10">
            <text:p>-12860,74</text:p>
          </table:table-cell>
          <table:table-cell office:value-type="float" office:value="18795.330000000002" table:style-name="ce9">
            <text:p>18795,3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DNA MARIA SACRAMENTO MESSIAS MARTINS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SETOR DE CONSOLIDAÇÃO DE DADOS (SECR)</text:p>
          </table:table-cell>
          <table:table-cell office:value-type="float" office:value="11778.34" table:style-name="ce9">
            <text:p>11778,34</text:p>
          </table:table-cell>
          <table:table-cell office:value-type="float" office:value="2359.12" table:style-name="ce9">
            <text:p>2359,12</text:p>
          </table:table-cell>
          <table:table-cell office:value-type="float" office:value="1185.05" table:style-name="ce9">
            <text:p>1185,05</text:p>
          </table:table-cell>
          <table:table-cell office:value-type="float" office:value="2427.75" table:style-name="ce9">
            <text:p>2427,7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7750.259999999998" table:style-name="ce9">
            <text:p>17750,26</text:p>
          </table:table-cell>
          <table:table-cell office:value-type="float" office:value="-1867.18" table:style-name="ce10">
            <text:p>-1867,18</text:p>
          </table:table-cell>
          <table:table-cell office:value-type="float" office:value="-2674.44" table:style-name="ce10">
            <text:p>-2674,44</text:p>
          </table:table-cell>
          <table:table-cell office:value-type="float" office:value="-3378.21" table:style-name="ce10">
            <text:p>-3378,21</text:p>
          </table:table-cell>
          <table:table-cell office:value-type="float" office:value="0" table:style-name="ce11">
            <text:p>0</text:p>
          </table:table-cell>
          <table:table-cell office:value-type="float" office:value="-7919.83" table:style-name="ce10">
            <text:p>-7919,83</text:p>
          </table:table-cell>
          <table:table-cell office:value-type="float" office:value="9830.43" table:style-name="ce9">
            <text:p>9830,4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DRIANA CARDOSO BARBOSA DE OLIVEIRA</text:p>
          </table:table-cell>
          <table:table-cell office:value-type="string" table:style-name="ce7">
            <text:p>ASSISTENTE JURIDICO II - FC-04</text:p>
          </table:table-cell>
          <table:table-cell office:value-type="string" table:style-name="ce7">
            <text:p>GABINETE DE DESEMBARGADOR (GABPI)</text:p>
          </table:table-cell>
          <table:table-cell office:value-type="float" office:value="11806.83" table:style-name="ce9">
            <text:p>11806,83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1409.76" table:style-name="ce9">
            <text:p>1409,7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156.48" table:style-name="ce9">
            <text:p>15156,48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2497.0700000000002" table:style-name="ce10">
            <text:p>-2497,07</text:p>
          </table:table-cell>
          <table:table-cell office:value-type="float" office:value="-845.33" table:style-name="ce10">
            <text:p>-845,33</text:p>
          </table:table-cell>
          <table:table-cell office:value-type="float" office:value="0" table:style-name="ce11">
            <text:p>0</text:p>
          </table:table-cell>
          <table:table-cell office:value-type="float" office:value="-4847.57" table:style-name="ce10">
            <text:p>-4847,57</text:p>
          </table:table-cell>
          <table:table-cell office:value-type="float" office:value="10308.91" table:style-name="ce9">
            <text:p>10308,9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DRIANA DE OLIVEIRA SARMENTO COELHO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SETOR DE DESENVOLVIMENTO DE PESSOAS (SEGESP)</text:p>
          </table:table-cell>
          <table:table-cell office:value-type="float" office:value="11897.07" table:style-name="ce9">
            <text:p>11897,07</text:p>
          </table:table-cell>
          <table:table-cell office:value-type="float" office:value="408.58" table:style-name="ce9">
            <text:p>408,58</text:p>
          </table:table-cell>
          <table:table-cell office:value-type="float" office:value="1185.05" table:style-name="ce9">
            <text:p>1185,05</text:p>
          </table:table-cell>
          <table:table-cell office:value-type="float" office:value="2129.44" table:style-name="ce9">
            <text:p>2129,4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620.14" table:style-name="ce9">
            <text:p>15620,14</text:p>
          </table:table-cell>
          <table:table-cell office:value-type="float" office:value="-1564.93" table:style-name="ce10">
            <text:p>-1564,93</text:p>
          </table:table-cell>
          <table:table-cell office:value-type="float" office:value="-2358.09" table:style-name="ce10">
            <text:p>-2358,09</text:p>
          </table:table-cell>
          <table:table-cell office:value-type="float" office:value="-3256.27" table:style-name="ce10">
            <text:p>-3256,27</text:p>
          </table:table-cell>
          <table:table-cell office:value-type="float" office:value="0" table:style-name="ce11">
            <text:p>0</text:p>
          </table:table-cell>
          <table:table-cell office:value-type="float" office:value="-7179.29" table:style-name="ce10">
            <text:p>-7179,29</text:p>
          </table:table-cell>
          <table:table-cell office:value-type="float" office:value="8440.85" table:style-name="ce9">
            <text:p>8440,8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DRIANA MARIA FELIX DE FREITAS CARNEIRO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SETOR DE ESTÁGIO E TREINAMENTO (EJ)</text:p>
          </table:table-cell>
          <table:table-cell office:value-type="float" office:value="17863.3" table:style-name="ce13">
            <text:p>17863,3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1592.88" table:style-name="ce9">
            <text:p>1592,88</text:p>
          </table:table-cell>
          <table:table-cell office:value-type="float" office:value="48.7" table:number-columns-spanned="2" table:number-rows-spanned="1" table:style-name="ce27">
            <text:p>48,7</text:p>
          </table:table-cell>
          <table:covered-table-cell/>
          <table:table-cell table:style-name="ce8"/>
          <table:table-cell office:value-type="float" office:value="20689.93" table:style-name="ce9">
            <text:p>20689,93</text:p>
          </table:table-cell>
          <table:table-cell office:value-type="float" office:value="-2470.16" table:style-name="ce10">
            <text:p>-2470,16</text:p>
          </table:table-cell>
          <table:table-cell office:value-type="float" office:value="-3650.9" table:style-name="ce12">
            <text:p>-3650,9</text:p>
          </table:table-cell>
          <table:table-cell office:value-type="float" office:value="-86.21" table:style-name="ce10">
            <text:p>-86,21</text:p>
          </table:table-cell>
          <table:table-cell office:value-type="float" office:value="0" table:style-name="ce11">
            <text:p>0</text:p>
          </table:table-cell>
          <table:table-cell office:value-type="float" office:value="-6207.27" table:style-name="ce10">
            <text:p>-6207,27</text:p>
          </table:table-cell>
          <table:table-cell office:value-type="float" office:value="14482.66" table:style-name="ce9">
            <text:p>14482,6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DRIANA PINTO DE BARROS DIAS</text:p>
          </table:table-cell>
          <table:table-cell office:value-type="string" table:style-name="ce7">
            <text:p>ASSISTENTE DE JUIZ I - FC-05</text:p>
          </table:table-cell>
          <table:table-cell office:value-type="string" table:style-name="ce7">
            <text:p>SECRETARIA <text:s/>(2ªVTSMC)</text:p>
          </table:table-cell>
          <table:table-cell office:value-type="float" office:value="11458.34" table:style-name="ce9">
            <text:p>11458,34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3091.3" table:style-name="ce13">
            <text:p>3091,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782.02" table:style-name="ce9">
            <text:p>16782,02</text:p>
          </table:table-cell>
          <table:table-cell office:value-type="float" office:value="-828.39" table:style-name="ce10">
            <text:p>-828,39</text:p>
          </table:table-cell>
          <table:table-cell office:value-type="float" office:value="-2514.5500000000002" table:style-name="ce10">
            <text:p>-2514,55</text:p>
          </table:table-cell>
          <table:table-cell office:value-type="float" office:value="-1384.96" table:style-name="ce10">
            <text:p>-1384,96</text:p>
          </table:table-cell>
          <table:table-cell office:value-type="float" office:value="0" table:style-name="ce11">
            <text:p>0</text:p>
          </table:table-cell>
          <table:table-cell office:value-type="float" office:value="-4727.8999999999996" table:style-name="ce12">
            <text:p>-4727,9</text:p>
          </table:table-cell>
          <table:table-cell office:value-type="float" office:value="12054.12" table:style-name="ce9">
            <text:p>12054,1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DRIANO BRITO DA ROCHA PEREIRA</text:p>
          </table:table-cell>
          <table:table-cell office:value-type="string" table:style-name="ce7">
            <text:p>CALCULISTA I - FC-04</text:p>
          </table:table-cell>
          <table:table-cell office:value-type="string" table:style-name="ce7">
            <text:p>SECRETARIA <text:s/>(2UNP)</text:p>
          </table:table-cell>
          <table:table-cell table:number-columns-repeated="2" table:style-name="ce8"/>
          <table:table-cell office:value-type="float" office:value="1939.89" table:style-name="ce9">
            <text:p>1939,89</text:p>
          </table:table-cell>
          <table:table-cell office:value-type="float" office:value="2742.41" table:style-name="ce9">
            <text:p>2742,4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4682.3" table:style-name="ce13">
            <text:p>4682,3</text:p>
          </table:table-cell>
          <table:table-cell table:number-columns-repeated="2" table:style-name="ce8"/>
          <table:table-cell office:value-type="float" office:value="-1345.35" table:style-name="ce10">
            <text:p>-1345,35</text:p>
          </table:table-cell>
          <table:table-cell office:value-type="float" office:value="0" table:style-name="ce11">
            <text:p>0</text:p>
          </table:table-cell>
          <table:table-cell office:value-type="float" office:value="-1345.35" table:style-name="ce10">
            <text:p>-1345,35</text:p>
          </table:table-cell>
          <table:table-cell office:value-type="float" office:value="3336.95" table:style-name="ce9">
            <text:p>3336,9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DRIANO DA ROCHA LIMA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(6ª VT)</text:p>
          </table:table-cell>
          <table:table-cell office:value-type="float" office:value="11540.87" table:style-name="ce9">
            <text:p>11540,87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1592.88" table:style-name="ce9">
            <text:p>1592,8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318.8" table:style-name="ce13">
            <text:p>14318,8</text:p>
          </table:table-cell>
          <table:table-cell office:value-type="float" office:value="-1453.52" table:style-name="ce10">
            <text:p>-1453,52</text:p>
          </table:table-cell>
          <table:table-cell office:value-type="float" office:value="-2178.41" table:style-name="ce10">
            <text:p>-2178,41</text:p>
          </table:table-cell>
          <table:table-cell office:value-type="float" office:value="-802.54" table:style-name="ce10">
            <text:p>-802,54</text:p>
          </table:table-cell>
          <table:table-cell office:value-type="float" office:value="0" table:style-name="ce11">
            <text:p>0</text:p>
          </table:table-cell>
          <table:table-cell office:value-type="float" office:value="-4434.47" table:style-name="ce10">
            <text:p>-4434,47</text:p>
          </table:table-cell>
          <table:table-cell office:value-type="float" office:value="9884.33" table:style-name="ce9">
            <text:p>9884,3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DRIANO MENDES BRITO</text:p>
          </table:table-cell>
          <table:table-cell office:value-type="string" table:style-name="ce7">
            <text:p>ASSISTENTE ADMINISTRATIVO - FC-03</text:p>
          </table:table-cell>
          <table:table-cell office:value-type="string" table:style-name="ce7">
            <text:p>SEÇÃO DE SEGUNDA TURMA (SETP)</text:p>
          </table:table-cell>
          <table:table-cell office:value-type="float" office:value="18701.52" table:style-name="ce9">
            <text:p>18701,52</text:p>
          </table:table-cell>
          <table:table-cell office:value-type="float" office:value="6347.79" table:style-name="ce9">
            <text:p>6347,79</text:p>
          </table:table-cell>
          <table:table-cell office:value-type="float" office:value="1379.07" table:style-name="ce9">
            <text:p>1379,07</text:p>
          </table:table-cell>
          <table:table-cell office:value-type="float" office:value="2989.33" table:style-name="ce9">
            <text:p>2989,3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9417.71" table:style-name="ce9">
            <text:p>29417,71</text:p>
          </table:table-cell>
          <table:table-cell office:value-type="float" office:value="-3710.54" table:style-name="ce10">
            <text:p>-3710,54</text:p>
          </table:table-cell>
          <table:table-cell office:value-type="float" office:value="-5273.77" table:style-name="ce10">
            <text:p>-5273,77</text:p>
          </table:table-cell>
          <table:table-cell office:value-type="float" office:value="-3365.08" table:style-name="ce10">
            <text:p>-3365,08</text:p>
          </table:table-cell>
          <table:table-cell office:value-type="float" office:value="0" table:style-name="ce11">
            <text:p>0</text:p>
          </table:table-cell>
          <table:table-cell office:value-type="float" office:value="-12349.39" table:style-name="ce10">
            <text:p>-12349,39</text:p>
          </table:table-cell>
          <table:table-cell office:value-type="float" office:value="17068.32" table:style-name="ce9">
            <text:p>17068,3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DRIANO WEBER MOTTA DE CARVALHO</text:p>
          </table:table-cell>
          <table:table-cell office:value-type="string" table:style-name="ce7">
            <text:p>REMOVIDO</text:p>
          </table:table-cell>
          <table:table-cell office:value-type="string" table:style-name="ce7">
            <text:p>CURADORIA DO MEMORIAL PONTES DE MIRANDA (SEGP)</text:p>
          </table:table-cell>
          <table:table-cell table:number-columns-repeated="3" table:style-name="ce8"/>
          <table:table-cell office:value-type="float" office:value="499.68" table:style-name="ce9">
            <text:p>499,6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499.68" table:style-name="ce9">
            <text:p>499,68</text:p>
          </table:table-cell>
          <table:table-cell table:number-columns-repeated="2" table:style-name="ce8"/>
          <table:table-cell office:value-type="float" office:value="36.35" table:style-name="ce9">
            <text:p>36,35</text:p>
          </table:table-cell>
          <table:table-cell office:value-type="float" office:value="0" table:style-name="ce11">
            <text:p>0</text:p>
          </table:table-cell>
          <table:table-cell office:value-type="float" office:value="36.35" table:style-name="ce9">
            <text:p>36,35</text:p>
          </table:table-cell>
          <table:table-cell office:value-type="float" office:value="536.03" table:style-name="ce9">
            <text:p>536,0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GUILÁ ALVES MENEZES</text:p>
          </table:table-cell>
          <table:table-cell office:value-type="string" table:style-name="ce7">
            <text:p>ANALISTA JUDICIÁRIO - NÍVEL SUPERIOR C1</text:p>
          </table:table-cell>
          <table:table-cell table:style-name="ce8"/>
          <table:table-cell office:value-type="float" office:value="21599.05" table:style-name="ce9">
            <text:p>21599,05</text:p>
          </table:table-cell>
          <table:table-cell table:number-columns-repeated="2" table:style-name="ce8"/>
          <table:table-cell office:value-type="float" office:value="1997.34" table:style-name="ce9">
            <text:p>1997,3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3596.39" table:style-name="ce9">
            <text:p>23596,39</text:p>
          </table:table-cell>
          <table:table-cell office:value-type="float" office:value="-828.39" table:style-name="ce10">
            <text:p>-828,39</text:p>
          </table:table-cell>
          <table:table-cell office:value-type="float" office:value="-4790.43" table:style-name="ce10">
            <text:p>-4790,43</text:p>
          </table:table-cell>
          <table:table-cell office:value-type="float" office:value="-2779" table:style-name="ce14">
            <text:p>-2779</text:p>
          </table:table-cell>
          <table:table-cell office:value-type="float" office:value="0" table:style-name="ce11">
            <text:p>0</text:p>
          </table:table-cell>
          <table:table-cell office:value-type="float" office:value="-8397.82" table:style-name="ce10">
            <text:p>-8397,82</text:p>
          </table:table-cell>
          <table:table-cell office:value-type="float" office:value="15198.57" table:style-name="ce9">
            <text:p>15198,5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ÍDA RACHEL TAVARES CAVALCANTI ROSSITER</text:p>
          </table:table-cell>
          <table:table-cell office:value-type="string" table:style-name="ce7">
            <text:p>ASSISTENTE JURIDICO IV - FC-04</text:p>
          </table:table-cell>
          <table:table-cell office:value-type="string" table:style-name="ce7">
            <text:p>GABINETE DE DESEMBARGADOR (GABPI)</text:p>
          </table:table-cell>
          <table:table-cell office:value-type="float" office:value="18875.53" table:style-name="ce9">
            <text:p>18875,53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3462.58" table:style-name="ce9">
            <text:p>3462,58</text:p>
          </table:table-cell>
          <table:table-cell office:value-type="float" office:value="6938.47" table:number-columns-spanned="2" table:number-rows-spanned="1" table:style-name="ce26">
            <text:p>6938,47</text:p>
          </table:table-cell>
          <table:covered-table-cell/>
          <table:table-cell table:style-name="ce8"/>
          <table:table-cell office:value-type="float" office:value="31216.47" table:style-name="ce9">
            <text:p>31216,47</text:p>
          </table:table-cell>
          <table:table-cell office:value-type="float" office:value="-828.39" table:style-name="ce10">
            <text:p>-828,39</text:p>
          </table:table-cell>
          <table:table-cell office:value-type="float" office:value="-5561.52" table:style-name="ce10">
            <text:p>-5561,52</text:p>
          </table:table-cell>
          <table:table-cell office:value-type="float" office:value="-1159.6199999999999" table:style-name="ce10">
            <text:p>-1159,62</text:p>
          </table:table-cell>
          <table:table-cell office:value-type="float" office:value="0" table:style-name="ce11">
            <text:p>0</text:p>
          </table:table-cell>
          <table:table-cell office:value-type="float" office:value="-7549.53" table:style-name="ce10">
            <text:p>-7549,53</text:p>
          </table:table-cell>
          <table:table-cell office:value-type="float" office:value="23666.94" table:style-name="ce9">
            <text:p>23666,9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ILTON LUÍS DA SILVA</text:p>
          </table:table-cell>
          <table:table-cell office:value-type="string" table:style-name="ce7">
            <text:p>ASSISTENTE DE JUIZ II - FC-05</text:p>
          </table:table-cell>
          <table:table-cell office:value-type="string" table:style-name="ce7">
            <text:p>SETOR DE INFORMAÇÕES FUNCIONAIS (SEGESP)</text:p>
          </table:table-cell>
          <table:table-cell office:value-type="float" office:value="2235.46" table:style-name="ce9">
            <text:p>2235,46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2989.33" table:style-name="ce9">
            <text:p>2989,3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7457.17" table:style-name="ce9">
            <text:p>7457,17</text:p>
          </table:table-cell>
          <table:table-cell office:value-type="float" office:value="-312.95999999999998" table:style-name="ce10">
            <text:p>-312,96</text:p>
          </table:table-cell>
          <table:table-cell office:value-type="float" office:value="-213.41" table:style-name="ce10">
            <text:p>-213,41</text:p>
          </table:table-cell>
          <table:table-cell office:value-type="float" office:value="-2072.2199999999998" table:style-name="ce10">
            <text:p>-2072,22</text:p>
          </table:table-cell>
          <table:table-cell office:value-type="float" office:value="0" table:style-name="ce11">
            <text:p>0</text:p>
          </table:table-cell>
          <table:table-cell office:value-type="float" office:value="-2598.59" table:style-name="ce10">
            <text:p>-2598,59</text:p>
          </table:table-cell>
          <table:table-cell office:value-type="float" office:value="4858.58" table:style-name="ce9">
            <text:p>4858,5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LAN LINS AZEVEDO</text:p>
          </table:table-cell>
          <table:table-cell office:value-type="string" table:style-name="ce7">
            <text:p>SECRETÁRIO DE AUDIÊNCIA II - FC-04</text:p>
          </table:table-cell>
          <table:table-cell office:value-type="string" table:style-name="ce7">
            <text:p>SECRETARIA (3ª VT)</text:p>
          </table:table-cell>
          <table:table-cell table:number-columns-repeated="2" table:style-name="ce8"/>
          <table:table-cell office:value-type="float" office:value="1939.89" table:style-name="ce9">
            <text:p>1939,89</text:p>
          </table:table-cell>
          <table:table-cell office:value-type="float" office:value="1113.26" table:style-name="ce9">
            <text:p>1113,2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053.15" table:style-name="ce9">
            <text:p>3053,15</text:p>
          </table:table-cell>
          <table:table-cell table:style-name="ce8"/>
          <table:table-cell office:value-type="float" office:value="-2.7" table:style-name="ce12">
            <text:p>-2,7</text:p>
          </table:table-cell>
          <table:table-cell office:value-type="float" office:value="-1307.51" table:style-name="ce10">
            <text:p>-1307,51</text:p>
          </table:table-cell>
          <table:table-cell office:value-type="float" office:value="0" table:style-name="ce11">
            <text:p>0</text:p>
          </table:table-cell>
          <table:table-cell office:value-type="float" office:value="-1310.21" table:style-name="ce10">
            <text:p>-1310,21</text:p>
          </table:table-cell>
          <table:table-cell office:value-type="float" office:value="1742.94" table:style-name="ce9">
            <text:p>1742,9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LBA VALÉRIA DE ALBUQUERQUE E SILVA</text:p>
          </table:table-cell>
          <table:table-cell office:value-type="string" table:style-name="ce7">
            <text:p>ASSISTENTE JURIDICO I - FC-04</text:p>
          </table:table-cell>
          <table:table-cell office:value-type="string" table:style-name="ce7">
            <text:p>GABINETE DA PRESIDÊNCIA</text:p>
          </table:table-cell>
          <table:table-cell office:value-type="float" office:value="11754.59" table:style-name="ce9">
            <text:p>11754,59</text:p>
          </table:table-cell>
          <table:table-cell office:value-type="float" office:value="4019.25" table:style-name="ce9">
            <text:p>4019,25</text:p>
          </table:table-cell>
          <table:table-cell office:value-type="float" office:value="1939.89" table:style-name="ce9">
            <text:p>1939,89</text:p>
          </table:table-cell>
          <table:table-cell office:value-type="float" office:value="3823.82" table:style-name="ce9">
            <text:p>3823,8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1537.55" table:style-name="ce9">
            <text:p>21537,55</text:p>
          </table:table-cell>
          <table:table-cell office:value-type="float" office:value="-828.39" table:style-name="ce10">
            <text:p>-828,39</text:p>
          </table:table-cell>
          <table:table-cell office:value-type="float" office:value="-3317.17" table:style-name="ce10">
            <text:p>-3317,17</text:p>
          </table:table-cell>
          <table:table-cell office:value-type="float" office:value="-7018.14" table:style-name="ce10">
            <text:p>-7018,14</text:p>
          </table:table-cell>
          <table:table-cell office:value-type="float" office:value="0" table:style-name="ce11">
            <text:p>0</text:p>
          </table:table-cell>
          <table:table-cell office:value-type="float" office:value="-11163.7" table:style-name="ce12">
            <text:p>-11163,7</text:p>
          </table:table-cell>
          <table:table-cell office:value-type="float" office:value="10373.85" table:style-name="ce9">
            <text:p>10373,8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LBERTO GUSTAVO NORBERTO ROCHA LIMA</text:p>
          </table:table-cell>
          <table:table-cell office:value-type="string" table:style-name="ce7">
            <text:p>ASSISTENTE ADMINISTRATIVO - FC-03</text:p>
          </table:table-cell>
          <table:table-cell office:value-type="string" table:style-name="ce7">
            <text:p>SEÇÃO DE PRIMEIRA TURMA (SETP)</text:p>
          </table:table-cell>
          <table:table-cell office:value-type="float" office:value="11635.86" table:style-name="ce9">
            <text:p>11635,86</text:p>
          </table:table-cell>
          <table:table-cell office:value-type="float" office:value="2572.63" table:style-name="ce9">
            <text:p>2572,63</text:p>
          </table:table-cell>
          <table:table-cell office:value-type="float" office:value="1379.07" table:style-name="ce9">
            <text:p>1379,07</text:p>
          </table:table-cell>
          <table:table-cell office:value-type="float" office:value="2129.44" table:style-name="ce9">
            <text:p>2129,4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7717" table:style-name="ce11">
            <text:p>17717</text:p>
          </table:table-cell>
          <table:table-cell office:value-type="float" office:value="-1902.41" table:style-name="ce10">
            <text:p>-1902,41</text:p>
          </table:table-cell>
          <table:table-cell office:value-type="float" office:value="-2424.46" table:style-name="ce10">
            <text:p>-2424,46</text:p>
          </table:table-cell>
          <table:table-cell office:value-type="float" office:value="-1170.8" table:style-name="ce12">
            <text:p>-1170,8</text:p>
          </table:table-cell>
          <table:table-cell office:value-type="float" office:value="0" table:style-name="ce11">
            <text:p>0</text:p>
          </table:table-cell>
          <table:table-cell office:value-type="float" office:value="-5497.67" table:style-name="ce10">
            <text:p>-5497,67</text:p>
          </table:table-cell>
          <table:table-cell office:value-type="float" office:value="12219.33" table:style-name="ce9">
            <text:p>12219,3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LBERTO MIRINDIBA BONFIM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SETOR DE JORNALISMO (CCOM)</text:p>
          </table:table-cell>
          <table:table-cell office:value-type="float" office:value="11635.86" table:style-name="ce9">
            <text:p>11635,86</text:p>
          </table:table-cell>
          <table:table-cell office:value-type="float" office:value="2317.29" table:style-name="ce9">
            <text:p>2317,29</text:p>
          </table:table-cell>
          <table:table-cell table:style-name="ce8"/>
          <table:table-cell office:value-type="float" office:value="3823.82" table:style-name="ce9">
            <text:p>3823,8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7776.97" table:style-name="ce9">
            <text:p>17776,97</text:p>
          </table:table-cell>
          <table:table-cell office:value-type="float" office:value="-1860.28" table:style-name="ce10">
            <text:p>-1860,28</text:p>
          </table:table-cell>
          <table:table-cell office:value-type="float" office:value="-2195.4899999999998" table:style-name="ce10">
            <text:p>-2195,49</text:p>
          </table:table-cell>
          <table:table-cell office:value-type="float" office:value="-4875.41" table:style-name="ce10">
            <text:p>-4875,41</text:p>
          </table:table-cell>
          <table:table-cell office:value-type="float" office:value="0" table:style-name="ce11">
            <text:p>0</text:p>
          </table:table-cell>
          <table:table-cell office:value-type="float" office:value="-8931.18" table:style-name="ce10">
            <text:p>-8931,18</text:p>
          </table:table-cell>
          <table:table-cell office:value-type="float" office:value="8845.7900000000009" table:style-name="ce9">
            <text:p>8845,7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LBERTO PESSOA ALBUQUERQUE SILVA</text:p>
          </table:table-cell>
          <table:table-cell office:value-type="string" table:style-name="ce7">
            <text:p>TÉCNICO JUDICIÁRIO - NÍVEL MÉDIO C13</text:p>
          </table:table-cell>
          <table:table-cell table:style-name="ce8"/>
          <table:table-cell office:value-type="float" office:value="11921.58" table:style-name="ce9">
            <text:p>11921,58</text:p>
          </table:table-cell>
          <table:table-cell table:number-columns-repeated="2" table:style-name="ce8"/>
          <table:table-cell office:value-type="float" office:value="1997.34" table:style-name="ce9">
            <text:p>1997,3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3918.92" table:style-name="ce9">
            <text:p>13918,92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1943.02" table:style-name="ce10">
            <text:p>-1943,02</text:p>
          </table:table-cell>
          <table:table-cell office:value-type="float" office:value="-1577.39" table:style-name="ce10">
            <text:p>-1577,39</text:p>
          </table:table-cell>
          <table:table-cell office:value-type="float" office:value="0" table:style-name="ce11">
            <text:p>0</text:p>
          </table:table-cell>
          <table:table-cell office:value-type="float" office:value="-5025.58" table:style-name="ce10">
            <text:p>-5025,58</text:p>
          </table:table-cell>
          <table:table-cell office:value-type="float" office:value="8893.34" table:style-name="ce9">
            <text:p>8893,3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LDENILSON GOMES DE LIMA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SETOR DE GESTÃO DOCUMENTAL (CAVT)</text:p>
          </table:table-cell>
          <table:table-cell office:value-type="float" office:value="11398.39" table:style-name="ce9">
            <text:p>11398,39</text:p>
          </table:table-cell>
          <table:table-cell office:value-type="float" office:value="1680.14" table:style-name="ce9">
            <text:p>1680,14</text:p>
          </table:table-cell>
          <table:table-cell office:value-type="float" office:value="1185.05" table:style-name="ce9">
            <text:p>1185,05</text:p>
          </table:table-cell>
          <table:table-cell office:value-type="float" office:value="1872.56" table:style-name="ce9">
            <text:p>1872,5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136.14" table:style-name="ce9">
            <text:p>16136,14</text:p>
          </table:table-cell>
          <table:table-cell office:value-type="float" office:value="-1715.97" table:style-name="ce10">
            <text:p>-1715,97</text:p>
          </table:table-cell>
          <table:table-cell office:value-type="float" office:value="-2529.1" table:style-name="ce12">
            <text:p>-2529,1</text:p>
          </table:table-cell>
          <table:table-cell office:value-type="float" office:value="-5658.8" table:style-name="ce12">
            <text:p>-5658,8</text:p>
          </table:table-cell>
          <table:table-cell office:value-type="float" office:value="0" table:style-name="ce11">
            <text:p>0</text:p>
          </table:table-cell>
          <table:table-cell office:value-type="float" office:value="-9903.8700000000008" table:style-name="ce10">
            <text:p>-9903,87</text:p>
          </table:table-cell>
          <table:table-cell office:value-type="float" office:value="6232.27" table:style-name="ce9">
            <text:p>6232,2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LDO ARRUDA ROCHA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(2ª VT)</text:p>
          </table:table-cell>
          <table:table-cell office:value-type="float" office:value="11754.59" table:style-name="ce9">
            <text:p>11754,59</text:p>
          </table:table-cell>
          <table:table-cell office:value-type="float" office:value="1967.98" table:style-name="ce9">
            <text:p>1967,98</text:p>
          </table:table-cell>
          <table:table-cell office:value-type="float" office:value="355.52" table:style-name="ce9">
            <text:p>355,52</text:p>
          </table:table-cell>
          <table:table-cell office:value-type="float" office:value="2577.63" table:style-name="ce9">
            <text:p>2577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655.72" table:style-name="ce9">
            <text:p>16655,72</text:p>
          </table:table-cell>
          <table:table-cell office:value-type="float" office:value="-1822.23" table:style-name="ce10">
            <text:p>-1822,23</text:p>
          </table:table-cell>
          <table:table-cell office:value-type="float" office:value="-2396.73" table:style-name="ce10">
            <text:p>-2396,73</text:p>
          </table:table-cell>
          <table:table-cell office:value-type="float" office:value="-2233.04" table:style-name="ce10">
            <text:p>-2233,04</text:p>
          </table:table-cell>
          <table:table-cell office:value-type="float" office:value="0" table:style-name="ce11">
            <text:p>0</text:p>
          </table:table-cell>
          <table:table-cell office:value-type="float" office:value="-6452" table:style-name="ce14">
            <text:p>-6452</text:p>
          </table:table-cell>
          <table:table-cell office:value-type="float" office:value="10203.719999999999" table:style-name="ce9">
            <text:p>10203,7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LESSANDRO DE LIMA SOARES</text:p>
          </table:table-cell>
          <table:table-cell office:value-type="string" table:style-name="ce7">
            <text:p>SECRETÁRIO DE AUDIÊNCIA I - FC-04</text:p>
          </table:table-cell>
          <table:table-cell office:value-type="string" table:style-name="ce7">
            <text:p>SECRETARIA (8ª VT)</text:p>
          </table:table-cell>
          <table:table-cell office:value-type="float" office:value="11849.58" table:style-name="ce9">
            <text:p>11849,58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1592.88" table:style-name="ce9">
            <text:p>1592,8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382.35" table:style-name="ce9">
            <text:p>15382,35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1971.17" table:style-name="ce10">
            <text:p>-1971,17</text:p>
          </table:table-cell>
          <table:table-cell office:value-type="float" office:value="-1007.48" table:style-name="ce10">
            <text:p>-1007,48</text:p>
          </table:table-cell>
          <table:table-cell office:value-type="float" office:value="0" table:style-name="ce11">
            <text:p>0</text:p>
          </table:table-cell>
          <table:table-cell office:value-type="float" office:value="-4483.82" table:style-name="ce10">
            <text:p>-4483,82</text:p>
          </table:table-cell>
          <table:table-cell office:value-type="float" office:value="10898.53" table:style-name="ce9">
            <text:p>10898,5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LESSANDRO LANUSSO AZEVEDO DE MACÊDO</text:p>
          </table:table-cell>
          <table:table-cell office:value-type="string" table:style-name="ce7">
            <text:p>ASSISTENTE DE JUIZ I - FC-05</text:p>
          </table:table-cell>
          <table:table-cell office:value-type="string" table:style-name="ce7">
            <text:p>SECRETARIA <text:s/>(2UNP)</text:p>
          </table:table-cell>
          <table:table-cell office:value-type="float" office:value="18951.18" table:style-name="ce9">
            <text:p>18951,18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1923.71" table:style-name="ce9">
            <text:p>1923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3107.27" table:style-name="ce9">
            <text:p>23107,27</text:p>
          </table:table-cell>
          <table:table-cell office:value-type="float" office:value="-2647.51" table:style-name="ce10">
            <text:p>-2647,51</text:p>
          </table:table-cell>
          <table:table-cell office:value-type="float" office:value="-4175.92" table:style-name="ce10">
            <text:p>-4175,92</text:p>
          </table:table-cell>
          <table:table-cell office:value-type="float" office:value="-1027.48" table:style-name="ce10">
            <text:p>-1027,48</text:p>
          </table:table-cell>
          <table:table-cell office:value-type="float" office:value="0" table:style-name="ce11">
            <text:p>0</text:p>
          </table:table-cell>
          <table:table-cell office:value-type="float" office:value="-7850.91" table:style-name="ce10">
            <text:p>-7850,91</text:p>
          </table:table-cell>
          <table:table-cell office:value-type="float" office:value="15256.36" table:style-name="ce9">
            <text:p>15256,3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LETHEA MARIE TAVARES DA CRUZ DANTAS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(1ª VT)</text:p>
          </table:table-cell>
          <table:table-cell table:number-columns-repeated="2" table:style-name="ce8"/>
          <table:table-cell office:value-type="float" office:value="1185.05" table:style-name="ce9">
            <text:p>1185,05</text:p>
          </table:table-cell>
          <table:table-cell office:value-type="float" office:value="2312.56" table:style-name="ce9">
            <text:p>2312,5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497.61" table:style-name="ce9">
            <text:p>3497,61</text:p>
          </table:table-cell>
          <table:table-cell table:number-columns-repeated="2" table:style-name="ce8"/>
          <table:table-cell office:value-type="float" office:value="-1524.35" table:style-name="ce10">
            <text:p>-1524,35</text:p>
          </table:table-cell>
          <table:table-cell office:value-type="float" office:value="0" table:style-name="ce11">
            <text:p>0</text:p>
          </table:table-cell>
          <table:table-cell office:value-type="float" office:value="-1524.35" table:style-name="ce10">
            <text:p>-1524,35</text:p>
          </table:table-cell>
          <table:table-cell office:value-type="float" office:value="1973.26" table:style-name="ce9">
            <text:p>1973,2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LEXANDRE GRANJA MEDEIROS</text:p>
          </table:table-cell>
          <table:table-cell office:value-type="string" table:style-name="ce7">
            <text:p>CALCULISTA I - FC-04</text:p>
          </table:table-cell>
          <table:table-cell office:value-type="string" table:style-name="ce7">
            <text:p>SECRETARIA (9ª VT)</text:p>
          </table:table-cell>
          <table:table-cell office:value-type="float" office:value="11897.07" table:style-name="ce9">
            <text:p>11897,07</text:p>
          </table:table-cell>
          <table:table-cell office:value-type="float" office:value="2215.3000000000002" table:style-name="ce13">
            <text:p>2215,3</text:p>
          </table:table-cell>
          <table:table-cell office:value-type="float" office:value="1939.89" table:style-name="ce9">
            <text:p>1939,89</text:p>
          </table:table-cell>
          <table:table-cell office:value-type="float" office:value="2542.56" table:style-name="ce9">
            <text:p>2542,5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594.82" table:style-name="ce9">
            <text:p>18594,82</text:p>
          </table:table-cell>
          <table:table-cell office:value-type="float" office:value="-1863.04" table:style-name="ce10">
            <text:p>-1863,04</text:p>
          </table:table-cell>
          <table:table-cell office:value-type="float" office:value="-2928.4" table:style-name="ce12">
            <text:p>-2928,4</text:p>
          </table:table-cell>
          <table:table-cell office:value-type="float" office:value="-2440.79" table:style-name="ce10">
            <text:p>-2440,79</text:p>
          </table:table-cell>
          <table:table-cell office:value-type="float" office:value="0" table:style-name="ce11">
            <text:p>0</text:p>
          </table:table-cell>
          <table:table-cell office:value-type="float" office:value="-7232.23" table:style-name="ce10">
            <text:p>-7232,23</text:p>
          </table:table-cell>
          <table:table-cell office:value-type="float" office:value="11362.59" table:style-name="ce9">
            <text:p>11362,5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LICE KELLY DE LIMA RIBEIRO</text:p>
          </table:table-cell>
          <table:table-cell office:value-type="string" table:style-name="ce7">
            <text:p>PENSIONISTA</text:p>
          </table:table-cell>
          <table:table-cell table:style-name="ce8"/>
          <table:table-cell office:value-type="float" office:value="4634.51" table:style-name="ce9">
            <text:p>4634,51</text:p>
          </table:table-cell>
          <table:table-cell table:number-columns-repeated="2" table:style-name="ce8"/>
          <table:table-cell office:value-type="float" office:value="230" table:style-name="ce11">
            <text:p>230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4864.51" table:style-name="ce9">
            <text:p>4864,51</text:p>
          </table:table-cell>
          <table:table-cell office:value-type="float" office:value="-341.23" table:style-name="ce10">
            <text:p>-341,23</text:p>
          </table:table-cell>
          <table:table-cell office:value-type="float" office:value="-329.86" table:style-name="ce10">
            <text:p>-329,86</text:p>
          </table:table-cell>
          <table:table-cell office:value-type="float" office:value="-261.3" table:style-name="ce12">
            <text:p>-261,3</text:p>
          </table:table-cell>
          <table:table-cell office:value-type="float" office:value="0" table:style-name="ce11">
            <text:p>0</text:p>
          </table:table-cell>
          <table:table-cell office:value-type="float" office:value="-932.39" table:style-name="ce10">
            <text:p>-932,39</text:p>
          </table:table-cell>
          <table:table-cell office:value-type="float" office:value="3932.12" table:style-name="ce9">
            <text:p>3932,1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LINE KEYLA DE LIMA RIBEIRO</text:p>
          </table:table-cell>
          <table:table-cell office:value-type="string" table:style-name="ce7">
            <text:p>PENSIONISTA</text:p>
          </table:table-cell>
          <table:table-cell table:style-name="ce8"/>
          <table:table-cell office:value-type="float" office:value="4634.51" table:style-name="ce9">
            <text:p>4634,51</text:p>
          </table:table-cell>
          <table:table-cell table:number-columns-repeated="2" table:style-name="ce8"/>
          <table:table-cell office:value-type="float" office:value="220" table:style-name="ce11">
            <text:p>220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4854.51" table:style-name="ce9">
            <text:p>4854,51</text:p>
          </table:table-cell>
          <table:table-cell office:value-type="float" office:value="-341.23" table:style-name="ce10">
            <text:p>-341,23</text:p>
          </table:table-cell>
          <table:table-cell office:value-type="float" office:value="-329.86" table:style-name="ce10">
            <text:p>-329,86</text:p>
          </table:table-cell>
          <table:table-cell office:value-type="float" office:value="-228.51" table:style-name="ce10">
            <text:p>-228,51</text:p>
          </table:table-cell>
          <table:table-cell office:value-type="float" office:value="0" table:style-name="ce11">
            <text:p>0</text:p>
          </table:table-cell>
          <table:table-cell office:value-type="float" office:value="-899.6" table:style-name="ce12">
            <text:p>-899,6</text:p>
          </table:table-cell>
          <table:table-cell office:value-type="float" office:value="3954.91" table:style-name="ce9">
            <text:p>3954,9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LINE PIRES SANTOS SOUZA</text:p>
          </table:table-cell>
          <table:table-cell office:value-type="string" table:style-name="ce7">
            <text:p>ASSISTENTE DE JUIZ III - FC-05</text:p>
          </table:table-cell>
          <table:table-cell office:value-type="string" table:style-name="ce7">
            <text:p>SECRETARIA DA CORREGEDORIA REGIONAL</text:p>
          </table:table-cell>
          <table:table-cell table:number-columns-repeated="2" table:style-name="ce8"/>
          <table:table-cell office:value-type="float" office:value="2232.38" table:style-name="ce9">
            <text:p>2232,38</text:p>
          </table:table-cell>
          <table:table-cell office:value-type="float" office:value="305.95" table:style-name="ce9">
            <text:p>305,9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538.33" table:style-name="ce9">
            <text:p>2538,33</text:p>
          </table:table-cell>
          <table:table-cell table:style-name="ce8"/>
          <table:table-cell office:value-type="float" office:value="-24.63" table:style-name="ce10">
            <text:p>-24,63</text:p>
          </table:table-cell>
          <table:table-cell office:value-type="float" office:value="-459.93" table:style-name="ce10">
            <text:p>-459,93</text:p>
          </table:table-cell>
          <table:table-cell office:value-type="float" office:value="0" table:style-name="ce11">
            <text:p>0</text:p>
          </table:table-cell>
          <table:table-cell office:value-type="float" office:value="-484.56" table:style-name="ce10">
            <text:p>-484,56</text:p>
          </table:table-cell>
          <table:table-cell office:value-type="float" office:value="2053.77" table:style-name="ce9">
            <text:p>2053,7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LINE SOUSA PENAFORT</text:p>
          </table:table-cell>
          <table:table-cell office:value-type="string" table:style-name="ce7">
            <text:p>CALCULISTA I - FC-04</text:p>
          </table:table-cell>
          <table:table-cell office:value-type="string" table:style-name="ce7">
            <text:p>SECRETARIA <text:s/>(1ªVTSMC)</text:p>
          </table:table-cell>
          <table:table-cell office:value-type="float" office:value="11550.56" table:style-name="ce9">
            <text:p>11550,56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2893.7" table:style-name="ce13">
            <text:p>2893,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384.150000000001" table:style-name="ce9">
            <text:p>16384,15</text:p>
          </table:table-cell>
          <table:table-cell office:value-type="float" office:value="-1455.52" table:style-name="ce10">
            <text:p>-1455,52</text:p>
          </table:table-cell>
          <table:table-cell office:value-type="float" office:value="-2440.25" table:style-name="ce10">
            <text:p>-2440,25</text:p>
          </table:table-cell>
          <table:table-cell office:value-type="float" office:value="-1839.99" table:style-name="ce10">
            <text:p>-1839,99</text:p>
          </table:table-cell>
          <table:table-cell office:value-type="float" office:value="0" table:style-name="ce11">
            <text:p>0</text:p>
          </table:table-cell>
          <table:table-cell office:value-type="float" office:value="-5735.76" table:style-name="ce10">
            <text:p>-5735,76</text:p>
          </table:table-cell>
          <table:table-cell office:value-type="float" office:value="10648.39" table:style-name="ce9">
            <text:p>10648,3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LLAN VICTOR FERREIRA LUSTOSA</text:p>
          </table:table-cell>
          <table:table-cell office:value-type="string" table:style-name="ce7">
            <text:p>TÉCNICO JUDICIÁRIO - NÍVEL MÉDIO B6</text:p>
          </table:table-cell>
          <table:table-cell office:value-type="string" table:style-name="ce7">
            <text:p>SETOR DE PUBLICIDADE, MÍDIAS SOCIAIS, RÁDIO E TV (CC</text:p>
          </table:table-cell>
          <table:table-cell office:value-type="float" office:value="9426.32" table:style-name="ce9">
            <text:p>9426,32</text:p>
          </table:table-cell>
          <table:table-cell table:number-columns-repeated="2" table:style-name="ce8"/>
          <table:table-cell office:value-type="float" office:value="1216.03" table:style-name="ce9">
            <text:p>1216,0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0642.35" table:style-name="ce9">
            <text:p>10642,35</text:p>
          </table:table-cell>
          <table:table-cell office:value-type="float" office:value="-828.39" table:style-name="ce10">
            <text:p>-828,39</text:p>
          </table:table-cell>
          <table:table-cell office:value-type="float" office:value="-1443.03" table:style-name="ce10">
            <text:p>-1443,03</text:p>
          </table:table-cell>
          <table:table-cell office:value-type="float" office:value="-480.58" table:style-name="ce10">
            <text:p>-480,58</text:p>
          </table:table-cell>
          <table:table-cell office:value-type="float" office:value="0" table:style-name="ce11">
            <text:p>0</text:p>
          </table:table-cell>
          <table:table-cell office:value-type="float" office:value="-2752" table:style-name="ce14">
            <text:p>-2752</text:p>
          </table:table-cell>
          <table:table-cell office:value-type="float" office:value="7890.35" table:style-name="ce9">
            <text:p>7890,3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LMERINDA DE SOUSA</text:p>
          </table:table-cell>
          <table:table-cell office:value-type="string" table:style-name="ce7">
            <text:p>ANALISTA JUDICIÁRIO - NÍVEL SUPERIOR C1</text:p>
          </table:table-cell>
          <table:table-cell table:style-name="ce8"/>
          <table:table-cell office:value-type="float" office:value="19285.939999999999" table:style-name="ce9">
            <text:p>19285,94</text:p>
          </table:table-cell>
          <table:table-cell office:value-type="float" office:value="908.58" table:style-name="ce9">
            <text:p>908,58</text:p>
          </table:table-cell>
          <table:table-cell table:style-name="ce8"/>
          <table:table-cell office:value-type="float" office:value="910.08" table:style-name="ce9">
            <text:p>910,0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1104.6" table:style-name="ce13">
            <text:p>21104,6</text:p>
          </table:table-cell>
          <table:table-cell office:value-type="float" office:value="-2890.11" table:style-name="ce10">
            <text:p>-2890,11</text:p>
          </table:table-cell>
          <table:table-cell office:value-type="float" office:value="-3785.08" table:style-name="ce10">
            <text:p>-3785,08</text:p>
          </table:table-cell>
          <table:table-cell office:value-type="float" office:value="-2505.2800000000002" table:style-name="ce10">
            <text:p>-2505,28</text:p>
          </table:table-cell>
          <table:table-cell office:value-type="float" office:value="0" table:style-name="ce11">
            <text:p>0</text:p>
          </table:table-cell>
          <table:table-cell office:value-type="float" office:value="-9180.4699999999993" table:style-name="ce10">
            <text:p>-9180,47</text:p>
          </table:table-cell>
          <table:table-cell office:value-type="float" office:value="11924.13" table:style-name="ce9">
            <text:p>11924,1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LMIR MUNIZ DE SOUZA JUNIOR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TOR DE EXECUÇÕES, MANDADOS E LEILÕES (CAEX)</text:p>
          </table:table-cell>
          <table:table-cell office:value-type="float" office:value="22247.02" table:style-name="ce9">
            <text:p>22247,02</text:p>
          </table:table-cell>
          <table:table-cell table:number-columns-repeated="2" table:style-name="ce8"/>
          <table:table-cell office:value-type="float" office:value="4344.2" table:style-name="ce13">
            <text:p>4344,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6591.22" table:style-name="ce9">
            <text:p>26591,22</text:p>
          </table:table-cell>
          <table:table-cell office:value-type="float" office:value="-3190.2" table:style-name="ce12">
            <text:p>-3190,2</text:p>
          </table:table-cell>
          <table:table-cell office:value-type="float" office:value="-4266.99" table:style-name="ce10">
            <text:p>-4266,99</text:p>
          </table:table-cell>
          <table:table-cell office:value-type="float" office:value="-2311.69" table:style-name="ce10">
            <text:p>-2311,69</text:p>
          </table:table-cell>
          <table:table-cell office:value-type="float" office:value="0" table:style-name="ce11">
            <text:p>0</text:p>
          </table:table-cell>
          <table:table-cell office:value-type="float" office:value="-9768.8799999999992" table:style-name="ce10">
            <text:p>-9768,88</text:p>
          </table:table-cell>
          <table:table-cell office:value-type="float" office:value="16822.34" table:style-name="ce9">
            <text:p>16822,3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LOISIO BALBINO DA SILVA JÚNIOR</text:p>
          </table:table-cell>
          <table:table-cell office:value-type="string" table:style-name="ce7">
            <text:p>ASSISTENTE DE DIRETOR DE SECRETARIA -</text:p>
          </table:table-cell>
          <table:table-cell office:value-type="string" table:style-name="ce7">
            <text:p>SECRETARIA <text:s/>(2ªVTSMC)</text:p>
          </table:table-cell>
          <table:table-cell office:value-type="float" office:value="10648.46" table:style-name="ce9">
            <text:p>10648,46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2379.62" table:style-name="ce9">
            <text:p>2379,6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260.46" table:style-name="ce9">
            <text:p>15260,46</text:p>
          </table:table-cell>
          <table:table-cell office:value-type="float" office:value="-828.39" table:style-name="ce10">
            <text:p>-828,39</text:p>
          </table:table-cell>
          <table:table-cell office:value-type="float" office:value="-2257.5" table:style-name="ce12">
            <text:p>-2257,5</text:p>
          </table:table-cell>
          <table:table-cell office:value-type="float" office:value="-2110.3000000000002" table:style-name="ce12">
            <text:p>-2110,3</text:p>
          </table:table-cell>
          <table:table-cell office:value-type="float" office:value="0" table:style-name="ce11">
            <text:p>0</text:p>
          </table:table-cell>
          <table:table-cell office:value-type="float" office:value="-5196.1899999999996" table:style-name="ce10">
            <text:p>-5196,19</text:p>
          </table:table-cell>
          <table:table-cell office:value-type="float" office:value="10064.27" table:style-name="ce9">
            <text:p>10064,2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LOÍSIO PLÁCIDO LIMA LEITE</text:p>
          </table:table-cell>
          <table:table-cell office:value-type="string" table:style-name="ce7">
            <text:p>OFICIAL ESPECIALIZADO - FC-03</text:p>
          </table:table-cell>
          <table:table-cell office:value-type="string" table:style-name="ce7">
            <text:p>SETOR DE EXECUÇÕES, MANDADOS E LEILÕES (CAEX)</text:p>
          </table:table-cell>
          <table:table-cell office:value-type="float" office:value="11754.59" table:style-name="ce9">
            <text:p>11754,59</text:p>
          </table:table-cell>
          <table:table-cell office:value-type="float" office:value="3191.84" table:style-name="ce9">
            <text:p>3191,84</text:p>
          </table:table-cell>
          <table:table-cell office:value-type="float" office:value="1379.07" table:style-name="ce9">
            <text:p>1379,07</text:p>
          </table:table-cell>
          <table:table-cell office:value-type="float" office:value="3745.64" table:style-name="ce9">
            <text:p>3745,64</text:p>
          </table:table-cell>
          <table:table-cell office:value-type="float" office:value="5441.83" table:number-columns-spanned="2" table:number-rows-spanned="1" table:style-name="ce26">
            <text:p>5441,83</text:p>
          </table:table-cell>
          <table:covered-table-cell/>
          <table:table-cell table:style-name="ce8"/>
          <table:table-cell office:value-type="float" office:value="25512.97" table:style-name="ce9">
            <text:p>25512,97</text:p>
          </table:table-cell>
          <table:table-cell office:value-type="float" office:value="-2024.17" table:style-name="ce10">
            <text:p>-2024,17</text:p>
          </table:table-cell>
          <table:table-cell office:value-type="float" office:value="-3482.1" table:style-name="ce12">
            <text:p>-3482,1</text:p>
          </table:table-cell>
          <table:table-cell office:value-type="float" office:value="-5455.73" table:style-name="ce10">
            <text:p>-5455,73</text:p>
          </table:table-cell>
          <table:table-cell office:value-type="float" office:value="0" table:style-name="ce11">
            <text:p>0</text:p>
          </table:table-cell>
          <table:table-cell office:value-type="float" office:value="-10962" table:style-name="ce14">
            <text:p>-10962</text:p>
          </table:table-cell>
          <table:table-cell office:value-type="float" office:value="14550.97" table:style-name="ce9">
            <text:p>14550,9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LYSSON WAGNER BRITO FERREIRA</text:p>
          </table:table-cell>
          <table:table-cell office:value-type="string" table:style-name="ce7">
            <text:p>ASSISTENTE DE JUIZ - FC-05</text:p>
          </table:table-cell>
          <table:table-cell office:value-type="string" table:style-name="ce7">
            <text:p>SECRETARIA <text:s/>(SAN)</text:p>
          </table:table-cell>
          <table:table-cell office:value-type="float" office:value="9042.17" table:style-name="ce9">
            <text:p>9042,17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1216.03" table:style-name="ce9">
            <text:p>1216,0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2490.58" table:style-name="ce9">
            <text:p>12490,58</text:p>
          </table:table-cell>
          <table:table-cell office:value-type="float" office:value="-828.39" table:style-name="ce10">
            <text:p>-828,39</text:p>
          </table:table-cell>
          <table:table-cell office:value-type="float" office:value="-1905.46" table:style-name="ce10">
            <text:p>-1905,46</text:p>
          </table:table-cell>
          <table:table-cell office:value-type="float" office:value="-396.93" table:style-name="ce10">
            <text:p>-396,93</text:p>
          </table:table-cell>
          <table:table-cell office:value-type="float" office:value="0" table:style-name="ce11">
            <text:p>0</text:p>
          </table:table-cell>
          <table:table-cell office:value-type="float" office:value="-3130.78" table:style-name="ce10">
            <text:p>-3130,78</text:p>
          </table:table-cell>
          <table:table-cell office:value-type="float" office:value="9359.7999999999993" table:style-name="ce13">
            <text:p>9359,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MALIA LUISA ALVES CEZAR</text:p>
          </table:table-cell>
          <table:table-cell office:value-type="string" table:style-name="ce7">
            <text:p>ASSISTENTE DE JUIZ III - FC-05</text:p>
          </table:table-cell>
          <table:table-cell office:value-type="string" table:style-name="ce7">
            <text:p>GABINETE DA PRESIDÊNCIA</text:p>
          </table:table-cell>
          <table:table-cell table:number-columns-repeated="2" table:style-name="ce8"/>
          <table:table-cell office:value-type="float" office:value="2232.38" table:style-name="ce9">
            <text:p>2232,38</text:p>
          </table:table-cell>
          <table:table-cell table:style-name="ce8"/>
          <table:table-cell table:number-columns-spanned="2" table:number-rows-spanned="1" table:style-name="ce25"/>
          <table:covered-table-cell/>
          <table:table-cell table:style-name="ce8"/>
          <table:table-cell office:value-type="float" office:value="2232.38" table:style-name="ce9">
            <text:p>2232,38</text:p>
          </table:table-cell>
          <table:table-cell table:style-name="ce8"/>
          <table:table-cell office:value-type="float" office:value="-10.42" table:style-name="ce10">
            <text:p>-10,42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10.42" table:style-name="ce10">
            <text:p>-10,42</text:p>
          </table:table-cell>
          <table:table-cell office:value-type="float" office:value="2221.96" table:style-name="ce9">
            <text:p>2221,9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MANDA CAROLINE NUNES FREIRE RIBEIRO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SETOR DE INFORMAÇÕES FUNCIONAIS (SEGESP)</text:p>
          </table:table-cell>
          <table:table-cell office:value-type="float" office:value="9426.32" table:style-name="ce9">
            <text:p>9426,32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2174.02" table:style-name="ce9">
            <text:p>2174,0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2785.39" table:style-name="ce9">
            <text:p>12785,39</text:p>
          </table:table-cell>
          <table:table-cell office:value-type="float" office:value="-1151.2" table:style-name="ce12">
            <text:p>-1151,2</text:p>
          </table:table-cell>
          <table:table-cell office:value-type="float" office:value="-1680.05" table:style-name="ce10">
            <text:p>-1680,05</text:p>
          </table:table-cell>
          <table:table-cell office:value-type="float" office:value="-778.27" table:style-name="ce10">
            <text:p>-778,27</text:p>
          </table:table-cell>
          <table:table-cell office:value-type="float" office:value="0" table:style-name="ce11">
            <text:p>0</text:p>
          </table:table-cell>
          <table:table-cell office:value-type="float" office:value="-3609.52" table:style-name="ce10">
            <text:p>-3609,52</text:p>
          </table:table-cell>
          <table:table-cell office:value-type="float" office:value="9175.8700000000008" table:style-name="ce9">
            <text:p>9175,8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MANDA VITORINO LOPES ALVES</text:p>
          </table:table-cell>
          <table:table-cell office:value-type="string" table:style-name="ce7">
            <text:p>ASSISTENTE DE JUIZ I - FC-05</text:p>
          </table:table-cell>
          <table:table-cell office:value-type="string" table:style-name="ce7">
            <text:p>SECRETARIA <text:s/>(1ªVTSMC)</text:p>
          </table:table-cell>
          <table:table-cell office:value-type="float" office:value="18779.439999999999" table:style-name="ce9">
            <text:p>18779,44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2365.2800000000002" table:style-name="ce9">
            <text:p>2365,2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3377.1" table:style-name="ce13">
            <text:p>23377,1</text:p>
          </table:table-cell>
          <table:table-cell office:value-type="float" office:value="-2643.76" table:style-name="ce10">
            <text:p>-2643,76</text:p>
          </table:table-cell>
          <table:table-cell office:value-type="float" office:value="-4077.58" table:style-name="ce10">
            <text:p>-4077,58</text:p>
          </table:table-cell>
          <table:table-cell office:value-type="float" office:value="-3354.55" table:style-name="ce10">
            <text:p>-3354,55</text:p>
          </table:table-cell>
          <table:table-cell office:value-type="float" office:value="0" table:style-name="ce11">
            <text:p>0</text:p>
          </table:table-cell>
          <table:table-cell office:value-type="float" office:value="-10075.89" table:style-name="ce10">
            <text:p>-10075,89</text:p>
          </table:table-cell>
          <table:table-cell office:value-type="float" office:value="13301.21" table:style-name="ce9">
            <text:p>13301,2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MARA LUIZA TEIXEIRA DA SILVA</text:p>
          </table:table-cell>
          <table:table-cell office:value-type="string" table:style-name="ce7">
            <text:p>ASSISTENTE ADMINISTRATIVO - FC-03</text:p>
          </table:table-cell>
          <table:table-cell office:value-type="string" table:style-name="ce7">
            <text:p>COORDENADORIA DE CONCILIAÇÃO (SEJ)</text:p>
          </table:table-cell>
          <table:table-cell office:value-type="float" office:value="19363.86" table:style-name="ce9">
            <text:p>19363,86</text:p>
          </table:table-cell>
          <table:table-cell table:style-name="ce8"/>
          <table:table-cell office:value-type="float" office:value="1379.07" table:style-name="ce9">
            <text:p>1379,07</text:p>
          </table:table-cell>
          <table:table-cell office:value-type="float" office:value="3125.95" table:style-name="ce9">
            <text:p>3125,9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3868.880000000001" table:style-name="ce9">
            <text:p>23868,88</text:p>
          </table:table-cell>
          <table:table-cell office:value-type="float" office:value="-2740.19" table:style-name="ce10">
            <text:p>-2740,19</text:p>
          </table:table-cell>
          <table:table-cell office:value-type="float" office:value="-3977.12" table:style-name="ce10">
            <text:p>-3977,12</text:p>
          </table:table-cell>
          <table:table-cell office:value-type="float" office:value="-2926.67" table:style-name="ce10">
            <text:p>-2926,67</text:p>
          </table:table-cell>
          <table:table-cell office:value-type="float" office:value="0" table:style-name="ce11">
            <text:p>0</text:p>
          </table:table-cell>
          <table:table-cell office:value-type="float" office:value="-9643.98" table:style-name="ce10">
            <text:p>-9643,98</text:p>
          </table:table-cell>
          <table:table-cell office:value-type="float" office:value="14224.9" table:style-name="ce13">
            <text:p>14224,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MAURY VALENÇA FRANÇA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TOR DE EXECUÇÕES, MANDADOS E LEILÕES (CAEX)</text:p>
          </table:table-cell>
          <table:table-cell office:value-type="float" office:value="22013.25" table:style-name="ce9">
            <text:p>22013,25</text:p>
          </table:table-cell>
          <table:table-cell office:value-type="float" office:value="3644.06" table:style-name="ce9">
            <text:p>3644,06</text:p>
          </table:table-cell>
          <table:table-cell table:style-name="ce8"/>
          <table:table-cell office:value-type="float" office:value="3582.59" table:style-name="ce9">
            <text:p>3582,5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9239.9" table:style-name="ce13">
            <text:p>29239,9</text:p>
          </table:table-cell>
          <table:table-cell office:value-type="float" office:value="-3826.06" table:style-name="ce10">
            <text:p>-3826,06</text:p>
          </table:table-cell>
          <table:table-cell office:value-type="float" office:value="-5029.96" table:style-name="ce10">
            <text:p>-5029,96</text:p>
          </table:table-cell>
          <table:table-cell office:value-type="float" office:value="-2114.15" table:style-name="ce10">
            <text:p>-2114,15</text:p>
          </table:table-cell>
          <table:table-cell office:value-type="float" office:value="0" table:style-name="ce11">
            <text:p>0</text:p>
          </table:table-cell>
          <table:table-cell office:value-type="float" office:value="-10970.17" table:style-name="ce10">
            <text:p>-10970,17</text:p>
          </table:table-cell>
          <table:table-cell office:value-type="float" office:value="18269.73" table:style-name="ce9">
            <text:p>18269,7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A CARINA COSTA ALVES BARRETO</text:p>
          </table:table-cell>
          <table:table-cell office:value-type="string" table:style-name="ce7">
            <text:p>ANALISTA JUDICIÁRIO - NÍVEL SUPERIOR C1</text:p>
          </table:table-cell>
          <table:table-cell table:style-name="ce8"/>
          <table:table-cell office:value-type="float" office:value="19285.939999999999" table:style-name="ce9">
            <text:p>19285,94</text:p>
          </table:table-cell>
          <table:table-cell office:value-type="float" office:value="1451.69" table:style-name="ce9">
            <text:p>1451,69</text:p>
          </table:table-cell>
          <table:table-cell table:number-columns-repeated="2" table:style-name="ce8"/>
          <table:table-cell table:number-columns-spanned="2" table:number-rows-spanned="1" table:style-name="ce25"/>
          <table:covered-table-cell/>
          <table:table-cell table:style-name="ce8"/>
          <table:table-cell office:value-type="float" office:value="20737.63" table:style-name="ce9">
            <text:p>20737,63</text:p>
          </table:table-cell>
          <table:table-cell office:value-type="float" office:value="-2979.72" table:style-name="ce10">
            <text:p>-2979,72</text:p>
          </table:table-cell>
          <table:table-cell office:value-type="float" office:value="-4014.07" table:style-name="ce10">
            <text:p>-4014,07</text:p>
          </table:table-cell>
          <table:table-cell office:value-type="float" office:value="-3245.09" table:style-name="ce10">
            <text:p>-3245,09</text:p>
          </table:table-cell>
          <table:table-cell office:value-type="float" office:value="0" table:style-name="ce11">
            <text:p>0</text:p>
          </table:table-cell>
          <table:table-cell office:value-type="float" office:value="-10238.879999999999" table:style-name="ce10">
            <text:p>-10238,88</text:p>
          </table:table-cell>
          <table:table-cell office:value-type="float" office:value="10498.75" table:style-name="ce9">
            <text:p>10498,7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A CAROLINA ALMEIDA DE AZEVEDO SANTANA</text:p>
          </table:table-cell>
          <table:table-cell office:value-type="string" table:style-name="ce7">
            <text:p>TÉCNICO JUDICIÁRIO - NÍVEL MÉDIO B8</text:p>
          </table:table-cell>
          <table:table-cell office:value-type="string" table:style-name="ce7">
            <text:p>SEÇÃO DE INFRAESTRUTURA TECNOLÓGICA (SETIC)</text:p>
          </table:table-cell>
          <table:table-cell office:value-type="float" office:value="9960.43" table:style-name="ce9">
            <text:p>9960,43</text:p>
          </table:table-cell>
          <table:table-cell table:number-columns-repeated="2" table:style-name="ce8"/>
          <table:table-cell office:value-type="float" office:value="1234.4000000000001" table:style-name="ce13">
            <text:p>1234,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1194.83" table:style-name="ce9">
            <text:p>11194,83</text:p>
          </table:table-cell>
          <table:table-cell office:value-type="float" office:value="-828.39" table:style-name="ce10">
            <text:p>-828,39</text:p>
          </table:table-cell>
          <table:table-cell office:value-type="float" office:value="-1576.66" table:style-name="ce10">
            <text:p>-1576,66</text:p>
          </table:table-cell>
          <table:table-cell office:value-type="float" office:value="-538.24" table:style-name="ce10">
            <text:p>-538,24</text:p>
          </table:table-cell>
          <table:table-cell office:value-type="float" office:value="0" table:style-name="ce11">
            <text:p>0</text:p>
          </table:table-cell>
          <table:table-cell office:value-type="float" office:value="-2943.29" table:style-name="ce10">
            <text:p>-2943,29</text:p>
          </table:table-cell>
          <table:table-cell office:value-type="float" office:value="8251.5400000000009" table:style-name="ce9">
            <text:p>8251,5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A CAROLINA PINHEIRO DE FRANÇA SANTANA</text:p>
          </table:table-cell>
          <table:table-cell office:value-type="string" table:style-name="ce7">
            <text:p>ANALISTA JUDICIÁRIO - NÍVEL SUPERIOR C1</text:p>
          </table:table-cell>
          <table:table-cell table:style-name="ce8"/>
          <table:table-cell office:value-type="float" office:value="22247.02" table:style-name="ce9">
            <text:p>22247,02</text:p>
          </table:table-cell>
          <table:table-cell table:number-columns-repeated="2" table:style-name="ce8"/>
          <table:table-cell office:value-type="float" office:value="2243.34" table:style-name="ce9">
            <text:p>2243,3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4490.36" table:style-name="ce9">
            <text:p>24490,36</text:p>
          </table:table-cell>
          <table:table-cell office:value-type="float" office:value="-3190.2" table:style-name="ce12">
            <text:p>-3190,2</text:p>
          </table:table-cell>
          <table:table-cell office:value-type="float" office:value="-4214.8500000000004" table:style-name="ce10">
            <text:p>-4214,85</text:p>
          </table:table-cell>
          <table:table-cell office:value-type="float" office:value="-1884.11" table:style-name="ce10">
            <text:p>-1884,11</text:p>
          </table:table-cell>
          <table:table-cell office:value-type="float" office:value="0" table:style-name="ce11">
            <text:p>0</text:p>
          </table:table-cell>
          <table:table-cell office:value-type="float" office:value="-9289.16" table:style-name="ce10">
            <text:p>-9289,16</text:p>
          </table:table-cell>
          <table:table-cell office:value-type="float" office:value="15201.2" table:style-name="ce13">
            <text:p>15201,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A CLÁUDIA BARBOSA FLORÊNCIO CALIFE DA SIL</text:p>
          </table:table-cell>
          <table:table-cell office:value-type="string" table:style-name="ce7">
            <text:p>PENSIONISTA</text:p>
          </table:table-cell>
          <table:table-cell table:style-name="ce8"/>
          <table:table-cell office:value-type="float" office:value="19218.650000000001" table:style-name="ce9">
            <text:p>19218,65</text:p>
          </table:table-cell>
          <table:table-cell table:number-columns-repeated="2" table:style-name="ce8"/>
          <table:table-cell office:value-type="float" office:value="499.68" table:style-name="ce9">
            <text:p>499,6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718.330000000002" table:style-name="ce9">
            <text:p>19718,33</text:p>
          </table:table-cell>
          <table:table-cell office:value-type="float" office:value="-1900.7" table:style-name="ce12">
            <text:p>-1900,7</text:p>
          </table:table-cell>
          <table:table-cell office:value-type="float" office:value="-3840.94" table:style-name="ce10">
            <text:p>-3840,94</text:p>
          </table:table-cell>
          <table:table-cell office:value-type="float" office:value="-2242.2399999999998" table:style-name="ce10">
            <text:p>-2242,24</text:p>
          </table:table-cell>
          <table:table-cell office:value-type="float" office:value="0" table:style-name="ce11">
            <text:p>0</text:p>
          </table:table-cell>
          <table:table-cell office:value-type="float" office:value="-7983.88" table:style-name="ce10">
            <text:p>-7983,88</text:p>
          </table:table-cell>
          <table:table-cell office:value-type="float" office:value="11734.45" table:style-name="ce9">
            <text:p>11734,4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A CLÁUDIA COSTA FORTES CAVALCANTI</text:p>
          </table:table-cell>
          <table:table-cell office:value-type="string" table:style-name="ce7">
            <text:p>ASSISTENTE CHEFE - FC-04</text:p>
          </table:table-cell>
          <table:table-cell office:value-type="string" table:style-name="ce7">
            <text:p>SETOR DE PUBLICIDADE, MÍDIAS SOCIAIS, RÁDIO E TV (CC</text:p>
          </table:table-cell>
          <table:table-cell office:value-type="float" office:value="2052.16" table:style-name="ce9">
            <text:p>2052,16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2238.6999999999998" table:style-name="ce13">
            <text:p>2238,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6230.75" table:style-name="ce9">
            <text:p>6230,75</text:p>
          </table:table-cell>
          <table:table-cell office:value-type="float" office:value="-287.3" table:style-name="ce12">
            <text:p>-287,3</text:p>
          </table:table-cell>
          <table:table-cell office:value-type="float" office:value="-200.92" table:style-name="ce10">
            <text:p>-200,92</text:p>
          </table:table-cell>
          <table:table-cell office:value-type="float" office:value="-2417.5500000000002" table:style-name="ce10">
            <text:p>-2417,55</text:p>
          </table:table-cell>
          <table:table-cell office:value-type="float" office:value="0" table:style-name="ce11">
            <text:p>0</text:p>
          </table:table-cell>
          <table:table-cell office:value-type="float" office:value="-2905.77" table:style-name="ce10">
            <text:p>-2905,77</text:p>
          </table:table-cell>
          <table:table-cell office:value-type="float" office:value="3324.98" table:style-name="ce9">
            <text:p>3324,9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A CRISTINA DE OLIVEIRA PEIXOTO</text:p>
          </table:table-cell>
          <table:table-cell office:value-type="string" table:style-name="ce7">
            <text:p>TÉCNICO JUDICIÁRIO - NÍVEL MÉDIO B10</text:p>
          </table:table-cell>
          <table:table-cell office:value-type="string" table:style-name="ce7">
            <text:p>SETOR DE PAGAMENTO (SOF)</text:p>
          </table:table-cell>
          <table:table-cell office:value-type="float" office:value="10887.5" table:style-name="ce13">
            <text:p>10887,5</text:p>
          </table:table-cell>
          <table:table-cell table:number-columns-repeated="2" table:style-name="ce8"/>
          <table:table-cell office:value-type="float" office:value="1246.71" table:style-name="ce9">
            <text:p>1246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2134.21" table:style-name="ce9">
            <text:p>12134,21</text:p>
          </table:table-cell>
          <table:table-cell office:value-type="float" office:value="-1360.53" table:style-name="ce10">
            <text:p>-1360,53</text:p>
          </table:table-cell>
          <table:table-cell office:value-type="float" office:value="-1750.56" table:style-name="ce10">
            <text:p>-1750,56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3111.09" table:style-name="ce10">
            <text:p>-3111,09</text:p>
          </table:table-cell>
          <table:table-cell office:value-type="float" office:value="9023.1200000000008" table:style-name="ce9">
            <text:p>9023,1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A FLÁVIA TEIXEIRA CINTRA BARBOSA</text:p>
          </table:table-cell>
          <table:table-cell office:value-type="string" table:style-name="ce7">
            <text:p>SECRETÁRIO DE AUDIÊNCIA I - FC-04</text:p>
          </table:table-cell>
          <table:table-cell office:value-type="string" table:style-name="ce7">
            <text:p>SECRETARIA (2ª VT)</text:p>
          </table:table-cell>
          <table:table-cell office:value-type="float" office:value="11754.59" table:style-name="ce9">
            <text:p>11754,59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1592.88" table:style-name="ce9">
            <text:p>1592,8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287.36" table:style-name="ce9">
            <text:p>15287,36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2430.56" table:style-name="ce10">
            <text:p>-2430,56</text:p>
          </table:table-cell>
          <table:table-cell office:value-type="float" office:value="-2095.79" table:style-name="ce10">
            <text:p>-2095,79</text:p>
          </table:table-cell>
          <table:table-cell office:value-type="float" office:value="0" table:style-name="ce11">
            <text:p>0</text:p>
          </table:table-cell>
          <table:table-cell office:value-type="float" office:value="-6031.52" table:style-name="ce10">
            <text:p>-6031,52</text:p>
          </table:table-cell>
          <table:table-cell office:value-type="float" office:value="9255.84" table:style-name="ce9">
            <text:p>9255,8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A IZABEL BEZERRA DE ALBUQUERQUE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1412.23" table:style-name="ce9">
            <text:p>11412,23</text:p>
          </table:table-cell>
          <table:table-cell table:number-columns-repeated="2"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2162.86" table:style-name="ce9">
            <text:p>12162,86</text:p>
          </table:table-cell>
          <table:table-cell office:value-type="float" office:value="-627.13" table:style-name="ce10">
            <text:p>-627,13</text:p>
          </table:table-cell>
          <table:table-cell table:style-name="ce8"/>
          <table:table-cell office:value-type="float" office:value="-1962.51" table:style-name="ce10">
            <text:p>-1962,51</text:p>
          </table:table-cell>
          <table:table-cell office:value-type="float" office:value="0" table:style-name="ce11">
            <text:p>0</text:p>
          </table:table-cell>
          <table:table-cell office:value-type="float" office:value="-2589.64" table:style-name="ce10">
            <text:p>-2589,64</text:p>
          </table:table-cell>
          <table:table-cell office:value-type="float" office:value="9573.2199999999993" table:style-name="ce9">
            <text:p>9573,2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A LÚCIA DOS SANTOS SILVA BATISTA</text:p>
          </table:table-cell>
          <table:table-cell office:value-type="string" table:style-name="ce7">
            <text:p>ASSISTENTE DE DIRETOR DE SECRETARIA -</text:p>
          </table:table-cell>
          <table:table-cell office:value-type="string" table:style-name="ce7">
            <text:p>SECRETARIA (2ª VT-ARA)</text:p>
          </table:table-cell>
          <table:table-cell office:value-type="float" office:value="11849.58" table:style-name="ce9">
            <text:p>11849,58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2160.39" table:style-name="ce9">
            <text:p>2160,3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242.35" table:style-name="ce9">
            <text:p>16242,35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2537.12" table:style-name="ce10">
            <text:p>-2537,12</text:p>
          </table:table-cell>
          <table:table-cell office:value-type="float" office:value="-1492.32" table:style-name="ce10">
            <text:p>-1492,32</text:p>
          </table:table-cell>
          <table:table-cell office:value-type="float" office:value="0" table:style-name="ce11">
            <text:p>0</text:p>
          </table:table-cell>
          <table:table-cell office:value-type="float" office:value="-5534.61" table:style-name="ce10">
            <text:p>-5534,61</text:p>
          </table:table-cell>
          <table:table-cell office:value-type="float" office:value="10707.74" table:style-name="ce9">
            <text:p>10707,7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A LÚCIA MONTEIRO DA SILVA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SETOR DE CONTRATOS E PUBLICAÇÃO (SA)</text:p>
          </table:table-cell>
          <table:table-cell office:value-type="float" office:value="11635.86" table:style-name="ce9">
            <text:p>11635,86</text:p>
          </table:table-cell>
          <table:table-cell office:value-type="float" office:value="4218.68" table:style-name="ce9">
            <text:p>4218,68</text:p>
          </table:table-cell>
          <table:table-cell table:style-name="ce8"/>
          <table:table-cell office:value-type="float" office:value="3161.97" table:style-name="ce9">
            <text:p>3161,9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016.509999999998" table:style-name="ce9">
            <text:p>19016,51</text:p>
          </table:table-cell>
          <table:table-cell office:value-type="float" office:value="-1866.1" table:style-name="ce12">
            <text:p>-1866,1</text:p>
          </table:table-cell>
          <table:table-cell office:value-type="float" office:value="-2873.19" table:style-name="ce10">
            <text:p>-2873,19</text:p>
          </table:table-cell>
          <table:table-cell office:value-type="float" office:value="-1499.18" table:style-name="ce10">
            <text:p>-1499,18</text:p>
          </table:table-cell>
          <table:table-cell office:value-type="float" office:value="0" table:style-name="ce11">
            <text:p>0</text:p>
          </table:table-cell>
          <table:table-cell office:value-type="float" office:value="-6238.47" table:style-name="ce10">
            <text:p>-6238,47</text:p>
          </table:table-cell>
          <table:table-cell office:value-type="float" office:value="12778.04" table:style-name="ce9">
            <text:p>12778,0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A LUIZA FERREIRA BARROS CORRÊA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SETOR DE APOIO AO PJE (CAVT)</text:p>
          </table:table-cell>
          <table:table-cell office:value-type="float" office:value="11778.34" table:style-name="ce9">
            <text:p>11778,34</text:p>
          </table:table-cell>
          <table:table-cell office:value-type="float" office:value="729.26" table:style-name="ce9">
            <text:p>729,26</text:p>
          </table:table-cell>
          <table:table-cell table:style-name="ce8"/>
          <table:table-cell office:value-type="float" office:value="2458.6999999999998" table:style-name="ce13">
            <text:p>2458,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966.3" table:style-name="ce13">
            <text:p>14966,3</text:p>
          </table:table-cell>
          <table:table-cell office:value-type="float" office:value="-1598.25" table:style-name="ce10">
            <text:p>-1598,25</text:p>
          </table:table-cell>
          <table:table-cell office:value-type="float" office:value="-2078.5700000000002" table:style-name="ce10">
            <text:p>-2078,57</text:p>
          </table:table-cell>
          <table:table-cell office:value-type="float" office:value="-4884.66" table:style-name="ce10">
            <text:p>-4884,66</text:p>
          </table:table-cell>
          <table:table-cell office:value-type="float" office:value="0" table:style-name="ce11">
            <text:p>0</text:p>
          </table:table-cell>
          <table:table-cell office:value-type="float" office:value="-8561.48" table:style-name="ce10">
            <text:p>-8561,48</text:p>
          </table:table-cell>
          <table:table-cell office:value-type="float" office:value="6404.82" table:style-name="ce9">
            <text:p>6404,8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A PAULA BARRETO TEIXEIRA</text:p>
          </table:table-cell>
          <table:table-cell office:value-type="string" table:style-name="ce7">
            <text:p>REMOVIDO</text:p>
          </table:table-cell>
          <table:table-cell office:value-type="string" table:style-name="ce7">
            <text:p>CURADORIA DO MEMORIAL PONTES DE MIRANDA (SEGP)</text:p>
          </table:table-cell>
          <table:table-cell table:number-columns-repeated="3" table:style-name="ce8"/>
          <table:table-cell office:value-type="float" office:value="682.8" table:style-name="ce13">
            <text:p>682,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682.8" table:style-name="ce13">
            <text:p>682,8</text:p>
          </table:table-cell>
          <table:table-cell table:number-columns-repeated="3" table:style-name="ce8"/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682.8" table:style-name="ce13">
            <text:p>682,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AMARIA SOARES MARINHO</text:p>
          </table:table-cell>
          <table:table-cell office:value-type="string" table:style-name="ce7">
            <text:p>ASSESSOR - CJ-03</text:p>
          </table:table-cell>
          <table:table-cell office:value-type="string" table:style-name="ce7">
            <text:p>GABINETE DE DESEMBARGADOR (GABPI)</text:p>
          </table:table-cell>
          <table:table-cell office:value-type="float" office:value="19441.79" table:style-name="ce9">
            <text:p>19441,79</text:p>
          </table:table-cell>
          <table:table-cell office:value-type="float" office:value="1636.33" table:style-name="ce9">
            <text:p>1636,33</text:p>
          </table:table-cell>
          <table:table-cell office:value-type="float" office:value="1939.89" table:style-name="ce9">
            <text:p>1939,89</text:p>
          </table:table-cell>
          <table:table-cell office:value-type="float" office:value="2630.87" table:style-name="ce9">
            <text:p>2630,8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5648.880000000001" table:style-name="ce9">
            <text:p>25648,88</text:p>
          </table:table-cell>
          <table:table-cell office:value-type="float" office:value="-3010.18" table:style-name="ce10">
            <text:p>-3010,18</text:p>
          </table:table-cell>
          <table:table-cell office:value-type="float" office:value="-4476.38" table:style-name="ce10">
            <text:p>-4476,38</text:p>
          </table:table-cell>
          <table:table-cell office:value-type="float" office:value="-5645.89" table:style-name="ce10">
            <text:p>-5645,89</text:p>
          </table:table-cell>
          <table:table-cell office:value-type="float" office:value="0" table:style-name="ce11">
            <text:p>0</text:p>
          </table:table-cell>
          <table:table-cell office:value-type="float" office:value="-13132.45" table:style-name="ce10">
            <text:p>-13132,45</text:p>
          </table:table-cell>
          <table:table-cell office:value-type="float" office:value="12516.43" table:style-name="ce9">
            <text:p>12516,4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DRÉ CORREIA VIVEIROS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SETOR DE APOIO AO USUÁRIO (SETIC)</text:p>
          </table:table-cell>
          <table:table-cell office:value-type="float" office:value="9621.1" table:style-name="ce13">
            <text:p>9621,1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1372.88" table:style-name="ce9">
            <text:p>1372,8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2179.03" table:style-name="ce9">
            <text:p>12179,03</text:p>
          </table:table-cell>
          <table:table-cell office:value-type="float" office:value="-1190.02" table:style-name="ce10">
            <text:p>-1190,02</text:p>
          </table:table-cell>
          <table:table-cell office:value-type="float" office:value="-1775.08" table:style-name="ce10">
            <text:p>-1775,08</text:p>
          </table:table-cell>
          <table:table-cell office:value-type="float" office:value="-699.14" table:style-name="ce10">
            <text:p>-699,14</text:p>
          </table:table-cell>
          <table:table-cell office:value-type="float" office:value="0" table:style-name="ce11">
            <text:p>0</text:p>
          </table:table-cell>
          <table:table-cell office:value-type="float" office:value="-3664.24" table:style-name="ce10">
            <text:p>-3664,24</text:p>
          </table:table-cell>
          <table:table-cell office:value-type="float" office:value="8514.7900000000009" table:style-name="ce9">
            <text:p>8514,7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DRÉ GUSTAVO MELO DE SOUZA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COORDENADORIA DE PRECATÓRIO (SEJ)</text:p>
          </table:table-cell>
          <table:table-cell office:value-type="float" office:value="19519.71" table:style-name="ce9">
            <text:p>19519,71</text:p>
          </table:table-cell>
          <table:table-cell table:number-columns-repeated="2" table:style-name="ce8"/>
          <table:table-cell office:value-type="float" office:value="3225.3" table:style-name="ce13">
            <text:p>3225,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2745.01" table:style-name="ce9">
            <text:p>22745,01</text:p>
          </table:table-cell>
          <table:table-cell office:value-type="float" office:value="-2740.19" table:style-name="ce10">
            <text:p>-2740,19</text:p>
          </table:table-cell>
          <table:table-cell office:value-type="float" office:value="-3692.87" table:style-name="ce10">
            <text:p>-3692,87</text:p>
          </table:table-cell>
          <table:table-cell office:value-type="float" office:value="-2299.69" table:style-name="ce10">
            <text:p>-2299,69</text:p>
          </table:table-cell>
          <table:table-cell office:value-type="float" office:value="0" table:style-name="ce11">
            <text:p>0</text:p>
          </table:table-cell>
          <table:table-cell office:value-type="float" office:value="-8732.75" table:style-name="ce10">
            <text:p>-8732,75</text:p>
          </table:table-cell>
          <table:table-cell office:value-type="float" office:value="14012.26" table:style-name="ce9">
            <text:p>14012,2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DRÉ HENRIQUE DE LIMA ANTUNES</text:p>
          </table:table-cell>
          <table:table-cell office:value-type="string" table:style-name="ce7">
            <text:p>ASSISTENTE ADMINISTRATIVO - FC-03</text:p>
          </table:table-cell>
          <table:table-cell office:value-type="string" table:style-name="ce7">
            <text:p>SETOR DE ESTÁGIO E TREINAMENTO (EJ)</text:p>
          </table:table-cell>
          <table:table-cell office:value-type="float" office:value="11770.42" table:style-name="ce9">
            <text:p>11770,42</text:p>
          </table:table-cell>
          <table:table-cell office:value-type="float" office:value="3221.92" table:style-name="ce9">
            <text:p>3221,92</text:p>
          </table:table-cell>
          <table:table-cell office:value-type="float" office:value="1379.07" table:style-name="ce9">
            <text:p>1379,07</text:p>
          </table:table-cell>
          <table:table-cell office:value-type="float" office:value="1909.44" table:style-name="ce9">
            <text:p>1909,4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280.849999999999" table:style-name="ce9">
            <text:p>18280,85</text:p>
          </table:table-cell>
          <table:table-cell office:value-type="float" office:value="-2009.54" table:style-name="ce10">
            <text:p>-2009,54</text:p>
          </table:table-cell>
          <table:table-cell office:value-type="float" office:value="-3080.15" table:style-name="ce10">
            <text:p>-3080,15</text:p>
          </table:table-cell>
          <table:table-cell office:value-type="float" office:value="-4510" table:style-name="ce14">
            <text:p>-4510</text:p>
          </table:table-cell>
          <table:table-cell office:value-type="float" office:value="0" table:style-name="ce11">
            <text:p>0</text:p>
          </table:table-cell>
          <table:table-cell office:value-type="float" office:value="-9599.69" table:style-name="ce10">
            <text:p>-9599,69</text:p>
          </table:table-cell>
          <table:table-cell office:value-type="float" office:value="8681.16" table:style-name="ce9">
            <text:p>8681,1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DRÉ LUIZ DE ARAÚJO CUNHA</text:p>
          </table:table-cell>
          <table:table-cell office:value-type="string" table:style-name="ce7">
            <text:p>ASSISTENTE CHEFE - FC-04</text:p>
          </table:table-cell>
          <table:table-cell office:value-type="string" table:style-name="ce7">
            <text:p>SETOR DE CONTRATOS E PUBLICAÇÃO (SA)</text:p>
          </table:table-cell>
          <table:table-cell office:value-type="float" office:value="11897.07" table:style-name="ce9">
            <text:p>11897,07</text:p>
          </table:table-cell>
          <table:table-cell office:value-type="float" office:value="2997.09" table:style-name="ce9">
            <text:p>2997,09</text:p>
          </table:table-cell>
          <table:table-cell office:value-type="float" office:value="1939.89" table:style-name="ce9">
            <text:p>1939,89</text:p>
          </table:table-cell>
          <table:table-cell office:value-type="float" office:value="2880.07" table:style-name="ce9">
            <text:p>2880,0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714.12" table:style-name="ce9">
            <text:p>19714,12</text:p>
          </table:table-cell>
          <table:table-cell office:value-type="float" office:value="-1992.04" table:style-name="ce10">
            <text:p>-1992,04</text:p>
          </table:table-cell>
          <table:table-cell office:value-type="float" office:value="-3107.92" table:style-name="ce10">
            <text:p>-3107,92</text:p>
          </table:table-cell>
          <table:table-cell office:value-type="float" office:value="-3316.78" table:style-name="ce10">
            <text:p>-3316,78</text:p>
          </table:table-cell>
          <table:table-cell office:value-type="float" office:value="0" table:style-name="ce11">
            <text:p>0</text:p>
          </table:table-cell>
          <table:table-cell office:value-type="float" office:value="-8416.74" table:style-name="ce10">
            <text:p>-8416,74</text:p>
          </table:table-cell>
          <table:table-cell office:value-type="float" office:value="11297.38" table:style-name="ce9">
            <text:p>11297,3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DRÉ LUIZ FERREIRA SANTOS</text:p>
          </table:table-cell>
          <table:table-cell office:value-type="string" table:style-name="ce7">
            <text:p>ASSISTENTE JURIDICO III - FC-04</text:p>
          </table:table-cell>
          <table:table-cell office:value-type="string" table:style-name="ce7">
            <text:p>GABINETE DE DESEMBARGADOR (GABAHFI)</text:p>
          </table:table-cell>
          <table:table-cell office:value-type="float" office:value="19714.52" table:style-name="ce9">
            <text:p>19714,52</text:p>
          </table:table-cell>
          <table:table-cell office:value-type="float" office:value="369.69" table:style-name="ce9">
            <text:p>369,69</text:p>
          </table:table-cell>
          <table:table-cell office:value-type="float" office:value="1939.89" table:style-name="ce9">
            <text:p>1939,89</text:p>
          </table:table-cell>
          <table:table-cell office:value-type="float" office:value="2606.23" table:style-name="ce9">
            <text:p>2606,2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4630.33" table:style-name="ce9">
            <text:p>24630,33</text:p>
          </table:table-cell>
          <table:table-cell office:value-type="float" office:value="-2833.33" table:style-name="ce10">
            <text:p>-2833,33</text:p>
          </table:table-cell>
          <table:table-cell office:value-type="float" office:value="-4303.83" table:style-name="ce10">
            <text:p>-4303,83</text:p>
          </table:table-cell>
          <table:table-cell office:value-type="float" office:value="-4190.3" table:style-name="ce12">
            <text:p>-4190,3</text:p>
          </table:table-cell>
          <table:table-cell office:value-type="float" office:value="0" table:style-name="ce11">
            <text:p>0</text:p>
          </table:table-cell>
          <table:table-cell office:value-type="float" office:value="-11327.46" table:style-name="ce10">
            <text:p>-11327,46</text:p>
          </table:table-cell>
          <table:table-cell office:value-type="float" office:value="13302.87" table:style-name="ce9">
            <text:p>13302,8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DRÉ NOVAES SANTIAGO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GABINETE DE DESEMBARGADOR (GABLNS)</text:p>
          </table:table-cell>
          <table:table-cell office:value-type="float" office:value="18951.18" table:style-name="ce9">
            <text:p>18951,18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2011.03" table:style-name="ce9">
            <text:p>2011,03</text:p>
          </table:table-cell>
          <table:table-cell office:value-type="float" office:value="6712.08" table:number-columns-spanned="2" table:number-rows-spanned="1" table:style-name="ce26">
            <text:p>6712,08</text:p>
          </table:table-cell>
          <table:covered-table-cell/>
          <table:table-cell table:style-name="ce8"/>
          <table:table-cell office:value-type="float" office:value="28859.34" table:style-name="ce9">
            <text:p>28859,34</text:p>
          </table:table-cell>
          <table:table-cell office:value-type="float" office:value="-2647.51" table:style-name="ce10">
            <text:p>-2647,51</text:p>
          </table:table-cell>
          <table:table-cell office:value-type="float" office:value="-4916.5" table:style-name="ce12">
            <text:p>-4916,5</text:p>
          </table:table-cell>
          <table:table-cell office:value-type="float" office:value="-1574.65" table:style-name="ce10">
            <text:p>-1574,65</text:p>
          </table:table-cell>
          <table:table-cell office:value-type="float" office:value="0" table:style-name="ce11">
            <text:p>0</text:p>
          </table:table-cell>
          <table:table-cell office:value-type="float" office:value="-9138.66" table:style-name="ce10">
            <text:p>-9138,66</text:p>
          </table:table-cell>
          <table:table-cell office:value-type="float" office:value="19720.68" table:style-name="ce9">
            <text:p>19720,6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DRÉ PORTO TRONCHINI</text:p>
          </table:table-cell>
          <table:table-cell office:value-type="string" table:style-name="ce7">
            <text:p>ANALISTA JUDICIÁRIO - NÍVEL SUPERIOR A1</text:p>
          </table:table-cell>
          <table:table-cell office:value-type="string" table:style-name="ce7">
            <text:p>SEÇÃO DE INFRAESTRUTURA TECNOLÓGICA (SETIC)</text:p>
          </table:table-cell>
          <table:table-cell office:value-type="float" office:value="13000.22" table:style-name="ce9">
            <text:p>13000,22</text:p>
          </table:table-cell>
          <table:table-cell table:number-columns-repeated="2" table:style-name="ce8"/>
          <table:table-cell office:value-type="float" office:value="1583.34" table:style-name="ce9">
            <text:p>1583,3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583.56" table:style-name="ce9">
            <text:p>14583,56</text:p>
          </table:table-cell>
          <table:table-cell office:value-type="float" office:value="-828.39" table:style-name="ce10">
            <text:p>-828,39</text:p>
          </table:table-cell>
          <table:table-cell office:value-type="float" office:value="-2343.3200000000002" table:style-name="ce10">
            <text:p>-2343,32</text:p>
          </table:table-cell>
          <table:table-cell office:value-type="float" office:value="-1051.4000000000001" table:style-name="ce12">
            <text:p>-1051,4</text:p>
          </table:table-cell>
          <table:table-cell office:value-type="float" office:value="0" table:style-name="ce11">
            <text:p>0</text:p>
          </table:table-cell>
          <table:table-cell office:value-type="float" office:value="-4223.1099999999997" table:style-name="ce10">
            <text:p>-4223,11</text:p>
          </table:table-cell>
          <table:table-cell office:value-type="float" office:value="10360.450000000001" table:style-name="ce9">
            <text:p>10360,4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DRÉA DE VASCONCELOS COSTA</text:p>
          </table:table-cell>
          <table:table-cell office:value-type="string" table:style-name="ce7">
            <text:p>TÉCNICO JUDICIÁRIO - NÍVEL MÉDIO C13</text:p>
          </table:table-cell>
          <table:table-cell table:style-name="ce8"/>
          <table:table-cell office:value-type="float" office:value="11754.59" table:style-name="ce9">
            <text:p>11754,59</text:p>
          </table:table-cell>
          <table:table-cell office:value-type="float" office:value="1954.99" table:style-name="ce9">
            <text:p>1954,99</text:p>
          </table:table-cell>
          <table:table-cell table:style-name="ce8"/>
          <table:table-cell office:value-type="float" office:value="2390.39" table:style-name="ce9">
            <text:p>2390,3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099.97" table:style-name="ce9">
            <text:p>16099,97</text:p>
          </table:table-cell>
          <table:table-cell office:value-type="float" office:value="-1820.09" table:style-name="ce10">
            <text:p>-1820,09</text:p>
          </table:table-cell>
          <table:table-cell office:value-type="float" office:value="-2295.98" table:style-name="ce10">
            <text:p>-2295,98</text:p>
          </table:table-cell>
          <table:table-cell office:value-type="float" office:value="-1799.66" table:style-name="ce10">
            <text:p>-1799,66</text:p>
          </table:table-cell>
          <table:table-cell office:value-type="float" office:value="0" table:style-name="ce11">
            <text:p>0</text:p>
          </table:table-cell>
          <table:table-cell office:value-type="float" office:value="-5915.73" table:style-name="ce10">
            <text:p>-5915,73</text:p>
          </table:table-cell>
          <table:table-cell office:value-type="float" office:value="10184.24" table:style-name="ce9">
            <text:p>10184,2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DRÉA LEÃO BARBOSA</text:p>
          </table:table-cell>
          <table:table-cell office:value-type="string" table:style-name="ce7">
            <text:p>SECRETÁRIO DE AUDIÊNCIA II - FC-04</text:p>
          </table:table-cell>
          <table:table-cell office:value-type="string" table:style-name="ce7">
            <text:p>SECRETARIA (8ª VT)</text:p>
          </table:table-cell>
          <table:table-cell office:value-type="float" office:value="11754.59" table:style-name="ce9">
            <text:p>11754,59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1602.88" table:style-name="ce9">
            <text:p>1602,8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297.36" table:style-name="ce9">
            <text:p>15297,36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2430.56" table:style-name="ce10">
            <text:p>-2430,56</text:p>
          </table:table-cell>
          <table:table-cell office:value-type="float" office:value="-3717.4" table:style-name="ce12">
            <text:p>-3717,4</text:p>
          </table:table-cell>
          <table:table-cell office:value-type="float" office:value="0" table:style-name="ce11">
            <text:p>0</text:p>
          </table:table-cell>
          <table:table-cell office:value-type="float" office:value="-7653.13" table:style-name="ce10">
            <text:p>-7653,13</text:p>
          </table:table-cell>
          <table:table-cell office:value-type="float" office:value="7644.23" table:style-name="ce9">
            <text:p>7644,2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DRÉA LUCENA DE MEDEIROS LEITE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(2ª VT)</text:p>
          </table:table-cell>
          <table:table-cell office:value-type="float" office:value="2775.48" table:style-name="ce9">
            <text:p>2775,48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1987.75" table:style-name="ce9">
            <text:p>1987,7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5948.28" table:style-name="ce9">
            <text:p>5948,28</text:p>
          </table:table-cell>
          <table:table-cell office:value-type="float" office:value="-388.57" table:style-name="ce10">
            <text:p>-388,57</text:p>
          </table:table-cell>
          <table:table-cell office:value-type="float" office:value="-152.56" table:style-name="ce10">
            <text:p>-152,56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541.13" table:style-name="ce10">
            <text:p>-541,13</text:p>
          </table:table-cell>
          <table:table-cell office:value-type="float" office:value="5407.15" table:style-name="ce9">
            <text:p>5407,1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DRÉA SILVA FONSÊCA</text:p>
          </table:table-cell>
          <table:table-cell office:value-type="string" table:style-name="ce7">
            <text:p>ASSISTENTE - FOLHA DE PAGAMENTO I - FC-</text:p>
          </table:table-cell>
          <table:table-cell office:value-type="string" table:style-name="ce7">
            <text:p>SETOR DE FOLHA DE PAGAMENTO (SEGESP)</text:p>
          </table:table-cell>
          <table:table-cell office:value-type="float" office:value="11754.59" table:style-name="ce9">
            <text:p>11754,59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1987.75" table:style-name="ce9">
            <text:p>1987,7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682.23" table:style-name="ce9">
            <text:p>15682,23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2482.6999999999998" table:style-name="ce12">
            <text:p>-2482,7</text:p>
          </table:table-cell>
          <table:table-cell office:value-type="float" office:value="-3194.66" table:style-name="ce10">
            <text:p>-3194,66</text:p>
          </table:table-cell>
          <table:table-cell office:value-type="float" office:value="0" table:style-name="ce11">
            <text:p>0</text:p>
          </table:table-cell>
          <table:table-cell office:value-type="float" office:value="-7182.53" table:style-name="ce10">
            <text:p>-7182,53</text:p>
          </table:table-cell>
          <table:table-cell office:value-type="float" office:value="8499.7000000000007" table:style-name="ce13">
            <text:p>8499,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ÂNGELA ALVES LOURENÇO</text:p>
          </table:table-cell>
          <table:table-cell office:value-type="string" table:style-name="ce7">
            <text:p>TÉCNICO JUDICIÁRIO - NÍVEL MÉDIO C13</text:p>
          </table:table-cell>
          <table:table-cell table:style-name="ce8"/>
          <table:table-cell office:value-type="float" office:value="11754.59" table:style-name="ce9">
            <text:p>11754,59</text:p>
          </table:table-cell>
          <table:table-cell table:number-columns-repeated="2" table:style-name="ce8"/>
          <table:table-cell office:value-type="float" office:value="2129.44" table:style-name="ce9">
            <text:p>2129,4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3884.03" table:style-name="ce9">
            <text:p>13884,03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1897.09" table:style-name="ce10">
            <text:p>-1897,09</text:p>
          </table:table-cell>
          <table:table-cell office:value-type="float" office:value="-1806.55" table:style-name="ce10">
            <text:p>-1806,55</text:p>
          </table:table-cell>
          <table:table-cell office:value-type="float" office:value="0" table:style-name="ce11">
            <text:p>0</text:p>
          </table:table-cell>
          <table:table-cell office:value-type="float" office:value="-5208.8100000000004" table:style-name="ce10">
            <text:p>-5208,81</text:p>
          </table:table-cell>
          <table:table-cell office:value-type="float" office:value="8675.2199999999993" table:style-name="ce9">
            <text:p>8675,2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ÂNGELA CHRISTINA BEZERRA LINS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(5ª VT)</text:p>
          </table:table-cell>
          <table:table-cell office:value-type="float" office:value="10887.5" table:style-name="ce13">
            <text:p>10887,5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2262.88" table:style-name="ce9">
            <text:p>2262,8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335.43" table:style-name="ce9">
            <text:p>14335,43</text:p>
          </table:table-cell>
          <table:table-cell office:value-type="float" office:value="-1360.53" table:style-name="ce10">
            <text:p>-1360,53</text:p>
          </table:table-cell>
          <table:table-cell office:value-type="float" office:value="-1867.9" table:style-name="ce12">
            <text:p>-1867,9</text:p>
          </table:table-cell>
          <table:table-cell office:value-type="float" office:value="-2723.04" table:style-name="ce10">
            <text:p>-2723,04</text:p>
          </table:table-cell>
          <table:table-cell office:value-type="float" office:value="0" table:style-name="ce11">
            <text:p>0</text:p>
          </table:table-cell>
          <table:table-cell office:value-type="float" office:value="-5951.47" table:style-name="ce10">
            <text:p>-5951,47</text:p>
          </table:table-cell>
          <table:table-cell office:value-type="float" office:value="8383.9599999999991" table:style-name="ce9">
            <text:p>8383,9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ÂNGELA MARIA CARNEIRO NOVAES</text:p>
          </table:table-cell>
          <table:table-cell office:value-type="string" table:style-name="ce7">
            <text:p>ANALISTA <text:s/>JUDICIÁRIO</text:p>
          </table:table-cell>
          <table:table-cell office:value-type="string" table:style-name="ce7">
            <text:p>INATIVO</text:p>
          </table:table-cell>
          <table:table-cell office:value-type="float" office:value="18701.52" table:style-name="ce9">
            <text:p>18701,52</text:p>
          </table:table-cell>
          <table:table-cell office:value-type="float" office:value="15927.64" table:style-name="ce9">
            <text:p>15927,64</text:p>
          </table:table-cell>
          <table:table-cell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5379.79" table:style-name="ce9">
            <text:p>35379,79</text:p>
          </table:table-cell>
          <table:table-cell office:value-type="float" office:value="-4702.32" table:style-name="ce10">
            <text:p>-4702,32</text:p>
          </table:table-cell>
          <table:table-cell office:value-type="float" office:value="-6836.93" table:style-name="ce10">
            <text:p>-6836,93</text:p>
          </table:table-cell>
          <table:table-cell office:value-type="float" office:value="-4586.22" table:style-name="ce10">
            <text:p>-4586,22</text:p>
          </table:table-cell>
          <table:table-cell office:value-type="float" office:value="0" table:style-name="ce11">
            <text:p>0</text:p>
          </table:table-cell>
          <table:table-cell office:value-type="float" office:value="-16125.47" table:style-name="ce10">
            <text:p>-16125,47</text:p>
          </table:table-cell>
          <table:table-cell office:value-type="float" office:value="19254.32" table:style-name="ce9">
            <text:p>19254,3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ÂNGELA MARIA LUSTOSA COELHO</text:p>
          </table:table-cell>
          <table:table-cell office:value-type="string" table:style-name="ce7">
            <text:p>ANALISTA <text:s/>JUDICIÁRIO</text:p>
          </table:table-cell>
          <table:table-cell office:value-type="string" table:style-name="ce7">
            <text:p>INATIVO</text:p>
          </table:table-cell>
          <table:table-cell office:value-type="float" office:value="19285.939999999999" table:style-name="ce9">
            <text:p>19285,94</text:p>
          </table:table-cell>
          <table:table-cell office:value-type="float" office:value="3464.07" table:style-name="ce9">
            <text:p>3464,07</text:p>
          </table:table-cell>
          <table:table-cell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3500.639999999999" table:style-name="ce9">
            <text:p>23500,64</text:p>
          </table:table-cell>
          <table:table-cell office:value-type="float" office:value="-2483.37" table:style-name="ce10">
            <text:p>-2483,37</text:p>
          </table:table-cell>
          <table:table-cell office:value-type="float" office:value="-4180.37" table:style-name="ce10">
            <text:p>-4180,37</text:p>
          </table:table-cell>
          <table:table-cell office:value-type="float" office:value="-3201.62" table:style-name="ce10">
            <text:p>-3201,62</text:p>
          </table:table-cell>
          <table:table-cell office:value-type="float" office:value="0" table:style-name="ce11">
            <text:p>0</text:p>
          </table:table-cell>
          <table:table-cell office:value-type="float" office:value="-9865.36" table:style-name="ce10">
            <text:p>-9865,36</text:p>
          </table:table-cell>
          <table:table-cell office:value-type="float" office:value="13635.28" table:style-name="ce9">
            <text:p>13635,2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GELINA CAVALCANTE DE MELO</text:p>
          </table:table-cell>
          <table:table-cell office:value-type="string" table:style-name="ce7">
            <text:p>CALCULISTA I - FC-04</text:p>
          </table:table-cell>
          <table:table-cell office:value-type="string" table:style-name="ce7">
            <text:p>SECRETARIA (4ª VT)</text:p>
          </table:table-cell>
          <table:table-cell office:value-type="float" office:value="11916.98" table:style-name="ce9">
            <text:p>11916,98</text:p>
          </table:table-cell>
          <table:table-cell office:value-type="float" office:value="2524.87" table:style-name="ce9">
            <text:p>2524,87</text:p>
          </table:table-cell>
          <table:table-cell office:value-type="float" office:value="1939.89" table:style-name="ce9">
            <text:p>1939,89</text:p>
          </table:table-cell>
          <table:table-cell office:value-type="float" office:value="2238.6999999999998" table:style-name="ce13">
            <text:p>2238,7</text:p>
          </table:table-cell>
          <table:table-cell office:value-type="float" office:value="10.55" table:number-columns-spanned="2" table:number-rows-spanned="1" table:style-name="ce26">
            <text:p>10,55</text:p>
          </table:table-cell>
          <table:covered-table-cell/>
          <table:table-cell table:style-name="ce8"/>
          <table:table-cell office:value-type="float" office:value="18630.990000000002" table:style-name="ce9">
            <text:p>18630,99</text:p>
          </table:table-cell>
          <table:table-cell office:value-type="float" office:value="-1643.02" table:style-name="ce10">
            <text:p>-1643,02</text:p>
          </table:table-cell>
          <table:table-cell office:value-type="float" office:value="-3131.65" table:style-name="ce10">
            <text:p>-3131,65</text:p>
          </table:table-cell>
          <table:table-cell office:value-type="float" office:value="-3378.86" table:style-name="ce10">
            <text:p>-3378,86</text:p>
          </table:table-cell>
          <table:table-cell office:value-type="float" office:value="0" table:style-name="ce11">
            <text:p>0</text:p>
          </table:table-cell>
          <table:table-cell office:value-type="float" office:value="-8153.53" table:style-name="ce10">
            <text:p>-8153,53</text:p>
          </table:table-cell>
          <table:table-cell office:value-type="float" office:value="10477.459999999999" table:style-name="ce9">
            <text:p>10477,4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NE BRITO FARIAS</text:p>
          </table:table-cell>
          <table:table-cell office:value-type="string" table:style-name="ce7">
            <text:p>ANALISTA JUDICIÁRIO - NÍVEL SUPERIOR C1</text:p>
          </table:table-cell>
          <table:table-cell table:style-name="ce8"/>
          <table:table-cell office:value-type="float" office:value="21523.4" table:style-name="ce13">
            <text:p>21523,4</text:p>
          </table:table-cell>
          <table:table-cell table:number-columns-repeated="2" table:style-name="ce8"/>
          <table:table-cell office:value-type="float" office:value="3364.65" table:style-name="ce9">
            <text:p>3364,6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4888.05" table:style-name="ce9">
            <text:p>24888,05</text:p>
          </table:table-cell>
          <table:table-cell office:value-type="float" office:value="-828.39" table:style-name="ce10">
            <text:p>-828,39</text:p>
          </table:table-cell>
          <table:table-cell office:value-type="float" office:value="-4613.22" table:style-name="ce10">
            <text:p>-4613,22</text:p>
          </table:table-cell>
          <table:table-cell office:value-type="float" office:value="-4093.72" table:style-name="ce10">
            <text:p>-4093,72</text:p>
          </table:table-cell>
          <table:table-cell office:value-type="float" office:value="0" table:style-name="ce11">
            <text:p>0</text:p>
          </table:table-cell>
          <table:table-cell office:value-type="float" office:value="-9535.33" table:style-name="ce10">
            <text:p>-9535,33</text:p>
          </table:table-cell>
          <table:table-cell office:value-type="float" office:value="15352.72" table:style-name="ce9">
            <text:p>15352,7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NE CAROLINE PEDROSA DE OLIVEIRA BRASIL</text:p>
          </table:table-cell>
          <table:table-cell office:value-type="string" table:style-name="ce7">
            <text:p>ASSISTENTE CHEFE - FC-04</text:p>
          </table:table-cell>
          <table:table-cell office:value-type="string" table:style-name="ce7">
            <text:p>SETOR DE GESTÃO DE CONTRATOS E TERCEIRIZAÇÃO (SA</text:p>
          </table:table-cell>
          <table:table-cell table:number-columns-repeated="2" table:style-name="ce8"/>
          <table:table-cell office:value-type="float" office:value="1939.89" table:style-name="ce9">
            <text:p>1939,89</text:p>
          </table:table-cell>
          <table:table-cell office:value-type="float" office:value="764.32" table:style-name="ce9">
            <text:p>764,3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704.21" table:style-name="ce9">
            <text:p>2704,21</text:p>
          </table:table-cell>
          <table:table-cell table:number-columns-repeated="2" table:style-name="ce8"/>
          <table:table-cell office:value-type="float" office:value="-1095.1600000000001" table:style-name="ce10">
            <text:p>-1095,16</text:p>
          </table:table-cell>
          <table:table-cell office:value-type="float" office:value="0" table:style-name="ce11">
            <text:p>0</text:p>
          </table:table-cell>
          <table:table-cell office:value-type="float" office:value="-1095.1600000000001" table:style-name="ce10">
            <text:p>-1095,16</text:p>
          </table:table-cell>
          <table:table-cell office:value-type="float" office:value="1609.05" table:style-name="ce9">
            <text:p>1609,0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TÔNIO ALVES DE MELO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(3ª VT)</text:p>
          </table:table-cell>
          <table:table-cell office:value-type="float" office:value="11897.07" table:style-name="ce9">
            <text:p>11897,07</text:p>
          </table:table-cell>
          <table:table-cell office:value-type="float" office:value="776.75" table:style-name="ce9">
            <text:p>776,75</text:p>
          </table:table-cell>
          <table:table-cell office:value-type="float" office:value="1185.05" table:style-name="ce9">
            <text:p>1185,05</text:p>
          </table:table-cell>
          <table:table-cell office:value-type="float" office:value="3198.38" table:style-name="ce9">
            <text:p>3198,3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7057.25" table:style-name="ce9">
            <text:p>17057,25</text:p>
          </table:table-cell>
          <table:table-cell office:value-type="float" office:value="-1625.68" table:style-name="ce10">
            <text:p>-1625,68</text:p>
          </table:table-cell>
          <table:table-cell office:value-type="float" office:value="-2338.36" table:style-name="ce10">
            <text:p>-2338,36</text:p>
          </table:table-cell>
          <table:table-cell office:value-type="float" office:value="-2214.79" table:style-name="ce10">
            <text:p>-2214,79</text:p>
          </table:table-cell>
          <table:table-cell office:value-type="float" office:value="0" table:style-name="ce11">
            <text:p>0</text:p>
          </table:table-cell>
          <table:table-cell office:value-type="float" office:value="-6178.83" table:style-name="ce10">
            <text:p>-6178,83</text:p>
          </table:table-cell>
          <table:table-cell office:value-type="float" office:value="10878.42" table:style-name="ce9">
            <text:p>10878,4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TONIO CAETANO PEREIRA NETO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(10ª VT)</text:p>
          </table:table-cell>
          <table:table-cell office:value-type="float" office:value="11398.39" table:style-name="ce9">
            <text:p>11398,39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2924.71" table:style-name="ce9">
            <text:p>2924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508.15" table:style-name="ce9">
            <text:p>15508,15</text:p>
          </table:table-cell>
          <table:table-cell office:value-type="float" office:value="-1453.52" table:style-name="ce10">
            <text:p>-1453,52</text:p>
          </table:table-cell>
          <table:table-cell office:value-type="float" office:value="-1982.82" table:style-name="ce10">
            <text:p>-1982,82</text:p>
          </table:table-cell>
          <table:table-cell office:value-type="float" office:value="-2953.86" table:style-name="ce10">
            <text:p>-2953,86</text:p>
          </table:table-cell>
          <table:table-cell office:value-type="float" office:value="0" table:style-name="ce11">
            <text:p>0</text:p>
          </table:table-cell>
          <table:table-cell office:value-type="float" office:value="-6390.2" table:style-name="ce12">
            <text:p>-6390,2</text:p>
          </table:table-cell>
          <table:table-cell office:value-type="float" office:value="9117.9500000000007" table:style-name="ce9">
            <text:p>9117,9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TÔNIO DA SILVA PIRES</text:p>
          </table:table-cell>
          <table:table-cell office:value-type="string" table:style-name="ce7">
            <text:p>ANALISTA <text:s/>JUDICIÁRIO</text:p>
          </table:table-cell>
          <table:table-cell office:value-type="string" table:style-name="ce7">
            <text:p>INATIVO</text:p>
          </table:table-cell>
          <table:table-cell office:value-type="float" office:value="17632.87" table:style-name="ce9">
            <text:p>17632,87</text:p>
          </table:table-cell>
          <table:table-cell office:value-type="float" office:value="6056.43" table:style-name="ce9">
            <text:p>6056,43</text:p>
          </table:table-cell>
          <table:table-cell table:style-name="ce8"/>
          <table:table-cell office:value-type="float" office:value="1501.26" table:style-name="ce9">
            <text:p>1501,2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5190.560000000001" table:style-name="ce9">
            <text:p>25190,56</text:p>
          </table:table-cell>
          <table:table-cell office:value-type="float" office:value="-2638.35" table:style-name="ce10">
            <text:p>-2638,35</text:p>
          </table:table-cell>
          <table:table-cell office:value-type="float" office:value="-4396.0600000000004" table:style-name="ce10">
            <text:p>-4396,06</text:p>
          </table:table-cell>
          <table:table-cell office:value-type="float" office:value="-3511.07" table:style-name="ce10">
            <text:p>-3511,07</text:p>
          </table:table-cell>
          <table:table-cell office:value-type="float" office:value="0" table:style-name="ce11">
            <text:p>0</text:p>
          </table:table-cell>
          <table:table-cell office:value-type="float" office:value="-10545.48" table:style-name="ce10">
            <text:p>-10545,48</text:p>
          </table:table-cell>
          <table:table-cell office:value-type="float" office:value="14645.08" table:style-name="ce9">
            <text:p>14645,0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TONIO DE ARAÚJO AGUIAR FILHO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(4ª VT)</text:p>
          </table:table-cell>
          <table:table-cell office:value-type="float" office:value="11897.07" table:style-name="ce9">
            <text:p>11897,07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4370.3900000000003" table:style-name="ce9">
            <text:p>4370,3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7452.509999999998" table:style-name="ce9">
            <text:p>17452,51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2157.89" table:style-name="ce10">
            <text:p>-2157,89</text:p>
          </table:table-cell>
          <table:table-cell office:value-type="float" office:value="-4753.45" table:style-name="ce10">
            <text:p>-4753,45</text:p>
          </table:table-cell>
          <table:table-cell office:value-type="float" office:value="0" table:style-name="ce11">
            <text:p>0</text:p>
          </table:table-cell>
          <table:table-cell office:value-type="float" office:value="-8416.51" table:style-name="ce10">
            <text:p>-8416,51</text:p>
          </table:table-cell>
          <table:table-cell office:value-type="float" office:value="9036" table:style-name="ce11">
            <text:p>903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TÔNIO DE PÁDUA OLIVEIRA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1635.86" table:style-name="ce9">
            <text:p>11635,86</text:p>
          </table:table-cell>
          <table:table-cell office:value-type="float" office:value="6176.58" table:style-name="ce9">
            <text:p>6176,58</text:p>
          </table:table-cell>
          <table:table-cell table:style-name="ce8"/>
          <table:table-cell office:value-type="float" office:value="1721.26" table:style-name="ce9">
            <text:p>1721,2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533.7" table:style-name="ce13">
            <text:p>19533,7</text:p>
          </table:table-cell>
          <table:table-cell office:value-type="float" office:value="-1668.67" table:style-name="ce10">
            <text:p>-1668,67</text:p>
          </table:table-cell>
          <table:table-cell office:value-type="float" office:value="-2994.45" table:style-name="ce10">
            <text:p>-2994,45</text:p>
          </table:table-cell>
          <table:table-cell office:value-type="float" office:value="-4713.1099999999997" table:style-name="ce10">
            <text:p>-4713,11</text:p>
          </table:table-cell>
          <table:table-cell office:value-type="float" office:value="0" table:style-name="ce11">
            <text:p>0</text:p>
          </table:table-cell>
          <table:table-cell office:value-type="float" office:value="-9376.23" table:style-name="ce10">
            <text:p>-9376,23</text:p>
          </table:table-cell>
          <table:table-cell office:value-type="float" office:value="10157.469999999999" table:style-name="ce9">
            <text:p>10157,4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TÔNIO FÉLIX NETO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1398.39" table:style-name="ce9">
            <text:p>11398,39</text:p>
          </table:table-cell>
          <table:table-cell office:value-type="float" office:value="3529.04" table:style-name="ce9">
            <text:p>3529,04</text:p>
          </table:table-cell>
          <table:table-cell table:style-name="ce8"/>
          <table:table-cell office:value-type="float" office:value="1501.26" table:style-name="ce9">
            <text:p>1501,2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428.689999999999" table:style-name="ce9">
            <text:p>16428,69</text:p>
          </table:table-cell>
          <table:table-cell office:value-type="float" office:value="-1192.6500000000001" table:style-name="ce10">
            <text:p>-1192,65</text:p>
          </table:table-cell>
          <table:table-cell office:value-type="float" office:value="-2018.4" table:style-name="ce12">
            <text:p>-2018,4</text:p>
          </table:table-cell>
          <table:table-cell office:value-type="float" office:value="-5816.59" table:style-name="ce10">
            <text:p>-5816,59</text:p>
          </table:table-cell>
          <table:table-cell office:value-type="float" office:value="0" table:style-name="ce11">
            <text:p>0</text:p>
          </table:table-cell>
          <table:table-cell office:value-type="float" office:value="-9027.64" table:style-name="ce10">
            <text:p>-9027,64</text:p>
          </table:table-cell>
          <table:table-cell office:value-type="float" office:value="7401.05" table:style-name="ce9">
            <text:p>7401,0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TÔNIO HENRIQUE TEIXEIRA NETO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SECRETARIA DE GESTÃO ESTRATÉGICA</text:p>
          </table:table-cell>
          <table:table-cell office:value-type="float" office:value="13148.75" table:style-name="ce9">
            <text:p>13148,75</text:p>
          </table:table-cell>
          <table:table-cell office:value-type="float" office:value="2482.5500000000002" table:style-name="ce9">
            <text:p>2482,55</text:p>
          </table:table-cell>
          <table:table-cell table:style-name="ce8"/>
          <table:table-cell office:value-type="float" office:value="1708.07" table:style-name="ce9">
            <text:p>1708,07</text:p>
          </table:table-cell>
          <table:table-cell office:value-type="float" office:value="1356.61" table:number-columns-spanned="2" table:number-rows-spanned="1" table:style-name="ce26">
            <text:p>1356,61</text:p>
          </table:table-cell>
          <table:covered-table-cell/>
          <table:table-cell table:style-name="ce8"/>
          <table:table-cell office:value-type="float" office:value="18695.98" table:style-name="ce9">
            <text:p>18695,98</text:p>
          </table:table-cell>
          <table:table-cell office:value-type="float" office:value="-1907.14" table:style-name="ce10">
            <text:p>-1907,14</text:p>
          </table:table-cell>
          <table:table-cell office:value-type="float" office:value="-2518.6799999999998" table:style-name="ce10">
            <text:p>-2518,68</text:p>
          </table:table-cell>
          <table:table-cell office:value-type="float" office:value="-2513.87" table:style-name="ce10">
            <text:p>-2513,87</text:p>
          </table:table-cell>
          <table:table-cell office:value-type="float" office:value="0" table:style-name="ce11">
            <text:p>0</text:p>
          </table:table-cell>
          <table:table-cell office:value-type="float" office:value="-6939.69" table:style-name="ce10">
            <text:p>-6939,69</text:p>
          </table:table-cell>
          <table:table-cell office:value-type="float" office:value="11756.29" table:style-name="ce9">
            <text:p>11756,2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TÔNIO IDALINO DOS SANTOS</text:p>
          </table:table-cell>
          <table:table-cell office:value-type="string" table:style-name="ce7">
            <text:p>SECRETÁRIO - CJ-03</text:p>
          </table:table-cell>
          <table:table-cell office:value-type="string" table:style-name="ce7">
            <text:p>SECRETARIA DA CORREGEDORIA REGIONAL</text:p>
          </table:table-cell>
          <table:table-cell office:value-type="float" office:value="19363.86" table:style-name="ce9">
            <text:p>19363,86</text:p>
          </table:table-cell>
          <table:table-cell office:value-type="float" office:value="2290.69" table:style-name="ce9">
            <text:p>2290,69</text:p>
          </table:table-cell>
          <table:table-cell office:value-type="float" office:value="8411.01" table:style-name="ce9">
            <text:p>8411,01</text:p>
          </table:table-cell>
          <table:table-cell office:value-type="float" office:value="2958.38" table:style-name="ce9">
            <text:p>2958,3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3023.94" table:style-name="ce9">
            <text:p>33023,94</text:p>
          </table:table-cell>
          <table:table-cell office:value-type="float" office:value="-3118.15" table:style-name="ce10">
            <text:p>-3118,15</text:p>
          </table:table-cell>
          <table:table-cell office:value-type="float" office:value="-6436.9" table:style-name="ce12">
            <text:p>-6436,9</text:p>
          </table:table-cell>
          <table:table-cell office:value-type="float" office:value="-3880.18" table:style-name="ce10">
            <text:p>-3880,18</text:p>
          </table:table-cell>
          <table:table-cell office:value-type="float" office:value="0" table:style-name="ce11">
            <text:p>0</text:p>
          </table:table-cell>
          <table:table-cell office:value-type="float" office:value="-13435.23" table:style-name="ce10">
            <text:p>-13435,23</text:p>
          </table:table-cell>
          <table:table-cell office:value-type="float" office:value="19588.71" table:style-name="ce9">
            <text:p>19588,7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TÔNIO JORGE CAVALCANTE SANTOS</text:p>
          </table:table-cell>
          <table:table-cell office:value-type="string" table:style-name="ce7">
            <text:p>ASSISTENTE DE CÁLCULOS - FC-04</text:p>
          </table:table-cell>
          <table:table-cell office:value-type="string" table:style-name="ce7">
            <text:p>COORDENADORIA DE APOIO ÀS VARAS (SEJ)</text:p>
          </table:table-cell>
          <table:table-cell office:value-type="float" office:value="11398.39" table:style-name="ce9">
            <text:p>11398,39</text:p>
          </table:table-cell>
          <table:table-cell office:value-type="float" office:value="1478.74" table:style-name="ce9">
            <text:p>1478,74</text:p>
          </table:table-cell>
          <table:table-cell office:value-type="float" office:value="1939.89" table:style-name="ce9">
            <text:p>1939,89</text:p>
          </table:table-cell>
          <table:table-cell office:value-type="float" office:value="1822.88" table:style-name="ce9">
            <text:p>1822,8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639.900000000001" table:style-name="ce13">
            <text:p>16639,9</text:p>
          </table:table-cell>
          <table:table-cell office:value-type="float" office:value="-1682.74" table:style-name="ce10">
            <text:p>-1682,74</text:p>
          </table:table-cell>
          <table:table-cell office:value-type="float" office:value="-1823.36" table:style-name="ce10">
            <text:p>-1823,36</text:p>
          </table:table-cell>
          <table:table-cell office:value-type="float" office:value="-2874.21" table:style-name="ce10">
            <text:p>-2874,21</text:p>
          </table:table-cell>
          <table:table-cell office:value-type="float" office:value="0" table:style-name="ce11">
            <text:p>0</text:p>
          </table:table-cell>
          <table:table-cell office:value-type="float" office:value="-6380.31" table:style-name="ce10">
            <text:p>-6380,31</text:p>
          </table:table-cell>
          <table:table-cell office:value-type="float" office:value="10259.59" table:style-name="ce9">
            <text:p>10259,5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TÔNIO SERRA PINTO NETO</text:p>
          </table:table-cell>
          <table:table-cell office:value-type="string" table:style-name="ce7">
            <text:p>ASSISTENTE - FOLHA DE PAGAMENTO III - FC</text:p>
          </table:table-cell>
          <table:table-cell office:value-type="string" table:style-name="ce7">
            <text:p>SETOR DE FOLHA DE PAGAMENTO (SEGESP)</text:p>
          </table:table-cell>
          <table:table-cell office:value-type="float" office:value="19363.86" table:style-name="ce9">
            <text:p>19363,86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2312.56" table:style-name="ce9">
            <text:p>2312,5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3616.31" table:style-name="ce9">
            <text:p>23616,31</text:p>
          </table:table-cell>
          <table:table-cell office:value-type="float" office:value="-2740.19" table:style-name="ce10">
            <text:p>-2740,19</text:p>
          </table:table-cell>
          <table:table-cell office:value-type="float" office:value="-4131.34" table:style-name="ce10">
            <text:p>-4131,34</text:p>
          </table:table-cell>
          <table:table-cell office:value-type="float" office:value="-2540" table:style-name="ce14">
            <text:p>-2540</text:p>
          </table:table-cell>
          <table:table-cell office:value-type="float" office:value="0" table:style-name="ce11">
            <text:p>0</text:p>
          </table:table-cell>
          <table:table-cell office:value-type="float" office:value="-9411.5300000000007" table:style-name="ce10">
            <text:p>-9411,53</text:p>
          </table:table-cell>
          <table:table-cell office:value-type="float" office:value="14204.78" table:style-name="ce9">
            <text:p>14204,7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NTÔNIO VICENTE DA SILVA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3060.66" table:style-name="ce9">
            <text:p>13060,66</text:p>
          </table:table-cell>
          <table:table-cell office:value-type="float" office:value="1077.03" table:style-name="ce9">
            <text:p>1077,03</text:p>
          </table:table-cell>
          <table:table-cell table:style-name="ce8"/>
          <table:table-cell office:value-type="float" office:value="1501.26" table:style-name="ce9">
            <text:p>1501,2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638.95" table:style-name="ce9">
            <text:p>15638,95</text:p>
          </table:table-cell>
          <table:table-cell office:value-type="float" office:value="-1062.3399999999999" table:style-name="ce10">
            <text:p>-1062,34</text:p>
          </table:table-cell>
          <table:table-cell table:style-name="ce8"/>
          <table:table-cell office:value-type="float" office:value="-2367.2800000000002" table:style-name="ce10">
            <text:p>-2367,28</text:p>
          </table:table-cell>
          <table:table-cell office:value-type="float" office:value="0" table:style-name="ce11">
            <text:p>0</text:p>
          </table:table-cell>
          <table:table-cell office:value-type="float" office:value="-3429.62" table:style-name="ce10">
            <text:p>-3429,62</text:p>
          </table:table-cell>
          <table:table-cell office:value-type="float" office:value="12209.33" table:style-name="ce9">
            <text:p>12209,3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REOVALDO CORDEIRO DA SILVA</text:p>
          </table:table-cell>
          <table:table-cell office:value-type="string" table:style-name="ce7">
            <text:p>ASSISTENTE DE CÁLCULOS - FC-04</text:p>
          </table:table-cell>
          <table:table-cell office:value-type="string" table:style-name="ce7">
            <text:p>COORDENADORIA DE PRECATÓRIO (SEJ)</text:p>
          </table:table-cell>
          <table:table-cell table:number-columns-repeated="2" table:style-name="ce8"/>
          <table:table-cell office:value-type="float" office:value="1939.89" table:style-name="ce9">
            <text:p>1939,89</text:p>
          </table:table-cell>
          <table:table-cell office:value-type="float" office:value="2238.6999999999998" table:style-name="ce13">
            <text:p>2238,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4178.59" table:style-name="ce9">
            <text:p>4178,59</text:p>
          </table:table-cell>
          <table:table-cell table:number-columns-repeated="2" table:style-name="ce8"/>
          <table:table-cell office:value-type="float" office:value="-1347.88" table:style-name="ce10">
            <text:p>-1347,88</text:p>
          </table:table-cell>
          <table:table-cell office:value-type="float" office:value="0" table:style-name="ce11">
            <text:p>0</text:p>
          </table:table-cell>
          <table:table-cell office:value-type="float" office:value="-1347.88" table:style-name="ce10">
            <text:p>-1347,88</text:p>
          </table:table-cell>
          <table:table-cell office:value-type="float" office:value="2830.71" table:style-name="ce9">
            <text:p>2830,7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RISTÓTELES TEODÓSIO DA SILVA SOBRINHO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SETOR DE ANÁLISE E CADASTRAMENTO PROCESSUAL (CA</text:p>
          </table:table-cell>
          <table:table-cell office:value-type="float" office:value="2452.66" table:style-name="ce9">
            <text:p>2452,66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2468.6999999999998" table:style-name="ce13">
            <text:p>2468,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6106.41" table:style-name="ce9">
            <text:p>6106,41</text:p>
          </table:table-cell>
          <table:table-cell office:value-type="float" office:value="-343.37" table:style-name="ce10">
            <text:p>-343,37</text:p>
          </table:table-cell>
          <table:table-cell office:value-type="float" office:value="-82.48" table:style-name="ce10">
            <text:p>-82,48</text:p>
          </table:table-cell>
          <table:table-cell office:value-type="float" office:value="-2160.2199999999998" table:style-name="ce10">
            <text:p>-2160,22</text:p>
          </table:table-cell>
          <table:table-cell office:value-type="float" office:value="0" table:style-name="ce11">
            <text:p>0</text:p>
          </table:table-cell>
          <table:table-cell office:value-type="float" office:value="-2586.0700000000002" table:style-name="ce10">
            <text:p>-2586,07</text:p>
          </table:table-cell>
          <table:table-cell office:value-type="float" office:value="3520.34" table:style-name="ce9">
            <text:p>3520,3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RNÓBIO JOSÉ REIS DE ARAUJO</text:p>
          </table:table-cell>
          <table:table-cell office:value-type="string" table:style-name="ce7">
            <text:p>DIRETOR DE SECRETARIA - CJ-03</text:p>
          </table:table-cell>
          <table:table-cell office:value-type="string" table:style-name="ce7">
            <text:p>SECRETARIA (7ª VT)</text:p>
          </table:table-cell>
          <table:table-cell office:value-type="float" office:value="11897.07" table:style-name="ce9">
            <text:p>11897,07</text:p>
          </table:table-cell>
          <table:table-cell office:value-type="float" office:value="4324.29" table:style-name="ce9">
            <text:p>4324,29</text:p>
          </table:table-cell>
          <table:table-cell office:value-type="float" office:value="8411.01" table:style-name="ce9">
            <text:p>8411,01</text:p>
          </table:table-cell>
          <table:table-cell office:value-type="float" office:value="2312.56" table:style-name="ce9">
            <text:p>2312,5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6944.93" table:style-name="ce9">
            <text:p>26944,93</text:p>
          </table:table-cell>
          <table:table-cell office:value-type="float" office:value="-828.39" table:style-name="ce10">
            <text:p>-828,39</text:p>
          </table:table-cell>
          <table:table-cell office:value-type="float" office:value="-5258.01" table:style-name="ce10">
            <text:p>-5258,01</text:p>
          </table:table-cell>
          <table:table-cell office:value-type="float" office:value="-2065.5700000000002" table:style-name="ce10">
            <text:p>-2065,57</text:p>
          </table:table-cell>
          <table:table-cell office:value-type="float" office:value="0" table:style-name="ce11">
            <text:p>0</text:p>
          </table:table-cell>
          <table:table-cell office:value-type="float" office:value="-8151.97" table:style-name="ce10">
            <text:p>-8151,97</text:p>
          </table:table-cell>
          <table:table-cell office:value-type="float" office:value="18792.96" table:style-name="ce9">
            <text:p>18792,9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RTHUR AMORIM ALVES DA CRUZ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COORDENADORIA DE APOIO ÀS EXECUÇÕES (SEJ)</text:p>
          </table:table-cell>
          <table:table-cell office:value-type="float" office:value="11802.08" table:style-name="ce9">
            <text:p>11802,08</text:p>
          </table:table-cell>
          <table:table-cell office:value-type="float" office:value="1320.48" table:style-name="ce9">
            <text:p>1320,48</text:p>
          </table:table-cell>
          <table:table-cell table:style-name="ce8"/>
          <table:table-cell office:value-type="float" office:value="1592.88" table:style-name="ce9">
            <text:p>1592,8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715.44" table:style-name="ce9">
            <text:p>14715,44</text:p>
          </table:table-cell>
          <table:table-cell office:value-type="float" office:value="-828.39" table:style-name="ce10">
            <text:p>-828,39</text:p>
          </table:table-cell>
          <table:table-cell office:value-type="float" office:value="-2511.54" table:style-name="ce10">
            <text:p>-2511,54</text:p>
          </table:table-cell>
          <table:table-cell office:value-type="float" office:value="-5090.8100000000004" table:style-name="ce10">
            <text:p>-5090,81</text:p>
          </table:table-cell>
          <table:table-cell office:value-type="float" office:value="0" table:style-name="ce11">
            <text:p>0</text:p>
          </table:table-cell>
          <table:table-cell office:value-type="float" office:value="-8430.74" table:style-name="ce10">
            <text:p>-8430,74</text:p>
          </table:table-cell>
          <table:table-cell office:value-type="float" office:value="6284.7" table:style-name="ce13">
            <text:p>6284,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RTUR LEANDRO COSTA</text:p>
          </table:table-cell>
          <table:table-cell office:value-type="string" table:style-name="ce7">
            <text:p>OFICIAL ESPECIALIZADO - FC-03</text:p>
          </table:table-cell>
          <table:table-cell office:value-type="string" table:style-name="ce7">
            <text:p>SECRETARIA <text:s/>(ATA)</text:p>
          </table:table-cell>
          <table:table-cell office:value-type="float" office:value="11635.86" table:style-name="ce9">
            <text:p>11635,86</text:p>
          </table:table-cell>
          <table:table-cell office:value-type="float" office:value="3269.41" table:style-name="ce9">
            <text:p>3269,41</text:p>
          </table:table-cell>
          <table:table-cell office:value-type="float" office:value="1379.07" table:style-name="ce9">
            <text:p>1379,07</text:p>
          </table:table-cell>
          <table:table-cell office:value-type="float" office:value="3255.96" table:style-name="ce9">
            <text:p>3255,9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540.3" table:style-name="ce13">
            <text:p>19540,3</text:p>
          </table:table-cell>
          <table:table-cell office:value-type="float" office:value="-2017.38" table:style-name="ce10">
            <text:p>-2017,38</text:p>
          </table:table-cell>
          <table:table-cell office:value-type="float" office:value="-3001.92" table:style-name="ce10">
            <text:p>-3001,92</text:p>
          </table:table-cell>
          <table:table-cell office:value-type="float" office:value="-1452.27" table:style-name="ce10">
            <text:p>-1452,27</text:p>
          </table:table-cell>
          <table:table-cell office:value-type="float" office:value="0" table:style-name="ce11">
            <text:p>0</text:p>
          </table:table-cell>
          <table:table-cell office:value-type="float" office:value="-6471.57" table:style-name="ce10">
            <text:p>-6471,57</text:p>
          </table:table-cell>
          <table:table-cell office:value-type="float" office:value="13068.73" table:style-name="ce9">
            <text:p>13068,7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UDELÍRIO PIMENTA CARNEIRO</text:p>
          </table:table-cell>
          <table:table-cell office:value-type="string" table:style-name="ce7">
            <text:p>ASSISTENTE JURIDICO IV - FC-04</text:p>
          </table:table-cell>
          <table:table-cell office:value-type="string" table:style-name="ce7">
            <text:p>GABINETE DE DESEMBARGADOR (GABLNS)</text:p>
          </table:table-cell>
          <table:table-cell office:value-type="float" office:value="11897.07" table:style-name="ce9">
            <text:p>11897,07</text:p>
          </table:table-cell>
          <table:table-cell office:value-type="float" office:value="2531.6799999999998" table:style-name="ce9">
            <text:p>2531,68</text:p>
          </table:table-cell>
          <table:table-cell office:value-type="float" office:value="1939.89" table:style-name="ce9">
            <text:p>1939,89</text:p>
          </table:table-cell>
          <table:table-cell office:value-type="float" office:value="1849.76" table:style-name="ce9">
            <text:p>1849,7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218.400000000001" table:style-name="ce13">
            <text:p>18218,4</text:p>
          </table:table-cell>
          <table:table-cell office:value-type="float" office:value="-1915.24" table:style-name="ce10">
            <text:p>-1915,24</text:p>
          </table:table-cell>
          <table:table-cell office:value-type="float" office:value="-3001.05" table:style-name="ce10">
            <text:p>-3001,05</text:p>
          </table:table-cell>
          <table:table-cell office:value-type="float" office:value="-2650.11" table:style-name="ce10">
            <text:p>-2650,11</text:p>
          </table:table-cell>
          <table:table-cell office:value-type="float" office:value="0" table:style-name="ce11">
            <text:p>0</text:p>
          </table:table-cell>
          <table:table-cell office:value-type="float" office:value="-7566.4" table:style-name="ce12">
            <text:p>-7566,4</text:p>
          </table:table-cell>
          <table:table-cell office:value-type="float" office:value="10652" table:style-name="ce11">
            <text:p>1065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UGUSTO MARCELO DE OLIVEIRA SANTOS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TOR DE APOIO AO PJE (CAVT)</text:p>
          </table:table-cell>
          <table:table-cell office:value-type="float" office:value="19519.71" table:style-name="ce9">
            <text:p>19519,71</text:p>
          </table:table-cell>
          <table:table-cell table:number-columns-repeated="2" table:style-name="ce8"/>
          <table:table-cell office:value-type="float" office:value="1497.12" table:style-name="ce9">
            <text:p>1497,1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1016.83" table:style-name="ce9">
            <text:p>21016,83</text:p>
          </table:table-cell>
          <table:table-cell office:value-type="float" office:value="-2740.19" table:style-name="ce10">
            <text:p>-2740,19</text:p>
          </table:table-cell>
          <table:table-cell office:value-type="float" office:value="-3745.01" table:style-name="ce10">
            <text:p>-3745,01</text:p>
          </table:table-cell>
          <table:table-cell office:value-type="float" office:value="-828.16" table:style-name="ce10">
            <text:p>-828,16</text:p>
          </table:table-cell>
          <table:table-cell office:value-type="float" office:value="0" table:style-name="ce11">
            <text:p>0</text:p>
          </table:table-cell>
          <table:table-cell office:value-type="float" office:value="-7313.36" table:style-name="ce10">
            <text:p>-7313,36</text:p>
          </table:table-cell>
          <table:table-cell office:value-type="float" office:value="13703.47" table:style-name="ce9">
            <text:p>13703,4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UREA CRISTINA CORRÊA MONTENEGRO</text:p>
          </table:table-cell>
          <table:table-cell office:value-type="string" table:style-name="ce7">
            <text:p>SECRETÁRIO DE AUDIÊNCIA II - FC-04</text:p>
          </table:table-cell>
          <table:table-cell office:value-type="string" table:style-name="ce7">
            <text:p>SECRETARIA (7ª VT)</text:p>
          </table:table-cell>
          <table:table-cell office:value-type="float" office:value="19004.59" table:style-name="ce9">
            <text:p>19004,59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1210.08" table:style-name="ce9">
            <text:p>1210,0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2154.560000000001" table:style-name="ce9">
            <text:p>22154,56</text:p>
          </table:table-cell>
          <table:table-cell office:value-type="float" office:value="-2656.22" table:style-name="ce10">
            <text:p>-2656,22</text:p>
          </table:table-cell>
          <table:table-cell office:value-type="float" office:value="-4159.91" table:style-name="ce10">
            <text:p>-4159,91</text:p>
          </table:table-cell>
          <table:table-cell office:value-type="float" office:value="-65.56" table:style-name="ce10">
            <text:p>-65,56</text:p>
          </table:table-cell>
          <table:table-cell office:value-type="float" office:value="0" table:style-name="ce11">
            <text:p>0</text:p>
          </table:table-cell>
          <table:table-cell office:value-type="float" office:value="-6881.69" table:style-name="ce10">
            <text:p>-6881,69</text:p>
          </table:table-cell>
          <table:table-cell office:value-type="float" office:value="15272.87" table:style-name="ce9">
            <text:p>15272,8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AURICÉLIO FERREIRA LEITE</text:p>
          </table:table-cell>
          <table:table-cell office:value-type="string" table:style-name="ce7">
            <text:p>DIRETOR - CJ-03</text:p>
          </table:table-cell>
          <table:table-cell office:value-type="string" table:style-name="ce7">
            <text:p>SECRETARIA DE ADMINISTRAÇÃO (D.G.)</text:p>
          </table:table-cell>
          <table:table-cell office:value-type="float" office:value="11849.58" table:style-name="ce9">
            <text:p>11849,58</text:p>
          </table:table-cell>
          <table:table-cell office:value-type="float" office:value="3364.4" table:style-name="ce13">
            <text:p>3364,4</text:p>
          </table:table-cell>
          <table:table-cell office:value-type="float" office:value="8411.01" table:style-name="ce9">
            <text:p>8411,01</text:p>
          </table:table-cell>
          <table:table-cell office:value-type="float" office:value="2238.6999999999998" table:style-name="ce13">
            <text:p>2238,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5863.69" table:style-name="ce9">
            <text:p>25863,69</text:p>
          </table:table-cell>
          <table:table-cell office:value-type="float" office:value="-2052.64" table:style-name="ce10">
            <text:p>-2052,64</text:p>
          </table:table-cell>
          <table:table-cell office:value-type="float" office:value="-5010.8999999999996" table:style-name="ce12">
            <text:p>-5010,9</text:p>
          </table:table-cell>
          <table:table-cell office:value-type="float" office:value="-4286.84" table:style-name="ce10">
            <text:p>-4286,84</text:p>
          </table:table-cell>
          <table:table-cell office:value-type="float" office:value="0" table:style-name="ce11">
            <text:p>0</text:p>
          </table:table-cell>
          <table:table-cell office:value-type="float" office:value="-11350.38" table:style-name="ce10">
            <text:p>-11350,38</text:p>
          </table:table-cell>
          <table:table-cell office:value-type="float" office:value="14513.31" table:style-name="ce9">
            <text:p>14513,3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BARBARA DO REGO BARROS E SILVA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SECRETARIA DE GESTÃO DE PESSOAS (D.G.)</text:p>
          </table:table-cell>
          <table:table-cell office:value-type="float" office:value="11754.59" table:style-name="ce9">
            <text:p>11754,59</text:p>
          </table:table-cell>
          <table:table-cell office:value-type="float" office:value="978.93" table:style-name="ce9">
            <text:p>978,93</text:p>
          </table:table-cell>
          <table:table-cell table:style-name="ce8"/>
          <table:table-cell office:value-type="float" office:value="719.68" table:style-name="ce9">
            <text:p>719,6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3453.2" table:style-name="ce13">
            <text:p>13453,2</text:p>
          </table:table-cell>
          <table:table-cell office:value-type="float" office:value="-1659.04" table:style-name="ce10">
            <text:p>-1659,04</text:p>
          </table:table-cell>
          <table:table-cell office:value-type="float" office:value="-2071.85" table:style-name="ce10">
            <text:p>-2071,85</text:p>
          </table:table-cell>
          <table:table-cell office:value-type="float" office:value="-2310.2199999999998" table:style-name="ce10">
            <text:p>-2310,22</text:p>
          </table:table-cell>
          <table:table-cell office:value-type="float" office:value="0" table:style-name="ce11">
            <text:p>0</text:p>
          </table:table-cell>
          <table:table-cell office:value-type="float" office:value="-6041.11" table:style-name="ce10">
            <text:p>-6041,11</text:p>
          </table:table-cell>
          <table:table-cell office:value-type="float" office:value="7412.09" table:style-name="ce9">
            <text:p>7412,0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BÁRBARA ESTANISLAU FIALHO</text:p>
          </table:table-cell>
          <table:table-cell office:value-type="string" table:style-name="ce7">
            <text:p>TÉCNICO JUDICIÁRIO - NÍVEL MÉDIO B10</text:p>
          </table:table-cell>
          <table:table-cell table:style-name="ce8"/>
          <table:table-cell office:value-type="float" office:value="10648.46" table:style-name="ce9">
            <text:p>10648,46</text:p>
          </table:table-cell>
          <table:table-cell table:number-columns-repeated="2" table:style-name="ce8"/>
          <table:table-cell office:value-type="float" office:value="1629.7" table:style-name="ce13">
            <text:p>1629,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2278.16" table:style-name="ce9">
            <text:p>12278,16</text:p>
          </table:table-cell>
          <table:table-cell office:value-type="float" office:value="-1344.78" table:style-name="ce10">
            <text:p>-1344,78</text:p>
          </table:table-cell>
          <table:table-cell office:value-type="float" office:value="-1689.15" table:style-name="ce10">
            <text:p>-1689,15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3033.93" table:style-name="ce10">
            <text:p>-3033,93</text:p>
          </table:table-cell>
          <table:table-cell office:value-type="float" office:value="9244.23" table:style-name="ce9">
            <text:p>9244,2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BENEDITO BRAZ DA SILVA NETO</text:p>
          </table:table-cell>
          <table:table-cell office:value-type="string" table:style-name="ce7">
            <text:p>CALCULISTA - FC-04</text:p>
          </table:table-cell>
          <table:table-cell office:value-type="string" table:style-name="ce7">
            <text:p>SECRETARIA <text:s/>(SAN)</text:p>
          </table:table-cell>
          <table:table-cell office:value-type="float" office:value="9820.7099999999991" table:style-name="ce9">
            <text:p>9820,71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1216.03" table:style-name="ce9">
            <text:p>1216,0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2976.63" table:style-name="ce9">
            <text:p>12976,63</text:p>
          </table:table-cell>
          <table:table-cell office:value-type="float" office:value="-828.39" table:style-name="ce10">
            <text:p>-828,39</text:p>
          </table:table-cell>
          <table:table-cell office:value-type="float" office:value="-2137" table:style-name="ce14">
            <text:p>-2137</text:p>
          </table:table-cell>
          <table:table-cell office:value-type="float" office:value="-483.18" table:style-name="ce10">
            <text:p>-483,18</text:p>
          </table:table-cell>
          <table:table-cell office:value-type="float" office:value="0" table:style-name="ce11">
            <text:p>0</text:p>
          </table:table-cell>
          <table:table-cell office:value-type="float" office:value="-3448.57" table:style-name="ce10">
            <text:p>-3448,57</text:p>
          </table:table-cell>
          <table:table-cell office:value-type="float" office:value="9528.06" table:style-name="ce9">
            <text:p>9528,0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BRÁULIO CLEMENTINO MARTINS MENDES SOARES</text:p>
          </table:table-cell>
          <table:table-cell office:value-type="string" table:style-name="ce7">
            <text:p>SECRETÁRIO DE AUDITORIA - CJ-03</text:p>
          </table:table-cell>
          <table:table-cell office:value-type="string" table:style-name="ce7">
            <text:p>SECRETARIA DE AUDITORIA</text:p>
          </table:table-cell>
          <table:table-cell office:value-type="float" office:value="19519.71" table:style-name="ce9">
            <text:p>19519,71</text:p>
          </table:table-cell>
          <table:table-cell table:style-name="ce8"/>
          <table:table-cell office:value-type="float" office:value="8411.01" table:style-name="ce9">
            <text:p>8411,01</text:p>
          </table:table-cell>
          <table:table-cell office:value-type="float" office:value="1466.71" table:style-name="ce9">
            <text:p>1466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9397.43" table:style-name="ce9">
            <text:p>29397,43</text:p>
          </table:table-cell>
          <table:table-cell office:value-type="float" office:value="-828.39" table:style-name="ce10">
            <text:p>-828,39</text:p>
          </table:table-cell>
          <table:table-cell office:value-type="float" office:value="-6035.95" table:style-name="ce10">
            <text:p>-6035,95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6864.34" table:style-name="ce10">
            <text:p>-6864,34</text:p>
          </table:table-cell>
          <table:table-cell office:value-type="float" office:value="22533.09" table:style-name="ce9">
            <text:p>22533,0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BRENO ROBERTO PIMENTEL SANDES</text:p>
          </table:table-cell>
          <table:table-cell office:value-type="string" table:style-name="ce7">
            <text:p>COORDENADOR - CJ-02</text:p>
          </table:table-cell>
          <table:table-cell office:value-type="string" table:style-name="ce7">
            <text:p>COORDENADORIA DE PRECATÓRIO (SEJ)</text:p>
          </table:table-cell>
          <table:table-cell office:value-type="float" office:value="11458.34" table:style-name="ce9">
            <text:p>11458,34</text:p>
          </table:table-cell>
          <table:table-cell table:style-name="ce8"/>
          <table:table-cell office:value-type="float" office:value="7398.87" table:style-name="ce9">
            <text:p>7398,87</text:p>
          </table:table-cell>
          <table:table-cell office:value-type="float" office:value="1794.02" table:style-name="ce9">
            <text:p>1794,0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0651.23" table:style-name="ce9">
            <text:p>20651,23</text:p>
          </table:table-cell>
          <table:table-cell office:value-type="float" office:value="-1455.52" table:style-name="ce10">
            <text:p>-1455,52</text:p>
          </table:table-cell>
          <table:table-cell office:value-type="float" office:value="-3863.97" table:style-name="ce10">
            <text:p>-3863,97</text:p>
          </table:table-cell>
          <table:table-cell office:value-type="float" office:value="-2128.63" table:style-name="ce10">
            <text:p>-2128,63</text:p>
          </table:table-cell>
          <table:table-cell office:value-type="float" office:value="0" table:style-name="ce11">
            <text:p>0</text:p>
          </table:table-cell>
          <table:table-cell office:value-type="float" office:value="-7448.12" table:style-name="ce10">
            <text:p>-7448,12</text:p>
          </table:table-cell>
          <table:table-cell office:value-type="float" office:value="13203.11" table:style-name="ce9">
            <text:p>13203,1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BRUNA NUNES LUBAMBO DE SOUZA</text:p>
          </table:table-cell>
          <table:table-cell office:value-type="string" table:style-name="ce7">
            <text:p>TÉCNICO JUDICIÁRIO - NÍVEL MÉDIO B7</text:p>
          </table:table-cell>
          <table:table-cell table:style-name="ce8"/>
          <table:table-cell office:value-type="float" office:value="9388.69" table:style-name="ce9">
            <text:p>9388,69</text:p>
          </table:table-cell>
          <table:table-cell table:number-columns-repeated="2" table:style-name="ce8"/>
          <table:table-cell office:value-type="float" office:value="2498.34" table:style-name="ce9">
            <text:p>2498,3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1887.03" table:style-name="ce9">
            <text:p>11887,03</text:p>
          </table:table-cell>
          <table:table-cell office:value-type="float" office:value="-828.39" table:style-name="ce10">
            <text:p>-828,39</text:p>
          </table:table-cell>
          <table:table-cell office:value-type="float" office:value="-1380.55" table:style-name="ce10">
            <text:p>-1380,55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2208.94" table:style-name="ce10">
            <text:p>-2208,94</text:p>
          </table:table-cell>
          <table:table-cell office:value-type="float" office:value="9678.09" table:style-name="ce9">
            <text:p>9678,0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BRUNO GUILHERME ALBUQUERQUE CASSIMIRO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CRETARIA <text:s/>(PCV)</text:p>
          </table:table-cell>
          <table:table-cell office:value-type="float" office:value="21599.05" table:style-name="ce9">
            <text:p>21599,05</text:p>
          </table:table-cell>
          <table:table-cell table:number-columns-repeated="2" table:style-name="ce8"/>
          <table:table-cell office:value-type="float" office:value="5006.8599999999997" table:style-name="ce9">
            <text:p>5006,8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6605.91" table:style-name="ce9">
            <text:p>26605,91</text:p>
          </table:table-cell>
          <table:table-cell office:value-type="float" office:value="-3084.4" table:style-name="ce12">
            <text:p>-3084,4</text:p>
          </table:table-cell>
          <table:table-cell office:value-type="float" office:value="-4065.76" table:style-name="ce10">
            <text:p>-4065,76</text:p>
          </table:table-cell>
          <table:table-cell office:value-type="float" office:value="-3792.83" table:style-name="ce10">
            <text:p>-3792,83</text:p>
          </table:table-cell>
          <table:table-cell office:value-type="float" office:value="0" table:style-name="ce11">
            <text:p>0</text:p>
          </table:table-cell>
          <table:table-cell office:value-type="float" office:value="-10942.99" table:style-name="ce10">
            <text:p>-10942,99</text:p>
          </table:table-cell>
          <table:table-cell office:value-type="float" office:value="15662.92" table:style-name="ce9">
            <text:p>15662,9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BRUNO HELDER GOMES TEOFILO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(1ª VT)</text:p>
          </table:table-cell>
          <table:table-cell table:number-columns-repeated="2" table:style-name="ce8"/>
          <table:table-cell office:value-type="float" office:value="1106.05" table:style-name="ce9">
            <text:p>1106,05</text:p>
          </table:table-cell>
          <table:table-cell table:style-name="ce8"/>
          <table:table-cell table:number-columns-spanned="2" table:number-rows-spanned="1" table:style-name="ce25"/>
          <table:covered-table-cell/>
          <table:table-cell table:style-name="ce8"/>
          <table:table-cell office:value-type="float" office:value="1106.05" table:style-name="ce9">
            <text:p>1106,05</text:p>
          </table:table-cell>
          <table:table-cell table:number-columns-repeated="3" table:style-name="ce8"/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106.05" table:style-name="ce9">
            <text:p>1106,0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BRUNO JOSÉ SARMENTO PEIXOTO</text:p>
          </table:table-cell>
          <table:table-cell office:value-type="string" table:style-name="ce7">
            <text:p>CHEFE DE SEÇÃO - FC-05</text:p>
          </table:table-cell>
          <table:table-cell office:value-type="string" table:style-name="ce7">
            <text:p>SEÇÃO DE SISTEMAS INFORMATIZADOS (SETIC)</text:p>
          </table:table-cell>
          <table:table-cell office:value-type="float" office:value="19519.71" table:style-name="ce9">
            <text:p>19519,71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910.08" table:style-name="ce9">
            <text:p>910,0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2662.17" table:style-name="ce9">
            <text:p>22662,17</text:p>
          </table:table-cell>
          <table:table-cell office:value-type="float" office:value="-828.39" table:style-name="ce10">
            <text:p>-828,39</text:p>
          </table:table-cell>
          <table:table-cell office:value-type="float" office:value="-4884.66" table:style-name="ce10">
            <text:p>-4884,66</text:p>
          </table:table-cell>
          <table:table-cell office:value-type="float" office:value="-1803.86" table:style-name="ce10">
            <text:p>-1803,86</text:p>
          </table:table-cell>
          <table:table-cell office:value-type="float" office:value="0" table:style-name="ce11">
            <text:p>0</text:p>
          </table:table-cell>
          <table:table-cell office:value-type="float" office:value="-7516.91" table:style-name="ce10">
            <text:p>-7516,91</text:p>
          </table:table-cell>
          <table:table-cell office:value-type="float" office:value="15145.26" table:style-name="ce9">
            <text:p>15145,2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AMILA ALMEIDA CORREIA</text:p>
          </table:table-cell>
          <table:table-cell office:value-type="string" table:style-name="ce7">
            <text:p>ASSISTENTE DE JUIZ III - FC-05</text:p>
          </table:table-cell>
          <table:table-cell office:value-type="string" table:style-name="ce7">
            <text:p>SECRETARIA DA CORREGEDORIA REGIONAL</text:p>
          </table:table-cell>
          <table:table-cell table:number-columns-repeated="2" table:style-name="ce8"/>
          <table:table-cell office:value-type="float" office:value="2232.38" table:style-name="ce9">
            <text:p>2232,38</text:p>
          </table:table-cell>
          <table:table-cell table:style-name="ce8"/>
          <table:table-cell table:number-columns-spanned="2" table:number-rows-spanned="1" table:style-name="ce25"/>
          <table:covered-table-cell/>
          <table:table-cell table:style-name="ce8"/>
          <table:table-cell office:value-type="float" office:value="2232.38" table:style-name="ce9">
            <text:p>2232,38</text:p>
          </table:table-cell>
          <table:table-cell table:style-name="ce8"/>
          <table:table-cell office:value-type="float" office:value="-24.63" table:style-name="ce10">
            <text:p>-24,63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24.63" table:style-name="ce10">
            <text:p>-24,63</text:p>
          </table:table-cell>
          <table:table-cell office:value-type="float" office:value="2207.75" table:style-name="ce9">
            <text:p>2207,7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AMILA MOTER BARBIERI QUEIROZ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SETOR DE SAÚDE (SEGESP)</text:p>
          </table:table-cell>
          <table:table-cell office:value-type="float" office:value="17054.04" table:style-name="ce9">
            <text:p>17054,04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3113.64" table:style-name="ce9">
            <text:p>3113,64</text:p>
          </table:table-cell>
          <table:table-cell office:value-type="float" office:value="24.35" table:number-columns-spanned="2" table:number-rows-spanned="1" table:style-name="ce26">
            <text:p>24,35</text:p>
          </table:table-cell>
          <table:covered-table-cell/>
          <table:table-cell table:style-name="ce8"/>
          <table:table-cell office:value-type="float" office:value="21377.08" table:style-name="ce9">
            <text:p>21377,08</text:p>
          </table:table-cell>
          <table:table-cell office:value-type="float" office:value="-828.39" table:style-name="ce10">
            <text:p>-828,39</text:p>
          </table:table-cell>
          <table:table-cell office:value-type="float" office:value="-3607.73" table:style-name="ce10">
            <text:p>-3607,73</text:p>
          </table:table-cell>
          <table:table-cell office:value-type="float" office:value="-1141.51" table:style-name="ce10">
            <text:p>-1141,51</text:p>
          </table:table-cell>
          <table:table-cell office:value-type="float" office:value="0" table:style-name="ce11">
            <text:p>0</text:p>
          </table:table-cell>
          <table:table-cell office:value-type="float" office:value="-5577.63" table:style-name="ce10">
            <text:p>-5577,63</text:p>
          </table:table-cell>
          <table:table-cell office:value-type="float" office:value="15799.45" table:style-name="ce9">
            <text:p>15799,4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ARLA AZEVEDO BATISTA DOS SANTOS</text:p>
          </table:table-cell>
          <table:table-cell office:value-type="string" table:style-name="ce7">
            <text:p>ASSISTENTE EXECUTIVO - FC-04</text:p>
          </table:table-cell>
          <table:table-cell office:value-type="string" table:style-name="ce7">
            <text:p>SECRETARIA DO TRIBUNAL PLENO</text:p>
          </table:table-cell>
          <table:table-cell office:value-type="float" office:value="19285.939999999999" table:style-name="ce9">
            <text:p>19285,94</text:p>
          </table:table-cell>
          <table:table-cell office:value-type="float" office:value="1099.1400000000001" table:style-name="ce9">
            <text:p>1099,14</text:p>
          </table:table-cell>
          <table:table-cell office:value-type="float" office:value="1939.89" table:style-name="ce9">
            <text:p>1939,89</text:p>
          </table:table-cell>
          <table:table-cell office:value-type="float" office:value="1859.76" table:style-name="ce9">
            <text:p>1859,7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4184.73" table:style-name="ce9">
            <text:p>24184,73</text:p>
          </table:table-cell>
          <table:table-cell office:value-type="float" office:value="-2921.55" table:style-name="ce10">
            <text:p>-2921,55</text:p>
          </table:table-cell>
          <table:table-cell office:value-type="float" office:value="-4362.3100000000004" table:style-name="ce10">
            <text:p>-4362,31</text:p>
          </table:table-cell>
          <table:table-cell office:value-type="float" office:value="-1475.71" table:style-name="ce10">
            <text:p>-1475,71</text:p>
          </table:table-cell>
          <table:table-cell office:value-type="float" office:value="0" table:style-name="ce11">
            <text:p>0</text:p>
          </table:table-cell>
          <table:table-cell office:value-type="float" office:value="-8759.57" table:style-name="ce10">
            <text:p>-8759,57</text:p>
          </table:table-cell>
          <table:table-cell office:value-type="float" office:value="15425.16" table:style-name="ce9">
            <text:p>15425,1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ARLA FERNANDA DÓRIA DA CUNHA</text:p>
          </table:table-cell>
          <table:table-cell office:value-type="string" table:style-name="ce7">
            <text:p>ASSISTENTE DE JUIZ III - FC-05</text:p>
          </table:table-cell>
          <table:table-cell office:value-type="string" table:style-name="ce7">
            <text:p>SECRETARIA DA CORREGEDORIA REGIONAL</text:p>
          </table:table-cell>
          <table:table-cell office:value-type="float" office:value="17863.3" table:style-name="ce13">
            <text:p>17863,3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1592.88" table:style-name="ce9">
            <text:p>1592,8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1688.560000000001" table:style-name="ce9">
            <text:p>21688,56</text:p>
          </table:table-cell>
          <table:table-cell office:value-type="float" office:value="-2470.16" table:style-name="ce10">
            <text:p>-2470,16</text:p>
          </table:table-cell>
          <table:table-cell office:value-type="float" office:value="-3925.52" table:style-name="ce10">
            <text:p>-3925,52</text:p>
          </table:table-cell>
          <table:table-cell office:value-type="float" office:value="-1516.49" table:style-name="ce10">
            <text:p>-1516,49</text:p>
          </table:table-cell>
          <table:table-cell office:value-type="float" office:value="0" table:style-name="ce11">
            <text:p>0</text:p>
          </table:table-cell>
          <table:table-cell office:value-type="float" office:value="-7912.17" table:style-name="ce10">
            <text:p>-7912,17</text:p>
          </table:table-cell>
          <table:table-cell office:value-type="float" office:value="13776.39" table:style-name="ce9">
            <text:p>13776,3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ARLA TERRA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TOR DE EXECUÇÕES, MANDADOS E LEILÕES (CAEX)</text:p>
          </table:table-cell>
          <table:table-cell office:value-type="float" office:value="22384.69" table:style-name="ce9">
            <text:p>22384,69</text:p>
          </table:table-cell>
          <table:table-cell office:value-type="float" office:value="8326.82" table:style-name="ce9">
            <text:p>8326,82</text:p>
          </table:table-cell>
          <table:table-cell table:style-name="ce8"/>
          <table:table-cell office:value-type="float" office:value="1890.71" table:style-name="ce9">
            <text:p>1890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2602.22" table:style-name="ce9">
            <text:p>32602,22</text:p>
          </table:table-cell>
          <table:table-cell office:value-type="float" office:value="-3993.95" table:style-name="ce10">
            <text:p>-3993,95</text:p>
          </table:table-cell>
          <table:table-cell office:value-type="float" office:value="-6425.83" table:style-name="ce10">
            <text:p>-6425,83</text:p>
          </table:table-cell>
          <table:table-cell office:value-type="float" office:value="-5461.47" table:style-name="ce10">
            <text:p>-5461,47</text:p>
          </table:table-cell>
          <table:table-cell office:value-type="float" office:value="0" table:style-name="ce11">
            <text:p>0</text:p>
          </table:table-cell>
          <table:table-cell office:value-type="float" office:value="-15881.25" table:style-name="ce10">
            <text:p>-15881,25</text:p>
          </table:table-cell>
          <table:table-cell office:value-type="float" office:value="16720.97" table:style-name="ce9">
            <text:p>16720,9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ARLOS ALBERTO AMARAL LEITE</text:p>
          </table:table-cell>
          <table:table-cell office:value-type="string" table:style-name="ce7">
            <text:p>ANALISTA <text:s/>JUDICIÁRIO</text:p>
          </table:table-cell>
          <table:table-cell office:value-type="string" table:style-name="ce7">
            <text:p>INATIVO</text:p>
          </table:table-cell>
          <table:table-cell office:value-type="float" office:value="17098.53" table:style-name="ce9">
            <text:p>17098,53</text:p>
          </table:table-cell>
          <table:table-cell office:value-type="float" office:value="15573.95" table:style-name="ce9">
            <text:p>15573,95</text:p>
          </table:table-cell>
          <table:table-cell table:style-name="ce8"/>
          <table:table-cell office:value-type="float" office:value="1501.26" table:style-name="ce9">
            <text:p>1501,2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4173.74" table:style-name="ce9">
            <text:p>34173,74</text:p>
          </table:table-cell>
          <table:table-cell office:value-type="float" office:value="-4330.55" table:style-name="ce10">
            <text:p>-4330,55</text:p>
          </table:table-cell>
          <table:table-cell office:value-type="float" office:value="-6401.08" table:style-name="ce10">
            <text:p>-6401,08</text:p>
          </table:table-cell>
          <table:table-cell office:value-type="float" office:value="-3136.81" table:style-name="ce10">
            <text:p>-3136,81</text:p>
          </table:table-cell>
          <table:table-cell office:value-type="float" office:value="0" table:style-name="ce11">
            <text:p>0</text:p>
          </table:table-cell>
          <table:table-cell office:value-type="float" office:value="-13868.44" table:style-name="ce10">
            <text:p>-13868,44</text:p>
          </table:table-cell>
          <table:table-cell office:value-type="float" office:value="20305.3" table:style-name="ce13">
            <text:p>20305,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ARLOS ALBERTO LIMA XAVIER</text:p>
          </table:table-cell>
          <table:table-cell office:value-type="string" table:style-name="ce7">
            <text:p>ANALISTA JUDICIÁRIO - NÍVEL SUPERIOR C1</text:p>
          </table:table-cell>
          <table:table-cell table:style-name="ce8"/>
          <table:table-cell office:value-type="float" office:value="18701.52" table:style-name="ce9">
            <text:p>18701,52</text:p>
          </table:table-cell>
          <table:table-cell office:value-type="float" office:value="11181.11" table:style-name="ce9">
            <text:p>11181,11</text:p>
          </table:table-cell>
          <table:table-cell table:style-name="ce8"/>
          <table:table-cell office:value-type="float" office:value="2411.34" table:style-name="ce9">
            <text:p>2411,3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2293.97" table:style-name="ce9">
            <text:p>32293,97</text:p>
          </table:table-cell>
          <table:table-cell office:value-type="float" office:value="-3889.81" table:style-name="ce10">
            <text:p>-3889,81</text:p>
          </table:table-cell>
          <table:table-cell office:value-type="float" office:value="-6226.53" table:style-name="ce10">
            <text:p>-6226,53</text:p>
          </table:table-cell>
          <table:table-cell office:value-type="float" office:value="-3455.5" table:style-name="ce12">
            <text:p>-3455,5</text:p>
          </table:table-cell>
          <table:table-cell office:value-type="float" office:value="0" table:style-name="ce11">
            <text:p>0</text:p>
          </table:table-cell>
          <table:table-cell office:value-type="float" office:value="-13571.84" table:style-name="ce10">
            <text:p>-13571,84</text:p>
          </table:table-cell>
          <table:table-cell office:value-type="float" office:value="18722.13" table:style-name="ce9">
            <text:p>18722,1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ARLOS ALEXANDRE FERREIRA COSTA</text:p>
          </table:table-cell>
          <table:table-cell office:value-type="string" table:style-name="ce7">
            <text:p>SECRETÁRIO DE AUDIÊNCIA II - FC-04</text:p>
          </table:table-cell>
          <table:table-cell office:value-type="string" table:style-name="ce7">
            <text:p>SECRETARIA (10ª VT)</text:p>
          </table:table-cell>
          <table:table-cell table:number-columns-repeated="2" table:style-name="ce8"/>
          <table:table-cell office:value-type="float" office:value="1939.89" table:style-name="ce9">
            <text:p>1939,89</text:p>
          </table:table-cell>
          <table:table-cell office:value-type="float" office:value="1056.31" table:style-name="ce9">
            <text:p>1056,3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996.2" table:style-name="ce13">
            <text:p>2996,2</text:p>
          </table:table-cell>
          <table:table-cell table:number-columns-repeated="2" table:style-name="ce8"/>
          <table:table-cell office:value-type="float" office:value="-1335.35" table:style-name="ce10">
            <text:p>-1335,35</text:p>
          </table:table-cell>
          <table:table-cell office:value-type="float" office:value="0" table:style-name="ce11">
            <text:p>0</text:p>
          </table:table-cell>
          <table:table-cell office:value-type="float" office:value="-1335.35" table:style-name="ce10">
            <text:p>-1335,35</text:p>
          </table:table-cell>
          <table:table-cell office:value-type="float" office:value="1660.85" table:style-name="ce9">
            <text:p>1660,8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ARLOS ALEXANDRE RODRIGUES VENTURA</text:p>
          </table:table-cell>
          <table:table-cell office:value-type="string" table:style-name="ce7">
            <text:p>ASSISTENTE DE DIRETOR - FC-04</text:p>
          </table:table-cell>
          <table:table-cell office:value-type="string" table:style-name="ce7">
            <text:p>SECRETARIA <text:s/>JUDICIÁRIA</text:p>
          </table:table-cell>
          <table:table-cell office:value-type="float" office:value="11897.07" table:style-name="ce9">
            <text:p>11897,07</text:p>
          </table:table-cell>
          <table:table-cell office:value-type="float" office:value="2579.17" table:style-name="ce9">
            <text:p>2579,17</text:p>
          </table:table-cell>
          <table:table-cell office:value-type="float" office:value="1939.89" table:style-name="ce9">
            <text:p>1939,89</text:p>
          </table:table-cell>
          <table:table-cell office:value-type="float" office:value="2717.02" table:style-name="ce9">
            <text:p>2717,02</text:p>
          </table:table-cell>
          <table:table-cell office:value-type="float" office:value="5472.04" table:number-columns-spanned="2" table:number-rows-spanned="1" table:style-name="ce26">
            <text:p>5472,04</text:p>
          </table:table-cell>
          <table:covered-table-cell/>
          <table:table-cell table:style-name="ce8"/>
          <table:table-cell office:value-type="float" office:value="24605.19" table:style-name="ce9">
            <text:p>24605,19</text:p>
          </table:table-cell>
          <table:table-cell office:value-type="float" office:value="-1923.08" table:style-name="ce10">
            <text:p>-1923,08</text:p>
          </table:table-cell>
          <table:table-cell office:value-type="float" office:value="-3438.86" table:style-name="ce10">
            <text:p>-3438,86</text:p>
          </table:table-cell>
          <table:table-cell office:value-type="float" office:value="-3967.35" table:style-name="ce10">
            <text:p>-3967,35</text:p>
          </table:table-cell>
          <table:table-cell office:value-type="float" office:value="0" table:style-name="ce11">
            <text:p>0</text:p>
          </table:table-cell>
          <table:table-cell office:value-type="float" office:value="-9329.2900000000009" table:style-name="ce10">
            <text:p>-9329,29</text:p>
          </table:table-cell>
          <table:table-cell office:value-type="float" office:value="15275.9" table:style-name="ce13">
            <text:p>15275,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ARLOS FÉLIX DA SILVA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COORDENADORIA DE POLÍCIA JUDICIAL</text:p>
          </table:table-cell>
          <table:table-cell office:value-type="float" office:value="13511.85" table:style-name="ce9">
            <text:p>13511,85</text:p>
          </table:table-cell>
          <table:table-cell office:value-type="float" office:value="3221.92" table:style-name="ce9">
            <text:p>3221,92</text:p>
          </table:table-cell>
          <table:table-cell table:style-name="ce8"/>
          <table:table-cell office:value-type="float" office:value="2390.39" table:style-name="ce9">
            <text:p>2390,3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124.16" table:style-name="ce9">
            <text:p>19124,16</text:p>
          </table:table-cell>
          <table:table-cell office:value-type="float" office:value="-2029.13" table:style-name="ce10">
            <text:p>-2029,13</text:p>
          </table:table-cell>
          <table:table-cell office:value-type="float" office:value="-2547.06" table:style-name="ce10">
            <text:p>-2547,06</text:p>
          </table:table-cell>
          <table:table-cell office:value-type="float" office:value="-2127.0500000000002" table:style-name="ce10">
            <text:p>-2127,05</text:p>
          </table:table-cell>
          <table:table-cell office:value-type="float" office:value="0" table:style-name="ce11">
            <text:p>0</text:p>
          </table:table-cell>
          <table:table-cell office:value-type="float" office:value="-6703.24" table:style-name="ce10">
            <text:p>-6703,24</text:p>
          </table:table-cell>
          <table:table-cell office:value-type="float" office:value="12420.92" table:style-name="ce9">
            <text:p>12420,9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ARLOS HENRIQUE DA SILVA FALCÃO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SETOR DE APOIO AO PJE (CAVT)</text:p>
          </table:table-cell>
          <table:table-cell office:value-type="float" office:value="11754.59" table:style-name="ce9">
            <text:p>11754,59</text:p>
          </table:table-cell>
          <table:table-cell office:value-type="float" office:value="2085.9699999999998" table:style-name="ce9">
            <text:p>2085,97</text:p>
          </table:table-cell>
          <table:table-cell table:style-name="ce8"/>
          <table:table-cell office:value-type="float" office:value="2369.44" table:style-name="ce9">
            <text:p>2369,4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210" table:style-name="ce11">
            <text:p>16210</text:p>
          </table:table-cell>
          <table:table-cell office:value-type="float" office:value="-1841.7" table:style-name="ce12">
            <text:p>-1841,7</text:p>
          </table:table-cell>
          <table:table-cell office:value-type="float" office:value="-2273.91" table:style-name="ce10">
            <text:p>-2273,91</text:p>
          </table:table-cell>
          <table:table-cell office:value-type="float" office:value="-1899.9" table:style-name="ce12">
            <text:p>-1899,9</text:p>
          </table:table-cell>
          <table:table-cell office:value-type="float" office:value="0" table:style-name="ce11">
            <text:p>0</text:p>
          </table:table-cell>
          <table:table-cell office:value-type="float" office:value="-6015.51" table:style-name="ce10">
            <text:p>-6015,51</text:p>
          </table:table-cell>
          <table:table-cell office:value-type="float" office:value="10194.49" table:style-name="ce9">
            <text:p>10194,4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ARLOS HUMBERTO HONÓRIO DE MENDONÇA</text:p>
          </table:table-cell>
          <table:table-cell office:value-type="string" table:style-name="ce7">
            <text:p>ASSISTENTE ADMINISTRATIVO - FC-03</text:p>
          </table:table-cell>
          <table:table-cell office:value-type="string" table:style-name="ce7">
            <text:p>COORDENADORIA DE MATERIAL E LOGÍSTICA (SA)</text:p>
          </table:table-cell>
          <table:table-cell office:value-type="float" office:value="11754.59" table:style-name="ce9">
            <text:p>11754,59</text:p>
          </table:table-cell>
          <table:table-cell office:value-type="float" office:value="6403.61" table:style-name="ce9">
            <text:p>6403,61</text:p>
          </table:table-cell>
          <table:table-cell office:value-type="float" office:value="1379.07" table:style-name="ce9">
            <text:p>1379,07</text:p>
          </table:table-cell>
          <table:table-cell office:value-type="float" office:value="2170.87" table:style-name="ce9">
            <text:p>2170,87</text:p>
          </table:table-cell>
          <table:table-cell office:value-type="float" office:value="2524.4299999999998" table:number-columns-spanned="2" table:number-rows-spanned="1" table:style-name="ce26">
            <text:p>2524,43</text:p>
          </table:table-cell>
          <table:covered-table-cell/>
          <table:table-cell table:style-name="ce8"/>
          <table:table-cell office:value-type="float" office:value="24232.57" table:style-name="ce9">
            <text:p>24232,57</text:p>
          </table:table-cell>
          <table:table-cell office:value-type="float" office:value="-828.39" table:style-name="ce10">
            <text:p>-828,39</text:p>
          </table:table-cell>
          <table:table-cell office:value-type="float" office:value="-4515.5" table:style-name="ce12">
            <text:p>-4515,5</text:p>
          </table:table-cell>
          <table:table-cell office:value-type="float" office:value="-3162.58" table:style-name="ce10">
            <text:p>-3162,58</text:p>
          </table:table-cell>
          <table:table-cell office:value-type="float" office:value="0" table:style-name="ce11">
            <text:p>0</text:p>
          </table:table-cell>
          <table:table-cell office:value-type="float" office:value="-8506.4699999999993" table:style-name="ce10">
            <text:p>-8506,47</text:p>
          </table:table-cell>
          <table:table-cell office:value-type="float" office:value="15726.1" table:style-name="ce13">
            <text:p>15726,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ARLOS JORGE DOS SANTOS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TOR DE GESTÃO DOCUMENTAL (CAVT)</text:p>
          </table:table-cell>
          <table:table-cell office:value-type="float" office:value="18701.52" table:style-name="ce9">
            <text:p>18701,52</text:p>
          </table:table-cell>
          <table:table-cell office:value-type="float" office:value="2643.76" table:style-name="ce9">
            <text:p>2643,76</text:p>
          </table:table-cell>
          <table:table-cell table:style-name="ce8"/>
          <table:table-cell office:value-type="float" office:value="2678.7" table:style-name="ce13">
            <text:p>2678,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4023.98" table:style-name="ce9">
            <text:p>24023,98</text:p>
          </table:table-cell>
          <table:table-cell office:value-type="float" office:value="-2643.76" table:style-name="ce10">
            <text:p>-2643,76</text:p>
          </table:table-cell>
          <table:table-cell office:value-type="float" office:value="-4169.28" table:style-name="ce10">
            <text:p>-4169,28</text:p>
          </table:table-cell>
          <table:table-cell office:value-type="float" office:value="-3005.4" table:style-name="ce12">
            <text:p>-3005,4</text:p>
          </table:table-cell>
          <table:table-cell office:value-type="float" office:value="0" table:style-name="ce11">
            <text:p>0</text:p>
          </table:table-cell>
          <table:table-cell office:value-type="float" office:value="-9818.44" table:style-name="ce10">
            <text:p>-9818,44</text:p>
          </table:table-cell>
          <table:table-cell office:value-type="float" office:value="14205.54" table:style-name="ce9">
            <text:p>14205,5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ARLOS WESLEY DE CASTRO ANÍBAL</text:p>
          </table:table-cell>
          <table:table-cell office:value-type="string" table:style-name="ce7">
            <text:p>ANALISTA <text:s/>JUDICIÁRIO</text:p>
          </table:table-cell>
          <table:table-cell office:value-type="string" table:style-name="ce7">
            <text:p>INATIVO</text:p>
          </table:table-cell>
          <table:table-cell office:value-type="float" office:value="12245.04" table:style-name="ce9">
            <text:p>12245,04</text:p>
          </table:table-cell>
          <table:table-cell office:value-type="float" office:value="4001.67" table:style-name="ce9">
            <text:p>4001,67</text:p>
          </table:table-cell>
          <table:table-cell table:style-name="ce8"/>
          <table:table-cell office:value-type="float" office:value="1501.26" table:style-name="ce9">
            <text:p>1501,2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7747.97" table:style-name="ce9">
            <text:p>17747,97</text:p>
          </table:table-cell>
          <table:table-cell office:value-type="float" office:value="-1410.33" table:style-name="ce10">
            <text:p>-1410,33</text:p>
          </table:table-cell>
          <table:table-cell office:value-type="float" office:value="-2687.05" table:style-name="ce10">
            <text:p>-2687,05</text:p>
          </table:table-cell>
          <table:table-cell office:value-type="float" office:value="-2275.23" table:style-name="ce10">
            <text:p>-2275,23</text:p>
          </table:table-cell>
          <table:table-cell office:value-type="float" office:value="0" table:style-name="ce11">
            <text:p>0</text:p>
          </table:table-cell>
          <table:table-cell office:value-type="float" office:value="-6372.61" table:style-name="ce10">
            <text:p>-6372,61</text:p>
          </table:table-cell>
          <table:table-cell office:value-type="float" office:value="11375.36" table:style-name="ce9">
            <text:p>11375,3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AROLINE ALVES BONELÁ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CRETARIA <text:s/>(PEN)</text:p>
          </table:table-cell>
          <table:table-cell office:value-type="float" office:value="20823.05" table:style-name="ce9">
            <text:p>20823,05</text:p>
          </table:table-cell>
          <table:table-cell table:number-columns-repeated="2" table:style-name="ce8"/>
          <table:table-cell office:value-type="float" office:value="3454.6" table:style-name="ce13">
            <text:p>3454,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4277.65" table:style-name="ce9">
            <text:p>24277,65</text:p>
          </table:table-cell>
          <table:table-cell office:value-type="float" office:value="-2981.69" table:style-name="ce10">
            <text:p>-2981,69</text:p>
          </table:table-cell>
          <table:table-cell office:value-type="float" office:value="-4037.01" table:style-name="ce10">
            <text:p>-4037,01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7018.7" table:style-name="ce12">
            <text:p>-7018,7</text:p>
          </table:table-cell>
          <table:table-cell office:value-type="float" office:value="17258.95" table:style-name="ce9">
            <text:p>17258,9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AROLINE DE FÁTIMA SOARES ALBUQUERQUE PAD</text:p>
          </table:table-cell>
          <table:table-cell office:value-type="string" table:style-name="ce7">
            <text:p>ASSISTENTE JURIDICO IV - FC-04</text:p>
          </table:table-cell>
          <table:table-cell office:value-type="string" table:style-name="ce7">
            <text:p>GABINETE DE DESEMBARGADOR (GABEAPB)</text:p>
          </table:table-cell>
          <table:table-cell office:value-type="float" office:value="10000.35" table:style-name="ce9">
            <text:p>10000,35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1216.03" table:style-name="ce9">
            <text:p>1216,0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3156.27" table:style-name="ce9">
            <text:p>13156,27</text:p>
          </table:table-cell>
          <table:table-cell office:value-type="float" office:value="-828.39" table:style-name="ce10">
            <text:p>-828,39</text:p>
          </table:table-cell>
          <table:table-cell office:value-type="float" office:value="-2186.4" table:style-name="ce12">
            <text:p>-2186,4</text:p>
          </table:table-cell>
          <table:table-cell office:value-type="float" office:value="-468.48" table:style-name="ce10">
            <text:p>-468,48</text:p>
          </table:table-cell>
          <table:table-cell office:value-type="float" office:value="0" table:style-name="ce11">
            <text:p>0</text:p>
          </table:table-cell>
          <table:table-cell office:value-type="float" office:value="-3483.27" table:style-name="ce10">
            <text:p>-3483,27</text:p>
          </table:table-cell>
          <table:table-cell office:value-type="float" office:value="9673" table:style-name="ce11">
            <text:p>967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ATARINA SAMPAIO DE SOUZA CARNEIRO</text:p>
          </table:table-cell>
          <table:table-cell office:value-type="string" table:style-name="ce7">
            <text:p>ASSISTENTE DE JUIZ I - FC-05</text:p>
          </table:table-cell>
          <table:table-cell office:value-type="string" table:style-name="ce7">
            <text:p>SECRETARIA <text:s/>(PEN)</text:p>
          </table:table-cell>
          <table:table-cell table:number-columns-repeated="2" table:style-name="ce8"/>
          <table:table-cell office:value-type="float" office:value="2232.38" table:style-name="ce9">
            <text:p>2232,38</text:p>
          </table:table-cell>
          <table:table-cell table:style-name="ce8"/>
          <table:table-cell table:number-columns-spanned="2" table:number-rows-spanned="1" table:style-name="ce25"/>
          <table:covered-table-cell/>
          <table:table-cell table:style-name="ce8"/>
          <table:table-cell office:value-type="float" office:value="2232.38" table:style-name="ce9">
            <text:p>2232,38</text:p>
          </table:table-cell>
          <table:table-cell table:number-columns-repeated="3" table:style-name="ce8"/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2232.38" table:style-name="ce9">
            <text:p>2232,3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ÉLIO RICARDO MARINHO ELEUTÉRIO</text:p>
          </table:table-cell>
          <table:table-cell office:value-type="string" table:style-name="ce7">
            <text:p>ASSISTENTE DE JUIZ - FC-05</text:p>
          </table:table-cell>
          <table:table-cell office:value-type="string" table:style-name="ce7">
            <text:p>SECRETARIA (2ª VT-ARA)</text:p>
          </table:table-cell>
          <table:table-cell office:value-type="float" office:value="18756.2" table:style-name="ce13">
            <text:p>18756,2</text:p>
          </table:table-cell>
          <table:table-cell office:value-type="float" office:value="313.58999999999997" table:style-name="ce9">
            <text:p>313,59</text:p>
          </table:table-cell>
          <table:table-cell office:value-type="float" office:value="2232.38" table:style-name="ce9">
            <text:p>2232,38</text:p>
          </table:table-cell>
          <table:table-cell office:value-type="float" office:value="5182.6400000000003" table:style-name="ce9">
            <text:p>5182,6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6484.81" table:style-name="ce9">
            <text:p>26484,81</text:p>
          </table:table-cell>
          <table:table-cell office:value-type="float" office:value="-2679.71" table:style-name="ce10">
            <text:p>-2679,71</text:p>
          </table:table-cell>
          <table:table-cell office:value-type="float" office:value="-3991.13" table:style-name="ce10">
            <text:p>-3991,13</text:p>
          </table:table-cell>
          <table:table-cell office:value-type="float" office:value="-3394.6" table:style-name="ce12">
            <text:p>-3394,6</text:p>
          </table:table-cell>
          <table:table-cell office:value-type="float" office:value="0" table:style-name="ce11">
            <text:p>0</text:p>
          </table:table-cell>
          <table:table-cell office:value-type="float" office:value="-10065.44" table:style-name="ce10">
            <text:p>-10065,44</text:p>
          </table:table-cell>
          <table:table-cell office:value-type="float" office:value="16419.37" table:style-name="ce9">
            <text:p>16419,3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ESAR ROGERIO LAMENHA DE VERÇOSA</text:p>
          </table:table-cell>
          <table:table-cell office:value-type="string" table:style-name="ce7">
            <text:p>ASSISTENTE DE SERVIÇO - FC-03</text:p>
          </table:table-cell>
          <table:table-cell office:value-type="string" table:style-name="ce7">
            <text:p>SECRETARIA (4ª VT)</text:p>
          </table:table-cell>
          <table:table-cell table:number-columns-repeated="2" table:style-name="ce8"/>
          <table:table-cell office:value-type="float" office:value="1379.07" table:style-name="ce9">
            <text:p>1379,07</text:p>
          </table:table-cell>
          <table:table-cell table:style-name="ce8"/>
          <table:table-cell table:number-columns-spanned="2" table:number-rows-spanned="1" table:style-name="ce25"/>
          <table:covered-table-cell/>
          <table:table-cell table:style-name="ce8"/>
          <table:table-cell office:value-type="float" office:value="1379.07" table:style-name="ce9">
            <text:p>1379,07</text:p>
          </table:table-cell>
          <table:table-cell table:number-columns-repeated="2" table:style-name="ce8"/>
          <table:table-cell office:value-type="float" office:value="-79.849999999999994" table:style-name="ce10">
            <text:p>-79,85</text:p>
          </table:table-cell>
          <table:table-cell office:value-type="float" office:value="0" table:style-name="ce11">
            <text:p>0</text:p>
          </table:table-cell>
          <table:table-cell office:value-type="float" office:value="-79.849999999999994" table:style-name="ce10">
            <text:p>-79,85</text:p>
          </table:table-cell>
          <table:table-cell office:value-type="float" office:value="1299.22" table:style-name="ce9">
            <text:p>1299,2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HARLES SILVA LINS</text:p>
          </table:table-cell>
          <table:table-cell office:value-type="string" table:style-name="ce7">
            <text:p>TÉCNICO JUDICIÁRIO - NÍVEL MÉDIO A5</text:p>
          </table:table-cell>
          <table:table-cell table:style-name="ce8"/>
          <table:table-cell office:value-type="float" office:value="9042.17" table:style-name="ce9">
            <text:p>9042,17</text:p>
          </table:table-cell>
          <table:table-cell table:number-columns-repeated="2" table:style-name="ce8"/>
          <table:table-cell office:value-type="float" office:value="1466.71" table:style-name="ce9">
            <text:p>1466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0508.88" table:style-name="ce9">
            <text:p>10508,88</text:p>
          </table:table-cell>
          <table:table-cell office:value-type="float" office:value="-828.39" table:style-name="ce10">
            <text:p>-828,39</text:p>
          </table:table-cell>
          <table:table-cell office:value-type="float" office:value="-1291.5999999999999" table:style-name="ce12">
            <text:p>-1291,6</text:p>
          </table:table-cell>
          <table:table-cell office:value-type="float" office:value="-1045.93" table:style-name="ce10">
            <text:p>-1045,93</text:p>
          </table:table-cell>
          <table:table-cell office:value-type="float" office:value="0" table:style-name="ce11">
            <text:p>0</text:p>
          </table:table-cell>
          <table:table-cell office:value-type="float" office:value="-3165.92" table:style-name="ce10">
            <text:p>-3165,92</text:p>
          </table:table-cell>
          <table:table-cell office:value-type="float" office:value="7342.96" table:style-name="ce9">
            <text:p>7342,9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HARLES WALBERTO GOMES DE ARAÚJO</text:p>
          </table:table-cell>
          <table:table-cell office:value-type="string" table:style-name="ce7">
            <text:p>SECRETÁRIO DE AUDIÊNCIA II - FC-04</text:p>
          </table:table-cell>
          <table:table-cell office:value-type="string" table:style-name="ce7">
            <text:p>SECRETARIA (9ª VT)</text:p>
          </table:table-cell>
          <table:table-cell office:value-type="float" office:value="11897.07" table:style-name="ce9">
            <text:p>11897,07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2055.6799999999998" table:style-name="ce9">
            <text:p>2055,6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892.64" table:style-name="ce9">
            <text:p>15892,64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2521.88" table:style-name="ce10">
            <text:p>-2521,88</text:p>
          </table:table-cell>
          <table:table-cell office:value-type="float" office:value="-1698.07" table:style-name="ce10">
            <text:p>-1698,07</text:p>
          </table:table-cell>
          <table:table-cell office:value-type="float" office:value="0" table:style-name="ce11">
            <text:p>0</text:p>
          </table:table-cell>
          <table:table-cell office:value-type="float" office:value="-5725.12" table:style-name="ce10">
            <text:p>-5725,12</text:p>
          </table:table-cell>
          <table:table-cell office:value-type="float" office:value="10167.52" table:style-name="ce9">
            <text:p>10167,5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HRISTIANA MOURA PAES VIANNA</text:p>
          </table:table-cell>
          <table:table-cell office:value-type="string" table:style-name="ce7">
            <text:p>DIRETOR DE SECRETARIA - CJ-03</text:p>
          </table:table-cell>
          <table:table-cell office:value-type="string" table:style-name="ce7">
            <text:p>SECRETARIA (1ª VT)</text:p>
          </table:table-cell>
          <table:table-cell table:number-columns-repeated="2" table:style-name="ce8"/>
          <table:table-cell office:value-type="float" office:value="8411.01" table:style-name="ce9">
            <text:p>8411,01</text:p>
          </table:table-cell>
          <table:table-cell office:value-type="float" office:value="1480.79" table:style-name="ce9">
            <text:p>1480,7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9891.7999999999993" table:style-name="ce13">
            <text:p>9891,8</text:p>
          </table:table-cell>
          <table:table-cell table:style-name="ce8"/>
          <table:table-cell office:value-type="float" office:value="-1339.39" table:style-name="ce10">
            <text:p>-1339,39</text:p>
          </table:table-cell>
          <table:table-cell office:value-type="float" office:value="-3410.82" table:style-name="ce10">
            <text:p>-3410,82</text:p>
          </table:table-cell>
          <table:table-cell office:value-type="float" office:value="0" table:style-name="ce11">
            <text:p>0</text:p>
          </table:table-cell>
          <table:table-cell office:value-type="float" office:value="-4750.21" table:style-name="ce10">
            <text:p>-4750,21</text:p>
          </table:table-cell>
          <table:table-cell office:value-type="float" office:value="5141.59" table:style-name="ce9">
            <text:p>5141,5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ÍCERA ARAÚJO DE ASSIS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4559.3500000000004" table:style-name="ce9">
            <text:p>4559,35</text:p>
          </table:table-cell>
          <table:table-cell office:value-type="float" office:value="503.56" table:style-name="ce9">
            <text:p>503,56</text:p>
          </table:table-cell>
          <table:table-cell table:style-name="ce8"/>
          <table:table-cell office:value-type="float" office:value="807.99" table:style-name="ce9">
            <text:p>807,9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5870.9" table:style-name="ce13">
            <text:p>5870,9</text:p>
          </table:table-cell>
          <table:table-cell table:style-name="ce8"/>
          <table:table-cell office:value-type="float" office:value="-470.8" table:style-name="ce12">
            <text:p>-470,8</text:p>
          </table:table-cell>
          <table:table-cell office:value-type="float" office:value="-1072.6300000000001" table:style-name="ce10">
            <text:p>-1072,63</text:p>
          </table:table-cell>
          <table:table-cell office:value-type="float" office:value="0" table:style-name="ce11">
            <text:p>0</text:p>
          </table:table-cell>
          <table:table-cell office:value-type="float" office:value="-1543.43" table:style-name="ce10">
            <text:p>-1543,43</text:p>
          </table:table-cell>
          <table:table-cell office:value-type="float" office:value="4327.47" table:style-name="ce9">
            <text:p>4327,4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ÍCERO FERREIRA DE LIMA FILHO</text:p>
          </table:table-cell>
          <table:table-cell office:value-type="string" table:style-name="ce7">
            <text:p>ASSISTENTE CHEFE - FC-04</text:p>
          </table:table-cell>
          <table:table-cell office:value-type="string" table:style-name="ce7">
            <text:p>SETOR DE CONTROLE, MANUTENÇÃO E CONSERVAÇÃO D</text:p>
          </table:table-cell>
          <table:table-cell office:value-type="float" office:value="11897.07" table:style-name="ce9">
            <text:p>11897,07</text:p>
          </table:table-cell>
          <table:table-cell office:value-type="float" office:value="3269.41" table:style-name="ce9">
            <text:p>3269,41</text:p>
          </table:table-cell>
          <table:table-cell office:value-type="float" office:value="1939.89" table:style-name="ce9">
            <text:p>1939,89</text:p>
          </table:table-cell>
          <table:table-cell office:value-type="float" office:value="2501.42" table:style-name="ce9">
            <text:p>2501,4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607.79" table:style-name="ce9">
            <text:p>19607,79</text:p>
          </table:table-cell>
          <table:table-cell office:value-type="float" office:value="-828.39" table:style-name="ce10">
            <text:p>-828,39</text:p>
          </table:table-cell>
          <table:table-cell office:value-type="float" office:value="-3554.95" table:style-name="ce10">
            <text:p>-3554,95</text:p>
          </table:table-cell>
          <table:table-cell office:value-type="float" office:value="-2991.13" table:style-name="ce10">
            <text:p>-2991,13</text:p>
          </table:table-cell>
          <table:table-cell office:value-type="float" office:value="0" table:style-name="ce11">
            <text:p>0</text:p>
          </table:table-cell>
          <table:table-cell office:value-type="float" office:value="-7374.47" table:style-name="ce10">
            <text:p>-7374,47</text:p>
          </table:table-cell>
          <table:table-cell office:value-type="float" office:value="12233.32" table:style-name="ce9">
            <text:p>12233,3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LARISSA TENÓRIO DE AMORIM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DIRETORIA-GERAL <text:s/>(PRES)</text:p>
          </table:table-cell>
          <table:table-cell office:value-type="float" office:value="18325.75" table:style-name="ce9">
            <text:p>18325,75</text:p>
          </table:table-cell>
          <table:table-cell table:number-columns-repeated="2" table:style-name="ce8"/>
          <table:table-cell office:value-type="float" office:value="1246.71" table:style-name="ce9">
            <text:p>1246,71</text:p>
          </table:table-cell>
          <table:table-cell office:value-type="float" office:value="500.62" table:number-columns-spanned="2" table:number-rows-spanned="1" table:style-name="ce26">
            <text:p>500,62</text:p>
          </table:table-cell>
          <table:covered-table-cell/>
          <table:table-cell table:style-name="ce8"/>
          <table:table-cell office:value-type="float" office:value="20073.080000000002" table:style-name="ce9">
            <text:p>20073,08</text:p>
          </table:table-cell>
          <table:table-cell office:value-type="float" office:value="-2557.52" table:style-name="ce10">
            <text:p>-2557,52</text:p>
          </table:table-cell>
          <table:table-cell office:value-type="float" office:value="-3604.57" table:style-name="ce10">
            <text:p>-3604,57</text:p>
          </table:table-cell>
          <table:table-cell office:value-type="float" office:value="-4254.3500000000004" table:style-name="ce10">
            <text:p>-4254,35</text:p>
          </table:table-cell>
          <table:table-cell office:value-type="float" office:value="0" table:style-name="ce11">
            <text:p>0</text:p>
          </table:table-cell>
          <table:table-cell office:value-type="float" office:value="-10416.44" table:style-name="ce10">
            <text:p>-10416,44</text:p>
          </table:table-cell>
          <table:table-cell office:value-type="float" office:value="9656.64" table:style-name="ce9">
            <text:p>9656,6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LAUDÊNCIO BATISTA DA SILVA</text:p>
          </table:table-cell>
          <table:table-cell office:value-type="string" table:style-name="ce7">
            <text:p>ASSISTENTE DE DIRETOR DE SECRETARIA -</text:p>
          </table:table-cell>
          <table:table-cell office:value-type="string" table:style-name="ce7">
            <text:p>SECRETARIA <text:s/>(PAL)</text:p>
          </table:table-cell>
          <table:table-cell table:number-columns-repeated="2" table:style-name="ce8"/>
          <table:table-cell office:value-type="float" office:value="2232.38" table:style-name="ce9">
            <text:p>2232,38</text:p>
          </table:table-cell>
          <table:table-cell office:value-type="float" office:value="2079.7600000000002" table:style-name="ce9">
            <text:p>2079,7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4312.1400000000003" table:style-name="ce9">
            <text:p>4312,14</text:p>
          </table:table-cell>
          <table:table-cell table:number-columns-repeated="2" table:style-name="ce8"/>
          <table:table-cell office:value-type="float" office:value="-1526.31" table:style-name="ce10">
            <text:p>-1526,31</text:p>
          </table:table-cell>
          <table:table-cell office:value-type="float" office:value="0" table:style-name="ce11">
            <text:p>0</text:p>
          </table:table-cell>
          <table:table-cell office:value-type="float" office:value="-1526.31" table:style-name="ce10">
            <text:p>-1526,31</text:p>
          </table:table-cell>
          <table:table-cell office:value-type="float" office:value="2785.83" table:style-name="ce9">
            <text:p>2785,8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LAUDEVAN VICENTE VELOSO</text:p>
          </table:table-cell>
          <table:table-cell office:value-type="string" table:style-name="ce7">
            <text:p>ANALISTA JUDICIÁRIO - NÍVEL SUPERIOR B10</text:p>
          </table:table-cell>
          <table:table-cell office:value-type="string" table:style-name="ce7">
            <text:p>SETOR DE EXECUÇÕES, MANDADOS E LEILÕES (CAEX)</text:p>
          </table:table-cell>
          <table:table-cell office:value-type="float" office:value="20287.86" table:style-name="ce9">
            <text:p>20287,86</text:p>
          </table:table-cell>
          <table:table-cell table:number-columns-repeated="2" table:style-name="ce8"/>
          <table:table-cell office:value-type="float" office:value="5195.46" table:style-name="ce9">
            <text:p>5195,4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5483.32" table:style-name="ce9">
            <text:p>25483,32</text:p>
          </table:table-cell>
          <table:table-cell office:value-type="float" office:value="-2881.97" table:style-name="ce10">
            <text:p>-2881,97</text:p>
          </table:table-cell>
          <table:table-cell office:value-type="float" office:value="-3656.57" table:style-name="ce10">
            <text:p>-3656,57</text:p>
          </table:table-cell>
          <table:table-cell office:value-type="float" office:value="-1390.33" table:style-name="ce10">
            <text:p>-1390,33</text:p>
          </table:table-cell>
          <table:table-cell office:value-type="float" office:value="0" table:style-name="ce11">
            <text:p>0</text:p>
          </table:table-cell>
          <table:table-cell office:value-type="float" office:value="-7928.87" table:style-name="ce10">
            <text:p>-7928,87</text:p>
          </table:table-cell>
          <table:table-cell office:value-type="float" office:value="17554.45" table:style-name="ce9">
            <text:p>17554,4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LÁUDIA COSTA RODAS</text:p>
          </table:table-cell>
          <table:table-cell office:value-type="string" table:style-name="ce7">
            <text:p>ASSISTENTE ADMINISTRATIVO - FC-03</text:p>
          </table:table-cell>
          <table:table-cell office:value-type="string" table:style-name="ce7">
            <text:p>SECRETARIA <text:s text:c="2"/>JURÍDICO-ADMINISTRATIVA</text:p>
          </table:table-cell>
          <table:table-cell office:value-type="float" office:value="19441.79" table:style-name="ce9">
            <text:p>19441,79</text:p>
          </table:table-cell>
          <table:table-cell office:value-type="float" office:value="1636.33" table:style-name="ce9">
            <text:p>1636,33</text:p>
          </table:table-cell>
          <table:table-cell office:value-type="float" office:value="1379.07" table:style-name="ce9">
            <text:p>1379,07</text:p>
          </table:table-cell>
          <table:table-cell office:value-type="float" office:value="1859.76" table:style-name="ce9">
            <text:p>1859,76</text:p>
          </table:table-cell>
          <table:table-cell office:value-type="float" office:value="4408.1899999999996" table:number-columns-spanned="2" table:number-rows-spanned="1" table:style-name="ce26">
            <text:p>4408,19</text:p>
          </table:table-cell>
          <table:covered-table-cell/>
          <table:table-cell table:style-name="ce8"/>
          <table:table-cell office:value-type="float" office:value="28725.14" table:style-name="ce9">
            <text:p>28725,14</text:p>
          </table:table-cell>
          <table:table-cell office:value-type="float" office:value="-3010.18" table:style-name="ce10">
            <text:p>-3010,18</text:p>
          </table:table-cell>
          <table:table-cell office:value-type="float" office:value="-5586.55" table:style-name="ce10">
            <text:p>-5586,55</text:p>
          </table:table-cell>
          <table:table-cell office:value-type="float" office:value="-6796.95" table:style-name="ce10">
            <text:p>-6796,95</text:p>
          </table:table-cell>
          <table:table-cell office:value-type="float" office:value="0" table:style-name="ce11">
            <text:p>0</text:p>
          </table:table-cell>
          <table:table-cell office:value-type="float" office:value="-15393.68" table:style-name="ce10">
            <text:p>-15393,68</text:p>
          </table:table-cell>
          <table:table-cell office:value-type="float" office:value="13331.46" table:style-name="ce9">
            <text:p>13331,4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LAUDIA DE HOLANDA BARBOSA MEDINA</text:p>
          </table:table-cell>
          <table:table-cell office:value-type="string" table:style-name="ce7">
            <text:p>ANALISTA JUDICIÁRIO - NÍVEL SUPERIOR C1</text:p>
          </table:table-cell>
          <table:table-cell table:style-name="ce8"/>
          <table:table-cell office:value-type="float" office:value="19519.71" table:style-name="ce9">
            <text:p>19519,71</text:p>
          </table:table-cell>
          <table:table-cell table:number-columns-repeated="2" table:style-name="ce8"/>
          <table:table-cell office:value-type="float" office:value="2649.13" table:style-name="ce9">
            <text:p>2649,1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2168.84" table:style-name="ce9">
            <text:p>22168,84</text:p>
          </table:table-cell>
          <table:table-cell office:value-type="float" office:value="-828.39" table:style-name="ce10">
            <text:p>-828,39</text:p>
          </table:table-cell>
          <table:table-cell office:value-type="float" office:value="-4270.75" table:style-name="ce10">
            <text:p>-4270,75</text:p>
          </table:table-cell>
          <table:table-cell office:value-type="float" office:value="-4175.49" table:style-name="ce10">
            <text:p>-4175,49</text:p>
          </table:table-cell>
          <table:table-cell office:value-type="float" office:value="0" table:style-name="ce11">
            <text:p>0</text:p>
          </table:table-cell>
          <table:table-cell office:value-type="float" office:value="-9274.6299999999992" table:style-name="ce10">
            <text:p>-9274,63</text:p>
          </table:table-cell>
          <table:table-cell office:value-type="float" office:value="12894.21" table:style-name="ce9">
            <text:p>12894,2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LAUDIA DE MEDEIROS PAES DE LIRA</text:p>
          </table:table-cell>
          <table:table-cell office:value-type="string" table:style-name="ce7">
            <text:p>PENSIONISTA</text:p>
          </table:table-cell>
          <table:table-cell table:style-name="ce8"/>
          <table:table-cell office:value-type="float" office:value="13418.74" table:style-name="ce9">
            <text:p>13418,74</text:p>
          </table:table-cell>
          <table:table-cell table:number-columns-repeated="3" table:style-name="ce8"/>
          <table:table-cell table:number-columns-spanned="2" table:number-rows-spanned="1" table:style-name="ce25"/>
          <table:covered-table-cell/>
          <table:table-cell table:style-name="ce8"/>
          <table:table-cell office:value-type="float" office:value="13418.74" table:style-name="ce9">
            <text:p>13418,74</text:p>
          </table:table-cell>
          <table:table-cell office:value-type="float" office:value="-943.71" table:style-name="ce10">
            <text:p>-943,71</text:p>
          </table:table-cell>
          <table:table-cell office:value-type="float" office:value="-2561.27" table:style-name="ce10">
            <text:p>-2561,27</text:p>
          </table:table-cell>
          <table:table-cell office:value-type="float" office:value="-1999.21" table:style-name="ce10">
            <text:p>-1999,21</text:p>
          </table:table-cell>
          <table:table-cell office:value-type="float" office:value="0" table:style-name="ce11">
            <text:p>0</text:p>
          </table:table-cell>
          <table:table-cell office:value-type="float" office:value="-5504.19" table:style-name="ce10">
            <text:p>-5504,19</text:p>
          </table:table-cell>
          <table:table-cell office:value-type="float" office:value="7914.55" table:style-name="ce9">
            <text:p>7914,5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LÁUDIA SILVA DE SOUZA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(3ª VT)</text:p>
          </table:table-cell>
          <table:table-cell office:value-type="float" office:value="1770.96" table:style-name="ce9">
            <text:p>1770,96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2941.86" table:style-name="ce9">
            <text:p>2941,8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5897.87" table:style-name="ce9">
            <text:p>5897,87</text:p>
          </table:table-cell>
          <table:table-cell office:value-type="float" office:value="-263.72000000000003" table:style-name="ce10">
            <text:p>-263,72</text:p>
          </table:table-cell>
          <table:table-cell office:value-type="float" office:value="-30.69" table:style-name="ce10">
            <text:p>-30,69</text:p>
          </table:table-cell>
          <table:table-cell office:value-type="float" office:value="-1860.86" table:style-name="ce10">
            <text:p>-1860,86</text:p>
          </table:table-cell>
          <table:table-cell office:value-type="float" office:value="0" table:style-name="ce11">
            <text:p>0</text:p>
          </table:table-cell>
          <table:table-cell office:value-type="float" office:value="-2155.27" table:style-name="ce10">
            <text:p>-2155,27</text:p>
          </table:table-cell>
          <table:table-cell office:value-type="float" office:value="3742.6" table:style-name="ce13">
            <text:p>3742,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LÁUDIO CARDOSO PEDROZA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COORDENADORIA DE POLÍCIA JUDICIAL</text:p>
          </table:table-cell>
          <table:table-cell office:value-type="float" office:value="13416.86" table:style-name="ce9">
            <text:p>13416,86</text:p>
          </table:table-cell>
          <table:table-cell office:value-type="float" office:value="2250.59" table:style-name="ce9">
            <text:p>2250,59</text:p>
          </table:table-cell>
          <table:table-cell table:style-name="ce8"/>
          <table:table-cell office:value-type="float" office:value="2738.38" table:style-name="ce9">
            <text:p>2738,3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405.830000000002" table:style-name="ce9">
            <text:p>18405,83</text:p>
          </table:table-cell>
          <table:table-cell office:value-type="float" office:value="-1868.86" table:style-name="ce10">
            <text:p>-1868,86</text:p>
          </table:table-cell>
          <table:table-cell office:value-type="float" office:value="-2820.98" table:style-name="ce10">
            <text:p>-2820,98</text:p>
          </table:table-cell>
          <table:table-cell office:value-type="float" office:value="-3254.59" table:style-name="ce10">
            <text:p>-3254,59</text:p>
          </table:table-cell>
          <table:table-cell office:value-type="float" office:value="0" table:style-name="ce11">
            <text:p>0</text:p>
          </table:table-cell>
          <table:table-cell office:value-type="float" office:value="-7944.43" table:style-name="ce10">
            <text:p>-7944,43</text:p>
          </table:table-cell>
          <table:table-cell office:value-type="float" office:value="10461.4" table:style-name="ce13">
            <text:p>10461,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LÁUDIO JORGE REBÊLO DE VASCONCELOS</text:p>
          </table:table-cell>
          <table:table-cell office:value-type="string" table:style-name="ce7">
            <text:p>ANALISTA <text:s/>JUDICIÁRIO</text:p>
          </table:table-cell>
          <table:table-cell office:value-type="string" table:style-name="ce7">
            <text:p>INATIVO</text:p>
          </table:table-cell>
          <table:table-cell office:value-type="float" office:value="22013.25" table:style-name="ce9">
            <text:p>22013,25</text:p>
          </table:table-cell>
          <table:table-cell office:value-type="float" office:value="3734.05" table:style-name="ce9">
            <text:p>3734,05</text:p>
          </table:table-cell>
          <table:table-cell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6497.93" table:style-name="ce9">
            <text:p>26497,93</text:p>
          </table:table-cell>
          <table:table-cell office:value-type="float" office:value="-3014.77" table:style-name="ce10">
            <text:p>-3014,77</text:p>
          </table:table-cell>
          <table:table-cell office:value-type="float" office:value="-4858.49" table:style-name="ce10">
            <text:p>-4858,49</text:p>
          </table:table-cell>
          <table:table-cell office:value-type="float" office:value="-1169.9100000000001" table:style-name="ce10">
            <text:p>-1169,91</text:p>
          </table:table-cell>
          <table:table-cell office:value-type="float" office:value="0" table:style-name="ce11">
            <text:p>0</text:p>
          </table:table-cell>
          <table:table-cell office:value-type="float" office:value="-9043.17" table:style-name="ce10">
            <text:p>-9043,17</text:p>
          </table:table-cell>
          <table:table-cell office:value-type="float" office:value="17454.759999999998" table:style-name="ce9">
            <text:p>17454,7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LEANE DE ARAÚJO CAVALCANTE</text:p>
          </table:table-cell>
          <table:table-cell office:value-type="string" table:style-name="ce7">
            <text:p>ANALISTA JUDICIÁRIO - NÍVEL SUPERIOR B8</text:p>
          </table:table-cell>
          <table:table-cell office:value-type="string" table:style-name="ce7">
            <text:p>SETOR DE EXECUÇÕES, MANDADOS E LEILÕES (CAEX)</text:p>
          </table:table-cell>
          <table:table-cell office:value-type="float" office:value="18634.77" table:style-name="ce9">
            <text:p>18634,77</text:p>
          </table:table-cell>
          <table:table-cell table:number-columns-repeated="2" table:style-name="ce8"/>
          <table:table-cell office:value-type="float" office:value="1409.76" table:style-name="ce9">
            <text:p>1409,76</text:p>
          </table:table-cell>
          <table:table-cell office:value-type="float" office:value="6211.59" table:number-columns-spanned="2" table:number-rows-spanned="1" table:style-name="ce26">
            <text:p>6211,59</text:p>
          </table:table-cell>
          <table:covered-table-cell/>
          <table:table-cell table:style-name="ce8"/>
          <table:table-cell office:value-type="float" office:value="26256.12" table:style-name="ce9">
            <text:p>26256,12</text:p>
          </table:table-cell>
          <table:table-cell office:value-type="float" office:value="-828.39" table:style-name="ce10">
            <text:p>-828,39</text:p>
          </table:table-cell>
          <table:table-cell office:value-type="float" office:value="-4866.22" table:style-name="ce10">
            <text:p>-4866,22</text:p>
          </table:table-cell>
          <table:table-cell office:value-type="float" office:value="-627.42999999999995" table:style-name="ce10">
            <text:p>-627,43</text:p>
          </table:table-cell>
          <table:table-cell office:value-type="float" office:value="0" table:style-name="ce11">
            <text:p>0</text:p>
          </table:table-cell>
          <table:table-cell office:value-type="float" office:value="-6322.04" table:style-name="ce10">
            <text:p>-6322,04</text:p>
          </table:table-cell>
          <table:table-cell office:value-type="float" office:value="19934.080000000002" table:style-name="ce9">
            <text:p>19934,0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LECIO LUCIANO COSTA CLAUDINO</text:p>
          </table:table-cell>
          <table:table-cell office:value-type="string" table:style-name="ce7">
            <text:p>ASSISTENTE CHEFE - FC-04</text:p>
          </table:table-cell>
          <table:table-cell office:value-type="string" table:style-name="ce7">
            <text:p>SETOR DE SISTEMAS ADMINISTRATIVOS (SETIC)</text:p>
          </table:table-cell>
          <table:table-cell office:value-type="float" office:value="11849.58" table:style-name="ce9">
            <text:p>11849,58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4339.38" table:style-name="ce9">
            <text:p>4339,38</text:p>
          </table:table-cell>
          <table:table-cell office:value-type="float" office:value="29.25" table:number-columns-spanned="2" table:number-rows-spanned="1" table:style-name="ce26">
            <text:p>29,25</text:p>
          </table:table-cell>
          <table:covered-table-cell/>
          <table:table-cell table:style-name="ce8"/>
          <table:table-cell office:value-type="float" office:value="18158.099999999999" table:style-name="ce13">
            <text:p>18158,1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2360.4499999999998" table:style-name="ce10">
            <text:p>-2360,45</text:p>
          </table:table-cell>
          <table:table-cell office:value-type="float" office:value="-2938.38" table:style-name="ce10">
            <text:p>-2938,38</text:p>
          </table:table-cell>
          <table:table-cell office:value-type="float" office:value="0" table:style-name="ce11">
            <text:p>0</text:p>
          </table:table-cell>
          <table:table-cell office:value-type="float" office:value="-6804" table:style-name="ce14">
            <text:p>-6804</text:p>
          </table:table-cell>
          <table:table-cell office:value-type="float" office:value="11354.1" table:style-name="ce13">
            <text:p>11354,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LEOMENES DE AMORIM SANTOS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1635.86" table:style-name="ce9">
            <text:p>11635,86</text:p>
          </table:table-cell>
          <table:table-cell office:value-type="float" office:value="2781.81" table:style-name="ce9">
            <text:p>2781,81</text:p>
          </table:table-cell>
          <table:table-cell table:style-name="ce8"/>
          <table:table-cell office:value-type="float" office:value="1906.61" table:style-name="ce9">
            <text:p>1906,6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324.28" table:style-name="ce9">
            <text:p>16324,28</text:p>
          </table:table-cell>
          <table:table-cell office:value-type="float" office:value="-1108.54" table:style-name="ce10">
            <text:p>-1108,54</text:p>
          </table:table-cell>
          <table:table-cell table:style-name="ce8"/>
          <table:table-cell office:value-type="float" office:value="-5871.42" table:style-name="ce10">
            <text:p>-5871,42</text:p>
          </table:table-cell>
          <table:table-cell office:value-type="float" office:value="0" table:style-name="ce11">
            <text:p>0</text:p>
          </table:table-cell>
          <table:table-cell office:value-type="float" office:value="-6979.96" table:style-name="ce10">
            <text:p>-6979,96</text:p>
          </table:table-cell>
          <table:table-cell office:value-type="float" office:value="9344.32" table:style-name="ce9">
            <text:p>9344,3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LEONICE LEMOS FALCÃO DE ALMEIDA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COORDENADORIA DE APOIO ÀS VARAS (SEJ)</text:p>
          </table:table-cell>
          <table:table-cell office:value-type="float" office:value="19363.86" table:style-name="ce9">
            <text:p>19363,86</text:p>
          </table:table-cell>
          <table:table-cell office:value-type="float" office:value="4283.45" table:style-name="ce9">
            <text:p>4283,45</text:p>
          </table:table-cell>
          <table:table-cell table:style-name="ce8"/>
          <table:table-cell office:value-type="float" office:value="1660.71" table:style-name="ce9">
            <text:p>1660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5308.02" table:style-name="ce9">
            <text:p>25308,02</text:p>
          </table:table-cell>
          <table:table-cell office:value-type="float" office:value="-2958.76" table:style-name="ce10">
            <text:p>-2958,76</text:p>
          </table:table-cell>
          <table:table-cell office:value-type="float" office:value="-4819.99" table:style-name="ce10">
            <text:p>-4819,99</text:p>
          </table:table-cell>
          <table:table-cell office:value-type="float" office:value="-3052.53" table:style-name="ce10">
            <text:p>-3052,53</text:p>
          </table:table-cell>
          <table:table-cell office:value-type="float" office:value="0" table:style-name="ce11">
            <text:p>0</text:p>
          </table:table-cell>
          <table:table-cell office:value-type="float" office:value="-10831.28" table:style-name="ce10">
            <text:p>-10831,28</text:p>
          </table:table-cell>
          <table:table-cell office:value-type="float" office:value="14476.74" table:style-name="ce9">
            <text:p>14476,7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RISTIANA DA COSTA MAIA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SETOR DE PETIÇÃO E PROTOCOLO (CAVT)</text:p>
          </table:table-cell>
          <table:table-cell office:value-type="float" office:value="11754.59" table:style-name="ce9">
            <text:p>11754,59</text:p>
          </table:table-cell>
          <table:table-cell table:number-columns-repeated="2" table:style-name="ce8"/>
          <table:table-cell office:value-type="float" office:value="1602.88" table:style-name="ce9">
            <text:p>1602,8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3357.47" table:style-name="ce9">
            <text:p>13357,47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1897.09" table:style-name="ce10">
            <text:p>-1897,09</text:p>
          </table:table-cell>
          <table:table-cell office:value-type="float" office:value="-4166.3599999999997" table:style-name="ce10">
            <text:p>-4166,36</text:p>
          </table:table-cell>
          <table:table-cell office:value-type="float" office:value="0" table:style-name="ce11">
            <text:p>0</text:p>
          </table:table-cell>
          <table:table-cell office:value-type="float" office:value="-7568.62" table:style-name="ce10">
            <text:p>-7568,62</text:p>
          </table:table-cell>
          <table:table-cell office:value-type="float" office:value="5788.85" table:style-name="ce9">
            <text:p>5788,8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RISTINA FERREIRA PEDROSA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8431.29" table:style-name="ce9">
            <text:p>18431,29</text:p>
          </table:table-cell>
          <table:table-cell office:value-type="float" office:value="1954.99" table:style-name="ce9">
            <text:p>1954,99</text:p>
          </table:table-cell>
          <table:table-cell table:style-name="ce8"/>
          <table:table-cell office:value-type="float" office:value="1375.98" table:style-name="ce9">
            <text:p>1375,9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1762.26" table:style-name="ce9">
            <text:p>21762,26</text:p>
          </table:table-cell>
          <table:table-cell office:value-type="float" office:value="-972.11" table:style-name="ce10">
            <text:p>-972,11</text:p>
          </table:table-cell>
          <table:table-cell office:value-type="float" office:value="-2548.66" table:style-name="ce10">
            <text:p>-2548,66</text:p>
          </table:table-cell>
          <table:table-cell office:value-type="float" office:value="-2227.39" table:style-name="ce10">
            <text:p>-2227,39</text:p>
          </table:table-cell>
          <table:table-cell office:value-type="float" office:value="0" table:style-name="ce11">
            <text:p>0</text:p>
          </table:table-cell>
          <table:table-cell office:value-type="float" office:value="-5748.16" table:style-name="ce10">
            <text:p>-5748,16</text:p>
          </table:table-cell>
          <table:table-cell office:value-type="float" office:value="16014.1" table:style-name="ce13">
            <text:p>16014,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RISTINA LUNA DE OLIVEIRA LEITE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COORDENADORIA DE MATERIAL E LOGÍSTICA (SA)</text:p>
          </table:table-cell>
          <table:table-cell office:value-type="float" office:value="5394.03" table:style-name="ce9">
            <text:p>5394,03</text:p>
          </table:table-cell>
          <table:table-cell office:value-type="float" office:value="755.16" table:style-name="ce9">
            <text:p>755,16</text:p>
          </table:table-cell>
          <table:table-cell office:value-type="float" office:value="1185.05" table:style-name="ce9">
            <text:p>1185,05</text:p>
          </table:table-cell>
          <table:table-cell office:value-type="float" office:value="910.08" table:style-name="ce9">
            <text:p>910,0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8244.32" table:style-name="ce9">
            <text:p>8244,32</text:p>
          </table:table-cell>
          <table:table-cell office:value-type="float" office:value="-755.16" table:style-name="ce10">
            <text:p>-755,16</text:p>
          </table:table-cell>
          <table:table-cell office:value-type="float" office:value="-939.89" table:style-name="ce10">
            <text:p>-939,89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1695.05" table:style-name="ce10">
            <text:p>-1695,05</text:p>
          </table:table-cell>
          <table:table-cell office:value-type="float" office:value="6549.27" table:style-name="ce9">
            <text:p>6549,2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RISTINA RENOVATO GUERREIRO BARBOSA</text:p>
          </table:table-cell>
          <table:table-cell office:value-type="string" table:style-name="ce7">
            <text:p>ASSISTENTE CHEFE - FC-04</text:p>
          </table:table-cell>
          <table:table-cell office:value-type="string" table:style-name="ce7">
            <text:p>SETOR DE PETIÇÃO E PROTOCOLO (CAVT)</text:p>
          </table:table-cell>
          <table:table-cell office:value-type="float" office:value="11802.08" table:style-name="ce9">
            <text:p>11802,08</text:p>
          </table:table-cell>
          <table:table-cell office:value-type="float" office:value="5583.03" table:style-name="ce9">
            <text:p>5583,03</text:p>
          </table:table-cell>
          <table:table-cell office:value-type="float" office:value="1939.89" table:style-name="ce9">
            <text:p>1939,89</text:p>
          </table:table-cell>
          <table:table-cell office:value-type="float" office:value="2411.34" table:style-name="ce9">
            <text:p>2411,3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1736.34" table:style-name="ce9">
            <text:p>21736,34</text:p>
          </table:table-cell>
          <table:table-cell office:value-type="float" office:value="-2076.15" table:style-name="ce10">
            <text:p>-2076,15</text:p>
          </table:table-cell>
          <table:table-cell office:value-type="float" office:value="-3874.07" table:style-name="ce10">
            <text:p>-3874,07</text:p>
          </table:table-cell>
          <table:table-cell office:value-type="float" office:value="-7092.84" table:style-name="ce10">
            <text:p>-7092,84</text:p>
          </table:table-cell>
          <table:table-cell office:value-type="float" office:value="0" table:style-name="ce11">
            <text:p>0</text:p>
          </table:table-cell>
          <table:table-cell office:value-type="float" office:value="-13043.06" table:style-name="ce10">
            <text:p>-13043,06</text:p>
          </table:table-cell>
          <table:table-cell office:value-type="float" office:value="8693.2800000000007" table:style-name="ce9">
            <text:p>8693,2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CYNTHIA DE CASTRO PEDROZA</text:p>
          </table:table-cell>
          <table:table-cell office:value-type="string" table:style-name="ce7">
            <text:p>ASSISTENTE DE JUIZ I - FC-05</text:p>
          </table:table-cell>
          <table:table-cell office:value-type="string" table:style-name="ce7">
            <text:p>SECRETARIA (8ª VT)</text:p>
          </table:table-cell>
          <table:table-cell office:value-type="float" office:value="11849.58" table:style-name="ce9">
            <text:p>11849,58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2394.02" table:style-name="ce9">
            <text:p>2394,0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475.98" table:style-name="ce9">
            <text:p>16475,98</text:p>
          </table:table-cell>
          <table:table-cell office:value-type="float" office:value="-828.39" table:style-name="ce10">
            <text:p>-828,39</text:p>
          </table:table-cell>
          <table:table-cell office:value-type="float" office:value="-2562" table:style-name="ce14">
            <text:p>-2562</text:p>
          </table:table-cell>
          <table:table-cell office:value-type="float" office:value="-1105.1600000000001" table:style-name="ce10">
            <text:p>-1105,16</text:p>
          </table:table-cell>
          <table:table-cell office:value-type="float" office:value="0" table:style-name="ce11">
            <text:p>0</text:p>
          </table:table-cell>
          <table:table-cell office:value-type="float" office:value="-4495.55" table:style-name="ce10">
            <text:p>-4495,55</text:p>
          </table:table-cell>
          <table:table-cell office:value-type="float" office:value="11980.43" table:style-name="ce9">
            <text:p>11980,4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DANIEL DE BARROS PRADO MOURA</text:p>
          </table:table-cell>
          <table:table-cell office:value-type="string" table:style-name="ce7">
            <text:p>CALCULISTA - FC-04</text:p>
          </table:table-cell>
          <table:table-cell office:value-type="string" table:style-name="ce7">
            <text:p>SECRETARIA <text:s/>(SLQ)</text:p>
          </table:table-cell>
          <table:table-cell table:number-columns-repeated="2" table:style-name="ce8"/>
          <table:table-cell office:value-type="float" office:value="1939.89" table:style-name="ce9">
            <text:p>1939,89</text:p>
          </table:table-cell>
          <table:table-cell table:style-name="ce8"/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39.89" table:style-name="ce9">
            <text:p>1939,89</text:p>
          </table:table-cell>
          <table:table-cell table:style-name="ce8"/>
          <table:table-cell office:value-type="float" office:value="-2.7" table:style-name="ce12">
            <text:p>-2,7</text:p>
          </table:table-cell>
          <table:table-cell office:value-type="float" office:value="-55.56" table:style-name="ce10">
            <text:p>-55,56</text:p>
          </table:table-cell>
          <table:table-cell office:value-type="float" office:value="0" table:style-name="ce11">
            <text:p>0</text:p>
          </table:table-cell>
          <table:table-cell office:value-type="float" office:value="-58.26" table:style-name="ce10">
            <text:p>-58,26</text:p>
          </table:table-cell>
          <table:table-cell office:value-type="float" office:value="1881.63" table:style-name="ce9">
            <text:p>1881,6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DANIEL GERBIS DE AGUIAR</text:p>
          </table:table-cell>
          <table:table-cell office:value-type="string" table:style-name="ce7">
            <text:p>ANALISTA JUDICIÁRIO - NÍVEL SUPERIOR B10</text:p>
          </table:table-cell>
          <table:table-cell table:style-name="ce8"/>
          <table:table-cell office:value-type="float" office:value="17436.14" table:style-name="ce9">
            <text:p>17436,14</text:p>
          </table:table-cell>
          <table:table-cell table:number-columns-repeated="2" table:style-name="ce8"/>
          <table:table-cell office:value-type="float" office:value="910.08" table:style-name="ce9">
            <text:p>910,0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346.22" table:style-name="ce9">
            <text:p>18346,22</text:p>
          </table:table-cell>
          <table:table-cell office:value-type="float" office:value="-828.39" table:style-name="ce10">
            <text:p>-828,39</text:p>
          </table:table-cell>
          <table:table-cell office:value-type="float" office:value="-3133.97" table:style-name="ce10">
            <text:p>-3133,97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3962.36" table:style-name="ce10">
            <text:p>-3962,36</text:p>
          </table:table-cell>
          <table:table-cell office:value-type="float" office:value="14383.86" table:style-name="ce9">
            <text:p>14383,8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DANIELA AZEVEDO BATISTA FELIX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SECRETARIA <text:s text:c="2"/>JURÍDICO-ADMINISTRATIVA</text:p>
          </table:table-cell>
          <table:table-cell office:value-type="float" office:value="11754.59" table:style-name="ce9">
            <text:p>11754,59</text:p>
          </table:table-cell>
          <table:table-cell office:value-type="float" office:value="2412.2800000000002" table:style-name="ce9">
            <text:p>2412,28</text:p>
          </table:table-cell>
          <table:table-cell office:value-type="float" office:value="-438.04" table:style-name="ce10">
            <text:p>-438,04</text:p>
          </table:table-cell>
          <table:table-cell office:value-type="float" office:value="1409.76" table:style-name="ce9">
            <text:p>1409,7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138.59" table:style-name="ce9">
            <text:p>15138,59</text:p>
          </table:table-cell>
          <table:table-cell office:value-type="float" office:value="-1895.54" table:style-name="ce10">
            <text:p>-1895,54</text:p>
          </table:table-cell>
          <table:table-cell office:value-type="float" office:value="-2384.79" table:style-name="ce10">
            <text:p>-2384,79</text:p>
          </table:table-cell>
          <table:table-cell office:value-type="float" office:value="-744.83" table:style-name="ce10">
            <text:p>-744,83</text:p>
          </table:table-cell>
          <table:table-cell office:value-type="float" office:value="0" table:style-name="ce11">
            <text:p>0</text:p>
          </table:table-cell>
          <table:table-cell office:value-type="float" office:value="-5025.16" table:style-name="ce10">
            <text:p>-5025,16</text:p>
          </table:table-cell>
          <table:table-cell office:value-type="float" office:value="10113.43" table:style-name="ce9">
            <text:p>10113,4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DANIELA SOUSA DRUMOND</text:p>
          </table:table-cell>
          <table:table-cell office:value-type="string" table:style-name="ce7">
            <text:p>ASSISTENTE EXECUTIVO - FC-04</text:p>
          </table:table-cell>
          <table:table-cell office:value-type="string" table:style-name="ce7">
            <text:p>SEÇÃO DE MAGISTRADOS (SEGP)</text:p>
          </table:table-cell>
          <table:table-cell office:value-type="float" office:value="15929.87" table:style-name="ce9">
            <text:p>15929,87</text:p>
          </table:table-cell>
          <table:table-cell table:style-name="ce8"/>
          <table:table-cell office:value-type="float" office:value="1873.84" table:style-name="ce9">
            <text:p>1873,84</text:p>
          </table:table-cell>
          <table:table-cell office:value-type="float" office:value="1234.4000000000001" table:style-name="ce13">
            <text:p>1234,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038.11" table:style-name="ce9">
            <text:p>19038,11</text:p>
          </table:table-cell>
          <table:table-cell office:value-type="float" office:value="-828.39" table:style-name="ce10">
            <text:p>-828,39</text:p>
          </table:table-cell>
          <table:table-cell office:value-type="float" office:value="-3552.81" table:style-name="ce10">
            <text:p>-3552,81</text:p>
          </table:table-cell>
          <table:table-cell office:value-type="float" office:value="-495.49" table:style-name="ce10">
            <text:p>-495,49</text:p>
          </table:table-cell>
          <table:table-cell office:value-type="float" office:value="0" table:style-name="ce11">
            <text:p>0</text:p>
          </table:table-cell>
          <table:table-cell office:value-type="float" office:value="-4876.6899999999996" table:style-name="ce10">
            <text:p>-4876,69</text:p>
          </table:table-cell>
          <table:table-cell office:value-type="float" office:value="14161.42" table:style-name="ce9">
            <text:p>14161,4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DANIELLA AGRA BARROS LIMA</text:p>
          </table:table-cell>
          <table:table-cell office:value-type="string" table:style-name="ce7">
            <text:p>ASSISTENTE DE DIRETOR DE SECRETARIA -</text:p>
          </table:table-cell>
          <table:table-cell office:value-type="string" table:style-name="ce7">
            <text:p>SECRETARIA (9ª VT)</text:p>
          </table:table-cell>
          <table:table-cell office:value-type="float" office:value="11635.86" table:style-name="ce9">
            <text:p>11635,86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1592.88" table:style-name="ce9">
            <text:p>1592,8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461.12" table:style-name="ce9">
            <text:p>15461,12</text:p>
          </table:table-cell>
          <table:table-cell office:value-type="float" office:value="-1487.95" table:style-name="ce10">
            <text:p>-1487,95</text:p>
          </table:table-cell>
          <table:table-cell office:value-type="float" office:value="-2535.2199999999998" table:style-name="ce10">
            <text:p>-2535,22</text:p>
          </table:table-cell>
          <table:table-cell office:value-type="float" office:value="-2131.35" table:style-name="ce10">
            <text:p>-2131,35</text:p>
          </table:table-cell>
          <table:table-cell office:value-type="float" office:value="0" table:style-name="ce11">
            <text:p>0</text:p>
          </table:table-cell>
          <table:table-cell office:value-type="float" office:value="-6154.52" table:style-name="ce10">
            <text:p>-6154,52</text:p>
          </table:table-cell>
          <table:table-cell office:value-type="float" office:value="9306.6" table:style-name="ce13">
            <text:p>9306,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DANIELLA MELO VIANA PORTELA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SECRETARIA (8ª VT)</text:p>
          </table:table-cell>
          <table:table-cell office:value-type="float" office:value="11754.59" table:style-name="ce9">
            <text:p>11754,59</text:p>
          </table:table-cell>
          <table:table-cell table:number-columns-repeated="2" table:style-name="ce8"/>
          <table:table-cell office:value-type="float" office:value="1372.88" table:style-name="ce9">
            <text:p>1372,8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3127.47" table:style-name="ce9">
            <text:p>13127,47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1949.23" table:style-name="ce10">
            <text:p>-1949,23</text:p>
          </table:table-cell>
          <table:table-cell office:value-type="float" office:value="-1618.62" table:style-name="ce10">
            <text:p>-1618,62</text:p>
          </table:table-cell>
          <table:table-cell office:value-type="float" office:value="0" table:style-name="ce11">
            <text:p>0</text:p>
          </table:table-cell>
          <table:table-cell office:value-type="float" office:value="-5073.0200000000004" table:style-name="ce10">
            <text:p>-5073,02</text:p>
          </table:table-cell>
          <table:table-cell office:value-type="float" office:value="8054.45" table:style-name="ce9">
            <text:p>8054,4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DANIELLE SANTA RITA CANUTO</text:p>
          </table:table-cell>
          <table:table-cell office:value-type="string" table:style-name="ce7">
            <text:p>SECRETÁRIO DE AUDIÊNCIA II - FC-04</text:p>
          </table:table-cell>
          <table:table-cell office:value-type="string" table:style-name="ce7">
            <text:p>SECRETARIA (5ª VT)</text:p>
          </table:table-cell>
          <table:table-cell office:value-type="float" office:value="11802.08" table:style-name="ce9">
            <text:p>11802,08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1686.71" table:style-name="ce9">
            <text:p>1686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428.68" table:style-name="ce9">
            <text:p>15428,68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2391.4899999999998" table:style-name="ce10">
            <text:p>-2391,49</text:p>
          </table:table-cell>
          <table:table-cell office:value-type="float" office:value="-1113.27" table:style-name="ce10">
            <text:p>-1113,27</text:p>
          </table:table-cell>
          <table:table-cell office:value-type="float" office:value="0" table:style-name="ce11">
            <text:p>0</text:p>
          </table:table-cell>
          <table:table-cell office:value-type="float" office:value="-5009.93" table:style-name="ce10">
            <text:p>-5009,93</text:p>
          </table:table-cell>
          <table:table-cell office:value-type="float" office:value="10418.75" table:style-name="ce9">
            <text:p>10418,7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DANIELLI GOMES LAMENHA E SILVA</text:p>
          </table:table-cell>
          <table:table-cell office:value-type="string" table:style-name="ce7">
            <text:p>ASSISTENTE DE DIRETOR DE SECRETARIA -</text:p>
          </table:table-cell>
          <table:table-cell office:value-type="string" table:style-name="ce7">
            <text:p>SECRETARIA <text:s/>(SAN)</text:p>
          </table:table-cell>
          <table:table-cell table:number-columns-repeated="2" table:style-name="ce8"/>
          <table:table-cell office:value-type="float" office:value="2232.38" table:style-name="ce9">
            <text:p>2232,38</text:p>
          </table:table-cell>
          <table:table-cell office:value-type="float" office:value="1588.26" table:style-name="ce9">
            <text:p>1588,2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820.64" table:style-name="ce9">
            <text:p>3820,64</text:p>
          </table:table-cell>
          <table:table-cell table:style-name="ce8"/>
          <table:table-cell office:value-type="float" office:value="-10.42" table:style-name="ce10">
            <text:p>-10,42</text:p>
          </table:table-cell>
          <table:table-cell office:value-type="float" office:value="-1273.76" table:style-name="ce10">
            <text:p>-1273,76</text:p>
          </table:table-cell>
          <table:table-cell office:value-type="float" office:value="0" table:style-name="ce11">
            <text:p>0</text:p>
          </table:table-cell>
          <table:table-cell office:value-type="float" office:value="-1284.18" table:style-name="ce10">
            <text:p>-1284,18</text:p>
          </table:table-cell>
          <table:table-cell office:value-type="float" office:value="2536.46" table:style-name="ce9">
            <text:p>2536,4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DANILO BARRETO ALMEIDA VASCONCELOS</text:p>
          </table:table-cell>
          <table:table-cell office:value-type="string" table:style-name="ce7">
            <text:p>TÉCNICO JUDICIÁRIO - NÍVEL MÉDIO A5</text:p>
          </table:table-cell>
          <table:table-cell table:style-name="ce8"/>
          <table:table-cell office:value-type="float" office:value="9151.77" table:style-name="ce9">
            <text:p>9151,77</text:p>
          </table:table-cell>
          <table:table-cell table:number-columns-repeated="2" table:style-name="ce8"/>
          <table:table-cell office:value-type="float" office:value="1216.03" table:style-name="ce9">
            <text:p>1216,0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0367.799999999999" table:style-name="ce13">
            <text:p>10367,8</text:p>
          </table:table-cell>
          <table:table-cell office:value-type="float" office:value="-828.39" table:style-name="ce10">
            <text:p>-828,39</text:p>
          </table:table-cell>
          <table:table-cell office:value-type="float" office:value="-1373.87" table:style-name="ce10">
            <text:p>-1373,87</text:p>
          </table:table-cell>
          <table:table-cell office:value-type="float" office:value="-609.54" table:style-name="ce10">
            <text:p>-609,54</text:p>
          </table:table-cell>
          <table:table-cell office:value-type="float" office:value="0" table:style-name="ce11">
            <text:p>0</text:p>
          </table:table-cell>
          <table:table-cell office:value-type="float" office:value="-2811.8" table:style-name="ce12">
            <text:p>-2811,8</text:p>
          </table:table-cell>
          <table:table-cell office:value-type="float" office:value="7556" table:style-name="ce11">
            <text:p>755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DANILO LUCAS DE OLIVEIRA SANTOS</text:p>
          </table:table-cell>
          <table:table-cell office:value-type="string" table:style-name="ce7">
            <text:p>ASSISTENTE DE JUIZ III - FC-05</text:p>
          </table:table-cell>
          <table:table-cell office:value-type="string" table:style-name="ce7">
            <text:p>SECRETARIA DA CORREGEDORIA REGIONAL</text:p>
          </table:table-cell>
          <table:table-cell office:value-type="float" office:value="12015.8" table:style-name="ce13">
            <text:p>12015,8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2991.66" table:style-name="ce9">
            <text:p>2991,6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7239.84" table:style-name="ce9">
            <text:p>17239,84</text:p>
          </table:table-cell>
          <table:table-cell office:value-type="float" office:value="-1522.38" table:style-name="ce10">
            <text:p>-1522,38</text:p>
          </table:table-cell>
          <table:table-cell office:value-type="float" office:value="-2369.5500000000002" table:style-name="ce10">
            <text:p>-2369,55</text:p>
          </table:table-cell>
          <table:table-cell office:value-type="float" office:value="-3472.69" table:style-name="ce10">
            <text:p>-3472,69</text:p>
          </table:table-cell>
          <table:table-cell office:value-type="float" office:value="0" table:style-name="ce11">
            <text:p>0</text:p>
          </table:table-cell>
          <table:table-cell office:value-type="float" office:value="-7364.62" table:style-name="ce10">
            <text:p>-7364,62</text:p>
          </table:table-cell>
          <table:table-cell office:value-type="float" office:value="9875.2199999999993" table:style-name="ce9">
            <text:p>9875,2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DARLAN SALGUEIRO SILVA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<text:s/>(ATA)</text:p>
          </table:table-cell>
          <table:table-cell office:value-type="float" office:value="10000.35" table:style-name="ce9">
            <text:p>10000,35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1913.97" table:style-name="ce9">
            <text:p>1913,9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3099.37" table:style-name="ce9">
            <text:p>13099,37</text:p>
          </table:table-cell>
          <table:table-cell office:value-type="float" office:value="-828.39" table:style-name="ce10">
            <text:p>-828,39</text:p>
          </table:table-cell>
          <table:table-cell office:value-type="float" office:value="-1795.39" table:style-name="ce10">
            <text:p>-1795,39</text:p>
          </table:table-cell>
          <table:table-cell office:value-type="float" office:value="-694.17" table:style-name="ce10">
            <text:p>-694,17</text:p>
          </table:table-cell>
          <table:table-cell office:value-type="float" office:value="0" table:style-name="ce11">
            <text:p>0</text:p>
          </table:table-cell>
          <table:table-cell office:value-type="float" office:value="-3317.95" table:style-name="ce10">
            <text:p>-3317,95</text:p>
          </table:table-cell>
          <table:table-cell office:value-type="float" office:value="9781.42" table:style-name="ce9">
            <text:p>9781,4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DAVI CASTRO SILVA</text:p>
          </table:table-cell>
          <table:table-cell office:value-type="string" table:style-name="ce7">
            <text:p>ANALISTA JUDICIÁRIO - NÍVEL SUPERIOR A5</text:p>
          </table:table-cell>
          <table:table-cell office:value-type="string" table:style-name="ce7">
            <text:p>SECRETARIA <text:s/>(SAN)</text:p>
          </table:table-cell>
          <table:table-cell office:value-type="float" office:value="17263.240000000002" table:style-name="ce9">
            <text:p>17263,24</text:p>
          </table:table-cell>
          <table:table-cell table:number-columns-repeated="2" table:style-name="ce8"/>
          <table:table-cell office:value-type="float" office:value="3019.72" table:style-name="ce9">
            <text:p>3019,7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0282.96" table:style-name="ce9">
            <text:p>20282,96</text:p>
          </table:table-cell>
          <table:table-cell office:value-type="float" office:value="-828.39" table:style-name="ce10">
            <text:p>-828,39</text:p>
          </table:table-cell>
          <table:table-cell office:value-type="float" office:value="-3650.22" table:style-name="ce10">
            <text:p>-3650,22</text:p>
          </table:table-cell>
          <table:table-cell office:value-type="float" office:value="-973.88" table:style-name="ce10">
            <text:p>-973,88</text:p>
          </table:table-cell>
          <table:table-cell office:value-type="float" office:value="0" table:style-name="ce11">
            <text:p>0</text:p>
          </table:table-cell>
          <table:table-cell office:value-type="float" office:value="-5452.49" table:style-name="ce10">
            <text:p>-5452,49</text:p>
          </table:table-cell>
          <table:table-cell office:value-type="float" office:value="14830.47" table:style-name="ce9">
            <text:p>14830,4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DAYSE KARLA DE CASTRO CAVALCANTE MENDONÇ</text:p>
          </table:table-cell>
          <table:table-cell office:value-type="string" table:style-name="ce7">
            <text:p>ANALISTA JUDICIÁRIO - NÍVEL SUPERIOR C1</text:p>
          </table:table-cell>
          <table:table-cell table:style-name="ce8"/>
          <table:table-cell office:value-type="float" office:value="22091.17" table:style-name="ce9">
            <text:p>22091,17</text:p>
          </table:table-cell>
          <table:table-cell table:number-columns-repeated="2" table:style-name="ce8"/>
          <table:table-cell office:value-type="float" office:value="1635.6" table:style-name="ce13">
            <text:p>1635,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3726.77" table:style-name="ce9">
            <text:p>23726,77</text:p>
          </table:table-cell>
          <table:table-cell office:value-type="float" office:value="-3190.2" table:style-name="ce12">
            <text:p>-3190,2</text:p>
          </table:table-cell>
          <table:table-cell office:value-type="float" office:value="-4276.2700000000004" table:style-name="ce10">
            <text:p>-4276,27</text:p>
          </table:table-cell>
          <table:table-cell office:value-type="float" office:value="-2731.43" table:style-name="ce10">
            <text:p>-2731,43</text:p>
          </table:table-cell>
          <table:table-cell office:value-type="float" office:value="0" table:style-name="ce11">
            <text:p>0</text:p>
          </table:table-cell>
          <table:table-cell office:value-type="float" office:value="-10197.9" table:style-name="ce12">
            <text:p>-10197,9</text:p>
          </table:table-cell>
          <table:table-cell office:value-type="float" office:value="13528.87" table:style-name="ce9">
            <text:p>13528,8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DAYSE MARIA MEDEIROS CUNHA</text:p>
          </table:table-cell>
          <table:table-cell office:value-type="string" table:style-name="ce7">
            <text:p>TÉCNICO JUDICIÁRIO - NÍVEL MÉDIO C13</text:p>
          </table:table-cell>
          <table:table-cell table:style-name="ce8"/>
          <table:table-cell office:value-type="float" office:value="11879.66" table:style-name="ce9">
            <text:p>11879,66</text:p>
          </table:table-cell>
          <table:table-cell office:value-type="float" office:value="4106.79" table:style-name="ce9">
            <text:p>4106,79</text:p>
          </table:table-cell>
          <table:table-cell table:style-name="ce8"/>
          <table:table-cell office:value-type="float" office:value="2641.34" table:style-name="ce9">
            <text:p>2641,3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627.79" table:style-name="ce9">
            <text:p>18627,79</text:p>
          </table:table-cell>
          <table:table-cell office:value-type="float" office:value="-1867.07" table:style-name="ce10">
            <text:p>-1867,07</text:p>
          </table:table-cell>
          <table:table-cell office:value-type="float" office:value="-2909.2" table:style-name="ce12">
            <text:p>-2909,2</text:p>
          </table:table-cell>
          <table:table-cell office:value-type="float" office:value="-2565.79" table:style-name="ce10">
            <text:p>-2565,79</text:p>
          </table:table-cell>
          <table:table-cell office:value-type="float" office:value="0" table:style-name="ce11">
            <text:p>0</text:p>
          </table:table-cell>
          <table:table-cell office:value-type="float" office:value="-7342.06" table:style-name="ce10">
            <text:p>-7342,06</text:p>
          </table:table-cell>
          <table:table-cell office:value-type="float" office:value="11285.73" table:style-name="ce9">
            <text:p>11285,7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DÉBORAH GOMES TORRES PINTO</text:p>
          </table:table-cell>
          <table:table-cell office:value-type="string" table:style-name="ce7">
            <text:p>ASSESSOR - CJ-03</text:p>
          </table:table-cell>
          <table:table-cell office:value-type="string" table:style-name="ce7">
            <text:p>GABINETE DA PRESIDÊNCIA</text:p>
          </table:table-cell>
          <table:table-cell table:number-columns-repeated="2" table:style-name="ce8"/>
          <table:table-cell office:value-type="float" office:value="8411.01" table:style-name="ce9">
            <text:p>8411,01</text:p>
          </table:table-cell>
          <table:table-cell table:style-name="ce8"/>
          <table:table-cell table:number-columns-spanned="2" table:number-rows-spanned="1" table:style-name="ce25"/>
          <table:covered-table-cell/>
          <table:table-cell table:style-name="ce8"/>
          <table:table-cell office:value-type="float" office:value="8411.01" table:style-name="ce9">
            <text:p>8411,01</text:p>
          </table:table-cell>
          <table:table-cell table:style-name="ce8"/>
          <table:table-cell office:value-type="float" office:value="-1391.53" table:style-name="ce10">
            <text:p>-1391,53</text:p>
          </table:table-cell>
          <table:table-cell office:value-type="float" office:value="-93.05" table:style-name="ce10">
            <text:p>-93,05</text:p>
          </table:table-cell>
          <table:table-cell office:value-type="float" office:value="0" table:style-name="ce11">
            <text:p>0</text:p>
          </table:table-cell>
          <table:table-cell office:value-type="float" office:value="-1484.58" table:style-name="ce10">
            <text:p>-1484,58</text:p>
          </table:table-cell>
          <table:table-cell office:value-type="float" office:value="6926.43" table:style-name="ce9">
            <text:p>6926,4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DELAIDE SCOLNI DE SOUZA</text:p>
          </table:table-cell>
          <table:table-cell office:value-type="string" table:style-name="ce7">
            <text:p>ASSISTENTE DE SERVIÇO - FC-03</text:p>
          </table:table-cell>
          <table:table-cell office:value-type="string" table:style-name="ce7">
            <text:p>SECRETARIA (3ª VT)</text:p>
          </table:table-cell>
          <table:table-cell table:number-columns-repeated="2" table:style-name="ce8"/>
          <table:table-cell office:value-type="float" office:value="1379.07" table:style-name="ce9">
            <text:p>1379,07</text:p>
          </table:table-cell>
          <table:table-cell office:value-type="float" office:value="2411.34" table:style-name="ce9">
            <text:p>2411,3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790.41" table:style-name="ce9">
            <text:p>3790,41</text:p>
          </table:table-cell>
          <table:table-cell office:value-type="float" office:value="-105.94" table:style-name="ce10">
            <text:p>-105,94</text:p>
          </table:table-cell>
          <table:table-cell table:style-name="ce8"/>
          <table:table-cell office:value-type="float" office:value="-956.19" table:style-name="ce10">
            <text:p>-956,19</text:p>
          </table:table-cell>
          <table:table-cell office:value-type="float" office:value="0" table:style-name="ce11">
            <text:p>0</text:p>
          </table:table-cell>
          <table:table-cell office:value-type="float" office:value="-1062.1300000000001" table:style-name="ce10">
            <text:p>-1062,13</text:p>
          </table:table-cell>
          <table:table-cell office:value-type="float" office:value="2728.28" table:style-name="ce9">
            <text:p>2728,2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DELMER CHAGAS FEBRONIO ALVES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(5ª VT)</text:p>
          </table:table-cell>
          <table:table-cell office:value-type="float" office:value="11778.34" table:style-name="ce9">
            <text:p>11778,34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2880.07" table:style-name="ce9">
            <text:p>2880,0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843.46" table:style-name="ce9">
            <text:p>15843,46</text:p>
          </table:table-cell>
          <table:table-cell office:value-type="float" office:value="-1487.95" table:style-name="ce10">
            <text:p>-1487,95</text:p>
          </table:table-cell>
          <table:table-cell office:value-type="float" office:value="-2234.25" table:style-name="ce10">
            <text:p>-2234,25</text:p>
          </table:table-cell>
          <table:table-cell office:value-type="float" office:value="-1816.55" table:style-name="ce10">
            <text:p>-1816,55</text:p>
          </table:table-cell>
          <table:table-cell office:value-type="float" office:value="0" table:style-name="ce11">
            <text:p>0</text:p>
          </table:table-cell>
          <table:table-cell office:value-type="float" office:value="-5538.75" table:style-name="ce10">
            <text:p>-5538,75</text:p>
          </table:table-cell>
          <table:table-cell office:value-type="float" office:value="10304.709999999999" table:style-name="ce9">
            <text:p>10304,7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DEMÉTRIO ELIAS CALHEIROS NETO</text:p>
          </table:table-cell>
          <table:table-cell office:value-type="string" table:style-name="ce7">
            <text:p>ASSISTENTE ADMINISTRATIVO - FC-03</text:p>
          </table:table-cell>
          <table:table-cell office:value-type="string" table:style-name="ce7">
            <text:p>COORDENADORIA DE CONCILIAÇÃO (SEJ)</text:p>
          </table:table-cell>
          <table:table-cell office:value-type="float" office:value="11897.07" table:style-name="ce9">
            <text:p>11897,07</text:p>
          </table:table-cell>
          <table:table-cell office:value-type="float" office:value="2132.52" table:style-name="ce9">
            <text:p>2132,52</text:p>
          </table:table-cell>
          <table:table-cell office:value-type="float" office:value="1379.07" table:style-name="ce9">
            <text:p>1379,07</text:p>
          </table:table-cell>
          <table:table-cell office:value-type="float" office:value="2251.35" table:style-name="ce9">
            <text:p>2251,3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7660.009999999998" table:style-name="ce9">
            <text:p>17660,01</text:p>
          </table:table-cell>
          <table:table-cell office:value-type="float" office:value="-1849.38" table:style-name="ce10">
            <text:p>-1849,38</text:p>
          </table:table-cell>
          <table:table-cell office:value-type="float" office:value="-2638.76" table:style-name="ce10">
            <text:p>-2638,76</text:p>
          </table:table-cell>
          <table:table-cell office:value-type="float" office:value="-5235.49" table:style-name="ce10">
            <text:p>-5235,49</text:p>
          </table:table-cell>
          <table:table-cell office:value-type="float" office:value="0" table:style-name="ce11">
            <text:p>0</text:p>
          </table:table-cell>
          <table:table-cell office:value-type="float" office:value="-9723.6299999999992" table:style-name="ce10">
            <text:p>-9723,63</text:p>
          </table:table-cell>
          <table:table-cell office:value-type="float" office:value="7936.38" table:style-name="ce9">
            <text:p>7936,3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DENISE PINHEIRO TAVARES</text:p>
          </table:table-cell>
          <table:table-cell office:value-type="string" table:style-name="ce7">
            <text:p>SECRETÁRIO DE AUDIÊNCIA I - FC-04</text:p>
          </table:table-cell>
          <table:table-cell office:value-type="string" table:style-name="ce7">
            <text:p>SECRETARIA (1ª VT)</text:p>
          </table:table-cell>
          <table:table-cell table:number-columns-repeated="2" table:style-name="ce8"/>
          <table:table-cell office:value-type="float" office:value="1939.89" table:style-name="ce9">
            <text:p>1939,89</text:p>
          </table:table-cell>
          <table:table-cell office:value-type="float" office:value="1488.07" table:style-name="ce9">
            <text:p>1488,0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427.96" table:style-name="ce9">
            <text:p>3427,96</text:p>
          </table:table-cell>
          <table:table-cell table:style-name="ce8"/>
          <table:table-cell office:value-type="float" office:value="-2.7" table:style-name="ce12">
            <text:p>-2,7</text:p>
          </table:table-cell>
          <table:table-cell office:value-type="float" office:value="-241.46" table:style-name="ce10">
            <text:p>-241,46</text:p>
          </table:table-cell>
          <table:table-cell office:value-type="float" office:value="0" table:style-name="ce11">
            <text:p>0</text:p>
          </table:table-cell>
          <table:table-cell office:value-type="float" office:value="-244.16" table:style-name="ce10">
            <text:p>-244,16</text:p>
          </table:table-cell>
          <table:table-cell office:value-type="float" office:value="3183.8" table:style-name="ce13">
            <text:p>3183,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DENISE SANTOS SOUZA SAMPAIO</text:p>
          </table:table-cell>
          <table:table-cell office:value-type="string" table:style-name="ce7">
            <text:p>ASSISTENTE CHEFE - FC-04</text:p>
          </table:table-cell>
          <table:table-cell office:value-type="string" table:style-name="ce7">
            <text:p>SETOR DE AUDITORIA DAS DESPESAS DE PESSOAL (SAUD</text:p>
          </table:table-cell>
          <table:table-cell office:value-type="float" office:value="11897.07" table:style-name="ce9">
            <text:p>11897,07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3100.01" table:style-name="ce9">
            <text:p>3100,01</text:p>
          </table:table-cell>
          <table:table-cell office:value-type="float" office:value="1669.97" table:number-columns-spanned="2" table:number-rows-spanned="1" table:style-name="ce26">
            <text:p>1669,97</text:p>
          </table:table-cell>
          <table:covered-table-cell/>
          <table:table-cell table:style-name="ce8"/>
          <table:table-cell office:value-type="float" office:value="18606.939999999999" table:style-name="ce9">
            <text:p>18606,94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2876.85" table:style-name="ce10">
            <text:p>-2876,85</text:p>
          </table:table-cell>
          <table:table-cell office:value-type="float" office:value="-2311.83" table:style-name="ce10">
            <text:p>-2311,83</text:p>
          </table:table-cell>
          <table:table-cell office:value-type="float" office:value="0" table:style-name="ce11">
            <text:p>0</text:p>
          </table:table-cell>
          <table:table-cell office:value-type="float" office:value="-6693.85" table:style-name="ce10">
            <text:p>-6693,85</text:p>
          </table:table-cell>
          <table:table-cell office:value-type="float" office:value="11913.09" table:style-name="ce9">
            <text:p>11913,0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DENISSON ARAÚJO PADILHA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TOR DE SISTEMAS ADMINISTRATIVOS (SETIC)</text:p>
          </table:table-cell>
          <table:table-cell office:value-type="float" office:value="18951.18" table:style-name="ce9">
            <text:p>18951,18</text:p>
          </table:table-cell>
          <table:table-cell table:number-columns-repeated="2" table:style-name="ce8"/>
          <table:table-cell office:value-type="float" office:value="1234.4000000000001" table:style-name="ce13">
            <text:p>1234,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0185.580000000002" table:style-name="ce9">
            <text:p>20185,58</text:p>
          </table:table-cell>
          <table:table-cell office:value-type="float" office:value="-2647.51" table:style-name="ce10">
            <text:p>-2647,51</text:p>
          </table:table-cell>
          <table:table-cell office:value-type="float" office:value="-3614.15" table:style-name="ce10">
            <text:p>-3614,15</text:p>
          </table:table-cell>
          <table:table-cell office:value-type="float" office:value="-542.98" table:style-name="ce10">
            <text:p>-542,98</text:p>
          </table:table-cell>
          <table:table-cell office:value-type="float" office:value="0" table:style-name="ce11">
            <text:p>0</text:p>
          </table:table-cell>
          <table:table-cell office:value-type="float" office:value="-6804.64" table:style-name="ce10">
            <text:p>-6804,64</text:p>
          </table:table-cell>
          <table:table-cell office:value-type="float" office:value="13380.94" table:style-name="ce9">
            <text:p>13380,9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DERALDO LIRA</text:p>
          </table:table-cell>
          <table:table-cell office:value-type="string" table:style-name="ce7">
            <text:p>JUIZ CLASSISTA</text:p>
          </table:table-cell>
          <table:table-cell office:value-type="string" table:style-name="ce7">
            <text:p>INATIVO</text:p>
          </table:table-cell>
          <table:table-cell office:value-type="float" office:value="9046.48" table:style-name="ce9">
            <text:p>9046,48</text:p>
          </table:table-cell>
          <table:table-cell office:value-type="float" office:value="527.71" table:style-name="ce9">
            <text:p>527,71</text:p>
          </table:table-cell>
          <table:table-cell table:number-columns-repeated="2" table:style-name="ce8"/>
          <table:table-cell table:number-columns-spanned="2" table:number-rows-spanned="1" table:style-name="ce25"/>
          <table:covered-table-cell/>
          <table:table-cell table:style-name="ce8"/>
          <table:table-cell office:value-type="float" office:value="9574.19" table:style-name="ce9">
            <text:p>9574,19</text:p>
          </table:table-cell>
          <table:table-cell office:value-type="float" office:value="-360.62" table:style-name="ce10">
            <text:p>-360,62</text:p>
          </table:table-cell>
          <table:table-cell office:value-type="float" office:value="-853.21" table:style-name="ce10">
            <text:p>-853,21</text:p>
          </table:table-cell>
          <table:table-cell office:value-type="float" office:value="-47.49" table:style-name="ce10">
            <text:p>-47,49</text:p>
          </table:table-cell>
          <table:table-cell office:value-type="float" office:value="0" table:style-name="ce11">
            <text:p>0</text:p>
          </table:table-cell>
          <table:table-cell office:value-type="float" office:value="-1261.32" table:style-name="ce10">
            <text:p>-1261,32</text:p>
          </table:table-cell>
          <table:table-cell office:value-type="float" office:value="8312.8700000000008" table:style-name="ce9">
            <text:p>8312,8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DIEGO CHENDES DIAS GOMES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SECRETARIA DE GESTÃO ESTRATÉGICA</text:p>
          </table:table-cell>
          <table:table-cell office:value-type="float" office:value="15916.52" table:style-name="ce9">
            <text:p>15916,52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1234.4000000000001" table:style-name="ce13">
            <text:p>1234,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335.97" table:style-name="ce9">
            <text:p>18335,97</text:p>
          </table:table-cell>
          <table:table-cell office:value-type="float" office:value="-828.39" table:style-name="ce10">
            <text:p>-828,39</text:p>
          </table:table-cell>
          <table:table-cell office:value-type="float" office:value="-3605.76" table:style-name="ce10">
            <text:p>-3605,76</text:p>
          </table:table-cell>
          <table:table-cell office:value-type="float" office:value="-6292.01" table:style-name="ce10">
            <text:p>-6292,01</text:p>
          </table:table-cell>
          <table:table-cell office:value-type="float" office:value="0" table:style-name="ce11">
            <text:p>0</text:p>
          </table:table-cell>
          <table:table-cell office:value-type="float" office:value="-10726.16" table:style-name="ce10">
            <text:p>-10726,16</text:p>
          </table:table-cell>
          <table:table-cell office:value-type="float" office:value="7609.81" table:style-name="ce9">
            <text:p>7609,8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DIEGO FEITOSA MONTEIRO</text:p>
          </table:table-cell>
          <table:table-cell office:value-type="string" table:style-name="ce7">
            <text:p>ANALISTA JUDICIÁRIO - NÍVEL SUPERIOR A1</text:p>
          </table:table-cell>
          <table:table-cell office:value-type="string" table:style-name="ce7">
            <text:p>SETOR DE CONTABILIDADE (SOF)</text:p>
          </table:table-cell>
          <table:table-cell office:value-type="float" office:value="13043.75" table:style-name="ce9">
            <text:p>13043,75</text:p>
          </table:table-cell>
          <table:table-cell table:number-columns-repeated="2" table:style-name="ce8"/>
          <table:table-cell office:value-type="float" office:value="2461.6" table:style-name="ce13">
            <text:p>2461,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505.35" table:style-name="ce9">
            <text:p>15505,35</text:p>
          </table:table-cell>
          <table:table-cell office:value-type="float" office:value="-828.39" table:style-name="ce10">
            <text:p>-828,39</text:p>
          </table:table-cell>
          <table:table-cell office:value-type="float" office:value="-2355.29" table:style-name="ce10">
            <text:p>-2355,29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3183.68" table:style-name="ce10">
            <text:p>-3183,68</text:p>
          </table:table-cell>
          <table:table-cell office:value-type="float" office:value="12321.67" table:style-name="ce9">
            <text:p>12321,6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DILMA BARBOSA CORREIA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GABINETE DA PRESIDÊNCIA</text:p>
          </table:table-cell>
          <table:table-cell office:value-type="float" office:value="18701.52" table:style-name="ce9">
            <text:p>18701,52</text:p>
          </table:table-cell>
          <table:table-cell office:value-type="float" office:value="8802.49" table:style-name="ce9">
            <text:p>8802,49</text:p>
          </table:table-cell>
          <table:table-cell office:value-type="float" office:value="1185.05" table:style-name="ce9">
            <text:p>1185,05</text:p>
          </table:table-cell>
          <table:table-cell office:value-type="float" office:value="1660.71" table:style-name="ce9">
            <text:p>1660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0349.77" table:style-name="ce9">
            <text:p>30349,77</text:p>
          </table:table-cell>
          <table:table-cell office:value-type="float" office:value="-3516.03" table:style-name="ce10">
            <text:p>-3516,03</text:p>
          </table:table-cell>
          <table:table-cell office:value-type="float" office:value="-6053.22" table:style-name="ce10">
            <text:p>-6053,22</text:p>
          </table:table-cell>
          <table:table-cell office:value-type="float" office:value="-2003.33" table:style-name="ce10">
            <text:p>-2003,33</text:p>
          </table:table-cell>
          <table:table-cell office:value-type="float" office:value="0" table:style-name="ce11">
            <text:p>0</text:p>
          </table:table-cell>
          <table:table-cell office:value-type="float" office:value="-11572.58" table:style-name="ce10">
            <text:p>-11572,58</text:p>
          </table:table-cell>
          <table:table-cell office:value-type="float" office:value="18777.189999999999" table:style-name="ce9">
            <text:p>18777,1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DILMAR DE OLIVEIRA SANTOS</text:p>
          </table:table-cell>
          <table:table-cell office:value-type="string" table:style-name="ce7">
            <text:p>CALCULISTA I - FC-04</text:p>
          </table:table-cell>
          <table:table-cell office:value-type="string" table:style-name="ce7">
            <text:p>SECRETARIA <text:s/>(2ªVTSMC)</text:p>
          </table:table-cell>
          <table:table-cell office:value-type="float" office:value="11398.39" table:style-name="ce9">
            <text:p>11398,39</text:p>
          </table:table-cell>
          <table:table-cell office:value-type="float" office:value="2180.02" table:style-name="ce9">
            <text:p>2180,02</text:p>
          </table:table-cell>
          <table:table-cell office:value-type="float" office:value="1939.89" table:style-name="ce9">
            <text:p>1939,89</text:p>
          </table:table-cell>
          <table:table-cell office:value-type="float" office:value="2207.75" table:style-name="ce9">
            <text:p>2207,7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7726.05" table:style-name="ce9">
            <text:p>17726,05</text:p>
          </table:table-cell>
          <table:table-cell office:value-type="float" office:value="-828.39" table:style-name="ce10">
            <text:p>-828,39</text:p>
          </table:table-cell>
          <table:table-cell office:value-type="float" office:value="-3066.09" table:style-name="ce10">
            <text:p>-3066,09</text:p>
          </table:table-cell>
          <table:table-cell office:value-type="float" office:value="-2516.58" table:style-name="ce10">
            <text:p>-2516,58</text:p>
          </table:table-cell>
          <table:table-cell office:value-type="float" office:value="0" table:style-name="ce11">
            <text:p>0</text:p>
          </table:table-cell>
          <table:table-cell office:value-type="float" office:value="-6411.06" table:style-name="ce10">
            <text:p>-6411,06</text:p>
          </table:table-cell>
          <table:table-cell office:value-type="float" office:value="11314.99" table:style-name="ce9">
            <text:p>11314,9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DIÓGENES DE MACEDO VERAS</text:p>
          </table:table-cell>
          <table:table-cell office:value-type="string" table:style-name="ce7">
            <text:p>ASSISTENTE SECRETÁRIO - FC-05</text:p>
          </table:table-cell>
          <table:table-cell office:value-type="string" table:style-name="ce7">
            <text:p>GABINETE DE DESEMBARGADOR (GABVL)</text:p>
          </table:table-cell>
          <table:table-cell office:value-type="float" office:value="11897.07" table:style-name="ce9">
            <text:p>11897,07</text:p>
          </table:table-cell>
          <table:table-cell office:value-type="float" office:value="2400.0700000000002" table:style-name="ce9">
            <text:p>2400,07</text:p>
          </table:table-cell>
          <table:table-cell office:value-type="float" office:value="2232.38" table:style-name="ce9">
            <text:p>2232,38</text:p>
          </table:table-cell>
          <table:table-cell office:value-type="float" office:value="2092.56" table:style-name="ce9">
            <text:p>2092,56</text:p>
          </table:table-cell>
          <table:table-cell office:value-type="float" office:value="13372.19" table:number-columns-spanned="2" table:number-rows-spanned="1" table:style-name="ce26">
            <text:p>13372,19</text:p>
          </table:table-cell>
          <table:covered-table-cell/>
          <table:table-cell table:style-name="ce8"/>
          <table:table-cell office:value-type="float" office:value="31994.27" table:style-name="ce9">
            <text:p>31994,27</text:p>
          </table:table-cell>
          <table:table-cell office:value-type="float" office:value="-1893.53" table:style-name="ce10">
            <text:p>-1893,53</text:p>
          </table:table-cell>
          <table:table-cell office:value-type="float" office:value="-5754.98" table:style-name="ce10">
            <text:p>-5754,98</text:p>
          </table:table-cell>
          <table:table-cell office:value-type="float" office:value="-2692.44" table:style-name="ce10">
            <text:p>-2692,44</text:p>
          </table:table-cell>
          <table:table-cell office:value-type="float" office:value="0" table:style-name="ce11">
            <text:p>0</text:p>
          </table:table-cell>
          <table:table-cell office:value-type="float" office:value="-10340.950000000001" table:style-name="ce10">
            <text:p>-10340,95</text:p>
          </table:table-cell>
          <table:table-cell office:value-type="float" office:value="21653.32" table:style-name="ce9">
            <text:p>21653,3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DIOGO ALBUQUERQUE GONÇALVES</text:p>
          </table:table-cell>
          <table:table-cell office:value-type="string" table:style-name="ce7">
            <text:p>CALCULISTA - FC-04</text:p>
          </table:table-cell>
          <table:table-cell office:value-type="string" table:style-name="ce7">
            <text:p>SECRETARIA <text:s/>(PCV)</text:p>
          </table:table-cell>
          <table:table-cell office:value-type="float" office:value="9482.76" table:style-name="ce9">
            <text:p>9482,76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1234.4000000000001" table:style-name="ce13">
            <text:p>1234,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2657.05" table:style-name="ce9">
            <text:p>12657,05</text:p>
          </table:table-cell>
          <table:table-cell office:value-type="float" office:value="-828.39" table:style-name="ce10">
            <text:p>-828,39</text:p>
          </table:table-cell>
          <table:table-cell office:value-type="float" office:value="-1944.48" table:style-name="ce10">
            <text:p>-1944,48</text:p>
          </table:table-cell>
          <table:table-cell office:value-type="float" office:value="-417.13" table:style-name="ce10">
            <text:p>-417,13</text:p>
          </table:table-cell>
          <table:table-cell office:value-type="float" office:value="0" table:style-name="ce11">
            <text:p>0</text:p>
          </table:table-cell>
          <table:table-cell office:value-type="float" office:value="-3190" table:style-name="ce14">
            <text:p>-3190</text:p>
          </table:table-cell>
          <table:table-cell office:value-type="float" office:value="9467.0499999999993" table:style-name="ce9">
            <text:p>9467,0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DIOGO ANDRÉ DE SIQUEIRA SOUZA</text:p>
          </table:table-cell>
          <table:table-cell office:value-type="string" table:style-name="ce7">
            <text:p>DIRETOR DE SECRETARIA - CJ-03</text:p>
          </table:table-cell>
          <table:table-cell office:value-type="string" table:style-name="ce7">
            <text:p>SECRETARIA (10ª VT)</text:p>
          </table:table-cell>
          <table:table-cell office:value-type="float" office:value="19441.79" table:style-name="ce9">
            <text:p>19441,79</text:p>
          </table:table-cell>
          <table:table-cell table:style-name="ce8"/>
          <table:table-cell office:value-type="float" office:value="8411.01" table:style-name="ce9">
            <text:p>8411,01</text:p>
          </table:table-cell>
          <table:table-cell office:value-type="float" office:value="2149.5100000000002" table:style-name="ce9">
            <text:p>2149,5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0002.31" table:style-name="ce9">
            <text:p>30002,31</text:p>
          </table:table-cell>
          <table:table-cell office:value-type="float" office:value="-2740.19" table:style-name="ce10">
            <text:p>-2740,19</text:p>
          </table:table-cell>
          <table:table-cell office:value-type="float" office:value="-5880.2" table:style-name="ce12">
            <text:p>-5880,2</text:p>
          </table:table-cell>
          <table:table-cell office:value-type="float" office:value="-2917.73" table:style-name="ce10">
            <text:p>-2917,73</text:p>
          </table:table-cell>
          <table:table-cell office:value-type="float" office:value="0" table:style-name="ce11">
            <text:p>0</text:p>
          </table:table-cell>
          <table:table-cell office:value-type="float" office:value="-11538.12" table:style-name="ce10">
            <text:p>-11538,12</text:p>
          </table:table-cell>
          <table:table-cell office:value-type="float" office:value="18464.189999999999" table:style-name="ce9">
            <text:p>18464,1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DIVANNI SURUAGY</text:p>
          </table:table-cell>
          <table:table-cell office:value-type="string" table:style-name="ce7">
            <text:p>JUIZ CLASSISTA</text:p>
          </table:table-cell>
          <table:table-cell office:value-type="string" table:style-name="ce7">
            <text:p>INATIVO</text:p>
          </table:table-cell>
          <table:table-cell office:value-type="float" office:value="10252.68" table:style-name="ce9">
            <text:p>10252,68</text:p>
          </table:table-cell>
          <table:table-cell office:value-type="float" office:value="527.71" table:style-name="ce9">
            <text:p>527,71</text:p>
          </table:table-cell>
          <table:table-cell table:style-name="ce8"/>
          <table:table-cell office:value-type="float" office:value="1501.26" table:style-name="ce9">
            <text:p>1501,2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2281.65" table:style-name="ce9">
            <text:p>12281,65</text:p>
          </table:table-cell>
          <table:table-cell office:value-type="float" office:value="-535.52" table:style-name="ce10">
            <text:p>-535,52</text:p>
          </table:table-cell>
          <table:table-cell office:value-type="float" office:value="-1424.38" table:style-name="ce10">
            <text:p>-1424,38</text:p>
          </table:table-cell>
          <table:table-cell office:value-type="float" office:value="-4230.83" table:style-name="ce10">
            <text:p>-4230,83</text:p>
          </table:table-cell>
          <table:table-cell office:value-type="float" office:value="0" table:style-name="ce11">
            <text:p>0</text:p>
          </table:table-cell>
          <table:table-cell office:value-type="float" office:value="-6190.73" table:style-name="ce10">
            <text:p>-6190,73</text:p>
          </table:table-cell>
          <table:table-cell office:value-type="float" office:value="6090.92" table:style-name="ce9">
            <text:p>6090,9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DJALMA FERNANDES DE BIASE WYSZOMIRSKI</text:p>
          </table:table-cell>
          <table:table-cell office:value-type="string" table:style-name="ce7">
            <text:p>REMOVIDO</text:p>
          </table:table-cell>
          <table:table-cell office:value-type="string" table:style-name="ce7">
            <text:p>SECRETARIA <text:s/>(2ªVTSMC)</text:p>
          </table:table-cell>
          <table:table-cell table:number-columns-repeated="3" table:style-name="ce8"/>
          <table:table-cell office:value-type="float" office:value="2431.15" table:style-name="ce9">
            <text:p>2431,1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431.15" table:style-name="ce9">
            <text:p>2431,15</text:p>
          </table:table-cell>
          <table:table-cell table:number-columns-repeated="2" table:style-name="ce8"/>
          <table:table-cell office:value-type="float" office:value="36.35" table:style-name="ce9">
            <text:p>36,35</text:p>
          </table:table-cell>
          <table:table-cell office:value-type="float" office:value="0" table:style-name="ce11">
            <text:p>0</text:p>
          </table:table-cell>
          <table:table-cell office:value-type="float" office:value="36.35" table:style-name="ce9">
            <text:p>36,35</text:p>
          </table:table-cell>
          <table:table-cell office:value-type="float" office:value="2467.5" table:style-name="ce13">
            <text:p>2467,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DJALMA GADI SILVA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SECRETARIA (2ª VT-ARA)</text:p>
          </table:table-cell>
          <table:table-cell office:value-type="float" office:value="11897.07" table:style-name="ce9">
            <text:p>11897,07</text:p>
          </table:table-cell>
          <table:table-cell office:value-type="float" office:value="3221.92" table:style-name="ce9">
            <text:p>3221,92</text:p>
          </table:table-cell>
          <table:table-cell table:style-name="ce8"/>
          <table:table-cell office:value-type="float" office:value="2563.02" table:style-name="ce9">
            <text:p>2563,0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7682.009999999998" table:style-name="ce9">
            <text:p>17682,01</text:p>
          </table:table-cell>
          <table:table-cell office:value-type="float" office:value="-2029.13" table:style-name="ce10">
            <text:p>-2029,13</text:p>
          </table:table-cell>
          <table:table-cell office:value-type="float" office:value="-2626.08" table:style-name="ce10">
            <text:p>-2626,08</text:p>
          </table:table-cell>
          <table:table-cell office:value-type="float" office:value="-2844.44" table:style-name="ce10">
            <text:p>-2844,44</text:p>
          </table:table-cell>
          <table:table-cell office:value-type="float" office:value="0" table:style-name="ce11">
            <text:p>0</text:p>
          </table:table-cell>
          <table:table-cell office:value-type="float" office:value="-7499.65" table:style-name="ce10">
            <text:p>-7499,65</text:p>
          </table:table-cell>
          <table:table-cell office:value-type="float" office:value="10182.36" table:style-name="ce9">
            <text:p>10182,3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DORALICE CASTRO DE SOUZA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SETOR DE SAÚDE (SEGESP)</text:p>
          </table:table-cell>
          <table:table-cell office:value-type="float" office:value="11897.07" table:style-name="ce9">
            <text:p>11897,07</text:p>
          </table:table-cell>
          <table:table-cell office:value-type="float" office:value="12672.41" table:style-name="ce9">
            <text:p>12672,41</text:p>
          </table:table-cell>
          <table:table-cell office:value-type="float" office:value="1185.05" table:style-name="ce9">
            <text:p>1185,05</text:p>
          </table:table-cell>
          <table:table-cell office:value-type="float" office:value="1660.71" table:style-name="ce9">
            <text:p>1660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7415.24" table:style-name="ce9">
            <text:p>27415,24</text:p>
          </table:table-cell>
          <table:table-cell office:value-type="float" office:value="-1803.25" table:style-name="ce10">
            <text:p>-1803,25</text:p>
          </table:table-cell>
          <table:table-cell office:value-type="float" office:value="-5717.24" table:style-name="ce10">
            <text:p>-5717,24</text:p>
          </table:table-cell>
          <table:table-cell office:value-type="float" office:value="-1878.16" table:style-name="ce10">
            <text:p>-1878,16</text:p>
          </table:table-cell>
          <table:table-cell office:value-type="float" office:value="0" table:style-name="ce11">
            <text:p>0</text:p>
          </table:table-cell>
          <table:table-cell office:value-type="float" office:value="-9398.65" table:style-name="ce10">
            <text:p>-9398,65</text:p>
          </table:table-cell>
          <table:table-cell office:value-type="float" office:value="18016.59" table:style-name="ce9">
            <text:p>18016,5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DOUGLAS CORREIA DE CERQUEIRA</text:p>
          </table:table-cell>
          <table:table-cell office:value-type="string" table:style-name="ce7">
            <text:p>ASSISTENTE DE DIRETOR DE SECRETARIA -</text:p>
          </table:table-cell>
          <table:table-cell office:value-type="string" table:style-name="ce7">
            <text:p>SECRETARIA <text:s/>(1UNP)</text:p>
          </table:table-cell>
          <table:table-cell table:number-columns-repeated="2" table:style-name="ce8"/>
          <table:table-cell office:value-type="float" office:value="2232.38" table:style-name="ce9">
            <text:p>2232,38</text:p>
          </table:table-cell>
          <table:table-cell office:value-type="float" office:value="1650.33" table:style-name="ce9">
            <text:p>1650,3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882.71" table:style-name="ce9">
            <text:p>3882,71</text:p>
          </table:table-cell>
          <table:table-cell table:style-name="ce8"/>
          <table:table-cell office:value-type="float" office:value="-8.07" table:style-name="ce10">
            <text:p>-8,07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8.07" table:style-name="ce10">
            <text:p>-8,07</text:p>
          </table:table-cell>
          <table:table-cell office:value-type="float" office:value="3874.64" table:style-name="ce9">
            <text:p>3874,6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DIJÂNIO GOMES BARBOSA</text:p>
          </table:table-cell>
          <table:table-cell office:value-type="string" table:style-name="ce7">
            <text:p>CALCULISTA I - FC-04</text:p>
          </table:table-cell>
          <table:table-cell office:value-type="string" table:style-name="ce7">
            <text:p>SECRETARIA (1ª VT)</text:p>
          </table:table-cell>
          <table:table-cell office:value-type="float" office:value="11802.08" table:style-name="ce9">
            <text:p>11802,08</text:p>
          </table:table-cell>
          <table:table-cell office:value-type="float" office:value="265.41000000000003" table:style-name="ce9">
            <text:p>265,41</text:p>
          </table:table-cell>
          <table:table-cell office:value-type="float" office:value="1939.89" table:style-name="ce9">
            <text:p>1939,89</text:p>
          </table:table-cell>
          <table:table-cell office:value-type="float" office:value="2160.39" table:style-name="ce9">
            <text:p>2160,3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167.77" table:style-name="ce9">
            <text:p>16167,77</text:p>
          </table:table-cell>
          <table:table-cell office:value-type="float" office:value="-1543.65" table:style-name="ce10">
            <text:p>-1543,65</text:p>
          </table:table-cell>
          <table:table-cell office:value-type="float" office:value="-2506.0300000000002" table:style-name="ce10">
            <text:p>-2506,03</text:p>
          </table:table-cell>
          <table:table-cell office:value-type="float" office:value="-5499.28" table:style-name="ce10">
            <text:p>-5499,28</text:p>
          </table:table-cell>
          <table:table-cell office:value-type="float" office:value="0" table:style-name="ce11">
            <text:p>0</text:p>
          </table:table-cell>
          <table:table-cell office:value-type="float" office:value="-9548.9599999999991" table:style-name="ce10">
            <text:p>-9548,96</text:p>
          </table:table-cell>
          <table:table-cell office:value-type="float" office:value="6618.81" table:style-name="ce9">
            <text:p>6618,8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DINALDO ALMEIDA SILVA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COORDENADORIA DE POLÍCIA JUDICIAL</text:p>
          </table:table-cell>
          <table:table-cell office:value-type="float" office:value="13559.34" table:style-name="ce9">
            <text:p>13559,34</text:p>
          </table:table-cell>
          <table:table-cell office:value-type="float" office:value="189.97" table:style-name="ce9">
            <text:p>189,97</text:p>
          </table:table-cell>
          <table:table-cell table:style-name="ce8"/>
          <table:table-cell office:value-type="float" office:value="2217.75" table:style-name="ce9">
            <text:p>2217,7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967.06" table:style-name="ce9">
            <text:p>15967,06</text:p>
          </table:table-cell>
          <table:table-cell office:value-type="float" office:value="-1532.71" table:style-name="ce10">
            <text:p>-1532,71</text:p>
          </table:table-cell>
          <table:table-cell office:value-type="float" office:value="-2438.0700000000002" table:style-name="ce10">
            <text:p>-2438,07</text:p>
          </table:table-cell>
          <table:table-cell office:value-type="float" office:value="-2902.93" table:style-name="ce10">
            <text:p>-2902,93</text:p>
          </table:table-cell>
          <table:table-cell office:value-type="float" office:value="0" table:style-name="ce11">
            <text:p>0</text:p>
          </table:table-cell>
          <table:table-cell office:value-type="float" office:value="-6873.71" table:style-name="ce10">
            <text:p>-6873,71</text:p>
          </table:table-cell>
          <table:table-cell office:value-type="float" office:value="9093.35" table:style-name="ce9">
            <text:p>9093,3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DIVAN MONTEIRO DE ARAÚJO</text:p>
          </table:table-cell>
          <table:table-cell office:value-type="string" table:style-name="ce7">
            <text:p>CALCULISTA I - FC-04</text:p>
          </table:table-cell>
          <table:table-cell office:value-type="string" table:style-name="ce7">
            <text:p>SECRETARIA (8ª VT)</text:p>
          </table:table-cell>
          <table:table-cell office:value-type="float" office:value="11802.08" table:style-name="ce9">
            <text:p>11802,08</text:p>
          </table:table-cell>
          <table:table-cell office:value-type="float" office:value="284.95999999999998" table:style-name="ce9">
            <text:p>284,96</text:p>
          </table:table-cell>
          <table:table-cell office:value-type="float" office:value="1939.89" table:style-name="ce9">
            <text:p>1939,89</text:p>
          </table:table-cell>
          <table:table-cell office:value-type="float" office:value="2102.56" table:style-name="ce9">
            <text:p>2102,5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129.49" table:style-name="ce9">
            <text:p>16129,49</text:p>
          </table:table-cell>
          <table:table-cell office:value-type="float" office:value="-1546.48" table:style-name="ce10">
            <text:p>-1546,48</text:p>
          </table:table-cell>
          <table:table-cell office:value-type="float" office:value="-2458.4899999999998" table:style-name="ce10">
            <text:p>-2458,49</text:p>
          </table:table-cell>
          <table:table-cell office:value-type="float" office:value="-1890.52" table:style-name="ce10">
            <text:p>-1890,52</text:p>
          </table:table-cell>
          <table:table-cell office:value-type="float" office:value="0" table:style-name="ce11">
            <text:p>0</text:p>
          </table:table-cell>
          <table:table-cell office:value-type="float" office:value="-5895.49" table:style-name="ce10">
            <text:p>-5895,49</text:p>
          </table:table-cell>
          <table:table-cell office:value-type="float" office:value="10234" table:style-name="ce11">
            <text:p>1023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DNALVA VERÇOSA DA SILVA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TOR DE EXECUÇÕES, MANDADOS E LEILÕES (CAEX)</text:p>
          </table:table-cell>
          <table:table-cell office:value-type="float" office:value="22247.02" table:style-name="ce9">
            <text:p>22247,02</text:p>
          </table:table-cell>
          <table:table-cell office:value-type="float" office:value="3280.97" table:style-name="ce9">
            <text:p>3280,97</text:p>
          </table:table-cell>
          <table:table-cell table:style-name="ce8"/>
          <table:table-cell office:value-type="float" office:value="4295.12" table:style-name="ce9">
            <text:p>4295,1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9823.11" table:style-name="ce9">
            <text:p>29823,11</text:p>
          </table:table-cell>
          <table:table-cell office:value-type="float" office:value="-3203.05" table:style-name="ce10">
            <text:p>-3203,05</text:p>
          </table:table-cell>
          <table:table-cell office:value-type="float" office:value="-5165.72" table:style-name="ce10">
            <text:p>-5165,72</text:p>
          </table:table-cell>
          <table:table-cell office:value-type="float" office:value="-4595.8100000000004" table:style-name="ce10">
            <text:p>-4595,81</text:p>
          </table:table-cell>
          <table:table-cell office:value-type="float" office:value="0" table:style-name="ce11">
            <text:p>0</text:p>
          </table:table-cell>
          <table:table-cell office:value-type="float" office:value="-12964.58" table:style-name="ce10">
            <text:p>-12964,58</text:p>
          </table:table-cell>
          <table:table-cell office:value-type="float" office:value="16858.53" table:style-name="ce9">
            <text:p>16858,5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DSON ALVES DE FRANÇA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SECRETARIA (8ª VT)</text:p>
          </table:table-cell>
          <table:table-cell office:value-type="float" office:value="11635.86" table:style-name="ce9">
            <text:p>11635,86</text:p>
          </table:table-cell>
          <table:table-cell office:value-type="float" office:value="1759.85" table:style-name="ce9">
            <text:p>1759,85</text:p>
          </table:table-cell>
          <table:table-cell table:style-name="ce8"/>
          <table:table-cell office:value-type="float" office:value="1660.71" table:style-name="ce9">
            <text:p>1660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056.42" table:style-name="ce9">
            <text:p>15056,42</text:p>
          </table:table-cell>
          <table:table-cell office:value-type="float" office:value="-1522.38" table:style-name="ce10">
            <text:p>-1522,38</text:p>
          </table:table-cell>
          <table:table-cell office:value-type="float" office:value="-2395.81" table:style-name="ce10">
            <text:p>-2395,81</text:p>
          </table:table-cell>
          <table:table-cell office:value-type="float" office:value="-1122.42" table:style-name="ce10">
            <text:p>-1122,42</text:p>
          </table:table-cell>
          <table:table-cell office:value-type="float" office:value="0" table:style-name="ce11">
            <text:p>0</text:p>
          </table:table-cell>
          <table:table-cell office:value-type="float" office:value="-5040.6099999999997" table:style-name="ce10">
            <text:p>-5040,61</text:p>
          </table:table-cell>
          <table:table-cell office:value-type="float" office:value="10015.81" table:style-name="ce9">
            <text:p>10015,8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DSON OLIVEIRA DE ANDRADE</text:p>
          </table:table-cell>
          <table:table-cell office:value-type="string" table:style-name="ce7">
            <text:p>ASSISTENTE JURÍDICO - FC-04</text:p>
          </table:table-cell>
          <table:table-cell office:value-type="string" table:style-name="ce7">
            <text:p>SECRETARIA <text:s text:c="2"/>JURÍDICO-ADMINISTRATIVA</text:p>
          </table:table-cell>
          <table:table-cell office:value-type="float" office:value="19363.86" table:style-name="ce9">
            <text:p>19363,86</text:p>
          </table:table-cell>
          <table:table-cell office:value-type="float" office:value="3297.65" table:style-name="ce9">
            <text:p>3297,65</text:p>
          </table:table-cell>
          <table:table-cell office:value-type="float" office:value="1939.89" table:style-name="ce9">
            <text:p>1939,89</text:p>
          </table:table-cell>
          <table:table-cell office:value-type="float" office:value="2160.39" table:style-name="ce9">
            <text:p>2160,3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6761.79" table:style-name="ce9">
            <text:p>26761,79</text:p>
          </table:table-cell>
          <table:table-cell office:value-type="float" office:value="-3284.3" table:style-name="ce12">
            <text:p>-3284,3</text:p>
          </table:table-cell>
          <table:table-cell office:value-type="float" office:value="-4940.71" table:style-name="ce10">
            <text:p>-4940,71</text:p>
          </table:table-cell>
          <table:table-cell office:value-type="float" office:value="-5589.39" table:style-name="ce10">
            <text:p>-5589,39</text:p>
          </table:table-cell>
          <table:table-cell office:value-type="float" office:value="0" table:style-name="ce11">
            <text:p>0</text:p>
          </table:table-cell>
          <table:table-cell office:value-type="float" office:value="-13814.4" table:style-name="ce12">
            <text:p>-13814,4</text:p>
          </table:table-cell>
          <table:table-cell office:value-type="float" office:value="12947.39" table:style-name="ce9">
            <text:p>12947,3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DUARDO CORREIA DA COSTA BARROS</text:p>
          </table:table-cell>
          <table:table-cell office:value-type="string" table:style-name="ce7">
            <text:p>TÉCNICO JUDICIÁRIO - NÍVEL MÉDIO C13</text:p>
          </table:table-cell>
          <table:table-cell table:style-name="ce8"/>
          <table:table-cell office:value-type="float" office:value="11754.59" table:style-name="ce9">
            <text:p>11754,59</text:p>
          </table:table-cell>
          <table:table-cell office:value-type="float" office:value="3823.83" table:style-name="ce9">
            <text:p>3823,83</text:p>
          </table:table-cell>
          <table:table-cell table:style-name="ce8"/>
          <table:table-cell office:value-type="float" office:value="2446.8000000000002" table:style-name="ce13">
            <text:p>2446,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025.22" table:style-name="ce9">
            <text:p>18025,22</text:p>
          </table:table-cell>
          <table:table-cell office:value-type="float" office:value="-2128.4499999999998" table:style-name="ce10">
            <text:p>-2128,45</text:p>
          </table:table-cell>
          <table:table-cell office:value-type="float" office:value="-1950.78" table:style-name="ce10">
            <text:p>-1950,78</text:p>
          </table:table-cell>
          <table:table-cell office:value-type="float" office:value="-2280.87" table:style-name="ce10">
            <text:p>-2280,87</text:p>
          </table:table-cell>
          <table:table-cell office:value-type="float" office:value="0" table:style-name="ce11">
            <text:p>0</text:p>
          </table:table-cell>
          <table:table-cell office:value-type="float" office:value="-6360.1" table:style-name="ce12">
            <text:p>-6360,1</text:p>
          </table:table-cell>
          <table:table-cell office:value-type="float" office:value="11665.12" table:style-name="ce9">
            <text:p>11665,1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DUARDO DO NASCIMENTO SILVA</text:p>
          </table:table-cell>
          <table:table-cell office:value-type="string" table:style-name="ce7">
            <text:p>SECRETÁRIO DE AUDIÊNCIA I - FC-04</text:p>
          </table:table-cell>
          <table:table-cell office:value-type="string" table:style-name="ce7">
            <text:p>SECRETARIA (4ª VT)</text:p>
          </table:table-cell>
          <table:table-cell office:value-type="float" office:value="11778.34" table:style-name="ce9">
            <text:p>11778,34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2285.6799999999998" table:style-name="ce9">
            <text:p>2285,6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003.91" table:style-name="ce9">
            <text:p>16003,91</text:p>
          </table:table-cell>
          <table:table-cell office:value-type="float" office:value="-1487.95" table:style-name="ce10">
            <text:p>-1487,95</text:p>
          </table:table-cell>
          <table:table-cell office:value-type="float" office:value="-2441.83" table:style-name="ce10">
            <text:p>-2441,83</text:p>
          </table:table-cell>
          <table:table-cell office:value-type="float" office:value="-1665.61" table:style-name="ce10">
            <text:p>-1665,61</text:p>
          </table:table-cell>
          <table:table-cell office:value-type="float" office:value="0" table:style-name="ce11">
            <text:p>0</text:p>
          </table:table-cell>
          <table:table-cell office:value-type="float" office:value="-5595.39" table:style-name="ce10">
            <text:p>-5595,39</text:p>
          </table:table-cell>
          <table:table-cell office:value-type="float" office:value="10408.52" table:style-name="ce9">
            <text:p>10408,5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DUARDO FERREIRA DE PONTES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TOR DE EXECUÇÕES, MANDADOS E LEILÕES (CAEX)</text:p>
          </table:table-cell>
          <table:table-cell office:value-type="float" office:value="21428.83" table:style-name="ce9">
            <text:p>21428,83</text:p>
          </table:table-cell>
          <table:table-cell office:value-type="float" office:value="7573.27" table:style-name="ce9">
            <text:p>7573,27</text:p>
          </table:table-cell>
          <table:table-cell table:style-name="ce8"/>
          <table:table-cell office:value-type="float" office:value="4757.22" table:style-name="ce9">
            <text:p>4757,2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3759.32" table:style-name="ce9">
            <text:p>33759,32</text:p>
          </table:table-cell>
          <table:table-cell office:value-type="float" office:value="-3749.22" table:style-name="ce10">
            <text:p>-3749,22</text:p>
          </table:table-cell>
          <table:table-cell office:value-type="float" office:value="-5918.77" table:style-name="ce10">
            <text:p>-5918,77</text:p>
          </table:table-cell>
          <table:table-cell office:value-type="float" office:value="-3960.37" table:style-name="ce10">
            <text:p>-3960,37</text:p>
          </table:table-cell>
          <table:table-cell office:value-type="float" office:value="0" table:style-name="ce11">
            <text:p>0</text:p>
          </table:table-cell>
          <table:table-cell office:value-type="float" office:value="-13628.36" table:style-name="ce10">
            <text:p>-13628,36</text:p>
          </table:table-cell>
          <table:table-cell office:value-type="float" office:value="20130.96" table:style-name="ce9">
            <text:p>20130,9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DUARDO MARCELO FEITOSA LIMA</text:p>
          </table:table-cell>
          <table:table-cell office:value-type="string" table:style-name="ce7">
            <text:p>ASSISTENTE DE JUIZ II - FC-05</text:p>
          </table:table-cell>
          <table:table-cell office:value-type="string" table:style-name="ce7">
            <text:p>SECRETARIA (1ª VT-ARA)</text:p>
          </table:table-cell>
          <table:table-cell office:value-type="float" office:value="19519.71" table:style-name="ce9">
            <text:p>19519,71</text:p>
          </table:table-cell>
          <table:table-cell office:value-type="float" office:value="389.62" table:style-name="ce9">
            <text:p>389,62</text:p>
          </table:table-cell>
          <table:table-cell office:value-type="float" office:value="2232.38" table:style-name="ce9">
            <text:p>2232,38</text:p>
          </table:table-cell>
          <table:table-cell office:value-type="float" office:value="2129.44" table:style-name="ce9">
            <text:p>2129,4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4271.15" table:style-name="ce9">
            <text:p>24271,15</text:p>
          </table:table-cell>
          <table:table-cell office:value-type="float" office:value="-2804.48" table:style-name="ce10">
            <text:p>-2804,48</text:p>
          </table:table-cell>
          <table:table-cell office:value-type="float" office:value="-4344.1000000000004" table:style-name="ce12">
            <text:p>-4344,1</text:p>
          </table:table-cell>
          <table:table-cell office:value-type="float" office:value="-1806.55" table:style-name="ce10">
            <text:p>-1806,55</text:p>
          </table:table-cell>
          <table:table-cell office:value-type="float" office:value="0" table:style-name="ce11">
            <text:p>0</text:p>
          </table:table-cell>
          <table:table-cell office:value-type="float" office:value="-8955.1299999999992" table:style-name="ce10">
            <text:p>-8955,13</text:p>
          </table:table-cell>
          <table:table-cell office:value-type="float" office:value="15316.02" table:style-name="ce9">
            <text:p>15316,0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DUARDO SANTOS DE EÇA</text:p>
          </table:table-cell>
          <table:table-cell office:value-type="string" table:style-name="ce7">
            <text:p>PENSIONISTA</text:p>
          </table:table-cell>
          <table:table-cell table:style-name="ce8"/>
          <table:table-cell office:value-type="float" office:value="14362.86" table:style-name="ce9">
            <text:p>14362,86</text:p>
          </table:table-cell>
          <table:table-cell table:number-columns-repeated="2"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113.49" table:style-name="ce9">
            <text:p>15113,49</text:p>
          </table:table-cell>
          <table:table-cell office:value-type="float" office:value="-1099.49" table:style-name="ce10">
            <text:p>-1099,49</text:p>
          </table:table-cell>
          <table:table-cell office:value-type="float" office:value="-2254.4699999999998" table:style-name="ce10">
            <text:p>-2254,47</text:p>
          </table:table-cell>
          <table:table-cell office:value-type="float" office:value="-1846.08" table:style-name="ce10">
            <text:p>-1846,08</text:p>
          </table:table-cell>
          <table:table-cell office:value-type="float" office:value="0" table:style-name="ce11">
            <text:p>0</text:p>
          </table:table-cell>
          <table:table-cell office:value-type="float" office:value="-5200.04" table:style-name="ce10">
            <text:p>-5200,04</text:p>
          </table:table-cell>
          <table:table-cell office:value-type="float" office:value="9913.4500000000007" table:style-name="ce9">
            <text:p>9913,4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DVALDO LIMA PINTO</text:p>
          </table:table-cell>
          <table:table-cell office:value-type="string" table:style-name="ce7">
            <text:p>ASSISTENTE DE SERVIÇO - FC-03</text:p>
          </table:table-cell>
          <table:table-cell office:value-type="string" table:style-name="ce7">
            <text:p>SECRETARIA <text:s/>(ATA)</text:p>
          </table:table-cell>
          <table:table-cell office:value-type="float" office:value="1032" table:style-name="ce11">
            <text:p>1032</text:p>
          </table:table-cell>
          <table:table-cell table:style-name="ce8"/>
          <table:table-cell office:value-type="float" office:value="1379.07" table:style-name="ce9">
            <text:p>1379,07</text:p>
          </table:table-cell>
          <table:table-cell office:value-type="float" office:value="1739.64" table:style-name="ce9">
            <text:p>1739,6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4150.71" table:style-name="ce9">
            <text:p>4150,71</text:p>
          </table:table-cell>
          <table:table-cell office:value-type="float" office:value="-111.32" table:style-name="ce10">
            <text:p>-111,32</text:p>
          </table:table-cell>
          <table:table-cell office:value-type="float" office:value="-28.18" table:style-name="ce10">
            <text:p>-28,18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139.5" table:style-name="ce12">
            <text:p>-139,5</text:p>
          </table:table-cell>
          <table:table-cell office:value-type="float" office:value="4011.21" table:style-name="ce9">
            <text:p>4011,2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LAINE CRISTINA LIRA LOPES BARBOSA</text:p>
          </table:table-cell>
          <table:table-cell office:value-type="string" table:style-name="ce7">
            <text:p>SECRETÁRIO DE AUDIÊNCIA I - FC-04</text:p>
          </table:table-cell>
          <table:table-cell office:value-type="string" table:style-name="ce7">
            <text:p>SECRETARIA <text:s/>(PCV)</text:p>
          </table:table-cell>
          <table:table-cell office:value-type="float" office:value="2322.4" table:style-name="ce13">
            <text:p>2322,4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2406.33" table:style-name="ce9">
            <text:p>2406,3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6668.62" table:style-name="ce9">
            <text:p>6668,62</text:p>
          </table:table-cell>
          <table:table-cell office:value-type="float" office:value="-325.14" table:style-name="ce10">
            <text:p>-325,14</text:p>
          </table:table-cell>
          <table:table-cell office:value-type="float" office:value="-207.34" table:style-name="ce10">
            <text:p>-207,34</text:p>
          </table:table-cell>
          <table:table-cell office:value-type="float" office:value="-1577.76" table:style-name="ce10">
            <text:p>-1577,76</text:p>
          </table:table-cell>
          <table:table-cell office:value-type="float" office:value="0" table:style-name="ce11">
            <text:p>0</text:p>
          </table:table-cell>
          <table:table-cell office:value-type="float" office:value="-2110.2399999999998" table:style-name="ce10">
            <text:p>-2110,24</text:p>
          </table:table-cell>
          <table:table-cell office:value-type="float" office:value="4558.38" table:style-name="ce9">
            <text:p>4558,3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LANE RIBEIRO MELLO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1635.86" table:style-name="ce9">
            <text:p>11635,86</text:p>
          </table:table-cell>
          <table:table-cell office:value-type="float" office:value="1833.26" table:style-name="ce9">
            <text:p>1833,26</text:p>
          </table:table-cell>
          <table:table-cell table:style-name="ce8"/>
          <table:table-cell office:value-type="float" office:value="1501.26" table:style-name="ce9">
            <text:p>1501,2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970.38" table:style-name="ce9">
            <text:p>14970,38</text:p>
          </table:table-cell>
          <table:table-cell office:value-type="float" office:value="-952.02" table:style-name="ce10">
            <text:p>-952,02</text:p>
          </table:table-cell>
          <table:table-cell office:value-type="float" office:value="-2572.84" table:style-name="ce10">
            <text:p>-2572,84</text:p>
          </table:table-cell>
          <table:table-cell office:value-type="float" office:value="-2253.3000000000002" table:style-name="ce12">
            <text:p>-2253,3</text:p>
          </table:table-cell>
          <table:table-cell office:value-type="float" office:value="0" table:style-name="ce11">
            <text:p>0</text:p>
          </table:table-cell>
          <table:table-cell office:value-type="float" office:value="-5778.16" table:style-name="ce10">
            <text:p>-5778,16</text:p>
          </table:table-cell>
          <table:table-cell office:value-type="float" office:value="9192.2199999999993" table:style-name="ce9">
            <text:p>9192,2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LEN RIBEIRO SILVA LESSA</text:p>
          </table:table-cell>
          <table:table-cell office:value-type="string" table:style-name="ce7">
            <text:p>ASSISTENTE CHEFE - FC-04</text:p>
          </table:table-cell>
          <table:table-cell office:value-type="string" table:style-name="ce7">
            <text:p>SETOR DE SAÚDE (SEGESP)</text:p>
          </table:table-cell>
          <table:table-cell office:value-type="float" office:value="10887.5" table:style-name="ce13">
            <text:p>10887,5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2636.82" table:style-name="ce9">
            <text:p>2636,8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464.21" table:style-name="ce9">
            <text:p>15464,21</text:p>
          </table:table-cell>
          <table:table-cell office:value-type="float" office:value="-1360.53" table:style-name="ce10">
            <text:p>-1360,53</text:p>
          </table:table-cell>
          <table:table-cell office:value-type="float" office:value="-2231.89" table:style-name="ce10">
            <text:p>-2231,89</text:p>
          </table:table-cell>
          <table:table-cell office:value-type="float" office:value="-179.27" table:style-name="ce10">
            <text:p>-179,27</text:p>
          </table:table-cell>
          <table:table-cell office:value-type="float" office:value="0" table:style-name="ce11">
            <text:p>0</text:p>
          </table:table-cell>
          <table:table-cell office:value-type="float" office:value="-3771.69" table:style-name="ce10">
            <text:p>-3771,69</text:p>
          </table:table-cell>
          <table:table-cell office:value-type="float" office:value="11692.52" table:style-name="ce9">
            <text:p>11692,5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LENILDA ROSA E SILVA SANTOS</text:p>
          </table:table-cell>
          <table:table-cell office:value-type="string" table:style-name="ce7">
            <text:p>ANALISTA <text:s/>JUDICIÁRIO</text:p>
          </table:table-cell>
          <table:table-cell office:value-type="string" table:style-name="ce7">
            <text:p>INATIVO</text:p>
          </table:table-cell>
          <table:table-cell office:value-type="float" office:value="15584.6" table:style-name="ce13">
            <text:p>15584,6</text:p>
          </table:table-cell>
          <table:table-cell office:value-type="float" office:value="17104.919999999998" table:style-name="ce9">
            <text:p>17104,92</text:p>
          </table:table-cell>
          <table:table-cell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3440.15" table:style-name="ce9">
            <text:p>33440,15</text:p>
          </table:table-cell>
          <table:table-cell office:value-type="float" office:value="-4333.79" table:style-name="ce10">
            <text:p>-4333,79</text:p>
          </table:table-cell>
          <table:table-cell office:value-type="float" office:value="-6404.87" table:style-name="ce10">
            <text:p>-6404,87</text:p>
          </table:table-cell>
          <table:table-cell office:value-type="float" office:value="-2645.19" table:style-name="ce10">
            <text:p>-2645,19</text:p>
          </table:table-cell>
          <table:table-cell office:value-type="float" office:value="0" table:style-name="ce11">
            <text:p>0</text:p>
          </table:table-cell>
          <table:table-cell office:value-type="float" office:value="-13383.85" table:style-name="ce10">
            <text:p>-13383,85</text:p>
          </table:table-cell>
          <table:table-cell office:value-type="float" office:value="20056.3" table:style-name="ce13">
            <text:p>20056,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LENILZA <text:s/>VENÂNCIO</text:p>
          </table:table-cell>
          <table:table-cell office:value-type="string" table:style-name="ce7">
            <text:p>PENSIONISTA</text:p>
          </table:table-cell>
          <table:table-cell table:style-name="ce8"/>
          <table:table-cell office:value-type="float" office:value="6905.91" table:style-name="ce9">
            <text:p>6905,91</text:p>
          </table:table-cell>
          <table:table-cell table:number-columns-repeated="3" table:style-name="ce8"/>
          <table:table-cell table:number-columns-spanned="2" table:number-rows-spanned="1" table:style-name="ce25"/>
          <table:covered-table-cell/>
          <table:table-cell table:style-name="ce8"/>
          <table:table-cell office:value-type="float" office:value="6905.91" table:style-name="ce9">
            <text:p>6905,91</text:p>
          </table:table-cell>
          <table:table-cell office:value-type="float" office:value="-504.29" table:style-name="ce10">
            <text:p>-504,29</text:p>
          </table:table-cell>
          <table:table-cell office:value-type="float" office:value="-891.09" table:style-name="ce10">
            <text:p>-891,09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1395.38" table:style-name="ce10">
            <text:p>-1395,38</text:p>
          </table:table-cell>
          <table:table-cell office:value-type="float" office:value="5510.53" table:style-name="ce9">
            <text:p>5510,5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LIANA DE CARVALHO SOUZA</text:p>
          </table:table-cell>
          <table:table-cell office:value-type="string" table:style-name="ce7">
            <text:p>ASSISTENTE CHEFE - FC-04</text:p>
          </table:table-cell>
          <table:table-cell office:value-type="string" table:style-name="ce7">
            <text:p>SETOR DE AUDITORIA DAS DESPESAS DE CUSTEIO DO PA</text:p>
          </table:table-cell>
          <table:table-cell office:value-type="float" office:value="11849.58" table:style-name="ce9">
            <text:p>11849,58</text:p>
          </table:table-cell>
          <table:table-cell office:value-type="float" office:value="2482.5500000000002" table:style-name="ce9">
            <text:p>2482,55</text:p>
          </table:table-cell>
          <table:table-cell office:value-type="float" office:value="1939.89" table:style-name="ce9">
            <text:p>1939,89</text:p>
          </table:table-cell>
          <table:table-cell office:value-type="float" office:value="2369.44" table:style-name="ce9">
            <text:p>2369,4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641.46" table:style-name="ce9">
            <text:p>18641,46</text:p>
          </table:table-cell>
          <table:table-cell office:value-type="float" office:value="-1907.14" table:style-name="ce10">
            <text:p>-1907,14</text:p>
          </table:table-cell>
          <table:table-cell office:value-type="float" office:value="-2976.71" table:style-name="ce10">
            <text:p>-2976,71</text:p>
          </table:table-cell>
          <table:table-cell office:value-type="float" office:value="-4573.1499999999996" table:style-name="ce10">
            <text:p>-4573,15</text:p>
          </table:table-cell>
          <table:table-cell office:value-type="float" office:value="0" table:style-name="ce11">
            <text:p>0</text:p>
          </table:table-cell>
          <table:table-cell office:value-type="float" office:value="-9457" table:style-name="ce14">
            <text:p>-9457</text:p>
          </table:table-cell>
          <table:table-cell office:value-type="float" office:value="9184.4599999999991" table:style-name="ce9">
            <text:p>9184,4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LIANA LÔBO ARCANJO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<text:s/>(PEN)</text:p>
          </table:table-cell>
          <table:table-cell office:value-type="float" office:value="17135.310000000001" table:style-name="ce9">
            <text:p>17135,31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910.08" table:style-name="ce9">
            <text:p>910,0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230.439999999999" table:style-name="ce9">
            <text:p>19230,44</text:p>
          </table:table-cell>
          <table:table-cell office:value-type="float" office:value="-828.39" table:style-name="ce10">
            <text:p>-828,39</text:p>
          </table:table-cell>
          <table:table-cell office:value-type="float" office:value="-3940.93" table:style-name="ce10">
            <text:p>-3940,93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4769.32" table:style-name="ce10">
            <text:p>-4769,32</text:p>
          </table:table-cell>
          <table:table-cell office:value-type="float" office:value="14461.12" table:style-name="ce9">
            <text:p>14461,1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LIANE BRITO DA ROCHA PEREIRA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SETOR DE GESTÃO DOCUMENTAL (CAVT)</text:p>
          </table:table-cell>
          <table:table-cell office:value-type="float" office:value="11754.59" table:style-name="ce9">
            <text:p>11754,59</text:p>
          </table:table-cell>
          <table:table-cell office:value-type="float" office:value="3600.83" table:style-name="ce9">
            <text:p>3600,83</text:p>
          </table:table-cell>
          <table:table-cell table:style-name="ce8"/>
          <table:table-cell office:value-type="float" office:value="2411.34" table:style-name="ce9">
            <text:p>2411,3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7766.759999999998" table:style-name="ce9">
            <text:p>17766,76</text:p>
          </table:table-cell>
          <table:table-cell office:value-type="float" office:value="-1795.41" table:style-name="ce10">
            <text:p>-1795,41</text:p>
          </table:table-cell>
          <table:table-cell office:value-type="float" office:value="-2859.64" table:style-name="ce10">
            <text:p>-2859,64</text:p>
          </table:table-cell>
          <table:table-cell office:value-type="float" office:value="-4549.2700000000004" table:style-name="ce10">
            <text:p>-4549,27</text:p>
          </table:table-cell>
          <table:table-cell office:value-type="float" office:value="0" table:style-name="ce11">
            <text:p>0</text:p>
          </table:table-cell>
          <table:table-cell office:value-type="float" office:value="-9204.32" table:style-name="ce10">
            <text:p>-9204,32</text:p>
          </table:table-cell>
          <table:table-cell office:value-type="float" office:value="8562.44" table:style-name="ce9">
            <text:p>8562,4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LIANE MACENA LEMOS DE MELO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1398.39" table:style-name="ce9">
            <text:p>11398,39</text:p>
          </table:table-cell>
          <table:table-cell office:value-type="float" office:value="2346.91" table:style-name="ce9">
            <text:p>2346,91</text:p>
          </table:table-cell>
          <table:table-cell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495.93" table:style-name="ce9">
            <text:p>14495,93</text:p>
          </table:table-cell>
          <table:table-cell office:value-type="float" office:value="-997.59" table:style-name="ce10">
            <text:p>-997,59</text:p>
          </table:table-cell>
          <table:table-cell table:style-name="ce8"/>
          <table:table-cell office:value-type="float" office:value="-2761.99" table:style-name="ce10">
            <text:p>-2761,99</text:p>
          </table:table-cell>
          <table:table-cell office:value-type="float" office:value="0" table:style-name="ce11">
            <text:p>0</text:p>
          </table:table-cell>
          <table:table-cell office:value-type="float" office:value="-3759.58" table:style-name="ce10">
            <text:p>-3759,58</text:p>
          </table:table-cell>
          <table:table-cell office:value-type="float" office:value="10736.35" table:style-name="ce9">
            <text:p>10736,3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LIENE SILVA DE LIMA PEREIRA</text:p>
          </table:table-cell>
          <table:table-cell office:value-type="string" table:style-name="ce7">
            <text:p>OFICIAL ESPECIALIZADO - FC-03</text:p>
          </table:table-cell>
          <table:table-cell office:value-type="string" table:style-name="ce7">
            <text:p>SECRETARIA <text:s/>(PEN)</text:p>
          </table:table-cell>
          <table:table-cell office:value-type="float" office:value="11754.59" table:style-name="ce9">
            <text:p>11754,59</text:p>
          </table:table-cell>
          <table:table-cell office:value-type="float" office:value="1553.51" table:style-name="ce9">
            <text:p>1553,51</text:p>
          </table:table-cell>
          <table:table-cell office:value-type="float" office:value="1379.07" table:style-name="ce9">
            <text:p>1379,07</text:p>
          </table:table-cell>
          <table:table-cell office:value-type="float" office:value="3267.06" table:style-name="ce9">
            <text:p>3267,0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7954.23" table:style-name="ce9">
            <text:p>17954,23</text:p>
          </table:table-cell>
          <table:table-cell office:value-type="float" office:value="-1753.85" table:style-name="ce10">
            <text:p>-1753,85</text:p>
          </table:table-cell>
          <table:table-cell office:value-type="float" office:value="-2530.89" table:style-name="ce10">
            <text:p>-2530,89</text:p>
          </table:table-cell>
          <table:table-cell office:value-type="float" office:value="-2122.89" table:style-name="ce10">
            <text:p>-2122,89</text:p>
          </table:table-cell>
          <table:table-cell office:value-type="float" office:value="0" table:style-name="ce11">
            <text:p>0</text:p>
          </table:table-cell>
          <table:table-cell office:value-type="float" office:value="-6407.63" table:style-name="ce10">
            <text:p>-6407,63</text:p>
          </table:table-cell>
          <table:table-cell office:value-type="float" office:value="11546.6" table:style-name="ce13">
            <text:p>11546,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LISABETE MARGARIDA DA SILVA</text:p>
          </table:table-cell>
          <table:table-cell office:value-type="string" table:style-name="ce7">
            <text:p>ANALISTA <text:s/>JUDICIÁRIO</text:p>
          </table:table-cell>
          <table:table-cell office:value-type="string" table:style-name="ce7">
            <text:p>INATIVO</text:p>
          </table:table-cell>
          <table:table-cell office:value-type="float" office:value="18701.52" table:style-name="ce9">
            <text:p>18701,52</text:p>
          </table:table-cell>
          <table:table-cell office:value-type="float" office:value="17104.919999999998" table:style-name="ce9">
            <text:p>17104,92</text:p>
          </table:table-cell>
          <table:table-cell table:style-name="ce8"/>
          <table:table-cell office:value-type="float" office:value="1501.26" table:style-name="ce9">
            <text:p>1501,2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7307.699999999997" table:style-name="ce13">
            <text:p>37307,7</text:p>
          </table:table-cell>
          <table:table-cell office:value-type="float" office:value="-4926" table:style-name="ce14">
            <text:p>-4926</text:p>
          </table:table-cell>
          <table:table-cell office:value-type="float" office:value="-7099.17" table:style-name="ce10">
            <text:p>-7099,17</text:p>
          </table:table-cell>
          <table:table-cell office:value-type="float" office:value="-3964.53" table:style-name="ce10">
            <text:p>-3964,53</text:p>
          </table:table-cell>
          <table:table-cell office:value-type="float" office:value="0" table:style-name="ce11">
            <text:p>0</text:p>
          </table:table-cell>
          <table:table-cell office:value-type="float" office:value="-15989.7" table:style-name="ce12">
            <text:p>-15989,7</text:p>
          </table:table-cell>
          <table:table-cell office:value-type="float" office:value="21318" table:style-name="ce11">
            <text:p>2131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LISETE TAVARES DA SILVA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1142.35" table:style-name="ce9">
            <text:p>11142,35</text:p>
          </table:table-cell>
          <table:table-cell table:number-columns-repeated="2" table:style-name="ce8"/>
          <table:table-cell office:value-type="float" office:value="2545.5" table:style-name="ce13">
            <text:p>2545,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3687.85" table:style-name="ce9">
            <text:p>13687,85</text:p>
          </table:table-cell>
          <table:table-cell office:value-type="float" office:value="-588" table:style-name="ce14">
            <text:p>-588</text:p>
          </table:table-cell>
          <table:table-cell office:value-type="float" office:value="-2033.09" table:style-name="ce10">
            <text:p>-2033,09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2621.09" table:style-name="ce10">
            <text:p>-2621,09</text:p>
          </table:table-cell>
          <table:table-cell office:value-type="float" office:value="11066.76" table:style-name="ce9">
            <text:p>11066,7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LISEU TORRES DO NASCIMENTO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ÇÃO DE PRIMEIRA TURMA (SETP)</text:p>
          </table:table-cell>
          <table:table-cell office:value-type="float" office:value="19519.71" table:style-name="ce9">
            <text:p>19519,71</text:p>
          </table:table-cell>
          <table:table-cell office:value-type="float" office:value="6996.91" table:style-name="ce9">
            <text:p>6996,91</text:p>
          </table:table-cell>
          <table:table-cell table:style-name="ce8"/>
          <table:table-cell office:value-type="float" office:value="2816.69" table:style-name="ce9">
            <text:p>2816,69</text:p>
          </table:table-cell>
          <table:table-cell office:value-type="float" office:value="4057.44" table:number-columns-spanned="2" table:number-rows-spanned="1" table:style-name="ce26">
            <text:p>4057,44</text:p>
          </table:table-cell>
          <table:covered-table-cell/>
          <table:table-cell table:style-name="ce8"/>
          <table:table-cell office:value-type="float" office:value="33390.75" table:style-name="ce9">
            <text:p>33390,75</text:p>
          </table:table-cell>
          <table:table-cell office:value-type="float" office:value="-3343.07" table:style-name="ce10">
            <text:p>-3343,07</text:p>
          </table:table-cell>
          <table:table-cell office:value-type="float" office:value="-6514.89" table:style-name="ce10">
            <text:p>-6514,89</text:p>
          </table:table-cell>
          <table:table-cell office:value-type="float" office:value="-4280.79" table:style-name="ce10">
            <text:p>-4280,79</text:p>
          </table:table-cell>
          <table:table-cell office:value-type="float" office:value="0" table:style-name="ce11">
            <text:p>0</text:p>
          </table:table-cell>
          <table:table-cell office:value-type="float" office:value="-14138.75" table:style-name="ce10">
            <text:p>-14138,75</text:p>
          </table:table-cell>
          <table:table-cell office:value-type="float" office:value="19252" table:style-name="ce11">
            <text:p>1925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LIVALDO PEREIRA DA SILVA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SECRETARIA (5ª VT)</text:p>
          </table:table-cell>
          <table:table-cell office:value-type="float" office:value="11778.34" table:style-name="ce9">
            <text:p>11778,34</text:p>
          </table:table-cell>
          <table:table-cell office:value-type="float" office:value="1611.11" table:style-name="ce9">
            <text:p>1611,11</text:p>
          </table:table-cell>
          <table:table-cell table:style-name="ce8"/>
          <table:table-cell office:value-type="float" office:value="2447.75" table:style-name="ce9">
            <text:p>2447,7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837.2" table:style-name="ce13">
            <text:p>15837,2</text:p>
          </table:table-cell>
          <table:table-cell office:value-type="float" office:value="-1743.76" table:style-name="ce10">
            <text:p>-1743,76</text:p>
          </table:table-cell>
          <table:table-cell office:value-type="float" office:value="-2228.9299999999998" table:style-name="ce10">
            <text:p>-2228,93</text:p>
          </table:table-cell>
          <table:table-cell office:value-type="float" office:value="-4644.63" table:style-name="ce10">
            <text:p>-4644,63</text:p>
          </table:table-cell>
          <table:table-cell office:value-type="float" office:value="0" table:style-name="ce11">
            <text:p>0</text:p>
          </table:table-cell>
          <table:table-cell office:value-type="float" office:value="-8617.32" table:style-name="ce10">
            <text:p>-8617,32</text:p>
          </table:table-cell>
          <table:table-cell office:value-type="float" office:value="7219.88" table:style-name="ce9">
            <text:p>7219,8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LVYNA MELO RÊGO MONTEIRO</text:p>
          </table:table-cell>
          <table:table-cell office:value-type="string" table:style-name="ce7">
            <text:p>REMOVIDO</text:p>
          </table:table-cell>
          <table:table-cell office:value-type="string" table:style-name="ce7">
            <text:p>SETOR DE INFORMAÇÕES FUNCIONAIS (SEGESP)</text:p>
          </table:table-cell>
          <table:table-cell table:number-columns-repeated="2" table:style-name="ce8"/>
          <table:table-cell office:value-type="float" office:value="1185.05" table:style-name="ce9">
            <text:p>1185,05</text:p>
          </table:table-cell>
          <table:table-cell table:style-name="ce8"/>
          <table:table-cell office:value-type="float" office:value="395.02" table:number-columns-spanned="2" table:number-rows-spanned="1" table:style-name="ce26">
            <text:p>395,02</text:p>
          </table:table-cell>
          <table:covered-table-cell/>
          <table:table-cell table:style-name="ce8"/>
          <table:table-cell office:value-type="float" office:value="1580.07" table:style-name="ce9">
            <text:p>1580,07</text:p>
          </table:table-cell>
          <table:table-cell table:number-columns-repeated="2" table:style-name="ce8"/>
          <table:table-cell office:value-type="float" office:value="-774" table:style-name="ce14">
            <text:p>-774</text:p>
          </table:table-cell>
          <table:table-cell office:value-type="float" office:value="0" table:style-name="ce11">
            <text:p>0</text:p>
          </table:table-cell>
          <table:table-cell office:value-type="float" office:value="-774" table:style-name="ce14">
            <text:p>-774</text:p>
          </table:table-cell>
          <table:table-cell office:value-type="float" office:value="806.07" table:style-name="ce9">
            <text:p>806,0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LY ALMEIDA DE OLIVEIRA SANTOS</text:p>
          </table:table-cell>
          <table:table-cell office:value-type="string" table:style-name="ce7">
            <text:p>ASSISTENTE DE DIRETOR DE SECRETARIA -</text:p>
          </table:table-cell>
          <table:table-cell office:value-type="string" table:style-name="ce7">
            <text:p>SECRETARIA (1ª VT)</text:p>
          </table:table-cell>
          <table:table-cell office:value-type="float" office:value="11849.58" table:style-name="ce9">
            <text:p>11849,58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2312.56" table:style-name="ce9">
            <text:p>2312,5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394.52" table:style-name="ce9">
            <text:p>16394,52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2432.85" table:style-name="ce10">
            <text:p>-2432,85</text:p>
          </table:table-cell>
          <table:table-cell office:value-type="float" office:value="-2018.08" table:style-name="ce10">
            <text:p>-2018,08</text:p>
          </table:table-cell>
          <table:table-cell office:value-type="float" office:value="0" table:style-name="ce11">
            <text:p>0</text:p>
          </table:table-cell>
          <table:table-cell office:value-type="float" office:value="-5956.1" table:style-name="ce12">
            <text:p>-5956,1</text:p>
          </table:table-cell>
          <table:table-cell office:value-type="float" office:value="10438.42" table:style-name="ce9">
            <text:p>10438,4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LZA LOURENÇO DA SILVA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<text:s/>(1UNP)</text:p>
          </table:table-cell>
          <table:table-cell office:value-type="float" office:value="2816.88" table:style-name="ce9">
            <text:p>2816,88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2227" table:style-name="ce11">
            <text:p>2227</text:p>
          </table:table-cell>
          <table:table-cell office:value-type="float" office:value="1333.98" table:number-columns-spanned="2" table:number-rows-spanned="1" table:style-name="ce26">
            <text:p>1333,98</text:p>
          </table:table-cell>
          <table:covered-table-cell/>
          <table:table-cell table:style-name="ce8"/>
          <table:table-cell office:value-type="float" office:value="7562.91" table:style-name="ce9">
            <text:p>7562,91</text:p>
          </table:table-cell>
          <table:table-cell office:value-type="float" office:value="-396.45" table:style-name="ce10">
            <text:p>-396,45</text:p>
          </table:table-cell>
          <table:table-cell office:value-type="float" office:value="-157.59" table:style-name="ce10">
            <text:p>-157,59</text:p>
          </table:table-cell>
          <table:table-cell office:value-type="float" office:value="-1847.85" table:style-name="ce10">
            <text:p>-1847,85</text:p>
          </table:table-cell>
          <table:table-cell office:value-type="float" office:value="0" table:style-name="ce11">
            <text:p>0</text:p>
          </table:table-cell>
          <table:table-cell office:value-type="float" office:value="-2401.89" table:style-name="ce10">
            <text:p>-2401,89</text:p>
          </table:table-cell>
          <table:table-cell office:value-type="float" office:value="5161.0200000000004" table:style-name="ce9">
            <text:p>5161,0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MANOEL FERDINANDO DA ROCHA JÚNIOR</text:p>
          </table:table-cell>
          <table:table-cell office:value-type="string" table:style-name="ce7">
            <text:p>COORDENADOR - CJ-02</text:p>
          </table:table-cell>
          <table:table-cell office:value-type="string" table:style-name="ce7">
            <text:p>COORDENADORIA DE MANUTENÇÃO E PROJETOS (SA)</text:p>
          </table:table-cell>
          <table:table-cell office:value-type="float" office:value="10996.16" table:style-name="ce9">
            <text:p>10996,16</text:p>
          </table:table-cell>
          <table:table-cell table:style-name="ce8"/>
          <table:table-cell office:value-type="float" office:value="7398.87" table:style-name="ce9">
            <text:p>7398,87</text:p>
          </table:table-cell>
          <table:table-cell office:value-type="float" office:value="1372.88" table:style-name="ce9">
            <text:p>1372,8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767.91" table:style-name="ce9">
            <text:p>19767,91</text:p>
          </table:table-cell>
          <table:table-cell office:value-type="float" office:value="-1376.29" table:style-name="ce10">
            <text:p>-1376,29</text:p>
          </table:table-cell>
          <table:table-cell office:value-type="float" office:value="-3810.79" table:style-name="ce10">
            <text:p>-3810,79</text:p>
          </table:table-cell>
          <table:table-cell office:value-type="float" office:value="-758.73" table:style-name="ce10">
            <text:p>-758,73</text:p>
          </table:table-cell>
          <table:table-cell office:value-type="float" office:value="0" table:style-name="ce11">
            <text:p>0</text:p>
          </table:table-cell>
          <table:table-cell office:value-type="float" office:value="-5945.81" table:style-name="ce10">
            <text:p>-5945,81</text:p>
          </table:table-cell>
          <table:table-cell office:value-type="float" office:value="13822.1" table:style-name="ce13">
            <text:p>13822,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MANOEL SOARES COSTA</text:p>
          </table:table-cell>
          <table:table-cell office:value-type="string" table:style-name="ce7">
            <text:p>SECRETÁRIO DE AUDIÊNCIA II - FC-04</text:p>
          </table:table-cell>
          <table:table-cell office:value-type="string" table:style-name="ce7">
            <text:p>SECRETARIA (6ª VT)</text:p>
          </table:table-cell>
          <table:table-cell office:value-type="float" office:value="11730.85" table:style-name="ce9">
            <text:p>11730,85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2427.75" table:style-name="ce9">
            <text:p>2427,7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098.49" table:style-name="ce9">
            <text:p>16098,49</text:p>
          </table:table-cell>
          <table:table-cell office:value-type="float" office:value="-1487.95" table:style-name="ce10">
            <text:p>-1487,95</text:p>
          </table:table-cell>
          <table:table-cell office:value-type="float" office:value="-2324.5" table:style-name="ce12">
            <text:p>-2324,5</text:p>
          </table:table-cell>
          <table:table-cell office:value-type="float" office:value="-4707.2" table:style-name="ce12">
            <text:p>-4707,2</text:p>
          </table:table-cell>
          <table:table-cell office:value-type="float" office:value="0" table:style-name="ce11">
            <text:p>0</text:p>
          </table:table-cell>
          <table:table-cell office:value-type="float" office:value="-8519.65" table:style-name="ce10">
            <text:p>-8519,65</text:p>
          </table:table-cell>
          <table:table-cell office:value-type="float" office:value="7578.84" table:style-name="ce9">
            <text:p>7578,8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MANUELLA LEMOS ALMEIDA COTTARD</text:p>
          </table:table-cell>
          <table:table-cell office:value-type="string" table:style-name="ce7">
            <text:p>ASSISTENTE CHEFE - FC-04</text:p>
          </table:table-cell>
          <table:table-cell office:value-type="string" table:style-name="ce7">
            <text:p>SETOR DE DESENVOLVIMENTO DE PESSOAS (SEGESP)</text:p>
          </table:table-cell>
          <table:table-cell office:value-type="float" office:value="19886.5" table:style-name="ce13">
            <text:p>19886,5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3837.57" table:style-name="ce9">
            <text:p>3837,5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5663.96" table:style-name="ce9">
            <text:p>25663,96</text:p>
          </table:table-cell>
          <table:table-cell office:value-type="float" office:value="-2799.98" table:style-name="ce10">
            <text:p>-2799,98</text:p>
          </table:table-cell>
          <table:table-cell office:value-type="float" office:value="-4154.3500000000004" table:style-name="ce10">
            <text:p>-4154,35</text:p>
          </table:table-cell>
          <table:table-cell office:value-type="float" office:value="-2269.09" table:style-name="ce10">
            <text:p>-2269,09</text:p>
          </table:table-cell>
          <table:table-cell office:value-type="float" office:value="0" table:style-name="ce11">
            <text:p>0</text:p>
          </table:table-cell>
          <table:table-cell office:value-type="float" office:value="-9223.42" table:style-name="ce10">
            <text:p>-9223,42</text:p>
          </table:table-cell>
          <table:table-cell office:value-type="float" office:value="16440.54" table:style-name="ce9">
            <text:p>16440,5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NAURA LÍVIA VERGETH GRANGEIRO</text:p>
          </table:table-cell>
          <table:table-cell office:value-type="string" table:style-name="ce7">
            <text:p>ASSISTENTE DE DIRETOR - FC-04</text:p>
          </table:table-cell>
          <table:table-cell office:value-type="string" table:style-name="ce7">
            <text:p>COORDENADORIA DE APOIO ÀS VARAS (SEJ)</text:p>
          </table:table-cell>
          <table:table-cell office:value-type="float" office:value="11754.59" table:style-name="ce9">
            <text:p>11754,59</text:p>
          </table:table-cell>
          <table:table-cell office:value-type="float" office:value="4069.84" table:style-name="ce9">
            <text:p>4069,84</text:p>
          </table:table-cell>
          <table:table-cell office:value-type="float" office:value="1939.89" table:style-name="ce9">
            <text:p>1939,89</text:p>
          </table:table-cell>
          <table:table-cell office:value-type="float" office:value="1488.07" table:style-name="ce9">
            <text:p>1488,0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252.39" table:style-name="ce9">
            <text:p>19252,39</text:p>
          </table:table-cell>
          <table:table-cell office:value-type="float" office:value="-1861.84" table:style-name="ce10">
            <text:p>-1861,84</text:p>
          </table:table-cell>
          <table:table-cell office:value-type="float" office:value="-3503.82" table:style-name="ce10">
            <text:p>-3503,82</text:p>
          </table:table-cell>
          <table:table-cell office:value-type="float" office:value="-4771.12" table:style-name="ce10">
            <text:p>-4771,12</text:p>
          </table:table-cell>
          <table:table-cell office:value-type="float" office:value="0" table:style-name="ce11">
            <text:p>0</text:p>
          </table:table-cell>
          <table:table-cell office:value-type="float" office:value="-10136.780000000001" table:style-name="ce10">
            <text:p>-10136,78</text:p>
          </table:table-cell>
          <table:table-cell office:value-type="float" office:value="9115.61" table:style-name="ce9">
            <text:p>9115,6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RCÍLIA DOMITILA SOUSA GASQUEZ</text:p>
          </table:table-cell>
          <table:table-cell office:value-type="string" table:style-name="ce7">
            <text:p>ANALISTA <text:s/>JUDICIÁRIO</text:p>
          </table:table-cell>
          <table:table-cell office:value-type="string" table:style-name="ce7">
            <text:p>INATIVO</text:p>
          </table:table-cell>
          <table:table-cell office:value-type="float" office:value="19285.939999999999" table:style-name="ce9">
            <text:p>19285,94</text:p>
          </table:table-cell>
          <table:table-cell office:value-type="float" office:value="3398.21" table:style-name="ce9">
            <text:p>3398,21</text:p>
          </table:table-cell>
          <table:table-cell table:style-name="ce8"/>
          <table:table-cell office:value-type="float" office:value="577.99" table:style-name="ce9">
            <text:p>577,9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3262.14" table:style-name="ce9">
            <text:p>23262,14</text:p>
          </table:table-cell>
          <table:table-cell office:value-type="float" office:value="-2472.5" table:style-name="ce12">
            <text:p>-2472,5</text:p>
          </table:table-cell>
          <table:table-cell office:value-type="float" office:value="-4688.84" table:style-name="ce10">
            <text:p>-4688,84</text:p>
          </table:table-cell>
          <table:table-cell office:value-type="float" office:value="-907.48" table:style-name="ce10">
            <text:p>-907,48</text:p>
          </table:table-cell>
          <table:table-cell office:value-type="float" office:value="0" table:style-name="ce11">
            <text:p>0</text:p>
          </table:table-cell>
          <table:table-cell office:value-type="float" office:value="-8068.82" table:style-name="ce10">
            <text:p>-8068,82</text:p>
          </table:table-cell>
          <table:table-cell office:value-type="float" office:value="15193.32" table:style-name="ce9">
            <text:p>15193,3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REMITA BATISTA SILVA</text:p>
          </table:table-cell>
          <table:table-cell office:value-type="string" table:style-name="ce7">
            <text:p>PENSIONISTA</text:p>
          </table:table-cell>
          <table:table-cell table:style-name="ce8"/>
          <table:table-cell office:value-type="float" office:value="6905.91" table:style-name="ce9">
            <text:p>6905,91</text:p>
          </table:table-cell>
          <table:table-cell table:number-columns-repeated="2"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7656.54" table:style-name="ce9">
            <text:p>7656,54</text:p>
          </table:table-cell>
          <table:table-cell office:value-type="float" office:value="-504.29" table:style-name="ce10">
            <text:p>-504,29</text:p>
          </table:table-cell>
          <table:table-cell office:value-type="float" office:value="-375.85" table:style-name="ce10">
            <text:p>-375,85</text:p>
          </table:table-cell>
          <table:table-cell office:value-type="float" office:value="-1573.8" table:style-name="ce12">
            <text:p>-1573,8</text:p>
          </table:table-cell>
          <table:table-cell office:value-type="float" office:value="0" table:style-name="ce11">
            <text:p>0</text:p>
          </table:table-cell>
          <table:table-cell office:value-type="float" office:value="-2453.94" table:style-name="ce10">
            <text:p>-2453,94</text:p>
          </table:table-cell>
          <table:table-cell office:value-type="float" office:value="5202.6000000000004" table:style-name="ce13">
            <text:p>5202,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RIC ALLYSON ALVES MARTINS</text:p>
          </table:table-cell>
          <table:table-cell office:value-type="string" table:style-name="ce7">
            <text:p>TÉCNICO JUDICIÁRIO - NÍVEL MÉDIO B10</text:p>
          </table:table-cell>
          <table:table-cell office:value-type="string" table:style-name="ce7">
            <text:p>SETOR DE SISTEMAS CORPORATIVOS E PORTAIS (SETIC)</text:p>
          </table:table-cell>
          <table:table-cell office:value-type="float" office:value="10474.6" table:style-name="ce13">
            <text:p>10474,6</text:p>
          </table:table-cell>
          <table:table-cell table:number-columns-repeated="2" table:style-name="ce8"/>
          <table:table-cell office:value-type="float" office:value="2023.34" table:style-name="ce9">
            <text:p>2023,3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2497.94" table:style-name="ce9">
            <text:p>12497,94</text:p>
          </table:table-cell>
          <table:table-cell office:value-type="float" office:value="-1313.27" table:style-name="ce10">
            <text:p>-1313,27</text:p>
          </table:table-cell>
          <table:table-cell office:value-type="float" office:value="-1441.46" table:style-name="ce10">
            <text:p>-1441,46</text:p>
          </table:table-cell>
          <table:table-cell office:value-type="float" office:value="-2854.56" table:style-name="ce10">
            <text:p>-2854,56</text:p>
          </table:table-cell>
          <table:table-cell office:value-type="float" office:value="0" table:style-name="ce11">
            <text:p>0</text:p>
          </table:table-cell>
          <table:table-cell office:value-type="float" office:value="-5609.29" table:style-name="ce10">
            <text:p>-5609,29</text:p>
          </table:table-cell>
          <table:table-cell office:value-type="float" office:value="6888.65" table:style-name="ce9">
            <text:p>6888,6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RIKA BARRADAS LEÃO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SETOR DE INFORMAÇÕES FUNCIONAIS (SEGESP)</text:p>
          </table:table-cell>
          <table:table-cell office:value-type="float" office:value="19441.79" table:style-name="ce9">
            <text:p>19441,79</text:p>
          </table:table-cell>
          <table:table-cell table:style-name="ce8"/>
          <table:table-cell office:value-type="float" office:value="-144.02000000000001" table:style-name="ce10">
            <text:p>-144,02</text:p>
          </table:table-cell>
          <table:table-cell office:value-type="float" office:value="2532.5" table:style-name="ce13">
            <text:p>2532,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1830.27" table:style-name="ce9">
            <text:p>21830,27</text:p>
          </table:table-cell>
          <table:table-cell office:value-type="float" office:value="-2740.19" table:style-name="ce10">
            <text:p>-2740,19</text:p>
          </table:table-cell>
          <table:table-cell office:value-type="float" office:value="-3579.7" table:style-name="ce12">
            <text:p>-3579,7</text:p>
          </table:table-cell>
          <table:table-cell office:value-type="float" office:value="12.1" table:style-name="ce13">
            <text:p>12,1</text:p>
          </table:table-cell>
          <table:table-cell office:value-type="float" office:value="0" table:style-name="ce11">
            <text:p>0</text:p>
          </table:table-cell>
          <table:table-cell office:value-type="float" office:value="-6307.79" table:style-name="ce10">
            <text:p>-6307,79</text:p>
          </table:table-cell>
          <table:table-cell office:value-type="float" office:value="15522.48" table:style-name="ce9">
            <text:p>15522,4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RIVAL GONÇALVES DE ALBUQUERQUE FILHO</text:p>
          </table:table-cell>
          <table:table-cell office:value-type="string" table:style-name="ce7">
            <text:p>ASSISTENTE JURIDICO I - FC-04</text:p>
          </table:table-cell>
          <table:table-cell office:value-type="string" table:style-name="ce7">
            <text:p>GABINETE DE DESEMBARGADOR (GABAC)</text:p>
          </table:table-cell>
          <table:table-cell office:value-type="float" office:value="11458.34" table:style-name="ce9">
            <text:p>11458,34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1234.4000000000001" table:style-name="ce13">
            <text:p>1234,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632.63" table:style-name="ce9">
            <text:p>14632,63</text:p>
          </table:table-cell>
          <table:table-cell office:value-type="float" office:value="-828.39" table:style-name="ce10">
            <text:p>-828,39</text:p>
          </table:table-cell>
          <table:table-cell office:value-type="float" office:value="-2587.35" table:style-name="ce10">
            <text:p>-2587,35</text:p>
          </table:table-cell>
          <table:table-cell office:value-type="float" office:value="-486.94" table:style-name="ce10">
            <text:p>-486,94</text:p>
          </table:table-cell>
          <table:table-cell office:value-type="float" office:value="0" table:style-name="ce11">
            <text:p>0</text:p>
          </table:table-cell>
          <table:table-cell office:value-type="float" office:value="-3902.68" table:style-name="ce10">
            <text:p>-3902,68</text:p>
          </table:table-cell>
          <table:table-cell office:value-type="float" office:value="10729.95" table:style-name="ce9">
            <text:p>10729,9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RONALDO ALMEIDA SILVA</text:p>
          </table:table-cell>
          <table:table-cell office:value-type="string" table:style-name="ce7">
            <text:p>SECRETÁRIO DE AUDIÊNCIA II - FC-04</text:p>
          </table:table-cell>
          <table:table-cell office:value-type="string" table:style-name="ce7">
            <text:p>SECRETARIA (4ª VT)</text:p>
          </table:table-cell>
          <table:table-cell table:number-columns-repeated="2" table:style-name="ce8"/>
          <table:table-cell office:value-type="float" office:value="1939.89" table:style-name="ce9">
            <text:p>1939,89</text:p>
          </table:table-cell>
          <table:table-cell office:value-type="float" office:value="2402.16" table:style-name="ce9">
            <text:p>2402,1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4342.05" table:style-name="ce9">
            <text:p>4342,05</text:p>
          </table:table-cell>
          <table:table-cell table:number-columns-repeated="2" table:style-name="ce8"/>
          <table:table-cell office:value-type="float" office:value="36.35" table:style-name="ce9">
            <text:p>36,35</text:p>
          </table:table-cell>
          <table:table-cell office:value-type="float" office:value="0" table:style-name="ce11">
            <text:p>0</text:p>
          </table:table-cell>
          <table:table-cell office:value-type="float" office:value="36.35" table:style-name="ce9">
            <text:p>36,35</text:p>
          </table:table-cell>
          <table:table-cell office:value-type="float" office:value="4378.3999999999996" table:style-name="ce13">
            <text:p>4378,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VALDA VIEIRA DA SILVA</text:p>
          </table:table-cell>
          <table:table-cell office:value-type="string" table:style-name="ce7">
            <text:p>PENSIONISTA</text:p>
          </table:table-cell>
          <table:table-cell table:style-name="ce8"/>
          <table:table-cell office:value-type="float" office:value="5499.84" table:style-name="ce9">
            <text:p>5499,84</text:p>
          </table:table-cell>
          <table:table-cell table:number-columns-repeated="3" table:style-name="ce8"/>
          <table:table-cell table:number-columns-spanned="2" table:number-rows-spanned="1" table:style-name="ce25"/>
          <table:covered-table-cell/>
          <table:table-cell table:style-name="ce8"/>
          <table:table-cell office:value-type="float" office:value="5499.84" table:style-name="ce9">
            <text:p>5499,84</text:p>
          </table:table-cell>
          <table:table-cell office:value-type="float" office:value="-283.66000000000003" table:style-name="ce10">
            <text:p>-283,66</text:p>
          </table:table-cell>
          <table:table-cell office:value-type="float" office:value="-1434.45" table:style-name="ce10">
            <text:p>-1434,45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1718.11" table:style-name="ce10">
            <text:p>-1718,11</text:p>
          </table:table-cell>
          <table:table-cell office:value-type="float" office:value="3781.73" table:style-name="ce9">
            <text:p>3781,7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VALDA VIEIRA DA SILVA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1398.39" table:style-name="ce9">
            <text:p>11398,39</text:p>
          </table:table-cell>
          <table:table-cell office:value-type="float" office:value="712.4" table:style-name="ce13">
            <text:p>712,4</text:p>
          </table:table-cell>
          <table:table-cell table:style-name="ce8"/>
          <table:table-cell office:value-type="float" office:value="1501.26" table:style-name="ce9">
            <text:p>1501,2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3612.05" table:style-name="ce9">
            <text:p>13612,05</text:p>
          </table:table-cell>
          <table:table-cell office:value-type="float" office:value="-728.42" table:style-name="ce10">
            <text:p>-728,42</text:p>
          </table:table-cell>
          <table:table-cell office:value-type="float" office:value="-1685.06" table:style-name="ce10">
            <text:p>-1685,06</text:p>
          </table:table-cell>
          <table:table-cell office:value-type="float" office:value="-4018.52" table:style-name="ce10">
            <text:p>-4018,52</text:p>
          </table:table-cell>
          <table:table-cell office:value-type="float" office:value="0" table:style-name="ce11">
            <text:p>0</text:p>
          </table:table-cell>
          <table:table-cell office:value-type="float" office:value="-6432" table:style-name="ce14">
            <text:p>-6432</text:p>
          </table:table-cell>
          <table:table-cell office:value-type="float" office:value="7180.05" table:style-name="ce9">
            <text:p>7180,0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VALDO CARDOSO DA SILVA</text:p>
          </table:table-cell>
          <table:table-cell office:value-type="string" table:style-name="ce7">
            <text:p>ASSISTENTE CHEFE - FC-04</text:p>
          </table:table-cell>
          <table:table-cell office:value-type="string" table:style-name="ce7">
            <text:p>SETOR DE GERENCIAMENTO DE PRECEDENTES (SEJ)</text:p>
          </table:table-cell>
          <table:table-cell office:value-type="float" office:value="19285.939999999999" table:style-name="ce9">
            <text:p>19285,94</text:p>
          </table:table-cell>
          <table:table-cell office:value-type="float" office:value="1427.55" table:style-name="ce9">
            <text:p>1427,55</text:p>
          </table:table-cell>
          <table:table-cell office:value-type="float" office:value="1939.89" table:style-name="ce9">
            <text:p>1939,89</text:p>
          </table:table-cell>
          <table:table-cell office:value-type="float" office:value="2217.75" table:style-name="ce9">
            <text:p>2217,7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4871.13" table:style-name="ce9">
            <text:p>24871,13</text:p>
          </table:table-cell>
          <table:table-cell office:value-type="float" office:value="-2975.74" table:style-name="ce10">
            <text:p>-2975,74</text:p>
          </table:table-cell>
          <table:table-cell office:value-type="float" office:value="-4437.72" table:style-name="ce10">
            <text:p>-4437,72</text:p>
          </table:table-cell>
          <table:table-cell office:value-type="float" office:value="-3286.15" table:style-name="ce10">
            <text:p>-3286,15</text:p>
          </table:table-cell>
          <table:table-cell office:value-type="float" office:value="0" table:style-name="ce11">
            <text:p>0</text:p>
          </table:table-cell>
          <table:table-cell office:value-type="float" office:value="-10699.61" table:style-name="ce10">
            <text:p>-10699,61</text:p>
          </table:table-cell>
          <table:table-cell office:value-type="float" office:value="14171.52" table:style-name="ce9">
            <text:p>14171,5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VELINE ARRUDA CAVALCANTE SOUZA</text:p>
          </table:table-cell>
          <table:table-cell office:value-type="string" table:style-name="ce7">
            <text:p>ANALISTA JUDICIÁRIO - NÍVEL SUPERIOR C1</text:p>
          </table:table-cell>
          <table:table-cell table:style-name="ce8"/>
          <table:table-cell office:value-type="float" office:value="19703.2" table:style-name="ce13">
            <text:p>19703,2</text:p>
          </table:table-cell>
          <table:table-cell office:value-type="float" office:value="3141.81" table:style-name="ce9">
            <text:p>3141,81</text:p>
          </table:table-cell>
          <table:table-cell table:style-name="ce8"/>
          <table:table-cell office:value-type="float" office:value="1869.76" table:style-name="ce9">
            <text:p>1869,7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4714.77" table:style-name="ce9">
            <text:p>24714,77</text:p>
          </table:table-cell>
          <table:table-cell office:value-type="float" office:value="-3258.59" table:style-name="ce10">
            <text:p>-3258,59</text:p>
          </table:table-cell>
          <table:table-cell office:value-type="float" office:value="-4464.7700000000004" table:style-name="ce10">
            <text:p>-4464,77</text:p>
          </table:table-cell>
          <table:table-cell office:value-type="float" office:value="-1416.53" table:style-name="ce10">
            <text:p>-1416,53</text:p>
          </table:table-cell>
          <table:table-cell office:value-type="float" office:value="0" table:style-name="ce11">
            <text:p>0</text:p>
          </table:table-cell>
          <table:table-cell office:value-type="float" office:value="-9139.89" table:style-name="ce10">
            <text:p>-9139,89</text:p>
          </table:table-cell>
          <table:table-cell office:value-type="float" office:value="15574.88" table:style-name="ce9">
            <text:p>15574,8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VERALDO CORREIA QUINTELA</text:p>
          </table:table-cell>
          <table:table-cell office:value-type="string" table:style-name="ce7">
            <text:p>ANALISTA JUDICIÁRIO - NÍVEL SUPERIOR B10</text:p>
          </table:table-cell>
          <table:table-cell office:value-type="string" table:style-name="ce7">
            <text:p>SEÇÃO DE INFRAESTRUTURA TECNOLÓGICA (SETIC)</text:p>
          </table:table-cell>
          <table:table-cell office:value-type="float" office:value="17863.3" table:style-name="ce13">
            <text:p>17863,3</text:p>
          </table:table-cell>
          <table:table-cell table:number-columns-repeated="2" table:style-name="ce8"/>
          <table:table-cell office:value-type="float" office:value="1985.03" table:style-name="ce9">
            <text:p>1985,0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848.330000000002" table:style-name="ce9">
            <text:p>19848,33</text:p>
          </table:table-cell>
          <table:table-cell office:value-type="float" office:value="-2470.16" table:style-name="ce10">
            <text:p>-2470,16</text:p>
          </table:table-cell>
          <table:table-cell office:value-type="float" office:value="-3311.62" table:style-name="ce10">
            <text:p>-3311,62</text:p>
          </table:table-cell>
          <table:table-cell office:value-type="float" office:value="-486.94" table:style-name="ce10">
            <text:p>-486,94</text:p>
          </table:table-cell>
          <table:table-cell office:value-type="float" office:value="0" table:style-name="ce11">
            <text:p>0</text:p>
          </table:table-cell>
          <table:table-cell office:value-type="float" office:value="-6268.72" table:style-name="ce10">
            <text:p>-6268,72</text:p>
          </table:table-cell>
          <table:table-cell office:value-type="float" office:value="13579.61" table:style-name="ce9">
            <text:p>13579,6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VERSON ROBERTO ALVES LAGES</text:p>
          </table:table-cell>
          <table:table-cell office:value-type="string" table:style-name="ce7">
            <text:p>ASSISTENTE DE JUIZ - FC-05</text:p>
          </table:table-cell>
          <table:table-cell office:value-type="string" table:style-name="ce7">
            <text:p>SECRETARIA <text:s/>(PAL)</text:p>
          </table:table-cell>
          <table:table-cell office:value-type="float" office:value="11897.07" table:style-name="ce9">
            <text:p>11897,07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1629.76" table:style-name="ce9">
            <text:p>1629,7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759.21" table:style-name="ce9">
            <text:p>15759,21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1912.99" table:style-name="ce10">
            <text:p>-1912,99</text:p>
          </table:table-cell>
          <table:table-cell office:value-type="float" office:value="-1071.72" table:style-name="ce10">
            <text:p>-1071,72</text:p>
          </table:table-cell>
          <table:table-cell office:value-type="float" office:value="0" table:style-name="ce11">
            <text:p>0</text:p>
          </table:table-cell>
          <table:table-cell office:value-type="float" office:value="-4489.88" table:style-name="ce10">
            <text:p>-4489,88</text:p>
          </table:table-cell>
          <table:table-cell office:value-type="float" office:value="11269.33" table:style-name="ce9">
            <text:p>11269,3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EVERTON MENDES TENÓRIO</text:p>
          </table:table-cell>
          <table:table-cell office:value-type="string" table:style-name="ce7">
            <text:p>ANALISTA JUDICIÁRIO - NÍVEL SUPERIOR A5</text:p>
          </table:table-cell>
          <table:table-cell office:value-type="string" table:style-name="ce7">
            <text:p>COORDENADORIA DE LICITAÇÕES (D.G.)</text:p>
          </table:table-cell>
          <table:table-cell office:value-type="float" office:value="15015.42" table:style-name="ce9">
            <text:p>15015,42</text:p>
          </table:table-cell>
          <table:table-cell table:number-columns-repeated="2" table:style-name="ce8"/>
          <table:table-cell office:value-type="float" office:value="2434.9899999999998" table:style-name="ce9">
            <text:p>2434,9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7450.41" table:style-name="ce9">
            <text:p>17450,41</text:p>
          </table:table-cell>
          <table:table-cell office:value-type="float" office:value="-828.39" table:style-name="ce10">
            <text:p>-828,39</text:p>
          </table:table-cell>
          <table:table-cell office:value-type="float" office:value="-2798.82" table:style-name="ce10">
            <text:p>-2798,82</text:p>
          </table:table-cell>
          <table:table-cell office:value-type="float" office:value="-823.17" table:style-name="ce10">
            <text:p>-823,17</text:p>
          </table:table-cell>
          <table:table-cell office:value-type="float" office:value="0" table:style-name="ce11">
            <text:p>0</text:p>
          </table:table-cell>
          <table:table-cell office:value-type="float" office:value="-4450.38" table:style-name="ce10">
            <text:p>-4450,38</text:p>
          </table:table-cell>
          <table:table-cell office:value-type="float" office:value="13000.03" table:style-name="ce9">
            <text:p>13000,0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FÁBIA FERNANDA CURVELO MARQUES</text:p>
          </table:table-cell>
          <table:table-cell office:value-type="string" table:style-name="ce7">
            <text:p>ANALISTA JUDICIÁRIO - NÍVEL SUPERIOR A1</text:p>
          </table:table-cell>
          <table:table-cell office:value-type="string" table:style-name="ce7">
            <text:p>SECRETARIA DE AUDITORIA</text:p>
          </table:table-cell>
          <table:table-cell office:value-type="float" office:value="12896.43" table:style-name="ce9">
            <text:p>12896,43</text:p>
          </table:table-cell>
          <table:table-cell table:number-columns-repeated="2" table:style-name="ce8"/>
          <table:table-cell office:value-type="float" office:value="910.08" table:style-name="ce9">
            <text:p>910,08</text:p>
          </table:table-cell>
          <table:table-cell office:value-type="float" office:value="709.21" table:number-columns-spanned="2" table:number-rows-spanned="1" table:style-name="ce26">
            <text:p>709,21</text:p>
          </table:table-cell>
          <table:covered-table-cell/>
          <table:table-cell table:style-name="ce8"/>
          <table:table-cell office:value-type="float" office:value="14515.72" table:style-name="ce9">
            <text:p>14515,72</text:p>
          </table:table-cell>
          <table:table-cell office:value-type="float" office:value="-828.39" table:style-name="ce10">
            <text:p>-828,39</text:p>
          </table:table-cell>
          <table:table-cell office:value-type="float" office:value="-2644.38" table:style-name="ce10">
            <text:p>-2644,38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3472.77" table:style-name="ce10">
            <text:p>-3472,77</text:p>
          </table:table-cell>
          <table:table-cell office:value-type="float" office:value="11042.95" table:style-name="ce9">
            <text:p>11042,9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FABIANA TEIXEIRA DE MOURA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CRETARIA DE RECURSO DE REVISTA</text:p>
          </table:table-cell>
          <table:table-cell office:value-type="float" office:value="19285.939999999999" table:style-name="ce9">
            <text:p>19285,94</text:p>
          </table:table-cell>
          <table:table-cell office:value-type="float" office:value="729.26" table:style-name="ce9">
            <text:p>729,26</text:p>
          </table:table-cell>
          <table:table-cell table:style-name="ce8"/>
          <table:table-cell office:value-type="float" office:value="1822.88" table:style-name="ce9">
            <text:p>1822,8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1838.080000000002" table:style-name="ce9">
            <text:p>21838,08</text:p>
          </table:table-cell>
          <table:table-cell office:value-type="float" office:value="-2860.52" table:style-name="ce10">
            <text:p>-2860,52</text:p>
          </table:table-cell>
          <table:table-cell office:value-type="float" office:value="-3743.9" table:style-name="ce12">
            <text:p>-3743,9</text:p>
          </table:table-cell>
          <table:table-cell office:value-type="float" office:value="-4163.54" table:style-name="ce10">
            <text:p>-4163,54</text:p>
          </table:table-cell>
          <table:table-cell office:value-type="float" office:value="0" table:style-name="ce11">
            <text:p>0</text:p>
          </table:table-cell>
          <table:table-cell office:value-type="float" office:value="-10767.96" table:style-name="ce10">
            <text:p>-10767,96</text:p>
          </table:table-cell>
          <table:table-cell office:value-type="float" office:value="11070.12" table:style-name="ce9">
            <text:p>11070,1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FABIANO WANDERLEY SANTOS</text:p>
          </table:table-cell>
          <table:table-cell office:value-type="string" table:style-name="ce7">
            <text:p>TÉCNICO JUDICIÁRIO - NÍVEL MÉDIO A5</text:p>
          </table:table-cell>
          <table:table-cell office:value-type="string" table:style-name="ce7">
            <text:p>SEÇÃO DE INFRAESTRUTURA TECNOLÓGICA (SETIC)</text:p>
          </table:table-cell>
          <table:table-cell office:value-type="float" office:value="9151.77" table:style-name="ce9">
            <text:p>9151,77</text:p>
          </table:table-cell>
          <table:table-cell table:number-columns-repeated="2" table:style-name="ce8"/>
          <table:table-cell office:value-type="float" office:value="2149.5100000000002" table:style-name="ce9">
            <text:p>2149,51</text:p>
          </table:table-cell>
          <table:table-cell office:value-type="float" office:value="3050.59" table:number-columns-spanned="2" table:number-rows-spanned="1" table:style-name="ce26">
            <text:p>3050,59</text:p>
          </table:table-cell>
          <table:covered-table-cell/>
          <table:table-cell table:style-name="ce8"/>
          <table:table-cell office:value-type="float" office:value="14351.87" table:style-name="ce9">
            <text:p>14351,87</text:p>
          </table:table-cell>
          <table:table-cell office:value-type="float" office:value="-828.39" table:style-name="ce10">
            <text:p>-828,39</text:p>
          </table:table-cell>
          <table:table-cell office:value-type="float" office:value="-1327.16" table:style-name="ce10">
            <text:p>-1327,16</text:p>
          </table:table-cell>
          <table:table-cell office:value-type="float" office:value="-1778.3" table:style-name="ce12">
            <text:p>-1778,3</text:p>
          </table:table-cell>
          <table:table-cell office:value-type="float" office:value="0" table:style-name="ce11">
            <text:p>0</text:p>
          </table:table-cell>
          <table:table-cell office:value-type="float" office:value="-3933.85" table:style-name="ce10">
            <text:p>-3933,85</text:p>
          </table:table-cell>
          <table:table-cell office:value-type="float" office:value="10418.02" table:style-name="ce9">
            <text:p>10418,0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FÁBIO ALBUQUERQUE DE ARAÚJO CORDEIRO</text:p>
          </table:table-cell>
          <table:table-cell office:value-type="string" table:style-name="ce7">
            <text:p>ASSISTENTE DE JUIZ - FC-05</text:p>
          </table:table-cell>
          <table:table-cell office:value-type="string" table:style-name="ce7">
            <text:p>SECRETARIA <text:s/>(SLQ)</text:p>
          </table:table-cell>
          <table:table-cell office:value-type="float" office:value="11754.59" table:style-name="ce9">
            <text:p>11754,59</text:p>
          </table:table-cell>
          <table:table-cell office:value-type="float" office:value="2120.3200000000002" table:style-name="ce9">
            <text:p>2120,32</text:p>
          </table:table-cell>
          <table:table-cell office:value-type="float" office:value="2232.38" table:style-name="ce9">
            <text:p>2232,38</text:p>
          </table:table-cell>
          <table:table-cell office:value-type="float" office:value="1639.76" table:style-name="ce9">
            <text:p>1639,7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7747.05" table:style-name="ce9">
            <text:p>17747,05</text:p>
          </table:table-cell>
          <table:table-cell office:value-type="float" office:value="-1847.37" table:style-name="ce10">
            <text:p>-1847,37</text:p>
          </table:table-cell>
          <table:table-cell office:value-type="float" office:value="-2690.33" table:style-name="ce10">
            <text:p>-2690,33</text:p>
          </table:table-cell>
          <table:table-cell office:value-type="float" office:value="-1540.61" table:style-name="ce10">
            <text:p>-1540,61</text:p>
          </table:table-cell>
          <table:table-cell office:value-type="float" office:value="0" table:style-name="ce11">
            <text:p>0</text:p>
          </table:table-cell>
          <table:table-cell office:value-type="float" office:value="-6078.31" table:style-name="ce10">
            <text:p>-6078,31</text:p>
          </table:table-cell>
          <table:table-cell office:value-type="float" office:value="11668.74" table:style-name="ce9">
            <text:p>11668,7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FÁBIO TENÓRIO BARROS</text:p>
          </table:table-cell>
          <table:table-cell office:value-type="string" table:style-name="ce7">
            <text:p>COORDENADOR - CJ-02</text:p>
          </table:table-cell>
          <table:table-cell office:value-type="string" table:style-name="ce7">
            <text:p>COORDENADORIA DE COMUNICAÇÃO SOCIAL</text:p>
          </table:table-cell>
          <table:table-cell office:value-type="float" office:value="11849.58" table:style-name="ce9">
            <text:p>11849,58</text:p>
          </table:table-cell>
          <table:table-cell table:style-name="ce8"/>
          <table:table-cell office:value-type="float" office:value="10216.41" table:style-name="ce9">
            <text:p>10216,41</text:p>
          </table:table-cell>
          <table:table-cell office:value-type="float" office:value="2149.5100000000002" table:style-name="ce9">
            <text:p>2149,51</text:p>
          </table:table-cell>
          <table:table-cell office:value-type="float" office:value="181.97" table:number-columns-spanned="2" table:number-rows-spanned="1" table:style-name="ce26">
            <text:p>181,97</text:p>
          </table:table-cell>
          <table:covered-table-cell/>
          <table:table-cell table:style-name="ce8"/>
          <table:table-cell office:value-type="float" office:value="24397.47" table:style-name="ce9">
            <text:p>24397,47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4678.5" table:style-name="ce12">
            <text:p>-4678,5</text:p>
          </table:table-cell>
          <table:table-cell office:value-type="float" office:value="-2917.73" table:style-name="ce10">
            <text:p>-2917,73</text:p>
          </table:table-cell>
          <table:table-cell office:value-type="float" office:value="0" table:style-name="ce11">
            <text:p>0</text:p>
          </table:table-cell>
          <table:table-cell office:value-type="float" office:value="-9101.4" table:style-name="ce12">
            <text:p>-9101,4</text:p>
          </table:table-cell>
          <table:table-cell office:value-type="float" office:value="15296.07" table:style-name="ce9">
            <text:p>15296,0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FABRÍCIO ROSA MACIEL BARBOSA</text:p>
          </table:table-cell>
          <table:table-cell office:value-type="string" table:style-name="ce7">
            <text:p>DIRETOR DE SECRETARIA - CJ-03</text:p>
          </table:table-cell>
          <table:table-cell office:value-type="string" table:style-name="ce7">
            <text:p>SECRETARIA (6ª VT)</text:p>
          </table:table-cell>
          <table:table-cell office:value-type="float" office:value="11754.59" table:style-name="ce9">
            <text:p>11754,59</text:p>
          </table:table-cell>
          <table:table-cell table:style-name="ce8"/>
          <table:table-cell office:value-type="float" office:value="8411.01" table:style-name="ce9">
            <text:p>8411,01</text:p>
          </table:table-cell>
          <table:table-cell office:value-type="float" office:value="1592.88" table:style-name="ce9">
            <text:p>1592,8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1758.48" table:style-name="ce9">
            <text:p>21758,48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4210.12" table:style-name="ce10">
            <text:p>-4210,12</text:p>
          </table:table-cell>
          <table:table-cell office:value-type="float" office:value="-4938.5" table:style-name="ce12">
            <text:p>-4938,5</text:p>
          </table:table-cell>
          <table:table-cell office:value-type="float" office:value="0" table:style-name="ce11">
            <text:p>0</text:p>
          </table:table-cell>
          <table:table-cell office:value-type="float" office:value="-10653.79" table:style-name="ce10">
            <text:p>-10653,79</text:p>
          </table:table-cell>
          <table:table-cell office:value-type="float" office:value="11104.69" table:style-name="ce9">
            <text:p>11104,6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FAGNER MOREIRA DE PAULA GOMES</text:p>
          </table:table-cell>
          <table:table-cell office:value-type="string" table:style-name="ce7">
            <text:p>SECRETÁRIO DE AUDIÊNCIA I - FC-04</text:p>
          </table:table-cell>
          <table:table-cell office:value-type="string" table:style-name="ce7">
            <text:p>SECRETARIA <text:s/>(ATA)</text:p>
          </table:table-cell>
          <table:table-cell office:value-type="float" office:value="11778.34" table:style-name="ce9">
            <text:p>11778,34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2023.34" table:style-name="ce9">
            <text:p>2023,3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741.57" table:style-name="ce9">
            <text:p>15741,57</text:p>
          </table:table-cell>
          <table:table-cell office:value-type="float" office:value="-1487.95" table:style-name="ce10">
            <text:p>-1487,95</text:p>
          </table:table-cell>
          <table:table-cell office:value-type="float" office:value="-2493.9699999999998" table:style-name="ce10">
            <text:p>-2493,97</text:p>
          </table:table-cell>
          <table:table-cell office:value-type="float" office:value="-4669.8999999999996" table:style-name="ce12">
            <text:p>-4669,9</text:p>
          </table:table-cell>
          <table:table-cell office:value-type="float" office:value="0" table:style-name="ce11">
            <text:p>0</text:p>
          </table:table-cell>
          <table:table-cell office:value-type="float" office:value="-8651.82" table:style-name="ce10">
            <text:p>-8651,82</text:p>
          </table:table-cell>
          <table:table-cell office:value-type="float" office:value="7089.75" table:style-name="ce9">
            <text:p>7089,7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FARAH MARIA ALVIM DE SOUZA HOLANDA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TOR DE EXECUÇÕES, MANDADOS E LEILÕES (CAEX)</text:p>
          </table:table-cell>
          <table:table-cell office:value-type="float" office:value="22013.25" table:style-name="ce9">
            <text:p>22013,25</text:p>
          </table:table-cell>
          <table:table-cell table:number-columns-repeated="2" table:style-name="ce8"/>
          <table:table-cell office:value-type="float" office:value="6080.38" table:style-name="ce9">
            <text:p>6080,3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8093.63" table:style-name="ce9">
            <text:p>28093,63</text:p>
          </table:table-cell>
          <table:table-cell office:value-type="float" office:value="-828.39" table:style-name="ce10">
            <text:p>-828,39</text:p>
          </table:table-cell>
          <table:table-cell office:value-type="float" office:value="-4555.4399999999996" table:style-name="ce10">
            <text:p>-4555,44</text:p>
          </table:table-cell>
          <table:table-cell office:value-type="float" office:value="-5877.61" table:style-name="ce10">
            <text:p>-5877,61</text:p>
          </table:table-cell>
          <table:table-cell office:value-type="float" office:value="0" table:style-name="ce11">
            <text:p>0</text:p>
          </table:table-cell>
          <table:table-cell office:value-type="float" office:value="-11261.44" table:style-name="ce10">
            <text:p>-11261,44</text:p>
          </table:table-cell>
          <table:table-cell office:value-type="float" office:value="16832.189999999999" table:style-name="ce9">
            <text:p>16832,1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FÁTIMA EDNA DE CARVALHO PORTELA</text:p>
          </table:table-cell>
          <table:table-cell office:value-type="string" table:style-name="ce7">
            <text:p>PENSIONISTA</text:p>
          </table:table-cell>
          <table:table-cell table:style-name="ce8"/>
          <table:table-cell office:value-type="float" office:value="6976.45" table:style-name="ce9">
            <text:p>6976,45</text:p>
          </table:table-cell>
          <table:table-cell table:number-columns-repeated="2"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7727.08" table:style-name="ce9">
            <text:p>7727,08</text:p>
          </table:table-cell>
          <table:table-cell office:value-type="float" office:value="-515.92999999999995" table:style-name="ce10">
            <text:p>-515,93</text:p>
          </table:table-cell>
          <table:table-cell office:value-type="float" office:value="-389.1" table:style-name="ce12">
            <text:p>-389,1</text:p>
          </table:table-cell>
          <table:table-cell office:value-type="float" office:value="-1113.8699999999999" table:style-name="ce10">
            <text:p>-1113,87</text:p>
          </table:table-cell>
          <table:table-cell office:value-type="float" office:value="0" table:style-name="ce11">
            <text:p>0</text:p>
          </table:table-cell>
          <table:table-cell office:value-type="float" office:value="-2018.9" table:style-name="ce12">
            <text:p>-2018,9</text:p>
          </table:table-cell>
          <table:table-cell office:value-type="float" office:value="5708.18" table:style-name="ce9">
            <text:p>5708,1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FÁTIMA REGINA DA ROCHA JESUS</text:p>
          </table:table-cell>
          <table:table-cell office:value-type="string" table:style-name="ce7">
            <text:p>ASSISTENTE JURIDICO III - FC-04</text:p>
          </table:table-cell>
          <table:table-cell office:value-type="string" table:style-name="ce7">
            <text:p>GABINETE DE DESEMBARGADOR (GABPI)</text:p>
          </table:table-cell>
          <table:table-cell office:value-type="float" office:value="11802.08" table:style-name="ce9">
            <text:p>11802,08</text:p>
          </table:table-cell>
          <table:table-cell office:value-type="float" office:value="5180.97" table:style-name="ce9">
            <text:p>5180,97</text:p>
          </table:table-cell>
          <table:table-cell office:value-type="float" office:value="1939.89" table:style-name="ce9">
            <text:p>1939,89</text:p>
          </table:table-cell>
          <table:table-cell office:value-type="float" office:value="1987.75" table:style-name="ce9">
            <text:p>1987,7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0910.689999999999" table:style-name="ce9">
            <text:p>20910,69</text:p>
          </table:table-cell>
          <table:table-cell office:value-type="float" office:value="-2019.21" table:style-name="ce10">
            <text:p>-2019,21</text:p>
          </table:table-cell>
          <table:table-cell office:value-type="float" office:value="-3727.03" table:style-name="ce10">
            <text:p>-3727,03</text:p>
          </table:table-cell>
          <table:table-cell office:value-type="float" office:value="-2486.67" table:style-name="ce10">
            <text:p>-2486,67</text:p>
          </table:table-cell>
          <table:table-cell office:value-type="float" office:value="0" table:style-name="ce11">
            <text:p>0</text:p>
          </table:table-cell>
          <table:table-cell office:value-type="float" office:value="-8232.91" table:style-name="ce10">
            <text:p>-8232,91</text:p>
          </table:table-cell>
          <table:table-cell office:value-type="float" office:value="12677.78" table:style-name="ce9">
            <text:p>12677,7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FELIPE COSTA LEITE</text:p>
          </table:table-cell>
          <table:table-cell office:value-type="string" table:style-name="ce7">
            <text:p>ASSISTENTE CHEFE - FC-04</text:p>
          </table:table-cell>
          <table:table-cell office:value-type="string" table:style-name="ce7">
            <text:p>SETOR DE APOIO AO USUÁRIO (SETIC)</text:p>
          </table:table-cell>
          <table:table-cell office:value-type="float" office:value="11169.36" table:style-name="ce9">
            <text:p>11169,36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1917.2" table:style-name="ce13">
            <text:p>1917,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026.45" table:style-name="ce9">
            <text:p>15026,45</text:p>
          </table:table-cell>
          <table:table-cell office:value-type="float" office:value="-828.39" table:style-name="ce10">
            <text:p>-828,39</text:p>
          </table:table-cell>
          <table:table-cell office:value-type="float" office:value="-2317.0700000000002" table:style-name="ce10">
            <text:p>-2317,07</text:p>
          </table:table-cell>
          <table:table-cell office:value-type="float" office:value="-1237.81" table:style-name="ce10">
            <text:p>-1237,81</text:p>
          </table:table-cell>
          <table:table-cell office:value-type="float" office:value="0" table:style-name="ce11">
            <text:p>0</text:p>
          </table:table-cell>
          <table:table-cell office:value-type="float" office:value="-4383.2700000000004" table:style-name="ce10">
            <text:p>-4383,27</text:p>
          </table:table-cell>
          <table:table-cell office:value-type="float" office:value="10643.18" table:style-name="ce9">
            <text:p>10643,1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FELIPE RAMALHO DE MORAES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GABINETE DE DESEMBARGADOR (GABEAPB)</text:p>
          </table:table-cell>
          <table:table-cell office:value-type="float" office:value="18372.27" table:style-name="ce9">
            <text:p>18372,27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2186.33" table:style-name="ce9">
            <text:p>2186,3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1743.65" table:style-name="ce9">
            <text:p>21743,65</text:p>
          </table:table-cell>
          <table:table-cell office:value-type="float" office:value="-828.39" table:style-name="ce10">
            <text:p>-828,39</text:p>
          </table:table-cell>
          <table:table-cell office:value-type="float" office:value="-4228.96" table:style-name="ce10">
            <text:p>-4228,96</text:p>
          </table:table-cell>
          <table:table-cell office:value-type="float" office:value="-858.29" table:style-name="ce10">
            <text:p>-858,29</text:p>
          </table:table-cell>
          <table:table-cell office:value-type="float" office:value="0" table:style-name="ce11">
            <text:p>0</text:p>
          </table:table-cell>
          <table:table-cell office:value-type="float" office:value="-5915.64" table:style-name="ce10">
            <text:p>-5915,64</text:p>
          </table:table-cell>
          <table:table-cell office:value-type="float" office:value="15828.01" table:style-name="ce9">
            <text:p>15828,0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FERNANDA PEDROSA DE HOLANDA</text:p>
          </table:table-cell>
          <table:table-cell office:value-type="string" table:style-name="ce7">
            <text:p>ASSISTENTE DE JUIZ III - FC-05</text:p>
          </table:table-cell>
          <table:table-cell office:value-type="string" table:style-name="ce7">
            <text:p>SECRETARIA DA CORREGEDORIA REGIONAL</text:p>
          </table:table-cell>
          <table:table-cell office:value-type="float" office:value="19519.71" table:style-name="ce9">
            <text:p>19519,71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3450.27" table:style-name="ce9">
            <text:p>3450,2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5202.36" table:style-name="ce9">
            <text:p>25202,36</text:p>
          </table:table-cell>
          <table:table-cell office:value-type="float" office:value="-828.39" table:style-name="ce10">
            <text:p>-828,39</text:p>
          </table:table-cell>
          <table:table-cell office:value-type="float" office:value="-4884.66" table:style-name="ce10">
            <text:p>-4884,66</text:p>
          </table:table-cell>
          <table:table-cell office:value-type="float" office:value="-1600.21" table:style-name="ce10">
            <text:p>-1600,21</text:p>
          </table:table-cell>
          <table:table-cell office:value-type="float" office:value="0" table:style-name="ce11">
            <text:p>0</text:p>
          </table:table-cell>
          <table:table-cell office:value-type="float" office:value="-7313.26" table:style-name="ce10">
            <text:p>-7313,26</text:p>
          </table:table-cell>
          <table:table-cell office:value-type="float" office:value="17889.099999999999" table:style-name="ce13">
            <text:p>17889,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FERNANDA SOARES BASTOS</text:p>
          </table:table-cell>
          <table:table-cell office:value-type="string" table:style-name="ce7">
            <text:p>ASSESSOR - CJ-03</text:p>
          </table:table-cell>
          <table:table-cell office:value-type="string" table:style-name="ce7">
            <text:p>GABINETE DE DESEMBARGADOR (GABVL)</text:p>
          </table:table-cell>
          <table:table-cell office:value-type="float" office:value="19363.86" table:style-name="ce9">
            <text:p>19363,86</text:p>
          </table:table-cell>
          <table:table-cell table:style-name="ce8"/>
          <table:table-cell office:value-type="float" office:value="8411.01" table:style-name="ce9">
            <text:p>8411,01</text:p>
          </table:table-cell>
          <table:table-cell office:value-type="float" office:value="2522.96" table:style-name="ce9">
            <text:p>2522,9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0297.83" table:style-name="ce9">
            <text:p>30297,83</text:p>
          </table:table-cell>
          <table:table-cell office:value-type="float" office:value="-2740.19" table:style-name="ce10">
            <text:p>-2740,19</text:p>
          </table:table-cell>
          <table:table-cell office:value-type="float" office:value="-5910.9" table:style-name="ce12">
            <text:p>-5910,9</text:p>
          </table:table-cell>
          <table:table-cell office:value-type="float" office:value="-1884.09" table:style-name="ce10">
            <text:p>-1884,09</text:p>
          </table:table-cell>
          <table:table-cell office:value-type="float" office:value="0" table:style-name="ce11">
            <text:p>0</text:p>
          </table:table-cell>
          <table:table-cell office:value-type="float" office:value="-10535.18" table:style-name="ce10">
            <text:p>-10535,18</text:p>
          </table:table-cell>
          <table:table-cell office:value-type="float" office:value="19762.650000000001" table:style-name="ce9">
            <text:p>19762,6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FERNANDO ANTÔNIO DE CASTRO CARDOSO</text:p>
          </table:table-cell>
          <table:table-cell office:value-type="string" table:style-name="ce7">
            <text:p>ANALISTA JUDICIÁRIO - NÍVEL SUPERIOR C1</text:p>
          </table:table-cell>
          <table:table-cell table:style-name="ce8"/>
          <table:table-cell office:value-type="float" office:value="18779.439999999999" table:style-name="ce9">
            <text:p>18779,44</text:p>
          </table:table-cell>
          <table:table-cell office:value-type="float" office:value="2364.52" table:style-name="ce9">
            <text:p>2364,52</text:p>
          </table:table-cell>
          <table:table-cell table:style-name="ce8"/>
          <table:table-cell office:value-type="float" office:value="2044.7" table:style-name="ce13">
            <text:p>2044,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3188.66" table:style-name="ce9">
            <text:p>23188,66</text:p>
          </table:table-cell>
          <table:table-cell office:value-type="float" office:value="-3033.91" table:style-name="ce10">
            <text:p>-3033,91</text:p>
          </table:table-cell>
          <table:table-cell office:value-type="float" office:value="-4006.63" table:style-name="ce10">
            <text:p>-4006,63</text:p>
          </table:table-cell>
          <table:table-cell office:value-type="float" office:value="-3178.94" table:style-name="ce10">
            <text:p>-3178,94</text:p>
          </table:table-cell>
          <table:table-cell office:value-type="float" office:value="0" table:style-name="ce11">
            <text:p>0</text:p>
          </table:table-cell>
          <table:table-cell office:value-type="float" office:value="-10219.48" table:style-name="ce10">
            <text:p>-10219,48</text:p>
          </table:table-cell>
          <table:table-cell office:value-type="float" office:value="12969.18" table:style-name="ce9">
            <text:p>12969,1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FERNANDO ANTONIO FLOERING BELTRÃO DE CAST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9885.7900000000009" table:style-name="ce9">
            <text:p>9885,79</text:p>
          </table:table-cell>
          <table:table-cell table:number-columns-repeated="2" table:style-name="ce8"/>
          <table:table-cell office:value-type="float" office:value="3292.59" table:style-name="ce9">
            <text:p>3292,5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3178.38" table:style-name="ce9">
            <text:p>13178,38</text:p>
          </table:table-cell>
          <table:table-cell office:value-type="float" office:value="-405.8" table:style-name="ce12">
            <text:p>-405,8</text:p>
          </table:table-cell>
          <table:table-cell table:style-name="ce8"/>
          <table:table-cell office:value-type="float" office:value="-2106.4699999999998" table:style-name="ce10">
            <text:p>-2106,47</text:p>
          </table:table-cell>
          <table:table-cell office:value-type="float" office:value="0" table:style-name="ce11">
            <text:p>0</text:p>
          </table:table-cell>
          <table:table-cell office:value-type="float" office:value="-2512.27" table:style-name="ce10">
            <text:p>-2512,27</text:p>
          </table:table-cell>
          <table:table-cell office:value-type="float" office:value="10666.11" table:style-name="ce9">
            <text:p>10666,1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FERNANDO BENEDITO SILVA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COORDENADORIA DE PRECATÓRIO (SEJ)</text:p>
          </table:table-cell>
          <table:table-cell office:value-type="float" office:value="11635.86" table:style-name="ce9">
            <text:p>11635,86</text:p>
          </table:table-cell>
          <table:table-cell office:value-type="float" office:value="4542.51" table:style-name="ce9">
            <text:p>4542,51</text:p>
          </table:table-cell>
          <table:table-cell office:value-type="float" office:value="1185.05" table:style-name="ce9">
            <text:p>1185,05</text:p>
          </table:table-cell>
          <table:table-cell office:value-type="float" office:value="1660.71" table:style-name="ce9">
            <text:p>1660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024.13" table:style-name="ce9">
            <text:p>19024,13</text:p>
          </table:table-cell>
          <table:table-cell office:value-type="float" office:value="-1911.97" table:style-name="ce10">
            <text:p>-1911,97</text:p>
          </table:table-cell>
          <table:table-cell office:value-type="float" office:value="-3379.79" table:style-name="ce10">
            <text:p>-3379,79</text:p>
          </table:table-cell>
          <table:table-cell office:value-type="float" office:value="-2227.7399999999998" table:style-name="ce10">
            <text:p>-2227,74</text:p>
          </table:table-cell>
          <table:table-cell office:value-type="float" office:value="0" table:style-name="ce11">
            <text:p>0</text:p>
          </table:table-cell>
          <table:table-cell office:value-type="float" office:value="-7519.5" table:style-name="ce12">
            <text:p>-7519,5</text:p>
          </table:table-cell>
          <table:table-cell office:value-type="float" office:value="11504.63" table:style-name="ce9">
            <text:p>11504,6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FLÁVIA AZEVEDO GAZZANÉO</text:p>
          </table:table-cell>
          <table:table-cell office:value-type="string" table:style-name="ce7">
            <text:p>SECRETÁRIO - CJ-03</text:p>
          </table:table-cell>
          <table:table-cell office:value-type="string" table:style-name="ce7">
            <text:p>SECRETARIA <text:s text:c="2"/>JURÍDICO-ADMINISTRATIVA</text:p>
          </table:table-cell>
          <table:table-cell office:value-type="float" office:value="11802.08" table:style-name="ce9">
            <text:p>11802,08</text:p>
          </table:table-cell>
          <table:table-cell table:style-name="ce8"/>
          <table:table-cell office:value-type="float" office:value="8411.01" table:style-name="ce9">
            <text:p>8411,01</text:p>
          </table:table-cell>
          <table:table-cell office:value-type="float" office:value="1409.76" table:style-name="ce9">
            <text:p>1409,7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1622.85" table:style-name="ce9">
            <text:p>21622,85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4275.32" table:style-name="ce10">
            <text:p>-4275,32</text:p>
          </table:table-cell>
          <table:table-cell office:value-type="float" office:value="-744.83" table:style-name="ce10">
            <text:p>-744,83</text:p>
          </table:table-cell>
          <table:table-cell office:value-type="float" office:value="0" table:style-name="ce11">
            <text:p>0</text:p>
          </table:table-cell>
          <table:table-cell office:value-type="float" office:value="-6525.32" table:style-name="ce10">
            <text:p>-6525,32</text:p>
          </table:table-cell>
          <table:table-cell office:value-type="float" office:value="15097.53" table:style-name="ce9">
            <text:p>15097,5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FLÁVIA CAROLINE FONSECA AMORIM</text:p>
          </table:table-cell>
          <table:table-cell office:value-type="string" table:style-name="ce7">
            <text:p>COORDENADOR DE LICITAÇÕES - CJ-02</text:p>
          </table:table-cell>
          <table:table-cell office:value-type="string" table:style-name="ce7">
            <text:p>COORDENADORIA DE LICITAÇÕES (D.G.)</text:p>
          </table:table-cell>
          <table:table-cell office:value-type="float" office:value="19441.79" table:style-name="ce9">
            <text:p>19441,79</text:p>
          </table:table-cell>
          <table:table-cell table:style-name="ce8"/>
          <table:table-cell office:value-type="float" office:value="7398.87" table:style-name="ce9">
            <text:p>7398,87</text:p>
          </table:table-cell>
          <table:table-cell office:value-type="float" office:value="2123.5100000000002" table:style-name="ce9">
            <text:p>2123,5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8964.17" table:style-name="ce9">
            <text:p>28964,17</text:p>
          </table:table-cell>
          <table:table-cell office:value-type="float" office:value="-828.39" table:style-name="ce10">
            <text:p>-828,39</text:p>
          </table:table-cell>
          <table:table-cell office:value-type="float" office:value="-6179.74" table:style-name="ce10">
            <text:p>-6179,74</text:p>
          </table:table-cell>
          <table:table-cell office:value-type="float" office:value="-699.14" table:style-name="ce10">
            <text:p>-699,14</text:p>
          </table:table-cell>
          <table:table-cell office:value-type="float" office:value="0" table:style-name="ce11">
            <text:p>0</text:p>
          </table:table-cell>
          <table:table-cell office:value-type="float" office:value="-7707.27" table:style-name="ce10">
            <text:p>-7707,27</text:p>
          </table:table-cell>
          <table:table-cell office:value-type="float" office:value="21256.9" table:style-name="ce13">
            <text:p>21256,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FLÁVIA ROBERTA DE ALMEIDA MULLER</text:p>
          </table:table-cell>
          <table:table-cell office:value-type="string" table:style-name="ce7">
            <text:p>PENSIONISTA</text:p>
          </table:table-cell>
          <table:table-cell table:style-name="ce8"/>
          <table:table-cell office:value-type="float" office:value="3983.92" table:style-name="ce9">
            <text:p>3983,92</text:p>
          </table:table-cell>
          <table:table-cell table:number-columns-repeated="2" table:style-name="ce8"/>
          <table:table-cell office:value-type="float" office:value="324.32" table:style-name="ce9">
            <text:p>324,3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4308.24" table:style-name="ce9">
            <text:p>4308,24</text:p>
          </table:table-cell>
          <table:table-cell office:value-type="float" office:value="-63.85" table:style-name="ce10">
            <text:p>-63,85</text:p>
          </table:table-cell>
          <table:table-cell office:value-type="float" office:value="-245.89" table:style-name="ce10">
            <text:p>-245,89</text:p>
          </table:table-cell>
          <table:table-cell office:value-type="float" office:value="-941.96" table:style-name="ce10">
            <text:p>-941,96</text:p>
          </table:table-cell>
          <table:table-cell office:value-type="float" office:value="0" table:style-name="ce11">
            <text:p>0</text:p>
          </table:table-cell>
          <table:table-cell office:value-type="float" office:value="-1251.7" table:style-name="ce12">
            <text:p>-1251,7</text:p>
          </table:table-cell>
          <table:table-cell office:value-type="float" office:value="3056.54" table:style-name="ce9">
            <text:p>3056,5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FLÁVIO COSTA NABUCO DE MELLO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COORDENADORIA DE POLÍCIA JUDICIAL</text:p>
          </table:table-cell>
          <table:table-cell office:value-type="float" office:value="13060.66" table:style-name="ce9">
            <text:p>13060,66</text:p>
          </table:table-cell>
          <table:table-cell office:value-type="float" office:value="3221.92" table:style-name="ce9">
            <text:p>3221,92</text:p>
          </table:table-cell>
          <table:table-cell table:style-name="ce8"/>
          <table:table-cell office:value-type="float" office:value="2238.6999999999998" table:style-name="ce13">
            <text:p>2238,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521.28" table:style-name="ce9">
            <text:p>18521,28</text:p>
          </table:table-cell>
          <table:table-cell office:value-type="float" office:value="-1970.36" table:style-name="ce10">
            <text:p>-1970,36</text:p>
          </table:table-cell>
          <table:table-cell office:value-type="float" office:value="-3014.36" table:style-name="ce10">
            <text:p>-3014,36</text:p>
          </table:table-cell>
          <table:table-cell office:value-type="float" office:value="-4241.66" table:style-name="ce10">
            <text:p>-4241,66</text:p>
          </table:table-cell>
          <table:table-cell office:value-type="float" office:value="0" table:style-name="ce11">
            <text:p>0</text:p>
          </table:table-cell>
          <table:table-cell office:value-type="float" office:value="-9226.3799999999992" table:style-name="ce10">
            <text:p>-9226,38</text:p>
          </table:table-cell>
          <table:table-cell office:value-type="float" office:value="9294.9" table:style-name="ce13">
            <text:p>9294,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FLÁVIO DE SOUZA CUNHA JÚNIOR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SETOR DE LICITAÇÃO E COMPRAS (CL)</text:p>
          </table:table-cell>
          <table:table-cell table:number-columns-repeated="2" table:style-name="ce8"/>
          <table:table-cell office:value-type="float" office:value="1185.05" table:style-name="ce9">
            <text:p>1185,05</text:p>
          </table:table-cell>
          <table:table-cell table:style-name="ce8"/>
          <table:table-cell table:number-columns-spanned="2" table:number-rows-spanned="1" table:style-name="ce25"/>
          <table:covered-table-cell/>
          <table:table-cell table:style-name="ce8"/>
          <table:table-cell office:value-type="float" office:value="1185.05" table:style-name="ce9">
            <text:p>1185,05</text:p>
          </table:table-cell>
          <table:table-cell table:number-columns-repeated="3" table:style-name="ce8"/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185.05" table:style-name="ce9">
            <text:p>1185,0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FRANCISCA CARLA BARROS VICTAL</text:p>
          </table:table-cell>
          <table:table-cell office:value-type="string" table:style-name="ce7">
            <text:p>REMOVIDO</text:p>
          </table:table-cell>
          <table:table-cell office:value-type="string" table:style-name="ce7">
            <text:p>SECRETARIA (9ª VT)</text:p>
          </table:table-cell>
          <table:table-cell table:number-columns-repeated="2" table:style-name="ce8"/>
          <table:table-cell office:value-type="float" office:value="1939.89" table:style-name="ce9">
            <text:p>1939,89</text:p>
          </table:table-cell>
          <table:table-cell office:value-type="float" office:value="3125.95" table:style-name="ce9">
            <text:p>3125,95</text:p>
          </table:table-cell>
          <table:table-cell office:value-type="float" office:value="-646.63" table:number-columns-spanned="2" table:number-rows-spanned="1" table:style-name="ce28">
            <text:p>-646,63</text:p>
          </table:table-cell>
          <table:covered-table-cell/>
          <table:table-cell table:style-name="ce8"/>
          <table:table-cell office:value-type="float" office:value="4419.21" table:style-name="ce9">
            <text:p>4419,21</text:p>
          </table:table-cell>
          <table:table-cell table:number-columns-repeated="2" table:style-name="ce8"/>
          <table:table-cell office:value-type="float" office:value="-1104.81" table:style-name="ce10">
            <text:p>-1104,81</text:p>
          </table:table-cell>
          <table:table-cell office:value-type="float" office:value="0" table:style-name="ce11">
            <text:p>0</text:p>
          </table:table-cell>
          <table:table-cell office:value-type="float" office:value="-1104.81" table:style-name="ce10">
            <text:p>-1104,81</text:p>
          </table:table-cell>
          <table:table-cell office:value-type="float" office:value="3314.4" table:style-name="ce13">
            <text:p>3314,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FRANCISCO ANTÔNIO CARLOS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1754.59" table:style-name="ce9">
            <text:p>11754,59</text:p>
          </table:table-cell>
          <table:table-cell office:value-type="float" office:value="4831.63" table:style-name="ce9">
            <text:p>4831,63</text:p>
          </table:table-cell>
          <table:table-cell table:style-name="ce8"/>
          <table:table-cell office:value-type="float" office:value="1501.26" table:style-name="ce9">
            <text:p>1501,2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087.48" table:style-name="ce9">
            <text:p>18087,48</text:p>
          </table:table-cell>
          <table:table-cell office:value-type="float" office:value="-1466.35" table:style-name="ce10">
            <text:p>-1466,35</text:p>
          </table:table-cell>
          <table:table-cell table:style-name="ce8"/>
          <table:table-cell office:value-type="float" office:value="-3680.92" table:style-name="ce10">
            <text:p>-3680,92</text:p>
          </table:table-cell>
          <table:table-cell office:value-type="float" office:value="0" table:style-name="ce11">
            <text:p>0</text:p>
          </table:table-cell>
          <table:table-cell office:value-type="float" office:value="-5147.2700000000004" table:style-name="ce10">
            <text:p>-5147,27</text:p>
          </table:table-cell>
          <table:table-cell office:value-type="float" office:value="12940.21" table:style-name="ce9">
            <text:p>12940,2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FRANCISCO EVANDRO SOUSA MOTA</text:p>
          </table:table-cell>
          <table:table-cell office:value-type="string" table:style-name="ce7">
            <text:p>OFICIAL ESPECIALIZADO - FC-03</text:p>
          </table:table-cell>
          <table:table-cell office:value-type="string" table:style-name="ce7">
            <text:p>SECRETARIA <text:s/>(1ªVTSMC)</text:p>
          </table:table-cell>
          <table:table-cell office:value-type="float" office:value="11540.87" table:style-name="ce9">
            <text:p>11540,87</text:p>
          </table:table-cell>
          <table:table-cell office:value-type="float" office:value="3491.91" table:style-name="ce9">
            <text:p>3491,91</text:p>
          </table:table-cell>
          <table:table-cell office:value-type="float" office:value="1379.07" table:style-name="ce9">
            <text:p>1379,07</text:p>
          </table:table-cell>
          <table:table-cell office:value-type="float" office:value="3944.55" table:style-name="ce9">
            <text:p>3944,5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0356.400000000001" table:style-name="ce13">
            <text:p>20356,4</text:p>
          </table:table-cell>
          <table:table-cell office:value-type="float" office:value="-2014.91" table:style-name="ce10">
            <text:p>-2014,91</text:p>
          </table:table-cell>
          <table:table-cell office:value-type="float" office:value="-2829.11" table:style-name="ce10">
            <text:p>-2829,11</text:p>
          </table:table-cell>
          <table:table-cell office:value-type="float" office:value="-3691" table:style-name="ce14">
            <text:p>-3691</text:p>
          </table:table-cell>
          <table:table-cell office:value-type="float" office:value="0" table:style-name="ce11">
            <text:p>0</text:p>
          </table:table-cell>
          <table:table-cell office:value-type="float" office:value="-8535.02" table:style-name="ce10">
            <text:p>-8535,02</text:p>
          </table:table-cell>
          <table:table-cell office:value-type="float" office:value="11821.38" table:style-name="ce9">
            <text:p>11821,3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FRANCISCO GUTEMBERG ELIZEU DE LIMA NETO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<text:s/>(2ªVTSMC)</text:p>
          </table:table-cell>
          <table:table-cell office:value-type="float" office:value="11897.07" table:style-name="ce9">
            <text:p>11897,07</text:p>
          </table:table-cell>
          <table:table-cell office:value-type="float" office:value="284.95999999999998" table:style-name="ce9">
            <text:p>284,96</text:p>
          </table:table-cell>
          <table:table-cell office:value-type="float" office:value="1185.05" table:style-name="ce9">
            <text:p>1185,05</text:p>
          </table:table-cell>
          <table:table-cell office:value-type="float" office:value="2358.0700000000002" table:style-name="ce9">
            <text:p>2358,0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725.15" table:style-name="ce9">
            <text:p>15725,15</text:p>
          </table:table-cell>
          <table:table-cell office:value-type="float" office:value="-1546.48" table:style-name="ce10">
            <text:p>-1546,48</text:p>
          </table:table-cell>
          <table:table-cell office:value-type="float" office:value="-2381.31" table:style-name="ce10">
            <text:p>-2381,31</text:p>
          </table:table-cell>
          <table:table-cell office:value-type="float" office:value="-1427.96" table:style-name="ce10">
            <text:p>-1427,96</text:p>
          </table:table-cell>
          <table:table-cell office:value-type="float" office:value="0" table:style-name="ce11">
            <text:p>0</text:p>
          </table:table-cell>
          <table:table-cell office:value-type="float" office:value="-5355.75" table:style-name="ce10">
            <text:p>-5355,75</text:p>
          </table:table-cell>
          <table:table-cell office:value-type="float" office:value="10369.4" table:style-name="ce13">
            <text:p>10369,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FRANCISCO PEREZ NETO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(9ª VT)</text:p>
          </table:table-cell>
          <table:table-cell office:value-type="float" office:value="1948.52" table:style-name="ce9">
            <text:p>1948,52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1231.6400000000001" table:style-name="ce9">
            <text:p>1231,6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4365.21" table:style-name="ce9">
            <text:p>4365,21</text:p>
          </table:table-cell>
          <table:table-cell office:value-type="float" office:value="-272.79000000000002" table:style-name="ce10">
            <text:p>-272,79</text:p>
          </table:table-cell>
          <table:table-cell office:value-type="float" office:value="-74.319999999999993" table:style-name="ce10">
            <text:p>-74,32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347.11" table:style-name="ce10">
            <text:p>-347,11</text:p>
          </table:table-cell>
          <table:table-cell office:value-type="float" office:value="4018.1" table:style-name="ce13">
            <text:p>4018,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FREDERICO GUILHERME DE OLIVEIRA GOMES</text:p>
          </table:table-cell>
          <table:table-cell office:value-type="string" table:style-name="ce7">
            <text:p>ASSESSOR - CJ-03</text:p>
          </table:table-cell>
          <table:table-cell office:value-type="string" table:style-name="ce7">
            <text:p>GABINETE DE DESEMBARGADOR (GABAHFI)</text:p>
          </table:table-cell>
          <table:table-cell office:value-type="float" office:value="19363.86" table:style-name="ce9">
            <text:p>19363,86</text:p>
          </table:table-cell>
          <table:table-cell office:value-type="float" office:value="5582.15" table:style-name="ce9">
            <text:p>5582,15</text:p>
          </table:table-cell>
          <table:table-cell office:value-type="float" office:value="8411.01" table:style-name="ce9">
            <text:p>8411,01</text:p>
          </table:table-cell>
          <table:table-cell office:value-type="float" office:value="1859.76" table:style-name="ce9">
            <text:p>1859,7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5216.78" table:style-name="ce9">
            <text:p>35216,78</text:p>
          </table:table-cell>
          <table:table-cell office:value-type="float" office:value="-4194.3" table:style-name="ce12">
            <text:p>-4194,3</text:p>
          </table:table-cell>
          <table:table-cell office:value-type="float" office:value="-4398.4399999999996" table:style-name="ce10">
            <text:p>-4398,44</text:p>
          </table:table-cell>
          <table:table-cell office:value-type="float" office:value="-1428.05" table:style-name="ce10">
            <text:p>-1428,05</text:p>
          </table:table-cell>
          <table:table-cell office:value-type="float" office:value="0" table:style-name="ce11">
            <text:p>0</text:p>
          </table:table-cell>
          <table:table-cell office:value-type="float" office:value="-10020.790000000001" table:style-name="ce10">
            <text:p>-10020,79</text:p>
          </table:table-cell>
          <table:table-cell office:value-type="float" office:value="25195.99" table:style-name="ce9">
            <text:p>25195,9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GABRIELA BRAGA NETTO COSTA LIBARDI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(10ª VT)</text:p>
          </table:table-cell>
          <table:table-cell office:value-type="float" office:value="10887.5" table:style-name="ce13">
            <text:p>10887,5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3655.25" table:style-name="ce9">
            <text:p>3655,2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727.8" table:style-name="ce13">
            <text:p>15727,8</text:p>
          </table:table-cell>
          <table:table-cell office:value-type="float" office:value="-1360.53" table:style-name="ce10">
            <text:p>-1360,53</text:p>
          </table:table-cell>
          <table:table-cell office:value-type="float" office:value="-2076.4499999999998" table:style-name="ce10">
            <text:p>-2076,45</text:p>
          </table:table-cell>
          <table:table-cell office:value-type="float" office:value="-1946" table:style-name="ce14">
            <text:p>-1946</text:p>
          </table:table-cell>
          <table:table-cell office:value-type="float" office:value="0" table:style-name="ce11">
            <text:p>0</text:p>
          </table:table-cell>
          <table:table-cell office:value-type="float" office:value="-5382.98" table:style-name="ce10">
            <text:p>-5382,98</text:p>
          </table:table-cell>
          <table:table-cell office:value-type="float" office:value="10344.82" table:style-name="ce9">
            <text:p>10344,8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GABRIELA CALHEIROS GOMES RIBEIRO</text:p>
          </table:table-cell>
          <table:table-cell office:value-type="string" table:style-name="ce7">
            <text:p>TÉCNICO JUDICIÁRIO - NÍVEL MÉDIO A5</text:p>
          </table:table-cell>
          <table:table-cell office:value-type="string" table:style-name="ce7">
            <text:p>VARA DO TRABALHO DE SANTANA DO IPANEMA/AL</text:p>
          </table:table-cell>
          <table:table-cell office:value-type="float" office:value="9222.2000000000007" table:style-name="ce13">
            <text:p>9222,2</text:p>
          </table:table-cell>
          <table:table-cell table:number-columns-repeated="2" table:style-name="ce8"/>
          <table:table-cell office:value-type="float" office:value="1571.03" table:style-name="ce9">
            <text:p>1571,0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0793.23" table:style-name="ce9">
            <text:p>10793,23</text:p>
          </table:table-cell>
          <table:table-cell office:value-type="float" office:value="-828.39" table:style-name="ce10">
            <text:p>-828,39</text:p>
          </table:table-cell>
          <table:table-cell office:value-type="float" office:value="-1391.64" table:style-name="ce10">
            <text:p>-1391,64</text:p>
          </table:table-cell>
          <table:table-cell office:value-type="float" office:value="-874.2" table:style-name="ce12">
            <text:p>-874,2</text:p>
          </table:table-cell>
          <table:table-cell office:value-type="float" office:value="0" table:style-name="ce11">
            <text:p>0</text:p>
          </table:table-cell>
          <table:table-cell office:value-type="float" office:value="-3094.23" table:style-name="ce10">
            <text:p>-3094,23</text:p>
          </table:table-cell>
          <table:table-cell office:value-type="float" office:value="7699" table:style-name="ce11">
            <text:p>769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GEANE ALVES DOS SANTOS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<text:s/>(PCV)</text:p>
          </table:table-cell>
          <table:table-cell office:value-type="float" office:value="4372.09" table:style-name="ce9">
            <text:p>4372,09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2149.5100000000002" table:style-name="ce9">
            <text:p>2149,5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7706.65" table:style-name="ce9">
            <text:p>7706,65</text:p>
          </table:table-cell>
          <table:table-cell office:value-type="float" office:value="-480.92" table:style-name="ce10">
            <text:p>-480,92</text:p>
          </table:table-cell>
          <table:table-cell office:value-type="float" office:value="-378.06" table:style-name="ce10">
            <text:p>-378,06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858.98" table:style-name="ce10">
            <text:p>-858,98</text:p>
          </table:table-cell>
          <table:table-cell office:value-type="float" office:value="6847.67" table:style-name="ce9">
            <text:p>6847,6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GEANE FIRMO SOARES LISBOA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(7ª VT)</text:p>
          </table:table-cell>
          <table:table-cell table:number-columns-repeated="2" table:style-name="ce8"/>
          <table:table-cell office:value-type="float" office:value="1185.05" table:style-name="ce9">
            <text:p>1185,05</text:p>
          </table:table-cell>
          <table:table-cell table:style-name="ce8"/>
          <table:table-cell table:number-columns-spanned="2" table:number-rows-spanned="1" table:style-name="ce25"/>
          <table:covered-table-cell/>
          <table:table-cell table:style-name="ce8"/>
          <table:table-cell office:value-type="float" office:value="1185.05" table:style-name="ce9">
            <text:p>1185,05</text:p>
          </table:table-cell>
          <table:table-cell table:number-columns-repeated="3" table:style-name="ce8"/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185.05" table:style-name="ce9">
            <text:p>1185,0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GENETE FRANCISCA DA SILVA</text:p>
          </table:table-cell>
          <table:table-cell office:value-type="string" table:style-name="ce7">
            <text:p>PENSIONISTA</text:p>
          </table:table-cell>
          <table:table-cell table:style-name="ce8"/>
          <table:table-cell office:value-type="float" office:value="11398.39" table:style-name="ce9">
            <text:p>11398,39</text:p>
          </table:table-cell>
          <table:table-cell office:value-type="float" office:value="1124.52" table:style-name="ce9">
            <text:p>1124,52</text:p>
          </table:table-cell>
          <table:table-cell table:number-columns-repeated="2" table:style-name="ce8"/>
          <table:table-cell table:number-columns-spanned="2" table:number-rows-spanned="1" table:style-name="ce25"/>
          <table:covered-table-cell/>
          <table:table-cell table:style-name="ce8"/>
          <table:table-cell office:value-type="float" office:value="12522.91" table:style-name="ce9">
            <text:p>12522,91</text:p>
          </table:table-cell>
          <table:table-cell office:value-type="float" office:value="-795.9" table:style-name="ce12">
            <text:p>-795,9</text:p>
          </table:table-cell>
          <table:table-cell office:value-type="float" office:value="-1831.97" table:style-name="ce10">
            <text:p>-1831,97</text:p>
          </table:table-cell>
          <table:table-cell office:value-type="float" office:value="-113.98" table:style-name="ce10">
            <text:p>-113,98</text:p>
          </table:table-cell>
          <table:table-cell office:value-type="float" office:value="0" table:style-name="ce11">
            <text:p>0</text:p>
          </table:table-cell>
          <table:table-cell office:value-type="float" office:value="-2741.85" table:style-name="ce10">
            <text:p>-2741,85</text:p>
          </table:table-cell>
          <table:table-cell office:value-type="float" office:value="9781.06" table:style-name="ce9">
            <text:p>9781,0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GENILTON <text:s/>SANTOS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SECRETARIA <text:s/>(PEN)</text:p>
          </table:table-cell>
          <table:table-cell office:value-type="float" office:value="11398.39" table:style-name="ce9">
            <text:p>11398,39</text:p>
          </table:table-cell>
          <table:table-cell office:value-type="float" office:value="1755.25" table:style-name="ce9">
            <text:p>1755,25</text:p>
          </table:table-cell>
          <table:table-cell table:style-name="ce8"/>
          <table:table-cell office:value-type="float" office:value="2066.06" table:style-name="ce9">
            <text:p>2066,0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219.7" table:style-name="ce13">
            <text:p>15219,7</text:p>
          </table:table-cell>
          <table:table-cell office:value-type="float" office:value="-1728.36" table:style-name="ce10">
            <text:p>-1728,36</text:p>
          </table:table-cell>
          <table:table-cell office:value-type="float" office:value="-2220.4499999999998" table:style-name="ce10">
            <text:p>-2220,45</text:p>
          </table:table-cell>
          <table:table-cell office:value-type="float" office:value="-1733.17" table:style-name="ce10">
            <text:p>-1733,17</text:p>
          </table:table-cell>
          <table:table-cell office:value-type="float" office:value="0" table:style-name="ce11">
            <text:p>0</text:p>
          </table:table-cell>
          <table:table-cell office:value-type="float" office:value="-5681.98" table:style-name="ce10">
            <text:p>-5681,98</text:p>
          </table:table-cell>
          <table:table-cell office:value-type="float" office:value="9537.7199999999993" table:style-name="ce9">
            <text:p>9537,7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GENISVAL SAMPAIO DA SILVA</text:p>
          </table:table-cell>
          <table:table-cell office:value-type="string" table:style-name="ce7">
            <text:p>CALCULISTA - FC-04</text:p>
          </table:table-cell>
          <table:table-cell office:value-type="string" table:style-name="ce7">
            <text:p>SECRETARIA <text:s/>(PAL)</text:p>
          </table:table-cell>
          <table:table-cell office:value-type="float" office:value="3898.85" table:style-name="ce9">
            <text:p>3898,85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2778.78" table:style-name="ce9">
            <text:p>2778,7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8617.52" table:style-name="ce9">
            <text:p>8617,52</text:p>
          </table:table-cell>
          <table:table-cell office:value-type="float" office:value="-428.88" table:style-name="ce10">
            <text:p>-428,88</text:p>
          </table:table-cell>
          <table:table-cell office:value-type="float" office:value="-410.46" table:style-name="ce10">
            <text:p>-410,46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839.34" table:style-name="ce10">
            <text:p>-839,34</text:p>
          </table:table-cell>
          <table:table-cell office:value-type="float" office:value="7778.18" table:style-name="ce9">
            <text:p>7778,1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GERCINO DE OLIVEIRA SILVA JÚNIOR</text:p>
          </table:table-cell>
          <table:table-cell office:value-type="string" table:style-name="ce7">
            <text:p>OFICIAL ESPECIALIZADO - FC-03</text:p>
          </table:table-cell>
          <table:table-cell office:value-type="string" table:style-name="ce7">
            <text:p>SECRETARIA <text:s/>(SLQ)</text:p>
          </table:table-cell>
          <table:table-cell office:value-type="float" office:value="11754.59" table:style-name="ce9">
            <text:p>11754,59</text:p>
          </table:table-cell>
          <table:table-cell office:value-type="float" office:value="1320.48" table:style-name="ce9">
            <text:p>1320,48</text:p>
          </table:table-cell>
          <table:table-cell office:value-type="float" office:value="1379.07" table:style-name="ce9">
            <text:p>1379,07</text:p>
          </table:table-cell>
          <table:table-cell office:value-type="float" office:value="4736.2700000000004" table:style-name="ce9">
            <text:p>4736,2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190.41" table:style-name="ce9">
            <text:p>19190,41</text:p>
          </table:table-cell>
          <table:table-cell office:value-type="float" office:value="-1715.4" table:style-name="ce12">
            <text:p>-1715,4</text:p>
          </table:table-cell>
          <table:table-cell office:value-type="float" office:value="-2425.2399999999998" table:style-name="ce10">
            <text:p>-2425,24</text:p>
          </table:table-cell>
          <table:table-cell office:value-type="float" office:value="-3812.31" table:style-name="ce10">
            <text:p>-3812,31</text:p>
          </table:table-cell>
          <table:table-cell office:value-type="float" office:value="0" table:style-name="ce11">
            <text:p>0</text:p>
          </table:table-cell>
          <table:table-cell office:value-type="float" office:value="-7952.95" table:style-name="ce10">
            <text:p>-7952,95</text:p>
          </table:table-cell>
          <table:table-cell office:value-type="float" office:value="11237.46" table:style-name="ce9">
            <text:p>11237,4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GILBERTO COTRIM DE MACEDO</text:p>
          </table:table-cell>
          <table:table-cell office:value-type="string" table:style-name="ce7">
            <text:p>SECRETÁRIO DE AUDIÊNCIA I - FC-04</text:p>
          </table:table-cell>
          <table:table-cell office:value-type="string" table:style-name="ce7">
            <text:p>SECRETARIA <text:s/>(2ªVTSMC)</text:p>
          </table:table-cell>
          <table:table-cell office:value-type="float" office:value="8950.83" table:style-name="ce9">
            <text:p>8950,83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1561.36" table:style-name="ce9">
            <text:p>1561,3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2452.08" table:style-name="ce9">
            <text:p>12452,08</text:p>
          </table:table-cell>
          <table:table-cell office:value-type="float" office:value="-828.39" table:style-name="ce10">
            <text:p>-828,39</text:p>
          </table:table-cell>
          <table:table-cell office:value-type="float" office:value="-1808.87" table:style-name="ce10">
            <text:p>-1808,87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2637.26" table:style-name="ce10">
            <text:p>-2637,26</text:p>
          </table:table-cell>
          <table:table-cell office:value-type="float" office:value="9814.82" table:style-name="ce9">
            <text:p>9814,8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GILDA GOES MARTINS MENDES</text:p>
          </table:table-cell>
          <table:table-cell office:value-type="string" table:style-name="ce7">
            <text:p>ASSISTENTE DE SERVIÇO - FC-03</text:p>
          </table:table-cell>
          <table:table-cell office:value-type="string" table:style-name="ce7">
            <text:p>SECRETARIA <text:s/>(2UNP)</text:p>
          </table:table-cell>
          <table:table-cell table:number-columns-repeated="2" table:style-name="ce8"/>
          <table:table-cell office:value-type="float" office:value="1379.07" table:style-name="ce9">
            <text:p>1379,07</text:p>
          </table:table-cell>
          <table:table-cell office:value-type="float" office:value="1729.73" table:style-name="ce9">
            <text:p>1729,7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108.8" table:style-name="ce13">
            <text:p>3108,8</text:p>
          </table:table-cell>
          <table:table-cell office:value-type="float" office:value="-105.94" table:style-name="ce10">
            <text:p>-105,94</text:p>
          </table:table-cell>
          <table:table-cell table:style-name="ce8"/>
          <table:table-cell office:value-type="float" office:value="-1111.8699999999999" table:style-name="ce10">
            <text:p>-1111,87</text:p>
          </table:table-cell>
          <table:table-cell office:value-type="float" office:value="0" table:style-name="ce11">
            <text:p>0</text:p>
          </table:table-cell>
          <table:table-cell office:value-type="float" office:value="-1217.81" table:style-name="ce10">
            <text:p>-1217,81</text:p>
          </table:table-cell>
          <table:table-cell office:value-type="float" office:value="1890.99" table:style-name="ce9">
            <text:p>1890,9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GILDA RENATA ARAÚJO SOARES</text:p>
          </table:table-cell>
          <table:table-cell office:value-type="string" table:style-name="ce7">
            <text:p>TÉCNICO JUDICIÁRIO - NÍVEL MÉDIO B7</text:p>
          </table:table-cell>
          <table:table-cell office:value-type="string" table:style-name="ce7">
            <text:p>COORDENADORIA DE APOIO ÀS EXECUÇÕES (SEJ)</text:p>
          </table:table-cell>
          <table:table-cell office:value-type="float" office:value="9709.08" table:style-name="ce9">
            <text:p>9709,08</text:p>
          </table:table-cell>
          <table:table-cell table:number-columns-repeated="2" table:style-name="ce8"/>
          <table:table-cell office:value-type="float" office:value="3687.59" table:style-name="ce9">
            <text:p>3687,59</text:p>
          </table:table-cell>
          <table:table-cell office:value-type="float" office:value="3236.36" table:number-columns-spanned="2" table:number-rows-spanned="1" table:style-name="ce26">
            <text:p>3236,36</text:p>
          </table:table-cell>
          <table:covered-table-cell/>
          <table:table-cell table:style-name="ce8"/>
          <table:table-cell office:value-type="float" office:value="16633.03" table:style-name="ce9">
            <text:p>16633,03</text:p>
          </table:table-cell>
          <table:table-cell office:value-type="float" office:value="-828.39" table:style-name="ce10">
            <text:p>-828,39</text:p>
          </table:table-cell>
          <table:table-cell office:value-type="float" office:value="-1415.12" table:style-name="ce10">
            <text:p>-1415,12</text:p>
          </table:table-cell>
          <table:table-cell office:value-type="float" office:value="-801.33" table:style-name="ce10">
            <text:p>-801,33</text:p>
          </table:table-cell>
          <table:table-cell office:value-type="float" office:value="0" table:style-name="ce11">
            <text:p>0</text:p>
          </table:table-cell>
          <table:table-cell office:value-type="float" office:value="-3044.84" table:style-name="ce10">
            <text:p>-3044,84</text:p>
          </table:table-cell>
          <table:table-cell office:value-type="float" office:value="13588.19" table:style-name="ce9">
            <text:p>13588,1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GILSON TENÓRIO DA SILVA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1398.39" table:style-name="ce9">
            <text:p>11398,39</text:p>
          </table:table-cell>
          <table:table-cell office:value-type="float" office:value="2422.83" table:style-name="ce9">
            <text:p>2422,83</text:p>
          </table:table-cell>
          <table:table-cell table:style-name="ce8"/>
          <table:table-cell office:value-type="float" office:value="1501.26" table:style-name="ce9">
            <text:p>1501,2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322.48" table:style-name="ce9">
            <text:p>15322,48</text:p>
          </table:table-cell>
          <table:table-cell office:value-type="float" office:value="-1010.12" table:style-name="ce10">
            <text:p>-1010,12</text:p>
          </table:table-cell>
          <table:table-cell table:style-name="ce8"/>
          <table:table-cell office:value-type="float" office:value="-2033.35" table:style-name="ce10">
            <text:p>-2033,35</text:p>
          </table:table-cell>
          <table:table-cell office:value-type="float" office:value="0" table:style-name="ce11">
            <text:p>0</text:p>
          </table:table-cell>
          <table:table-cell office:value-type="float" office:value="-3043.47" table:style-name="ce10">
            <text:p>-3043,47</text:p>
          </table:table-cell>
          <table:table-cell office:value-type="float" office:value="12279.01" table:style-name="ce9">
            <text:p>12279,0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GILVAN MARTINS DE SOUZA FILHO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CRETARIA <text:s/>(1UNP)</text:p>
          </table:table-cell>
          <table:table-cell office:value-type="float" office:value="20359.169999999998" table:style-name="ce9">
            <text:p>20359,17</text:p>
          </table:table-cell>
          <table:table-cell table:number-columns-repeated="2" table:style-name="ce8"/>
          <table:table-cell office:value-type="float" office:value="3096.61" table:style-name="ce9">
            <text:p>3096,6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3455.78" table:style-name="ce9">
            <text:p>23455,78</text:p>
          </table:table-cell>
          <table:table-cell office:value-type="float" office:value="-2881.97" table:style-name="ce10">
            <text:p>-2881,97</text:p>
          </table:table-cell>
          <table:table-cell office:value-type="float" office:value="-3884.73" table:style-name="ce10">
            <text:p>-3884,73</text:p>
          </table:table-cell>
          <table:table-cell office:value-type="float" office:value="-973.88" table:style-name="ce10">
            <text:p>-973,88</text:p>
          </table:table-cell>
          <table:table-cell office:value-type="float" office:value="0" table:style-name="ce11">
            <text:p>0</text:p>
          </table:table-cell>
          <table:table-cell office:value-type="float" office:value="-7740.58" table:style-name="ce10">
            <text:p>-7740,58</text:p>
          </table:table-cell>
          <table:table-cell office:value-type="float" office:value="15715.2" table:style-name="ce13">
            <text:p>15715,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GIRLEIDE CARDOSO DE BARROS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<text:s/>(2UNP)</text:p>
          </table:table-cell>
          <table:table-cell office:value-type="float" office:value="10054.44" table:style-name="ce9">
            <text:p>10054,44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1493.76" table:style-name="ce9">
            <text:p>1493,76</text:p>
          </table:table-cell>
          <table:table-cell office:value-type="float" office:value="29.27" table:number-columns-spanned="2" table:number-rows-spanned="1" table:style-name="ce26">
            <text:p>29,27</text:p>
          </table:table-cell>
          <table:covered-table-cell/>
          <table:table-cell table:style-name="ce8"/>
          <table:table-cell office:value-type="float" office:value="12762.52" table:style-name="ce9">
            <text:p>12762,52</text:p>
          </table:table-cell>
          <table:table-cell office:value-type="float" office:value="-1233.44" table:style-name="ce10">
            <text:p>-1233,44</text:p>
          </table:table-cell>
          <table:table-cell office:value-type="float" office:value="-1882.3" table:style-name="ce12">
            <text:p>-1882,3</text:p>
          </table:table-cell>
          <table:table-cell office:value-type="float" office:value="-541.88" table:style-name="ce10">
            <text:p>-541,88</text:p>
          </table:table-cell>
          <table:table-cell office:value-type="float" office:value="0" table:style-name="ce11">
            <text:p>0</text:p>
          </table:table-cell>
          <table:table-cell office:value-type="float" office:value="-3657.62" table:style-name="ce10">
            <text:p>-3657,62</text:p>
          </table:table-cell>
          <table:table-cell office:value-type="float" office:value="9104.9" table:style-name="ce13">
            <text:p>9104,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GISELLE DE OLIVEIRA LIMA TRENNEPOHL</text:p>
          </table:table-cell>
          <table:table-cell office:value-type="string" table:style-name="ce7">
            <text:p>ASSISTENTE DE JUIZ I - FC-05</text:p>
          </table:table-cell>
          <table:table-cell office:value-type="string" table:style-name="ce7">
            <text:p>SECRETARIA (7ª VT)</text:p>
          </table:table-cell>
          <table:table-cell office:value-type="float" office:value="19363.86" table:style-name="ce9">
            <text:p>19363,86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2023.34" table:style-name="ce9">
            <text:p>2023,3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3619.58" table:style-name="ce9">
            <text:p>23619,58</text:p>
          </table:table-cell>
          <table:table-cell office:value-type="float" office:value="-2740.19" table:style-name="ce10">
            <text:p>-2740,19</text:p>
          </table:table-cell>
          <table:table-cell office:value-type="float" office:value="-4316.05" table:style-name="ce10">
            <text:p>-4316,05</text:p>
          </table:table-cell>
          <table:table-cell office:value-type="float" office:value="-1618.32" table:style-name="ce10">
            <text:p>-1618,32</text:p>
          </table:table-cell>
          <table:table-cell office:value-type="float" office:value="0" table:style-name="ce11">
            <text:p>0</text:p>
          </table:table-cell>
          <table:table-cell office:value-type="float" office:value="-8674.56" table:style-name="ce10">
            <text:p>-8674,56</text:p>
          </table:table-cell>
          <table:table-cell office:value-type="float" office:value="14945.02" table:style-name="ce9">
            <text:p>14945,0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GISELMA BATISTA DE LIMA RIBEIRO</text:p>
          </table:table-cell>
          <table:table-cell office:value-type="string" table:style-name="ce7">
            <text:p>PENSIONISTA</text:p>
          </table:table-cell>
          <table:table-cell table:style-name="ce8"/>
          <table:table-cell office:value-type="float" office:value="4634.51" table:style-name="ce9">
            <text:p>4634,51</text:p>
          </table:table-cell>
          <table:table-cell table:number-columns-repeated="2" table:style-name="ce8"/>
          <table:table-cell office:value-type="float" office:value="336.63" table:style-name="ce9">
            <text:p>336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4971.1400000000003" table:style-name="ce9">
            <text:p>4971,14</text:p>
          </table:table-cell>
          <table:table-cell office:value-type="float" office:value="-341.23" table:style-name="ce10">
            <text:p>-341,23</text:p>
          </table:table-cell>
          <table:table-cell office:value-type="float" office:value="-329.86" table:style-name="ce10">
            <text:p>-329,86</text:p>
          </table:table-cell>
          <table:table-cell office:value-type="float" office:value="-2449" table:style-name="ce14">
            <text:p>-2449</text:p>
          </table:table-cell>
          <table:table-cell office:value-type="float" office:value="0" table:style-name="ce11">
            <text:p>0</text:p>
          </table:table-cell>
          <table:table-cell office:value-type="float" office:value="-3120.09" table:style-name="ce10">
            <text:p>-3120,09</text:p>
          </table:table-cell>
          <table:table-cell office:value-type="float" office:value="1851.05" table:style-name="ce9">
            <text:p>1851,0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GLÁUCIO GIL DE ANDRADE BARREIRA</text:p>
          </table:table-cell>
          <table:table-cell office:value-type="string" table:style-name="ce7">
            <text:p>ASSISTENTE DE JUIZ III - FC-05</text:p>
          </table:table-cell>
          <table:table-cell office:value-type="string" table:style-name="ce7">
            <text:p>SECRETARIA DA CORREGEDORIA REGIONAL</text:p>
          </table:table-cell>
          <table:table-cell office:value-type="float" office:value="10443.780000000001" table:style-name="ce9">
            <text:p>10443,78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2498.34" table:style-name="ce9">
            <text:p>2498,3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174.5" table:style-name="ce13">
            <text:p>15174,5</text:p>
          </table:table-cell>
          <table:table-cell office:value-type="float" office:value="-1315.1" table:style-name="ce12">
            <text:p>-1315,1</text:p>
          </table:table-cell>
          <table:table-cell office:value-type="float" office:value="-2202.79" table:style-name="ce10">
            <text:p>-2202,79</text:p>
          </table:table-cell>
          <table:table-cell office:value-type="float" office:value="-1265.21" table:style-name="ce10">
            <text:p>-1265,21</text:p>
          </table:table-cell>
          <table:table-cell office:value-type="float" office:value="0" table:style-name="ce11">
            <text:p>0</text:p>
          </table:table-cell>
          <table:table-cell office:value-type="float" office:value="-4783.1000000000004" table:style-name="ce12">
            <text:p>-4783,1</text:p>
          </table:table-cell>
          <table:table-cell office:value-type="float" office:value="10391.4" table:style-name="ce13">
            <text:p>10391,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GLAUDISTONES ESTEVES DO REGO</text:p>
          </table:table-cell>
          <table:table-cell office:value-type="string" table:style-name="ce7">
            <text:p>REMOVIDO</text:p>
          </table:table-cell>
          <table:table-cell office:value-type="string" table:style-name="ce7">
            <text:p>SECRETARIA (4ª VT)</text:p>
          </table:table-cell>
          <table:table-cell table:number-columns-repeated="3" table:style-name="ce8"/>
          <table:table-cell office:value-type="float" office:value="1412.48" table:style-name="ce9">
            <text:p>1412,4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12.48" table:style-name="ce9">
            <text:p>1412,48</text:p>
          </table:table-cell>
          <table:table-cell table:number-columns-repeated="2" table:style-name="ce8"/>
          <table:table-cell office:value-type="float" office:value="36.35" table:style-name="ce9">
            <text:p>36,35</text:p>
          </table:table-cell>
          <table:table-cell office:value-type="float" office:value="0" table:style-name="ce11">
            <text:p>0</text:p>
          </table:table-cell>
          <table:table-cell office:value-type="float" office:value="36.35" table:style-name="ce9">
            <text:p>36,35</text:p>
          </table:table-cell>
          <table:table-cell office:value-type="float" office:value="1448.83" table:style-name="ce9">
            <text:p>1448,8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GLEIDE CAVALCANTE DE MEDEIROS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(7ª VT)</text:p>
          </table:table-cell>
          <table:table-cell office:value-type="float" office:value="7021.5" table:style-name="ce13">
            <text:p>7021,5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1660.71" table:style-name="ce9">
            <text:p>1660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9867.26" table:style-name="ce9">
            <text:p>9867,26</text:p>
          </table:table-cell>
          <table:table-cell office:value-type="float" office:value="-810.79" table:style-name="ce10">
            <text:p>-810,79</text:p>
          </table:table-cell>
          <table:table-cell office:value-type="float" office:value="-1164.47" table:style-name="ce10">
            <text:p>-1164,47</text:p>
          </table:table-cell>
          <table:table-cell office:value-type="float" office:value="-3391.46" table:style-name="ce10">
            <text:p>-3391,46</text:p>
          </table:table-cell>
          <table:table-cell office:value-type="float" office:value="0" table:style-name="ce11">
            <text:p>0</text:p>
          </table:table-cell>
          <table:table-cell office:value-type="float" office:value="-5366.72" table:style-name="ce10">
            <text:p>-5366,72</text:p>
          </table:table-cell>
          <table:table-cell office:value-type="float" office:value="4500.54" table:style-name="ce9">
            <text:p>4500,5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GRAÇA KARINE MELO BARROS</text:p>
          </table:table-cell>
          <table:table-cell office:value-type="string" table:style-name="ce7">
            <text:p>DIRETOR DE SECRETARIA - CJ-03</text:p>
          </table:table-cell>
          <table:table-cell office:value-type="string" table:style-name="ce7">
            <text:p>SECRETARIA <text:s/>(PCV)</text:p>
          </table:table-cell>
          <table:table-cell office:value-type="float" office:value="11802.08" table:style-name="ce9">
            <text:p>11802,08</text:p>
          </table:table-cell>
          <table:table-cell table:style-name="ce8"/>
          <table:table-cell office:value-type="float" office:value="8411.01" table:style-name="ce9">
            <text:p>8411,01</text:p>
          </table:table-cell>
          <table:table-cell office:value-type="float" office:value="2750.34" table:style-name="ce9">
            <text:p>2750,3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2963.43" table:style-name="ce9">
            <text:p>22963,43</text:p>
          </table:table-cell>
          <table:table-cell office:value-type="float" office:value="-828.39" table:style-name="ce10">
            <text:p>-828,39</text:p>
          </table:table-cell>
          <table:table-cell office:value-type="float" office:value="-4409.3" table:style-name="ce12">
            <text:p>-4409,3</text:p>
          </table:table-cell>
          <table:table-cell office:value-type="float" office:value="-796.38" table:style-name="ce10">
            <text:p>-796,38</text:p>
          </table:table-cell>
          <table:table-cell office:value-type="float" office:value="0" table:style-name="ce11">
            <text:p>0</text:p>
          </table:table-cell>
          <table:table-cell office:value-type="float" office:value="-6034.07" table:style-name="ce10">
            <text:p>-6034,07</text:p>
          </table:table-cell>
          <table:table-cell office:value-type="float" office:value="16929.36" table:style-name="ce9">
            <text:p>16929,3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GRACIONETO GAMA DE OLIVEIRA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COORDENADORIA DE POLÍCIA JUDICIAL</text:p>
          </table:table-cell>
          <table:table-cell office:value-type="float" office:value="13060.66" table:style-name="ce9">
            <text:p>13060,66</text:p>
          </table:table-cell>
          <table:table-cell office:value-type="float" office:value="1885.96" table:style-name="ce9">
            <text:p>1885,96</text:p>
          </table:table-cell>
          <table:table-cell table:style-name="ce8"/>
          <table:table-cell office:value-type="float" office:value="3235.33" table:style-name="ce9">
            <text:p>3235,3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181.95" table:style-name="ce9">
            <text:p>18181,95</text:p>
          </table:table-cell>
          <table:table-cell office:value-type="float" office:value="-828.39" table:style-name="ce10">
            <text:p>-828,39</text:p>
          </table:table-cell>
          <table:table-cell office:value-type="float" office:value="-2566.86" table:style-name="ce10">
            <text:p>-2566,86</text:p>
          </table:table-cell>
          <table:table-cell office:value-type="float" office:value="-2760.99" table:style-name="ce10">
            <text:p>-2760,99</text:p>
          </table:table-cell>
          <table:table-cell office:value-type="float" office:value="0" table:style-name="ce11">
            <text:p>0</text:p>
          </table:table-cell>
          <table:table-cell office:value-type="float" office:value="-6156.24" table:style-name="ce10">
            <text:p>-6156,24</text:p>
          </table:table-cell>
          <table:table-cell office:value-type="float" office:value="12025.71" table:style-name="ce9">
            <text:p>12025,7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GUILHERME ANTÔNIO FEITOSA FALCÃO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TOR DE SAÚDE (SEGESP)</text:p>
          </table:table-cell>
          <table:table-cell office:value-type="float" office:value="19519.71" table:style-name="ce9">
            <text:p>19519,71</text:p>
          </table:table-cell>
          <table:table-cell office:value-type="float" office:value="5802.33" table:style-name="ce9">
            <text:p>5802,33</text:p>
          </table:table-cell>
          <table:table-cell table:style-name="ce8"/>
          <table:table-cell office:value-type="float" office:value="1409.76" table:style-name="ce9">
            <text:p>1409,7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6731.8" table:style-name="ce13">
            <text:p>26731,8</text:p>
          </table:table-cell>
          <table:table-cell office:value-type="float" office:value="-3717.94" table:style-name="ce10">
            <text:p>-3717,94</text:p>
          </table:table-cell>
          <table:table-cell office:value-type="float" office:value="-3528.89" table:style-name="ce10">
            <text:p>-3528,89</text:p>
          </table:table-cell>
          <table:table-cell office:value-type="float" office:value="-2826.42" table:style-name="ce10">
            <text:p>-2826,42</text:p>
          </table:table-cell>
          <table:table-cell office:value-type="float" office:value="0" table:style-name="ce11">
            <text:p>0</text:p>
          </table:table-cell>
          <table:table-cell office:value-type="float" office:value="-10073.25" table:style-name="ce10">
            <text:p>-10073,25</text:p>
          </table:table-cell>
          <table:table-cell office:value-type="float" office:value="16658.55" table:style-name="ce9">
            <text:p>16658,5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GUILHERME GABRIEL ALMEIDA ALVES</text:p>
          </table:table-cell>
          <table:table-cell office:value-type="string" table:style-name="ce7">
            <text:p>PENSIONISTA</text:p>
          </table:table-cell>
          <table:table-cell table:style-name="ce8"/>
          <table:table-cell office:value-type="float" office:value="3983.92" table:style-name="ce9">
            <text:p>3983,92</text:p>
          </table:table-cell>
          <table:table-cell table:number-columns-repeated="2" table:style-name="ce8"/>
          <table:table-cell office:value-type="float" office:value="220" table:style-name="ce11">
            <text:p>220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4203.92" table:style-name="ce9">
            <text:p>4203,92</text:p>
          </table:table-cell>
          <table:table-cell office:value-type="float" office:value="-63.85" table:style-name="ce10">
            <text:p>-63,85</text:p>
          </table:table-cell>
          <table:table-cell office:value-type="float" office:value="-245.89" table:style-name="ce10">
            <text:p>-245,89</text:p>
          </table:table-cell>
          <table:table-cell office:value-type="float" office:value="-291.33" table:style-name="ce10">
            <text:p>-291,33</text:p>
          </table:table-cell>
          <table:table-cell office:value-type="float" office:value="0" table:style-name="ce11">
            <text:p>0</text:p>
          </table:table-cell>
          <table:table-cell office:value-type="float" office:value="-601.07000000000005" table:style-name="ce10">
            <text:p>-601,07</text:p>
          </table:table-cell>
          <table:table-cell office:value-type="float" office:value="3602.85" table:style-name="ce9">
            <text:p>3602,8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GUSTAVO HENRIQUE CAITANO LOPES</text:p>
          </table:table-cell>
          <table:table-cell office:value-type="string" table:style-name="ce7">
            <text:p>ASSISTENTE CHEFE - FC-04</text:p>
          </table:table-cell>
          <table:table-cell office:value-type="string" table:style-name="ce7">
            <text:p>SECRETARIA DE ORÇAMENTO E FINANÇAS (D.G.)</text:p>
          </table:table-cell>
          <table:table-cell office:value-type="float" office:value="10785.86" table:style-name="ce9">
            <text:p>10785,86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1946.71" table:style-name="ce9">
            <text:p>1946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672.46" table:style-name="ce9">
            <text:p>14672,46</text:p>
          </table:table-cell>
          <table:table-cell office:value-type="float" office:value="-1344.78" table:style-name="ce10">
            <text:p>-1344,78</text:p>
          </table:table-cell>
          <table:table-cell office:value-type="float" office:value="-2156.13" table:style-name="ce10">
            <text:p>-2156,13</text:p>
          </table:table-cell>
          <table:table-cell office:value-type="float" office:value="-883.24" table:style-name="ce10">
            <text:p>-883,24</text:p>
          </table:table-cell>
          <table:table-cell office:value-type="float" office:value="0" table:style-name="ce11">
            <text:p>0</text:p>
          </table:table-cell>
          <table:table-cell office:value-type="float" office:value="-4384.1499999999996" table:style-name="ce10">
            <text:p>-4384,15</text:p>
          </table:table-cell>
          <table:table-cell office:value-type="float" office:value="10288.31" table:style-name="ce9">
            <text:p>10288,3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GUSTAVO NUNES DE MAGALHÃES</text:p>
          </table:table-cell>
          <table:table-cell office:value-type="string" table:style-name="ce7">
            <text:p>SECRETÁRIO DE AUDIÊNCIA II - FC-04</text:p>
          </table:table-cell>
          <table:table-cell office:value-type="string" table:style-name="ce7">
            <text:p>SECRETARIA (1ª VT-ARA)</text:p>
          </table:table-cell>
          <table:table-cell office:value-type="float" office:value="10778.85" table:style-name="ce9">
            <text:p>10778,85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2742.96" table:style-name="ce9">
            <text:p>2742,9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461.7" table:style-name="ce13">
            <text:p>15461,7</text:p>
          </table:table-cell>
          <table:table-cell office:value-type="float" office:value="-1344.78" table:style-name="ce10">
            <text:p>-1344,78</text:p>
          </table:table-cell>
          <table:table-cell office:value-type="float" office:value="-2102.0700000000002" table:style-name="ce10">
            <text:p>-2102,07</text:p>
          </table:table-cell>
          <table:table-cell office:value-type="float" office:value="-55.56" table:style-name="ce10">
            <text:p>-55,56</text:p>
          </table:table-cell>
          <table:table-cell office:value-type="float" office:value="0" table:style-name="ce11">
            <text:p>0</text:p>
          </table:table-cell>
          <table:table-cell office:value-type="float" office:value="-3502.41" table:style-name="ce10">
            <text:p>-3502,41</text:p>
          </table:table-cell>
          <table:table-cell office:value-type="float" office:value="11959.29" table:style-name="ce9">
            <text:p>11959,2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HAMILTON CARLOS SILVA MELO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SETOR DE GESTÃO DOCUMENTAL (CAVT)</text:p>
          </table:table-cell>
          <table:table-cell table:number-columns-repeated="2" table:style-name="ce8"/>
          <table:table-cell office:value-type="float" office:value="1185.05" table:style-name="ce9">
            <text:p>1185,05</text:p>
          </table:table-cell>
          <table:table-cell office:value-type="float" office:value="577.99" table:style-name="ce9">
            <text:p>577,99</text:p>
          </table:table-cell>
          <table:table-cell office:value-type="float" office:value="121.75" table:number-columns-spanned="2" table:number-rows-spanned="1" table:style-name="ce26">
            <text:p>121,75</text:p>
          </table:table-cell>
          <table:covered-table-cell/>
          <table:table-cell table:style-name="ce8"/>
          <table:table-cell office:value-type="float" office:value="1884.79" table:style-name="ce9">
            <text:p>1884,79</text:p>
          </table:table-cell>
          <table:table-cell table:number-columns-repeated="2" table:style-name="ce8"/>
          <table:table-cell office:value-type="float" office:value="-721.85" table:style-name="ce10">
            <text:p>-721,85</text:p>
          </table:table-cell>
          <table:table-cell office:value-type="float" office:value="0" table:style-name="ce11">
            <text:p>0</text:p>
          </table:table-cell>
          <table:table-cell office:value-type="float" office:value="-721.85" table:style-name="ce10">
            <text:p>-721,85</text:p>
          </table:table-cell>
          <table:table-cell office:value-type="float" office:value="1162.94" table:style-name="ce9">
            <text:p>1162,9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HELDER MONTEIRO BITO</text:p>
          </table:table-cell>
          <table:table-cell office:value-type="string" table:style-name="ce7">
            <text:p>ASSISTENTE DE DIRETOR DE SECRETARIA -</text:p>
          </table:table-cell>
          <table:table-cell office:value-type="string" table:style-name="ce7">
            <text:p>SECRETARIA (3ª VT)</text:p>
          </table:table-cell>
          <table:table-cell office:value-type="float" office:value="11635.86" table:style-name="ce9">
            <text:p>11635,86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1372.88" table:style-name="ce9">
            <text:p>1372,8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241.12" table:style-name="ce9">
            <text:p>15241,12</text:p>
          </table:table-cell>
          <table:table-cell office:value-type="float" office:value="-1487.95" table:style-name="ce10">
            <text:p>-1487,95</text:p>
          </table:table-cell>
          <table:table-cell office:value-type="float" office:value="-2535.2199999999998" table:style-name="ce10">
            <text:p>-2535,22</text:p>
          </table:table-cell>
          <table:table-cell office:value-type="float" office:value="-2947.53" table:style-name="ce10">
            <text:p>-2947,53</text:p>
          </table:table-cell>
          <table:table-cell office:value-type="float" office:value="0" table:style-name="ce11">
            <text:p>0</text:p>
          </table:table-cell>
          <table:table-cell office:value-type="float" office:value="-6970.7" table:style-name="ce12">
            <text:p>-6970,7</text:p>
          </table:table-cell>
          <table:table-cell office:value-type="float" office:value="8270.42" table:style-name="ce9">
            <text:p>8270,4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HELENA BEATRIZ OSÓRIO WESTPHALEN</text:p>
          </table:table-cell>
          <table:table-cell office:value-type="string" table:style-name="ce7">
            <text:p>ANALISTA <text:s/>JUDICIÁRIO</text:p>
          </table:table-cell>
          <table:table-cell office:value-type="string" table:style-name="ce7">
            <text:p>INATIVO</text:p>
          </table:table-cell>
          <table:table-cell office:value-type="float" office:value="19285.939999999999" table:style-name="ce9">
            <text:p>19285,94</text:p>
          </table:table-cell>
          <table:table-cell office:value-type="float" office:value="7992.6" table:style-name="ce13">
            <text:p>7992,6</text:p>
          </table:table-cell>
          <table:table-cell table:style-name="ce8"/>
          <table:table-cell office:value-type="float" office:value="1155.98" table:style-name="ce9">
            <text:p>1155,9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8434.52" table:style-name="ce9">
            <text:p>28434,52</text:p>
          </table:table-cell>
          <table:table-cell office:value-type="float" office:value="-3305.7" table:style-name="ce12">
            <text:p>-3305,7</text:p>
          </table:table-cell>
          <table:table-cell office:value-type="float" office:value="-5723.17" table:style-name="ce10">
            <text:p>-5723,17</text:p>
          </table:table-cell>
          <table:table-cell office:value-type="float" office:value="-2622.48" table:style-name="ce10">
            <text:p>-2622,48</text:p>
          </table:table-cell>
          <table:table-cell office:value-type="float" office:value="0" table:style-name="ce11">
            <text:p>0</text:p>
          </table:table-cell>
          <table:table-cell office:value-type="float" office:value="-11651.35" table:style-name="ce10">
            <text:p>-11651,35</text:p>
          </table:table-cell>
          <table:table-cell office:value-type="float" office:value="16783.169999999998" table:style-name="ce9">
            <text:p>16783,1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HELENCIEGLES FONSECA PEREIRA</text:p>
          </table:table-cell>
          <table:table-cell office:value-type="string" table:style-name="ce7">
            <text:p>PENSIONISTA</text:p>
          </table:table-cell>
          <table:table-cell table:style-name="ce8"/>
          <table:table-cell office:value-type="float" office:value="7230.72" table:style-name="ce9">
            <text:p>7230,72</text:p>
          </table:table-cell>
          <table:table-cell table:number-columns-repeated="2" table:style-name="ce8"/>
          <table:table-cell office:value-type="float" office:value="577.99" table:style-name="ce9">
            <text:p>577,9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7808.71" table:style-name="ce9">
            <text:p>7808,71</text:p>
          </table:table-cell>
          <table:table-cell office:value-type="float" office:value="-557.88" table:style-name="ce10">
            <text:p>-557,88</text:p>
          </table:table-cell>
          <table:table-cell office:value-type="float" office:value="-965.67" table:style-name="ce10">
            <text:p>-965,67</text:p>
          </table:table-cell>
          <table:table-cell office:value-type="float" office:value="-2864.11" table:style-name="ce10">
            <text:p>-2864,11</text:p>
          </table:table-cell>
          <table:table-cell office:value-type="float" office:value="0" table:style-name="ce11">
            <text:p>0</text:p>
          </table:table-cell>
          <table:table-cell office:value-type="float" office:value="-4387.66" table:style-name="ce10">
            <text:p>-4387,66</text:p>
          </table:table-cell>
          <table:table-cell office:value-type="float" office:value="3421.05" table:style-name="ce9">
            <text:p>3421,0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HELVIO DE CASTRO BARBOSA</text:p>
          </table:table-cell>
          <table:table-cell office:value-type="string" table:style-name="ce7">
            <text:p>ASSISTENTE DE JUIZ II - FC-05</text:p>
          </table:table-cell>
          <table:table-cell office:value-type="string" table:style-name="ce7">
            <text:p>SECRETARIA (10ª VT)</text:p>
          </table:table-cell>
          <table:table-cell office:value-type="float" office:value="11778.34" table:style-name="ce9">
            <text:p>11778,34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2055.6799999999998" table:style-name="ce9">
            <text:p>2055,6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066.4" table:style-name="ce13">
            <text:p>16066,4</text:p>
          </table:table-cell>
          <table:table-cell office:value-type="float" office:value="-828.39" table:style-name="ce10">
            <text:p>-828,39</text:p>
          </table:table-cell>
          <table:table-cell office:value-type="float" office:value="-2545.1799999999998" table:style-name="ce10">
            <text:p>-2545,18</text:p>
          </table:table-cell>
          <table:table-cell office:value-type="float" office:value="-3278.67" table:style-name="ce10">
            <text:p>-3278,67</text:p>
          </table:table-cell>
          <table:table-cell office:value-type="float" office:value="0" table:style-name="ce11">
            <text:p>0</text:p>
          </table:table-cell>
          <table:table-cell office:value-type="float" office:value="-6652.24" table:style-name="ce10">
            <text:p>-6652,24</text:p>
          </table:table-cell>
          <table:table-cell office:value-type="float" office:value="9414.16" table:style-name="ce9">
            <text:p>9414,1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HENRIQUE CARDOSO MESQUITA MELLO</text:p>
          </table:table-cell>
          <table:table-cell office:value-type="string" table:style-name="ce7">
            <text:p>DIRETOR - CJ-03</text:p>
          </table:table-cell>
          <table:table-cell office:value-type="string" table:style-name="ce7">
            <text:p>SECRETARIA DE ORÇAMENTO E FINANÇAS (D.G.)</text:p>
          </table:table-cell>
          <table:table-cell office:value-type="float" office:value="19519.71" table:style-name="ce9">
            <text:p>19519,71</text:p>
          </table:table-cell>
          <table:table-cell table:style-name="ce8"/>
          <table:table-cell office:value-type="float" office:value="8411.01" table:style-name="ce9">
            <text:p>8411,01</text:p>
          </table:table-cell>
          <table:table-cell office:value-type="float" office:value="2149.5100000000002" table:style-name="ce9">
            <text:p>2149,5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0080.23" table:style-name="ce9">
            <text:p>30080,23</text:p>
          </table:table-cell>
          <table:table-cell office:value-type="float" office:value="-828.39" table:style-name="ce10">
            <text:p>-828,39</text:p>
          </table:table-cell>
          <table:table-cell office:value-type="float" office:value="-5924.36" table:style-name="ce10">
            <text:p>-5924,36</text:p>
          </table:table-cell>
          <table:table-cell office:value-type="float" office:value="-7475.72" table:style-name="ce10">
            <text:p>-7475,72</text:p>
          </table:table-cell>
          <table:table-cell office:value-type="float" office:value="0" table:style-name="ce11">
            <text:p>0</text:p>
          </table:table-cell>
          <table:table-cell office:value-type="float" office:value="-14228.47" table:style-name="ce10">
            <text:p>-14228,47</text:p>
          </table:table-cell>
          <table:table-cell office:value-type="float" office:value="15851.76" table:style-name="ce9">
            <text:p>15851,7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HENRIQUE TADEU DA COSTA BARROS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SECRETARIA DE GESTÃO DE PESSOAS (D.G.)</text:p>
          </table:table-cell>
          <table:table-cell office:value-type="float" office:value="11398.39" table:style-name="ce9">
            <text:p>11398,39</text:p>
          </table:table-cell>
          <table:table-cell office:value-type="float" office:value="3269.41" table:style-name="ce9">
            <text:p>3269,41</text:p>
          </table:table-cell>
          <table:table-cell table:style-name="ce8"/>
          <table:table-cell office:value-type="float" office:value="910.08" table:style-name="ce9">
            <text:p>910,0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577.88" table:style-name="ce9">
            <text:p>15577,88</text:p>
          </table:table-cell>
          <table:table-cell office:value-type="float" office:value="-1978.2" table:style-name="ce12">
            <text:p>-1978,2</text:p>
          </table:table-cell>
          <table:table-cell office:value-type="float" office:value="-2343.37" table:style-name="ce10">
            <text:p>-2343,37</text:p>
          </table:table-cell>
          <table:table-cell office:value-type="float" office:value="-47.49" table:style-name="ce10">
            <text:p>-47,49</text:p>
          </table:table-cell>
          <table:table-cell office:value-type="float" office:value="0" table:style-name="ce11">
            <text:p>0</text:p>
          </table:table-cell>
          <table:table-cell office:value-type="float" office:value="-4369.0600000000004" table:style-name="ce10">
            <text:p>-4369,06</text:p>
          </table:table-cell>
          <table:table-cell office:value-type="float" office:value="11208.82" table:style-name="ce9">
            <text:p>11208,8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HERMES GUSTAVO DE AQUINO</text:p>
          </table:table-cell>
          <table:table-cell office:value-type="string" table:style-name="ce7">
            <text:p>CHEFE DE SEÇÃO - FC-05</text:p>
          </table:table-cell>
          <table:table-cell office:value-type="string" table:style-name="ce7">
            <text:p>SEÇÃO DE INFRAESTRUTURA TECNOLÓGICA (SETIC)</text:p>
          </table:table-cell>
          <table:table-cell office:value-type="float" office:value="11730.85" table:style-name="ce9">
            <text:p>11730,85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2730.65" table:style-name="ce9">
            <text:p>2730,6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693.88" table:style-name="ce9">
            <text:p>16693,88</text:p>
          </table:table-cell>
          <table:table-cell office:value-type="float" office:value="-1487.95" table:style-name="ce10">
            <text:p>-1487,95</text:p>
          </table:table-cell>
          <table:table-cell office:value-type="float" office:value="-2457.0700000000002" table:style-name="ce10">
            <text:p>-2457,07</text:p>
          </table:table-cell>
          <table:table-cell office:value-type="float" office:value="-2734.73" table:style-name="ce10">
            <text:p>-2734,73</text:p>
          </table:table-cell>
          <table:table-cell office:value-type="float" office:value="0" table:style-name="ce11">
            <text:p>0</text:p>
          </table:table-cell>
          <table:table-cell office:value-type="float" office:value="-6679.75" table:style-name="ce10">
            <text:p>-6679,75</text:p>
          </table:table-cell>
          <table:table-cell office:value-type="float" office:value="10014.129999999999" table:style-name="ce9">
            <text:p>10014,1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HILDA CLÉA REBELO ROCHA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SECRETARIA DE GESTÃO DE PESSOAS (D.G.)</text:p>
          </table:table-cell>
          <table:table-cell office:value-type="float" office:value="11398.39" table:style-name="ce9">
            <text:p>11398,39</text:p>
          </table:table-cell>
          <table:table-cell office:value-type="float" office:value="313.58999999999997" table:style-name="ce9">
            <text:p>313,59</text:p>
          </table:table-cell>
          <table:table-cell table:style-name="ce8"/>
          <table:table-cell office:value-type="float" office:value="1409.76" table:style-name="ce9">
            <text:p>1409,7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3121.74" table:style-name="ce9">
            <text:p>13121,74</text:p>
          </table:table-cell>
          <table:table-cell office:value-type="float" office:value="-1498.99" table:style-name="ce10">
            <text:p>-1498,99</text:p>
          </table:table-cell>
          <table:table-cell office:value-type="float" office:value="-1939.21" table:style-name="ce10">
            <text:p>-1939,21</text:p>
          </table:table-cell>
          <table:table-cell office:value-type="float" office:value="-1236.72" table:style-name="ce10">
            <text:p>-1236,72</text:p>
          </table:table-cell>
          <table:table-cell office:value-type="float" office:value="0" table:style-name="ce11">
            <text:p>0</text:p>
          </table:table-cell>
          <table:table-cell office:value-type="float" office:value="-4674.92" table:style-name="ce10">
            <text:p>-4674,92</text:p>
          </table:table-cell>
          <table:table-cell office:value-type="float" office:value="8446.82" table:style-name="ce9">
            <text:p>8446,8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HORTÊNCIO COSTA NETO</text:p>
          </table:table-cell>
          <table:table-cell office:value-type="string" table:style-name="ce7">
            <text:p>ANALISTA <text:s/>JUDICIÁRIO</text:p>
          </table:table-cell>
          <table:table-cell office:value-type="string" table:style-name="ce7">
            <text:p>INATIVO</text:p>
          </table:table-cell>
          <table:table-cell office:value-type="float" office:value="22013.25" table:style-name="ce9">
            <text:p>22013,25</text:p>
          </table:table-cell>
          <table:table-cell office:value-type="float" office:value="3824.05" table:style-name="ce9">
            <text:p>3824,05</text:p>
          </table:table-cell>
          <table:table-cell table:style-name="ce8"/>
          <table:table-cell office:value-type="float" office:value="1328.62" table:style-name="ce9">
            <text:p>1328,6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7165.919999999998" table:style-name="ce9">
            <text:p>27165,92</text:p>
          </table:table-cell>
          <table:table-cell office:value-type="float" office:value="-3031.87" table:style-name="ce10">
            <text:p>-3031,87</text:p>
          </table:table-cell>
          <table:table-cell table:style-name="ce8"/>
          <table:table-cell office:value-type="float" office:value="-9602.0400000000009" table:style-name="ce10">
            <text:p>-9602,04</text:p>
          </table:table-cell>
          <table:table-cell office:value-type="float" office:value="0" table:style-name="ce11">
            <text:p>0</text:p>
          </table:table-cell>
          <table:table-cell office:value-type="float" office:value="-12633.91" table:style-name="ce10">
            <text:p>-12633,91</text:p>
          </table:table-cell>
          <table:table-cell office:value-type="float" office:value="14532.01" table:style-name="ce9">
            <text:p>14532,0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HUGO RODRIGUES SILVA</text:p>
          </table:table-cell>
          <table:table-cell office:value-type="string" table:style-name="ce7">
            <text:p>ASSISTENTE CHEFE - FC-04</text:p>
          </table:table-cell>
          <table:table-cell office:value-type="string" table:style-name="ce7">
            <text:p>SETOR DE PROJETOS, ORÇAMENTO, PLANEJAMENTO E MA</text:p>
          </table:table-cell>
          <table:table-cell office:value-type="float" office:value="16379.39" table:style-name="ce9">
            <text:p>16379,39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2461.6" table:style-name="ce13">
            <text:p>2461,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0780.88" table:style-name="ce9">
            <text:p>20780,88</text:p>
          </table:table-cell>
          <table:table-cell office:value-type="float" office:value="-828.39" table:style-name="ce10">
            <text:p>-828,39</text:p>
          </table:table-cell>
          <table:table-cell office:value-type="float" office:value="-3577.74" table:style-name="ce10">
            <text:p>-3577,74</text:p>
          </table:table-cell>
          <table:table-cell office:value-type="float" office:value="-1228.29" table:style-name="ce10">
            <text:p>-1228,29</text:p>
          </table:table-cell>
          <table:table-cell office:value-type="float" office:value="0" table:style-name="ce11">
            <text:p>0</text:p>
          </table:table-cell>
          <table:table-cell office:value-type="float" office:value="-5634.42" table:style-name="ce10">
            <text:p>-5634,42</text:p>
          </table:table-cell>
          <table:table-cell office:value-type="float" office:value="15146.46" table:style-name="ce9">
            <text:p>15146,4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IÊDO DE FRANÇA VILELA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(3ª VT)</text:p>
          </table:table-cell>
          <table:table-cell table:number-columns-repeated="2" table:style-name="ce8"/>
          <table:table-cell office:value-type="float" office:value="1185.05" table:style-name="ce9">
            <text:p>1185,05</text:p>
          </table:table-cell>
          <table:table-cell office:value-type="float" office:value="910.08" table:style-name="ce9">
            <text:p>910,0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095.13" table:style-name="ce9">
            <text:p>2095,13</text:p>
          </table:table-cell>
          <table:table-cell table:number-columns-repeated="3" table:style-name="ce8"/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2095.13" table:style-name="ce9">
            <text:p>2095,1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IGOR FONSECA VENTURA</text:p>
          </table:table-cell>
          <table:table-cell office:value-type="string" table:style-name="ce7">
            <text:p>PENSIONISTA</text:p>
          </table:table-cell>
          <table:table-cell table:style-name="ce8"/>
          <table:table-cell office:value-type="float" office:value="7230.72" table:style-name="ce9">
            <text:p>7230,72</text:p>
          </table:table-cell>
          <table:table-cell table:number-columns-repeated="2" table:style-name="ce8"/>
          <table:table-cell office:value-type="float" office:value="230" table:style-name="ce11">
            <text:p>230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7460.72" table:style-name="ce9">
            <text:p>7460,72</text:p>
          </table:table-cell>
          <table:table-cell office:value-type="float" office:value="-557.88" table:style-name="ce10">
            <text:p>-557,88</text:p>
          </table:table-cell>
          <table:table-cell office:value-type="float" office:value="-965.67" table:style-name="ce10">
            <text:p>-965,67</text:p>
          </table:table-cell>
          <table:table-cell office:value-type="float" office:value="-335.85" table:style-name="ce10">
            <text:p>-335,85</text:p>
          </table:table-cell>
          <table:table-cell office:value-type="float" office:value="0" table:style-name="ce11">
            <text:p>0</text:p>
          </table:table-cell>
          <table:table-cell office:value-type="float" office:value="-1859.4" table:style-name="ce12">
            <text:p>-1859,4</text:p>
          </table:table-cell>
          <table:table-cell office:value-type="float" office:value="5601.32" table:style-name="ce9">
            <text:p>5601,3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IONEIDE RODRIGUES ALMEIDA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CRETARIA (1ª VT)</text:p>
          </table:table-cell>
          <table:table-cell office:value-type="float" office:value="19441.79" table:style-name="ce9">
            <text:p>19441,79</text:p>
          </table:table-cell>
          <table:table-cell office:value-type="float" office:value="1692.29" table:style-name="ce9">
            <text:p>1692,29</text:p>
          </table:table-cell>
          <table:table-cell table:style-name="ce8"/>
          <table:table-cell office:value-type="float" office:value="2238.6999999999998" table:style-name="ce13">
            <text:p>2238,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3372.78" table:style-name="ce9">
            <text:p>23372,78</text:p>
          </table:table-cell>
          <table:table-cell office:value-type="float" office:value="-3019.42" table:style-name="ce10">
            <text:p>-3019,42</text:p>
          </table:table-cell>
          <table:table-cell office:value-type="float" office:value="-4060.03" table:style-name="ce10">
            <text:p>-4060,03</text:p>
          </table:table-cell>
          <table:table-cell office:value-type="float" office:value="-7584.07" table:style-name="ce10">
            <text:p>-7584,07</text:p>
          </table:table-cell>
          <table:table-cell office:value-type="float" office:value="0" table:style-name="ce11">
            <text:p>0</text:p>
          </table:table-cell>
          <table:table-cell office:value-type="float" office:value="-14663.52" table:style-name="ce10">
            <text:p>-14663,52</text:p>
          </table:table-cell>
          <table:table-cell office:value-type="float" office:value="8709.26" table:style-name="ce9">
            <text:p>8709,2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IRANI MELO SILVA</text:p>
          </table:table-cell>
          <table:table-cell office:value-type="string" table:style-name="ce7">
            <text:p>PENSIONISTA</text:p>
          </table:table-cell>
          <table:table-cell table:style-name="ce8"/>
          <table:table-cell office:value-type="float" office:value="6556.3" table:style-name="ce13">
            <text:p>6556,3</text:p>
          </table:table-cell>
          <table:table-cell table:number-columns-repeated="3" table:style-name="ce8"/>
          <table:table-cell table:number-columns-spanned="2" table:number-rows-spanned="1" table:style-name="ce25"/>
          <table:covered-table-cell/>
          <table:table-cell table:style-name="ce8"/>
          <table:table-cell office:value-type="float" office:value="6556.3" table:style-name="ce13">
            <text:p>6556,3</text:p>
          </table:table-cell>
          <table:table-cell table:style-name="ce8"/>
          <table:table-cell office:value-type="float" office:value="-410.65" table:style-name="ce10">
            <text:p>-410,65</text:p>
          </table:table-cell>
          <table:table-cell office:value-type="float" office:value="-1113.8699999999999" table:style-name="ce10">
            <text:p>-1113,87</text:p>
          </table:table-cell>
          <table:table-cell office:value-type="float" office:value="0" table:style-name="ce11">
            <text:p>0</text:p>
          </table:table-cell>
          <table:table-cell office:value-type="float" office:value="-1524.52" table:style-name="ce10">
            <text:p>-1524,52</text:p>
          </table:table-cell>
          <table:table-cell office:value-type="float" office:value="5031.78" table:style-name="ce9">
            <text:p>5031,7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ISABEL CARVALHO LIMA PIRES</text:p>
          </table:table-cell>
          <table:table-cell office:value-type="string" table:style-name="ce7">
            <text:p>CHEFE DE SEÇÃO - FC-05</text:p>
          </table:table-cell>
          <table:table-cell office:value-type="string" table:style-name="ce7">
            <text:p>SEÇÃO DE MAGISTRADOS (SEGP)</text:p>
          </table:table-cell>
          <table:table-cell office:value-type="float" office:value="16407.77" table:style-name="ce9">
            <text:p>16407,77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1930.76" table:style-name="ce9">
            <text:p>1930,7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0570.91" table:style-name="ce9">
            <text:p>20570,91</text:p>
          </table:table-cell>
          <table:table-cell office:value-type="float" office:value="-828.39" table:style-name="ce10">
            <text:p>-828,39</text:p>
          </table:table-cell>
          <table:table-cell office:value-type="float" office:value="-3711.28" table:style-name="ce10">
            <text:p>-3711,28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4539.67" table:style-name="ce10">
            <text:p>-4539,67</text:p>
          </table:table-cell>
          <table:table-cell office:value-type="float" office:value="16031.24" table:style-name="ce9">
            <text:p>16031,2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ISABELA FRANCO LIMA SANTA RITTA</text:p>
          </table:table-cell>
          <table:table-cell office:value-type="string" table:style-name="ce7">
            <text:p>ASSISTENTE SECRETÁRIO - FC-05</text:p>
          </table:table-cell>
          <table:table-cell office:value-type="string" table:style-name="ce7">
            <text:p>GABINETE DE DESEMBARGADOR (GABPI)</text:p>
          </table:table-cell>
          <table:table-cell office:value-type="float" office:value="11849.58" table:style-name="ce9">
            <text:p>11849,58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2149.5100000000002" table:style-name="ce9">
            <text:p>2149,5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231.47" table:style-name="ce9">
            <text:p>16231,47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2484.98" table:style-name="ce10">
            <text:p>-2484,98</text:p>
          </table:table-cell>
          <table:table-cell office:value-type="float" office:value="-2366.88" table:style-name="ce10">
            <text:p>-2366,88</text:p>
          </table:table-cell>
          <table:table-cell office:value-type="float" office:value="0" table:style-name="ce11">
            <text:p>0</text:p>
          </table:table-cell>
          <table:table-cell office:value-type="float" office:value="-6357.03" table:style-name="ce10">
            <text:p>-6357,03</text:p>
          </table:table-cell>
          <table:table-cell office:value-type="float" office:value="9874.44" table:style-name="ce9">
            <text:p>9874,4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ISABELA PATRÍCIA PAES DOS SANTOS</text:p>
          </table:table-cell>
          <table:table-cell office:value-type="string" table:style-name="ce7">
            <text:p>SECRETÁRIO DE AUDIÊNCIA II - FC-04</text:p>
          </table:table-cell>
          <table:table-cell office:value-type="string" table:style-name="ce7">
            <text:p>SECRETARIA (2ª VT-ARA)</text:p>
          </table:table-cell>
          <table:table-cell office:value-type="float" office:value="11550.56" table:style-name="ce9">
            <text:p>11550,56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1246.71" table:style-name="ce9">
            <text:p>1246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737.16" table:style-name="ce9">
            <text:p>14737,16</text:p>
          </table:table-cell>
          <table:table-cell office:value-type="float" office:value="-1455.52" table:style-name="ce10">
            <text:p>-1455,52</text:p>
          </table:table-cell>
          <table:table-cell office:value-type="float" office:value="-2440.25" table:style-name="ce10">
            <text:p>-2440,25</text:p>
          </table:table-cell>
          <table:table-cell office:value-type="float" office:value="-513.6" table:style-name="ce12">
            <text:p>-513,6</text:p>
          </table:table-cell>
          <table:table-cell office:value-type="float" office:value="0" table:style-name="ce11">
            <text:p>0</text:p>
          </table:table-cell>
          <table:table-cell office:value-type="float" office:value="-4409.37" table:style-name="ce10">
            <text:p>-4409,37</text:p>
          </table:table-cell>
          <table:table-cell office:value-type="float" office:value="10327.790000000001" table:style-name="ce9">
            <text:p>10327,7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ISABELLE DOS PASSOS OMENA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SETOR DE SEGURANÇA DA INFORMAÇÃO E PROCESSOS D</text:p>
          </table:table-cell>
          <table:table-cell office:value-type="float" office:value="10570.37" table:style-name="ce9">
            <text:p>10570,37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1246.71" table:style-name="ce9">
            <text:p>1246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3002.13" table:style-name="ce9">
            <text:p>13002,13</text:p>
          </table:table-cell>
          <table:table-cell office:value-type="float" office:value="-828.39" table:style-name="ce10">
            <text:p>-828,39</text:p>
          </table:table-cell>
          <table:table-cell office:value-type="float" office:value="-2135.5700000000002" table:style-name="ce10">
            <text:p>-2135,57</text:p>
          </table:table-cell>
          <table:table-cell office:value-type="float" office:value="-513.6" table:style-name="ce12">
            <text:p>-513,6</text:p>
          </table:table-cell>
          <table:table-cell office:value-type="float" office:value="0" table:style-name="ce11">
            <text:p>0</text:p>
          </table:table-cell>
          <table:table-cell office:value-type="float" office:value="-3477.56" table:style-name="ce10">
            <text:p>-3477,56</text:p>
          </table:table-cell>
          <table:table-cell office:value-type="float" office:value="9524.57" table:style-name="ce9">
            <text:p>9524,5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ISABELLE MARIE REGIS FERREIRA</text:p>
          </table:table-cell>
          <table:table-cell office:value-type="string" table:style-name="ce7">
            <text:p>ASSISTENTE DE JUIZ I - FC-05</text:p>
          </table:table-cell>
          <table:table-cell office:value-type="string" table:style-name="ce7">
            <text:p>SECRETARIA (5ª VT)</text:p>
          </table:table-cell>
          <table:table-cell office:value-type="float" office:value="19519.71" table:style-name="ce9">
            <text:p>19519,71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1466.71" table:style-name="ce9">
            <text:p>1466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3218.799999999999" table:style-name="ce13">
            <text:p>23218,8</text:p>
          </table:table-cell>
          <table:table-cell office:value-type="float" office:value="-2740.19" table:style-name="ce10">
            <text:p>-2740,19</text:p>
          </table:table-cell>
          <table:table-cell office:value-type="float" office:value="-4358.91" table:style-name="ce10">
            <text:p>-4358,91</text:p>
          </table:table-cell>
          <table:table-cell office:value-type="float" office:value="-804.93" table:style-name="ce10">
            <text:p>-804,93</text:p>
          </table:table-cell>
          <table:table-cell office:value-type="float" office:value="0" table:style-name="ce11">
            <text:p>0</text:p>
          </table:table-cell>
          <table:table-cell office:value-type="float" office:value="-7904.03" table:style-name="ce10">
            <text:p>-7904,03</text:p>
          </table:table-cell>
          <table:table-cell office:value-type="float" office:value="15314.77" table:style-name="ce9">
            <text:p>15314,7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ÍTALA CERYNO GAMELEIRA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SECRETARIA (3ª VT)</text:p>
          </table:table-cell>
          <table:table-cell office:value-type="float" office:value="11778.34" table:style-name="ce9">
            <text:p>11778,34</text:p>
          </table:table-cell>
          <table:table-cell table:number-columns-repeated="2" table:style-name="ce8"/>
          <table:table-cell office:value-type="float" office:value="2312.56" table:style-name="ce9">
            <text:p>2312,5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090.9" table:style-name="ce13">
            <text:p>14090,9</text:p>
          </table:table-cell>
          <table:table-cell office:value-type="float" office:value="-1487.95" table:style-name="ce10">
            <text:p>-1487,95</text:p>
          </table:table-cell>
          <table:table-cell office:value-type="float" office:value="-1856.22" table:style-name="ce10">
            <text:p>-1856,22</text:p>
          </table:table-cell>
          <table:table-cell office:value-type="float" office:value="-4689.88" table:style-name="ce10">
            <text:p>-4689,88</text:p>
          </table:table-cell>
          <table:table-cell office:value-type="float" office:value="0" table:style-name="ce11">
            <text:p>0</text:p>
          </table:table-cell>
          <table:table-cell office:value-type="float" office:value="-8034.05" table:style-name="ce10">
            <text:p>-8034,05</text:p>
          </table:table-cell>
          <table:table-cell office:value-type="float" office:value="6056.85" table:style-name="ce9">
            <text:p>6056,8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IVANILDA MENEZES VASCONCELOS VIEIRA</text:p>
          </table:table-cell>
          <table:table-cell office:value-type="string" table:style-name="ce7">
            <text:p>ASSISTENTE CHEFE - FC-04</text:p>
          </table:table-cell>
          <table:table-cell office:value-type="string" table:style-name="ce7">
            <text:p>SETOR DE ESTÁGIO E TREINAMENTO (EJ)</text:p>
          </table:table-cell>
          <table:table-cell office:value-type="float" office:value="6266.3" table:style-name="ce13">
            <text:p>6266,3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2286.06" table:style-name="ce9">
            <text:p>2286,0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0492.25" table:style-name="ce9">
            <text:p>10492,25</text:p>
          </table:table-cell>
          <table:table-cell office:value-type="float" office:value="-1393.18" table:style-name="ce10">
            <text:p>-1393,18</text:p>
          </table:table-cell>
          <table:table-cell office:value-type="float" office:value="-1004.22" table:style-name="ce10">
            <text:p>-1004,22</text:p>
          </table:table-cell>
          <table:table-cell office:value-type="float" office:value="-3112.34" table:style-name="ce10">
            <text:p>-3112,34</text:p>
          </table:table-cell>
          <table:table-cell office:value-type="float" office:value="0" table:style-name="ce11">
            <text:p>0</text:p>
          </table:table-cell>
          <table:table-cell office:value-type="float" office:value="-5509.74" table:style-name="ce10">
            <text:p>-5509,74</text:p>
          </table:table-cell>
          <table:table-cell office:value-type="float" office:value="4982.51" table:style-name="ce9">
            <text:p>4982,5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IVANILDO BRITO AZEVEDO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SETOR DE PETIÇÃO E PROTOCOLO (CAVT)</text:p>
          </table:table-cell>
          <table:table-cell office:value-type="float" office:value="11398.39" table:style-name="ce9">
            <text:p>11398,39</text:p>
          </table:table-cell>
          <table:table-cell office:value-type="float" office:value="1670.81" table:style-name="ce9">
            <text:p>1670,81</text:p>
          </table:table-cell>
          <table:table-cell office:value-type="float" office:value="1185.05" table:style-name="ce9">
            <text:p>1185,05</text:p>
          </table:table-cell>
          <table:table-cell office:value-type="float" office:value="2286.06" table:style-name="ce9">
            <text:p>2286,0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540.310000000001" table:style-name="ce9">
            <text:p>16540,31</text:p>
          </table:table-cell>
          <table:table-cell office:value-type="float" office:value="-828.39" table:style-name="ce10">
            <text:p>-828,39</text:p>
          </table:table-cell>
          <table:table-cell office:value-type="float" office:value="-2718.48" table:style-name="ce10">
            <text:p>-2718,48</text:p>
          </table:table-cell>
          <table:table-cell office:value-type="float" office:value="-1992.91" table:style-name="ce10">
            <text:p>-1992,91</text:p>
          </table:table-cell>
          <table:table-cell office:value-type="float" office:value="0" table:style-name="ce11">
            <text:p>0</text:p>
          </table:table-cell>
          <table:table-cell office:value-type="float" office:value="-5539.78" table:style-name="ce10">
            <text:p>-5539,78</text:p>
          </table:table-cell>
          <table:table-cell office:value-type="float" office:value="11000.53" table:style-name="ce9">
            <text:p>11000,5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IVONE EMILIANO DOS SANTOS</text:p>
          </table:table-cell>
          <table:table-cell office:value-type="string" table:style-name="ce7">
            <text:p>ASSISTENTE ADMINISTRATIVO - FC-03</text:p>
          </table:table-cell>
          <table:table-cell office:value-type="string" table:style-name="ce7">
            <text:p>COORDENADORIA DE LICITAÇÕES (D.G.)</text:p>
          </table:table-cell>
          <table:table-cell office:value-type="float" office:value="2824.1" table:style-name="ce13">
            <text:p>2824,1</text:p>
          </table:table-cell>
          <table:table-cell table:style-name="ce8"/>
          <table:table-cell office:value-type="float" office:value="1379.07" table:style-name="ce9">
            <text:p>1379,07</text:p>
          </table:table-cell>
          <table:table-cell office:value-type="float" office:value="2380.39" table:style-name="ce9">
            <text:p>2380,3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6583.56" table:style-name="ce9">
            <text:p>6583,56</text:p>
          </table:table-cell>
          <table:table-cell office:value-type="float" office:value="-388.57" table:style-name="ce10">
            <text:p>-388,57</text:p>
          </table:table-cell>
          <table:table-cell office:value-type="float" office:value="-153.22999999999999" table:style-name="ce10">
            <text:p>-153,23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541.79999999999995" table:style-name="ce12">
            <text:p>-541,8</text:p>
          </table:table-cell>
          <table:table-cell office:value-type="float" office:value="6041.76" table:style-name="ce9">
            <text:p>6041,7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AILTON RODRIGUES DOS SANTOS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COORDENADORIA DE POLÍCIA JUDICIAL</text:p>
          </table:table-cell>
          <table:table-cell office:value-type="float" office:value="13298.13" table:style-name="ce9">
            <text:p>13298,13</text:p>
          </table:table-cell>
          <table:table-cell table:number-columns-repeated="2" table:style-name="ce8"/>
          <table:table-cell office:value-type="float" office:value="910.08" table:style-name="ce9">
            <text:p>910,0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208.21" table:style-name="ce9">
            <text:p>14208,21</text:p>
          </table:table-cell>
          <table:table-cell office:value-type="float" office:value="-1752.2" table:style-name="ce12">
            <text:p>-1752,2</text:p>
          </table:table-cell>
          <table:table-cell office:value-type="float" office:value="-2305.77" table:style-name="ce10">
            <text:p>-2305,77</text:p>
          </table:table-cell>
          <table:table-cell office:value-type="float" office:value="-161.47" table:style-name="ce10">
            <text:p>-161,47</text:p>
          </table:table-cell>
          <table:table-cell office:value-type="float" office:value="0" table:style-name="ce11">
            <text:p>0</text:p>
          </table:table-cell>
          <table:table-cell office:value-type="float" office:value="-4219.4399999999996" table:style-name="ce10">
            <text:p>-4219,44</text:p>
          </table:table-cell>
          <table:table-cell office:value-type="float" office:value="9988.77" table:style-name="ce9">
            <text:p>9988,7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AIME CHAVES NOBRE FILHO</text:p>
          </table:table-cell>
          <table:table-cell office:value-type="string" table:style-name="ce7">
            <text:p>DIRETOR DE SECRETARIA - CJ-03</text:p>
          </table:table-cell>
          <table:table-cell office:value-type="string" table:style-name="ce7">
            <text:p>SECRETARIA <text:s/>(1UNP)</text:p>
          </table:table-cell>
          <table:table-cell office:value-type="float" office:value="11897.07" table:style-name="ce9">
            <text:p>11897,07</text:p>
          </table:table-cell>
          <table:table-cell office:value-type="float" office:value="3269.41" table:style-name="ce9">
            <text:p>3269,41</text:p>
          </table:table-cell>
          <table:table-cell office:value-type="float" office:value="8411.01" table:style-name="ce9">
            <text:p>8411,01</text:p>
          </table:table-cell>
          <table:table-cell office:value-type="float" office:value="2322.56" table:style-name="ce9">
            <text:p>2322,5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5900.05" table:style-name="ce9">
            <text:p>25900,05</text:p>
          </table:table-cell>
          <table:table-cell office:value-type="float" office:value="-2036.97" table:style-name="ce10">
            <text:p>-2036,97</text:p>
          </table:table-cell>
          <table:table-cell office:value-type="float" office:value="-4950.01" table:style-name="ce10">
            <text:p>-4950,01</text:p>
          </table:table-cell>
          <table:table-cell office:value-type="float" office:value="-3973.31" table:style-name="ce10">
            <text:p>-3973,31</text:p>
          </table:table-cell>
          <table:table-cell office:value-type="float" office:value="0" table:style-name="ce11">
            <text:p>0</text:p>
          </table:table-cell>
          <table:table-cell office:value-type="float" office:value="-10960.29" table:style-name="ce10">
            <text:p>-10960,29</text:p>
          </table:table-cell>
          <table:table-cell office:value-type="float" office:value="14939.76" table:style-name="ce9">
            <text:p>14939,7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AIRO CÉSAR DE AMORIM</text:p>
          </table:table-cell>
          <table:table-cell office:value-type="string" table:style-name="ce7">
            <text:p>DIRETOR DE SECRETARIA - CJ-03</text:p>
          </table:table-cell>
          <table:table-cell office:value-type="string" table:style-name="ce7">
            <text:p>SECRETARIA (3ª VT)</text:p>
          </table:table-cell>
          <table:table-cell office:value-type="float" office:value="11754.59" table:style-name="ce9">
            <text:p>11754,59</text:p>
          </table:table-cell>
          <table:table-cell office:value-type="float" office:value="2435.36" table:style-name="ce9">
            <text:p>2435,36</text:p>
          </table:table-cell>
          <table:table-cell office:value-type="float" office:value="8411.01" table:style-name="ce9">
            <text:p>8411,01</text:p>
          </table:table-cell>
          <table:table-cell office:value-type="float" office:value="3110.07" table:style-name="ce9">
            <text:p>3110,0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5711.03" table:style-name="ce9">
            <text:p>25711,03</text:p>
          </table:table-cell>
          <table:table-cell office:value-type="float" office:value="-1899.35" table:style-name="ce10">
            <text:p>-1899,35</text:p>
          </table:table-cell>
          <table:table-cell office:value-type="float" office:value="-4615.03" table:style-name="ce10">
            <text:p>-4615,03</text:p>
          </table:table-cell>
          <table:table-cell office:value-type="float" office:value="-3324.41" table:style-name="ce10">
            <text:p>-3324,41</text:p>
          </table:table-cell>
          <table:table-cell office:value-type="float" office:value="0" table:style-name="ce11">
            <text:p>0</text:p>
          </table:table-cell>
          <table:table-cell office:value-type="float" office:value="-9838.7900000000009" table:style-name="ce10">
            <text:p>-9838,79</text:p>
          </table:table-cell>
          <table:table-cell office:value-type="float" office:value="15872.24" table:style-name="ce9">
            <text:p>15872,2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AIRO PINHEIRO DE LYRA NETO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TOR DE EXECUÇÕES, MANDADOS E LEILÕES (CAEX)</text:p>
          </table:table-cell>
          <table:table-cell office:value-type="float" office:value="21428.83" table:style-name="ce9">
            <text:p>21428,83</text:p>
          </table:table-cell>
          <table:table-cell office:value-type="float" office:value="3488.21" table:style-name="ce9">
            <text:p>3488,21</text:p>
          </table:table-cell>
          <table:table-cell table:style-name="ce8"/>
          <table:table-cell office:value-type="float" office:value="3200.44" table:style-name="ce9">
            <text:p>3200,4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8117.48" table:style-name="ce9">
            <text:p>28117,48</text:p>
          </table:table-cell>
          <table:table-cell office:value-type="float" office:value="-828.39" table:style-name="ce10">
            <text:p>-828,39</text:p>
          </table:table-cell>
          <table:table-cell office:value-type="float" office:value="-4129.62" table:style-name="ce10">
            <text:p>-4129,62</text:p>
          </table:table-cell>
          <table:table-cell office:value-type="float" office:value="-6918.89" table:style-name="ce10">
            <text:p>-6918,89</text:p>
          </table:table-cell>
          <table:table-cell office:value-type="float" office:value="0" table:style-name="ce11">
            <text:p>0</text:p>
          </table:table-cell>
          <table:table-cell office:value-type="float" office:value="-11876.9" table:style-name="ce12">
            <text:p>-11876,9</text:p>
          </table:table-cell>
          <table:table-cell office:value-type="float" office:value="16240.58" table:style-name="ce9">
            <text:p>16240,5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AMES JOSÉ DE SOUZA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SECRETARIA (2ª VT)</text:p>
          </table:table-cell>
          <table:table-cell office:value-type="float" office:value="13108.15" table:style-name="ce9">
            <text:p>13108,15</text:p>
          </table:table-cell>
          <table:table-cell office:value-type="float" office:value="1331.36" table:style-name="ce9">
            <text:p>1331,36</text:p>
          </table:table-cell>
          <table:table-cell table:style-name="ce8"/>
          <table:table-cell office:value-type="float" office:value="2170.87" table:style-name="ce9">
            <text:p>2170,8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610.38" table:style-name="ce9">
            <text:p>16610,38</text:p>
          </table:table-cell>
          <table:table-cell office:value-type="float" office:value="-1658.42" table:style-name="ce10">
            <text:p>-1658,42</text:p>
          </table:table-cell>
          <table:table-cell office:value-type="float" office:value="-2541.17" table:style-name="ce10">
            <text:p>-2541,17</text:p>
          </table:table-cell>
          <table:table-cell office:value-type="float" office:value="-1968.71" table:style-name="ce10">
            <text:p>-1968,71</text:p>
          </table:table-cell>
          <table:table-cell office:value-type="float" office:value="0" table:style-name="ce11">
            <text:p>0</text:p>
          </table:table-cell>
          <table:table-cell office:value-type="float" office:value="-6168.3" table:style-name="ce12">
            <text:p>-6168,3</text:p>
          </table:table-cell>
          <table:table-cell office:value-type="float" office:value="10442.08" table:style-name="ce9">
            <text:p>10442,0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AMES NUNES BARBOSA</text:p>
          </table:table-cell>
          <table:table-cell office:value-type="string" table:style-name="ce7">
            <text:p>OFICIAL ESPECIALIZADO - FC-03</text:p>
          </table:table-cell>
          <table:table-cell office:value-type="string" table:style-name="ce7">
            <text:p>SECRETARIA (1ª VT-ARA)</text:p>
          </table:table-cell>
          <table:table-cell office:value-type="float" office:value="11635.86" table:style-name="ce9">
            <text:p>11635,86</text:p>
          </table:table-cell>
          <table:table-cell office:value-type="float" office:value="6425.46" table:style-name="ce9">
            <text:p>6425,46</text:p>
          </table:table-cell>
          <table:table-cell office:value-type="float" office:value="1379.07" table:style-name="ce9">
            <text:p>1379,07</text:p>
          </table:table-cell>
          <table:table-cell office:value-type="float" office:value="5277.85" table:style-name="ce9">
            <text:p>5277,8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4718.240000000002" table:style-name="ce9">
            <text:p>24718,24</text:p>
          </table:table-cell>
          <table:table-cell office:value-type="float" office:value="-2178.65" table:style-name="ce10">
            <text:p>-2178,65</text:p>
          </table:table-cell>
          <table:table-cell office:value-type="float" office:value="-3721.21" table:style-name="ce10">
            <text:p>-3721,21</text:p>
          </table:table-cell>
          <table:table-cell office:value-type="float" office:value="-5824.79" table:style-name="ce10">
            <text:p>-5824,79</text:p>
          </table:table-cell>
          <table:table-cell office:value-type="float" office:value="0" table:style-name="ce11">
            <text:p>0</text:p>
          </table:table-cell>
          <table:table-cell office:value-type="float" office:value="-11724.65" table:style-name="ce10">
            <text:p>-11724,65</text:p>
          </table:table-cell>
          <table:table-cell office:value-type="float" office:value="12993.59" table:style-name="ce9">
            <text:p>12993,5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AMMESSON DE ATAÍDE GUIMARÃES</text:p>
          </table:table-cell>
          <table:table-cell office:value-type="string" table:style-name="ce7">
            <text:p>CHEFE DE SEÇÃO - FC-05</text:p>
          </table:table-cell>
          <table:table-cell office:value-type="string" table:style-name="ce7">
            <text:p>SEÇÃO DE PESSOAL (SEGESP)</text:p>
          </table:table-cell>
          <table:table-cell office:value-type="float" office:value="11802.08" table:style-name="ce9">
            <text:p>11802,08</text:p>
          </table:table-cell>
          <table:table-cell office:value-type="float" office:value="2947.37" table:style-name="ce9">
            <text:p>2947,37</text:p>
          </table:table-cell>
          <table:table-cell office:value-type="float" office:value="2232.38" table:style-name="ce9">
            <text:p>2232,38</text:p>
          </table:table-cell>
          <table:table-cell office:value-type="float" office:value="2411.34" table:style-name="ce9">
            <text:p>2411,3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393.169999999998" table:style-name="ce9">
            <text:p>19393,17</text:p>
          </table:table-cell>
          <table:table-cell office:value-type="float" office:value="-1983.83" table:style-name="ce10">
            <text:p>-1983,83</text:p>
          </table:table-cell>
          <table:table-cell office:value-type="float" office:value="-3202.95" table:style-name="ce10">
            <text:p>-3202,95</text:p>
          </table:table-cell>
          <table:table-cell office:value-type="float" office:value="-3550.97" table:style-name="ce10">
            <text:p>-3550,97</text:p>
          </table:table-cell>
          <table:table-cell office:value-type="float" office:value="0" table:style-name="ce11">
            <text:p>0</text:p>
          </table:table-cell>
          <table:table-cell office:value-type="float" office:value="-8737.75" table:style-name="ce10">
            <text:p>-8737,75</text:p>
          </table:table-cell>
          <table:table-cell office:value-type="float" office:value="10655.42" table:style-name="ce9">
            <text:p>10655,4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ANDER CLOVIS DE ALMEIDA LIMA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TOR DE EXECUÇÕES, MANDADOS E LEILÕES (CAEX)</text:p>
          </table:table-cell>
          <table:table-cell office:value-type="float" office:value="21428.83" table:style-name="ce9">
            <text:p>21428,83</text:p>
          </table:table-cell>
          <table:table-cell office:value-type="float" office:value="3488.21" table:style-name="ce9">
            <text:p>3488,21</text:p>
          </table:table-cell>
          <table:table-cell table:style-name="ce8"/>
          <table:table-cell office:value-type="float" office:value="3284.28" table:style-name="ce9">
            <text:p>3284,2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8201.32" table:style-name="ce9">
            <text:p>28201,32</text:p>
          </table:table-cell>
          <table:table-cell office:value-type="float" office:value="-3685.41" table:style-name="ce10">
            <text:p>-3685,41</text:p>
          </table:table-cell>
          <table:table-cell office:value-type="float" office:value="-4917.2" table:style-name="ce12">
            <text:p>-4917,2</text:p>
          </table:table-cell>
          <table:table-cell office:value-type="float" office:value="-2239.29" table:style-name="ce10">
            <text:p>-2239,29</text:p>
          </table:table-cell>
          <table:table-cell office:value-type="float" office:value="0" table:style-name="ce11">
            <text:p>0</text:p>
          </table:table-cell>
          <table:table-cell office:value-type="float" office:value="-10841.9" table:style-name="ce12">
            <text:p>-10841,9</text:p>
          </table:table-cell>
          <table:table-cell office:value-type="float" office:value="17359.419999999998" table:style-name="ce9">
            <text:p>17359,4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ANDUY SILVA DE LIMA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3416.86" table:style-name="ce9">
            <text:p>13416,86</text:p>
          </table:table-cell>
          <table:table-cell office:value-type="float" office:value="3454.4" table:style-name="ce13">
            <text:p>3454,4</text:p>
          </table:table-cell>
          <table:table-cell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7621.89" table:style-name="ce9">
            <text:p>17621,89</text:p>
          </table:table-cell>
          <table:table-cell office:value-type="float" office:value="-1513.38" table:style-name="ce10">
            <text:p>-1513,38</text:p>
          </table:table-cell>
          <table:table-cell office:value-type="float" office:value="-3354.06" table:style-name="ce10">
            <text:p>-3354,06</text:p>
          </table:table-cell>
          <table:table-cell office:value-type="float" office:value="-1122.42" table:style-name="ce10">
            <text:p>-1122,42</text:p>
          </table:table-cell>
          <table:table-cell office:value-type="float" office:value="0" table:style-name="ce11">
            <text:p>0</text:p>
          </table:table-cell>
          <table:table-cell office:value-type="float" office:value="-5989.86" table:style-name="ce10">
            <text:p>-5989,86</text:p>
          </table:table-cell>
          <table:table-cell office:value-type="float" office:value="11632.03" table:style-name="ce9">
            <text:p>11632,0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ANE MARIA BARBOSA DE ARAÚJO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1398.39" table:style-name="ce9">
            <text:p>11398,39</text:p>
          </table:table-cell>
          <table:table-cell office:value-type="float" office:value="364.63" table:style-name="ce9">
            <text:p>364,63</text:p>
          </table:table-cell>
          <table:table-cell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2513.65" table:style-name="ce9">
            <text:p>12513,65</text:p>
          </table:table-cell>
          <table:table-cell office:value-type="float" office:value="-678" table:style-name="ce14">
            <text:p>-678</text:p>
          </table:table-cell>
          <table:table-cell table:style-name="ce8"/>
          <table:table-cell office:value-type="float" office:value="-1113.8699999999999" table:style-name="ce10">
            <text:p>-1113,87</text:p>
          </table:table-cell>
          <table:table-cell office:value-type="float" office:value="0" table:style-name="ce11">
            <text:p>0</text:p>
          </table:table-cell>
          <table:table-cell office:value-type="float" office:value="-1791.87" table:style-name="ce10">
            <text:p>-1791,87</text:p>
          </table:table-cell>
          <table:table-cell office:value-type="float" office:value="10721.78" table:style-name="ce9">
            <text:p>10721,7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ANILSON MELO GUIMARÃES</text:p>
          </table:table-cell>
          <table:table-cell office:value-type="string" table:style-name="ce7">
            <text:p>CALCULISTA I - FC-04</text:p>
          </table:table-cell>
          <table:table-cell office:value-type="string" table:style-name="ce7">
            <text:p>SECRETARIA (1ª VT-ARA)</text:p>
          </table:table-cell>
          <table:table-cell office:value-type="float" office:value="1393.8" table:style-name="ce13">
            <text:p>1393,8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2468.6999999999998" table:style-name="ce13">
            <text:p>2468,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5802.39" table:style-name="ce9">
            <text:p>5802,39</text:p>
          </table:table-cell>
          <table:table-cell office:value-type="float" office:value="-466.72" table:style-name="ce10">
            <text:p>-466,72</text:p>
          </table:table-cell>
          <table:table-cell office:value-type="float" office:value="-43.79" table:style-name="ce10">
            <text:p>-43,79</text:p>
          </table:table-cell>
          <table:table-cell office:value-type="float" office:value="-1837.36" table:style-name="ce10">
            <text:p>-1837,36</text:p>
          </table:table-cell>
          <table:table-cell office:value-type="float" office:value="0" table:style-name="ce11">
            <text:p>0</text:p>
          </table:table-cell>
          <table:table-cell office:value-type="float" office:value="-2347.87" table:style-name="ce10">
            <text:p>-2347,87</text:p>
          </table:table-cell>
          <table:table-cell office:value-type="float" office:value="3454.52" table:style-name="ce9">
            <text:p>3454,5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ANINE BRAGA QUIRINO LIMA</text:p>
          </table:table-cell>
          <table:table-cell office:value-type="string" table:style-name="ce7">
            <text:p>ASSISTENTE JURIDICO III - FC-04</text:p>
          </table:table-cell>
          <table:table-cell office:value-type="string" table:style-name="ce7">
            <text:p>GABINETE DE DESEMBARGADOR (GABVL)</text:p>
          </table:table-cell>
          <table:table-cell office:value-type="float" office:value="10380.49" table:style-name="ce9">
            <text:p>10380,49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1234.4000000000001" table:style-name="ce13">
            <text:p>1234,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3554.78" table:style-name="ce9">
            <text:p>13554,78</text:p>
          </table:table-cell>
          <table:table-cell office:value-type="float" office:value="-828.39" table:style-name="ce10">
            <text:p>-828,39</text:p>
          </table:table-cell>
          <table:table-cell office:value-type="float" office:value="-2169.6" table:style-name="ce12">
            <text:p>-2169,6</text:p>
          </table:table-cell>
          <table:table-cell office:value-type="float" office:value="-534.42999999999995" table:style-name="ce10">
            <text:p>-534,43</text:p>
          </table:table-cell>
          <table:table-cell office:value-type="float" office:value="0" table:style-name="ce11">
            <text:p>0</text:p>
          </table:table-cell>
          <table:table-cell office:value-type="float" office:value="-3532.42" table:style-name="ce10">
            <text:p>-3532,42</text:p>
          </table:table-cell>
          <table:table-cell office:value-type="float" office:value="10022.36" table:style-name="ce9">
            <text:p>10022,3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AQUELINE COSTA BERESFORD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0187.32" table:style-name="ce9">
            <text:p>10187,32</text:p>
          </table:table-cell>
          <table:table-cell office:value-type="float" office:value="7139.15" table:style-name="ce9">
            <text:p>7139,15</text:p>
          </table:table-cell>
          <table:table-cell table:style-name="ce8"/>
          <table:table-cell office:value-type="float" office:value="499.68" table:style-name="ce9">
            <text:p>499,6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7826.150000000001" table:style-name="ce9">
            <text:p>17826,15</text:p>
          </table:table-cell>
          <table:table-cell office:value-type="float" office:value="-1588.49" table:style-name="ce10">
            <text:p>-1588,49</text:p>
          </table:table-cell>
          <table:table-cell office:value-type="float" office:value="-3406.45" table:style-name="ce10">
            <text:p>-3406,45</text:p>
          </table:table-cell>
          <table:table-cell office:value-type="float" office:value="-6958.81" table:style-name="ce10">
            <text:p>-6958,81</text:p>
          </table:table-cell>
          <table:table-cell office:value-type="float" office:value="0" table:style-name="ce11">
            <text:p>0</text:p>
          </table:table-cell>
          <table:table-cell office:value-type="float" office:value="-11953.75" table:style-name="ce10">
            <text:p>-11953,75</text:p>
          </table:table-cell>
          <table:table-cell office:value-type="float" office:value="5872.4" table:style-name="ce13">
            <text:p>5872,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AYRO DE MÉLO CAVALCANTI FILHO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TOR DE EXECUÇÕES, MANDADOS E LEILÕES (CAEX)</text:p>
          </table:table-cell>
          <table:table-cell office:value-type="float" office:value="22247.02" table:style-name="ce9">
            <text:p>22247,02</text:p>
          </table:table-cell>
          <table:table-cell table:number-columns-repeated="2" table:style-name="ce8"/>
          <table:table-cell office:value-type="float" office:value="3488.76" table:style-name="ce9">
            <text:p>3488,7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5735.78" table:style-name="ce9">
            <text:p>25735,78</text:p>
          </table:table-cell>
          <table:table-cell office:value-type="float" office:value="-3190.2" table:style-name="ce12">
            <text:p>-3190,2</text:p>
          </table:table-cell>
          <table:table-cell office:value-type="float" office:value="-4319.13" table:style-name="ce10">
            <text:p>-4319,13</text:p>
          </table:table-cell>
          <table:table-cell office:value-type="float" office:value="-1972.5" table:style-name="ce12">
            <text:p>-1972,5</text:p>
          </table:table-cell>
          <table:table-cell office:value-type="float" office:value="0" table:style-name="ce11">
            <text:p>0</text:p>
          </table:table-cell>
          <table:table-cell office:value-type="float" office:value="-9481.83" table:style-name="ce10">
            <text:p>-9481,83</text:p>
          </table:table-cell>
          <table:table-cell office:value-type="float" office:value="16253.95" table:style-name="ce9">
            <text:p>16253,9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EFFERSON CARVALHEDO STUDART</text:p>
          </table:table-cell>
          <table:table-cell office:value-type="string" table:style-name="ce7">
            <text:p>ASSISTENTE DE SERVIÇO - FC-03</text:p>
          </table:table-cell>
          <table:table-cell office:value-type="string" table:style-name="ce7">
            <text:p>SECRETARIA (9ª VT)</text:p>
          </table:table-cell>
          <table:table-cell office:value-type="float" office:value="11754.59" table:style-name="ce9">
            <text:p>11754,59</text:p>
          </table:table-cell>
          <table:table-cell office:value-type="float" office:value="2471.98" table:style-name="ce9">
            <text:p>2471,98</text:p>
          </table:table-cell>
          <table:table-cell office:value-type="float" office:value="1379.07" table:style-name="ce9">
            <text:p>1379,07</text:p>
          </table:table-cell>
          <table:table-cell office:value-type="float" office:value="2610.39" table:style-name="ce9">
            <text:p>2610,3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216.03" table:style-name="ce9">
            <text:p>18216,03</text:p>
          </table:table-cell>
          <table:table-cell office:value-type="float" office:value="-1905.39" table:style-name="ce10">
            <text:p>-1905,39</text:p>
          </table:table-cell>
          <table:table-cell office:value-type="float" office:value="-2793.93" table:style-name="ce10">
            <text:p>-2793,93</text:p>
          </table:table-cell>
          <table:table-cell office:value-type="float" office:value="-4522.71" table:style-name="ce10">
            <text:p>-4522,71</text:p>
          </table:table-cell>
          <table:table-cell office:value-type="float" office:value="0" table:style-name="ce11">
            <text:p>0</text:p>
          </table:table-cell>
          <table:table-cell office:value-type="float" office:value="-9222.0300000000007" table:style-name="ce10">
            <text:p>-9222,03</text:p>
          </table:table-cell>
          <table:table-cell office:value-type="float" office:value="8994" table:style-name="ce11">
            <text:p>899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ÃO ALBERTO MEZZOMO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SECRETARIA (9ª VT)</text:p>
          </table:table-cell>
          <table:table-cell office:value-type="float" office:value="13559.34" table:style-name="ce9">
            <text:p>13559,34</text:p>
          </table:table-cell>
          <table:table-cell office:value-type="float" office:value="4125.16" table:style-name="ce9">
            <text:p>4125,16</text:p>
          </table:table-cell>
          <table:table-cell table:style-name="ce8"/>
          <table:table-cell office:value-type="float" office:value="1708.07" table:style-name="ce9">
            <text:p>1708,0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392.57" table:style-name="ce9">
            <text:p>19392,57</text:p>
          </table:table-cell>
          <table:table-cell office:value-type="float" office:value="-1869.67" table:style-name="ce10">
            <text:p>-1869,67</text:p>
          </table:table-cell>
          <table:table-cell office:value-type="float" office:value="-3427.58" table:style-name="ce10">
            <text:p>-3427,58</text:p>
          </table:table-cell>
          <table:table-cell office:value-type="float" office:value="-1646.81" table:style-name="ce10">
            <text:p>-1646,81</text:p>
          </table:table-cell>
          <table:table-cell office:value-type="float" office:value="0" table:style-name="ce11">
            <text:p>0</text:p>
          </table:table-cell>
          <table:table-cell office:value-type="float" office:value="-6944.06" table:style-name="ce10">
            <text:p>-6944,06</text:p>
          </table:table-cell>
          <table:table-cell office:value-type="float" office:value="12448.51" table:style-name="ce9">
            <text:p>12448,5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ÃO BATISTA DE VASCONCELOS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SETOR DE PETIÇÃO E PROTOCOLO (CAVT)</text:p>
          </table:table-cell>
          <table:table-cell office:value-type="float" office:value="11398.39" table:style-name="ce9">
            <text:p>11398,39</text:p>
          </table:table-cell>
          <table:table-cell office:value-type="float" office:value="4206.0200000000004" table:style-name="ce9">
            <text:p>4206,02</text:p>
          </table:table-cell>
          <table:table-cell table:style-name="ce8"/>
          <table:table-cell office:value-type="float" office:value="2411.34" table:style-name="ce9">
            <text:p>2411,3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015.75" table:style-name="ce9">
            <text:p>18015,75</text:p>
          </table:table-cell>
          <table:table-cell office:value-type="float" office:value="-1830.68" table:style-name="ce10">
            <text:p>-1830,68</text:p>
          </table:table-cell>
          <table:table-cell office:value-type="float" office:value="-2350.25" table:style-name="ce10">
            <text:p>-2350,25</text:p>
          </table:table-cell>
          <table:table-cell office:value-type="float" office:value="-1860.19" table:style-name="ce10">
            <text:p>-1860,19</text:p>
          </table:table-cell>
          <table:table-cell office:value-type="float" office:value="0" table:style-name="ce11">
            <text:p>0</text:p>
          </table:table-cell>
          <table:table-cell office:value-type="float" office:value="-6041.12" table:style-name="ce10">
            <text:p>-6041,12</text:p>
          </table:table-cell>
          <table:table-cell office:value-type="float" office:value="11974.63" table:style-name="ce9">
            <text:p>11974,6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ÃO BOSCO PASTOR GONÇALVES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1754.59" table:style-name="ce9">
            <text:p>11754,59</text:p>
          </table:table-cell>
          <table:table-cell office:value-type="float" office:value="3744.34" table:style-name="ce9">
            <text:p>3744,34</text:p>
          </table:table-cell>
          <table:table-cell table:style-name="ce8"/>
          <table:table-cell office:value-type="float" office:value="1721.26" table:style-name="ce9">
            <text:p>1721,2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7220.189999999999" table:style-name="ce9">
            <text:p>17220,19</text:p>
          </table:table-cell>
          <table:table-cell office:value-type="float" office:value="-1286.94" table:style-name="ce10">
            <text:p>-1286,94</text:p>
          </table:table-cell>
          <table:table-cell table:style-name="ce8"/>
          <table:table-cell office:value-type="float" office:value="-2642.12" table:style-name="ce10">
            <text:p>-2642,12</text:p>
          </table:table-cell>
          <table:table-cell office:value-type="float" office:value="0" table:style-name="ce11">
            <text:p>0</text:p>
          </table:table-cell>
          <table:table-cell office:value-type="float" office:value="-3929.06" table:style-name="ce10">
            <text:p>-3929,06</text:p>
          </table:table-cell>
          <table:table-cell office:value-type="float" office:value="13291.13" table:style-name="ce9">
            <text:p>13291,1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ÃO CARLOS DOS SANTOS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COORDENADORIA DE POLÍCIA JUDICIAL</text:p>
          </table:table-cell>
          <table:table-cell office:value-type="float" office:value="11897.07" table:style-name="ce9">
            <text:p>11897,07</text:p>
          </table:table-cell>
          <table:table-cell office:value-type="float" office:value="1947.9" table:style-name="ce13">
            <text:p>1947,9</text:p>
          </table:table-cell>
          <table:table-cell table:style-name="ce8"/>
          <table:table-cell office:value-type="float" office:value="3630.7" table:style-name="ce13">
            <text:p>3630,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7475.669999999998" table:style-name="ce9">
            <text:p>17475,67</text:p>
          </table:table-cell>
          <table:table-cell office:value-type="float" office:value="-1818.92" table:style-name="ce10">
            <text:p>-1818,92</text:p>
          </table:table-cell>
          <table:table-cell office:value-type="float" office:value="-2229.25" table:style-name="ce10">
            <text:p>-2229,25</text:p>
          </table:table-cell>
          <table:table-cell office:value-type="float" office:value="-5096.3500000000004" table:style-name="ce10">
            <text:p>-5096,35</text:p>
          </table:table-cell>
          <table:table-cell office:value-type="float" office:value="0" table:style-name="ce11">
            <text:p>0</text:p>
          </table:table-cell>
          <table:table-cell office:value-type="float" office:value="-9144.52" table:style-name="ce10">
            <text:p>-9144,52</text:p>
          </table:table-cell>
          <table:table-cell office:value-type="float" office:value="8331.15" table:style-name="ce9">
            <text:p>8331,1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ÃO FELIPE BRAGA VALCÁCER</text:p>
          </table:table-cell>
          <table:table-cell office:value-type="string" table:style-name="ce7">
            <text:p>ASSISTENTE JURIDICO I - FC-04</text:p>
          </table:table-cell>
          <table:table-cell office:value-type="string" table:style-name="ce7">
            <text:p>GABINETE DE DESEMBARGADOR (GABVL)</text:p>
          </table:table-cell>
          <table:table-cell office:value-type="float" office:value="19519.71" table:style-name="ce9">
            <text:p>19519,71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2510.65" table:style-name="ce9">
            <text:p>2510,6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3970.25" table:style-name="ce9">
            <text:p>23970,25</text:p>
          </table:table-cell>
          <table:table-cell office:value-type="float" office:value="-2740.19" table:style-name="ce10">
            <text:p>-2740,19</text:p>
          </table:table-cell>
          <table:table-cell office:value-type="float" office:value="-4226.34" table:style-name="ce10">
            <text:p>-4226,34</text:p>
          </table:table-cell>
          <table:table-cell office:value-type="float" office:value="-4806.09" table:style-name="ce10">
            <text:p>-4806,09</text:p>
          </table:table-cell>
          <table:table-cell office:value-type="float" office:value="0" table:style-name="ce11">
            <text:p>0</text:p>
          </table:table-cell>
          <table:table-cell office:value-type="float" office:value="-11772.62" table:style-name="ce10">
            <text:p>-11772,62</text:p>
          </table:table-cell>
          <table:table-cell office:value-type="float" office:value="12197.63" table:style-name="ce9">
            <text:p>12197,6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ÃO FONTES CEZAR</text:p>
          </table:table-cell>
          <table:table-cell office:value-type="string" table:style-name="ce7">
            <text:p>ASSESSOR - CJ-03</text:p>
          </table:table-cell>
          <table:table-cell office:value-type="string" table:style-name="ce7">
            <text:p>GABINETE DE DESEMBARGADOR (GABEAPB)</text:p>
          </table:table-cell>
          <table:table-cell office:value-type="float" office:value="19285.939999999999" table:style-name="ce9">
            <text:p>19285,94</text:p>
          </table:table-cell>
          <table:table-cell office:value-type="float" office:value="3607.83" table:style-name="ce9">
            <text:p>3607,83</text:p>
          </table:table-cell>
          <table:table-cell office:value-type="float" office:value="8411.01" table:style-name="ce9">
            <text:p>8411,01</text:p>
          </table:table-cell>
          <table:table-cell office:value-type="float" office:value="2066.06" table:style-name="ce9">
            <text:p>2066,0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3370.839999999997" table:style-name="ce9">
            <text:p>33370,84</text:p>
          </table:table-cell>
          <table:table-cell office:value-type="float" office:value="-3335.48" table:style-name="ce10">
            <text:p>-3335,48</text:p>
          </table:table-cell>
          <table:table-cell office:value-type="float" office:value="-6770.06" table:style-name="ce10">
            <text:p>-6770,06</text:p>
          </table:table-cell>
          <table:table-cell office:value-type="float" office:value="-3065.84" table:style-name="ce10">
            <text:p>-3065,84</text:p>
          </table:table-cell>
          <table:table-cell office:value-type="float" office:value="0" table:style-name="ce11">
            <text:p>0</text:p>
          </table:table-cell>
          <table:table-cell office:value-type="float" office:value="-13171.38" table:style-name="ce10">
            <text:p>-13171,38</text:p>
          </table:table-cell>
          <table:table-cell office:value-type="float" office:value="20199.46" table:style-name="ce9">
            <text:p>20199,4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ÃO GABRIEL CAMPOS DE OLIVEIRA NETO</text:p>
          </table:table-cell>
          <table:table-cell office:value-type="string" table:style-name="ce7">
            <text:p>TÉCNICO JUDICIÁRIO - NÍVEL MÉDIO B9</text:p>
          </table:table-cell>
          <table:table-cell office:value-type="string" table:style-name="ce7">
            <text:p>SETOR DE SISTEMAS JURÍDICOS (SETIC)</text:p>
          </table:table-cell>
          <table:table-cell office:value-type="float" office:value="10570.37" table:style-name="ce9">
            <text:p>10570,37</text:p>
          </table:table-cell>
          <table:table-cell table:number-columns-repeated="2" table:style-name="ce8"/>
          <table:table-cell office:value-type="float" office:value="2498.34" table:style-name="ce9">
            <text:p>2498,3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3068.71" table:style-name="ce9">
            <text:p>13068,71</text:p>
          </table:table-cell>
          <table:table-cell office:value-type="float" office:value="-828.39" table:style-name="ce10">
            <text:p>-828,39</text:p>
          </table:table-cell>
          <table:table-cell office:value-type="float" office:value="-1690.33" table:style-name="ce10">
            <text:p>-1690,33</text:p>
          </table:table-cell>
          <table:table-cell office:value-type="float" office:value="-1312.92" table:style-name="ce10">
            <text:p>-1312,92</text:p>
          </table:table-cell>
          <table:table-cell office:value-type="float" office:value="0" table:style-name="ce11">
            <text:p>0</text:p>
          </table:table-cell>
          <table:table-cell office:value-type="float" office:value="-3831.64" table:style-name="ce10">
            <text:p>-3831,64</text:p>
          </table:table-cell>
          <table:table-cell office:value-type="float" office:value="9237.07" table:style-name="ce9">
            <text:p>9237,0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ÃO IURI JIVAGO MALHEIROS DE MELLO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ÇÃO DE SEGUNDA TURMA (SETP)</text:p>
          </table:table-cell>
          <table:table-cell office:value-type="float" office:value="19428.8" table:style-name="ce13">
            <text:p>19428,8</text:p>
          </table:table-cell>
          <table:table-cell table:number-columns-repeated="2" table:style-name="ce8"/>
          <table:table-cell office:value-type="float" office:value="2322.56" table:style-name="ce9">
            <text:p>2322,5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1751.360000000001" table:style-name="ce9">
            <text:p>21751,36</text:p>
          </table:table-cell>
          <table:table-cell office:value-type="float" office:value="-2740.19" table:style-name="ce10">
            <text:p>-2740,19</text:p>
          </table:table-cell>
          <table:table-cell office:value-type="float" office:value="-3615.73" table:style-name="ce10">
            <text:p>-3615,73</text:p>
          </table:table-cell>
          <table:table-cell office:value-type="float" office:value="-2587.66" table:style-name="ce10">
            <text:p>-2587,66</text:p>
          </table:table-cell>
          <table:table-cell office:value-type="float" office:value="0" table:style-name="ce11">
            <text:p>0</text:p>
          </table:table-cell>
          <table:table-cell office:value-type="float" office:value="-8943.58" table:style-name="ce10">
            <text:p>-8943,58</text:p>
          </table:table-cell>
          <table:table-cell office:value-type="float" office:value="12807.78" table:style-name="ce9">
            <text:p>12807,7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ÃO JOSÉ DE ALBUQUERQUE SAMPAIO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(1ª VT)</text:p>
          </table:table-cell>
          <table:table-cell office:value-type="float" office:value="19519.71" table:style-name="ce9">
            <text:p>19519,71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2688.7" table:style-name="ce13">
            <text:p>2688,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3393.46" table:style-name="ce9">
            <text:p>23393,46</text:p>
          </table:table-cell>
          <table:table-cell office:value-type="float" office:value="-2740.19" table:style-name="ce10">
            <text:p>-2740,19</text:p>
          </table:table-cell>
          <table:table-cell office:value-type="float" office:value="-3914.49" table:style-name="ce10">
            <text:p>-3914,49</text:p>
          </table:table-cell>
          <table:table-cell office:value-type="float" office:value="-1784.09" table:style-name="ce10">
            <text:p>-1784,09</text:p>
          </table:table-cell>
          <table:table-cell office:value-type="float" office:value="0" table:style-name="ce11">
            <text:p>0</text:p>
          </table:table-cell>
          <table:table-cell office:value-type="float" office:value="-8438.77" table:style-name="ce10">
            <text:p>-8438,77</text:p>
          </table:table-cell>
          <table:table-cell office:value-type="float" office:value="14954.69" table:style-name="ce9">
            <text:p>14954,6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ÃO LUIZ ARAÚJO LIMA</text:p>
          </table:table-cell>
          <table:table-cell office:value-type="string" table:style-name="ce7">
            <text:p>ASSISTENTE CHEFE - FC-04</text:p>
          </table:table-cell>
          <table:table-cell office:value-type="string" table:style-name="ce7">
            <text:p>SETOR DE CONTRATAÇÕES E ORÇAMENTO DE TIC (SETIC)</text:p>
          </table:table-cell>
          <table:table-cell office:value-type="float" office:value="11683.35" table:style-name="ce9">
            <text:p>11683,35</text:p>
          </table:table-cell>
          <table:table-cell office:value-type="float" office:value="3221.92" table:style-name="ce9">
            <text:p>3221,92</text:p>
          </table:table-cell>
          <table:table-cell office:value-type="float" office:value="1939.89" table:style-name="ce9">
            <text:p>1939,89</text:p>
          </table:table-cell>
          <table:table-cell office:value-type="float" office:value="1629.76" table:style-name="ce9">
            <text:p>1629,7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474.919999999998" table:style-name="ce9">
            <text:p>18474,92</text:p>
          </table:table-cell>
          <table:table-cell office:value-type="float" office:value="-2009.54" table:style-name="ce10">
            <text:p>-2009,54</text:p>
          </table:table-cell>
          <table:table-cell office:value-type="float" office:value="-3158.3" table:style-name="ce12">
            <text:p>-3158,3</text:p>
          </table:table-cell>
          <table:table-cell office:value-type="float" office:value="-1217.03" table:style-name="ce10">
            <text:p>-1217,03</text:p>
          </table:table-cell>
          <table:table-cell office:value-type="float" office:value="0" table:style-name="ce11">
            <text:p>0</text:p>
          </table:table-cell>
          <table:table-cell office:value-type="float" office:value="-6384.87" table:style-name="ce10">
            <text:p>-6384,87</text:p>
          </table:table-cell>
          <table:table-cell office:value-type="float" office:value="12090.05" table:style-name="ce9">
            <text:p>12090,0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ÃO VITAL DE SANTANA</text:p>
          </table:table-cell>
          <table:table-cell office:value-type="string" table:style-name="ce7">
            <text:p>ANALISTA <text:s/>JUDICIÁRIO</text:p>
          </table:table-cell>
          <table:table-cell office:value-type="string" table:style-name="ce7">
            <text:p>INATIVO</text:p>
          </table:table-cell>
          <table:table-cell office:value-type="float" office:value="21428.83" table:style-name="ce9">
            <text:p>21428,83</text:p>
          </table:table-cell>
          <table:table-cell office:value-type="float" office:value="4700.2700000000004" table:style-name="ce9">
            <text:p>4700,27</text:p>
          </table:table-cell>
          <table:table-cell table:style-name="ce8"/>
          <table:table-cell office:value-type="float" office:value="1501.26" table:style-name="ce9">
            <text:p>1501,2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7630.36" table:style-name="ce9">
            <text:p>27630,36</text:p>
          </table:table-cell>
          <table:table-cell office:value-type="float" office:value="-3087.31" table:style-name="ce10">
            <text:p>-3087,31</text:p>
          </table:table-cell>
          <table:table-cell office:value-type="float" office:value="-4943.54" table:style-name="ce10">
            <text:p>-4943,54</text:p>
          </table:table-cell>
          <table:table-cell office:value-type="float" office:value="-2414.7600000000002" table:style-name="ce10">
            <text:p>-2414,76</text:p>
          </table:table-cell>
          <table:table-cell office:value-type="float" office:value="0" table:style-name="ce11">
            <text:p>0</text:p>
          </table:table-cell>
          <table:table-cell office:value-type="float" office:value="-10445.61" table:style-name="ce10">
            <text:p>-10445,61</text:p>
          </table:table-cell>
          <table:table-cell office:value-type="float" office:value="17184.75" table:style-name="ce9">
            <text:p>17184,7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EL MACHADO DA SILVA</text:p>
          </table:table-cell>
          <table:table-cell office:value-type="string" table:style-name="ce7">
            <text:p>COORDENADOR - CJ-02</text:p>
          </table:table-cell>
          <table:table-cell office:value-type="string" table:style-name="ce7">
            <text:p>COORDENADORIA DE APOIO ÀS EXECUÇÕES (SEJ)</text:p>
          </table:table-cell>
          <table:table-cell office:value-type="float" office:value="11754.59" table:style-name="ce9">
            <text:p>11754,59</text:p>
          </table:table-cell>
          <table:table-cell office:value-type="float" office:value="10312.59" table:style-name="ce9">
            <text:p>10312,59</text:p>
          </table:table-cell>
          <table:table-cell office:value-type="float" office:value="7398.87" table:style-name="ce9">
            <text:p>7398,87</text:p>
          </table:table-cell>
          <table:table-cell office:value-type="float" office:value="2238.6999999999998" table:style-name="ce13">
            <text:p>2238,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1704.75" table:style-name="ce9">
            <text:p>31704,75</text:p>
          </table:table-cell>
          <table:table-cell office:value-type="float" office:value="-2746" table:style-name="ce14">
            <text:p>-2746</text:p>
          </table:table-cell>
          <table:table-cell office:value-type="float" office:value="-6426.52" table:style-name="ce10">
            <text:p>-6426,52</text:p>
          </table:table-cell>
          <table:table-cell office:value-type="float" office:value="-5030.04" table:style-name="ce10">
            <text:p>-5030,04</text:p>
          </table:table-cell>
          <table:table-cell office:value-type="float" office:value="0" table:style-name="ce11">
            <text:p>0</text:p>
          </table:table-cell>
          <table:table-cell office:value-type="float" office:value="-14202.56" table:style-name="ce10">
            <text:p>-14202,56</text:p>
          </table:table-cell>
          <table:table-cell office:value-type="float" office:value="17502.189999999999" table:style-name="ce9">
            <text:p>17502,1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RGE ALFREDO CALHEIROS SALGUEIRO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SETOR DE EXECUÇÕES, MANDADOS E LEILÕES (CAEX)</text:p>
          </table:table-cell>
          <table:table-cell office:value-type="float" office:value="13298.13" table:style-name="ce9">
            <text:p>13298,13</text:p>
          </table:table-cell>
          <table:table-cell office:value-type="float" office:value="1035.76" table:style-name="ce9">
            <text:p>1035,76</text:p>
          </table:table-cell>
          <table:table-cell table:style-name="ce8"/>
          <table:table-cell office:value-type="float" office:value="5194.4799999999996" table:style-name="ce9">
            <text:p>5194,4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528.37" table:style-name="ce9">
            <text:p>19528,37</text:p>
          </table:table-cell>
          <table:table-cell office:value-type="float" office:value="-1648.83" table:style-name="ce10">
            <text:p>-1648,83</text:p>
          </table:table-cell>
          <table:table-cell office:value-type="float" office:value="-2149.52" table:style-name="ce10">
            <text:p>-2149,52</text:p>
          </table:table-cell>
          <table:table-cell office:value-type="float" office:value="-1197.6300000000001" table:style-name="ce10">
            <text:p>-1197,63</text:p>
          </table:table-cell>
          <table:table-cell office:value-type="float" office:value="0" table:style-name="ce11">
            <text:p>0</text:p>
          </table:table-cell>
          <table:table-cell office:value-type="float" office:value="-4995.9799999999996" table:style-name="ce10">
            <text:p>-4995,98</text:p>
          </table:table-cell>
          <table:table-cell office:value-type="float" office:value="14532.39" table:style-name="ce9">
            <text:p>14532,3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RGE LUIZ DE MELO SILVA</text:p>
          </table:table-cell>
          <table:table-cell office:value-type="string" table:style-name="ce7">
            <text:p>ASSISTENTE DE SERVIÇO - FC-03</text:p>
          </table:table-cell>
          <table:table-cell office:value-type="string" table:style-name="ce7">
            <text:p>SETOR DE GESTÃO DOCUMENTAL (CAVT)</text:p>
          </table:table-cell>
          <table:table-cell office:value-type="float" office:value="1791.35" table:style-name="ce9">
            <text:p>1791,35</text:p>
          </table:table-cell>
          <table:table-cell table:style-name="ce8"/>
          <table:table-cell office:value-type="float" office:value="1379.07" table:style-name="ce9">
            <text:p>1379,07</text:p>
          </table:table-cell>
          <table:table-cell office:value-type="float" office:value="2369.44" table:style-name="ce9">
            <text:p>2369,4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5539.86" table:style-name="ce9">
            <text:p>5539,86</text:p>
          </table:table-cell>
          <table:table-cell office:value-type="float" office:value="-289.45" table:style-name="ce10">
            <text:p>-289,45</text:p>
          </table:table-cell>
          <table:table-cell office:value-type="float" office:value="-16.399999999999999" table:style-name="ce12">
            <text:p>-16,4</text:p>
          </table:table-cell>
          <table:table-cell office:value-type="float" office:value="-1785.93" table:style-name="ce10">
            <text:p>-1785,93</text:p>
          </table:table-cell>
          <table:table-cell office:value-type="float" office:value="0" table:style-name="ce11">
            <text:p>0</text:p>
          </table:table-cell>
          <table:table-cell office:value-type="float" office:value="-2091.7800000000002" table:style-name="ce10">
            <text:p>-2091,78</text:p>
          </table:table-cell>
          <table:table-cell office:value-type="float" office:value="3448.08" table:style-name="ce9">
            <text:p>3448,0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RGE LUIZ PEDROSA MENDES</text:p>
          </table:table-cell>
          <table:table-cell office:value-type="string" table:style-name="ce7">
            <text:p>ASSISTENTE JURIDICO II - FC-04</text:p>
          </table:table-cell>
          <table:table-cell office:value-type="string" table:style-name="ce7">
            <text:p>GABINETE DE DESEMBARGADOR (GABEAPB)</text:p>
          </table:table-cell>
          <table:table-cell office:value-type="float" office:value="19285.939999999999" table:style-name="ce9">
            <text:p>19285,94</text:p>
          </table:table-cell>
          <table:table-cell office:value-type="float" office:value="3775.76" table:style-name="ce9">
            <text:p>3775,76</text:p>
          </table:table-cell>
          <table:table-cell office:value-type="float" office:value="1939.89" table:style-name="ce9">
            <text:p>1939,89</text:p>
          </table:table-cell>
          <table:table-cell office:value-type="float" office:value="1928.07" table:style-name="ce9">
            <text:p>1928,0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6929.66" table:style-name="ce9">
            <text:p>26929,66</text:p>
          </table:table-cell>
          <table:table-cell office:value-type="float" office:value="-3363.19" table:style-name="ce10">
            <text:p>-3363,19</text:p>
          </table:table-cell>
          <table:table-cell office:value-type="float" office:value="-4518.7299999999996" table:style-name="ce10">
            <text:p>-4518,73</text:p>
          </table:table-cell>
          <table:table-cell office:value-type="float" office:value="-2982.08" table:style-name="ce10">
            <text:p>-2982,08</text:p>
          </table:table-cell>
          <table:table-cell office:value-type="float" office:value="0" table:style-name="ce11">
            <text:p>0</text:p>
          </table:table-cell>
          <table:table-cell office:value-type="float" office:value="-10864" table:style-name="ce14">
            <text:p>-10864</text:p>
          </table:table-cell>
          <table:table-cell office:value-type="float" office:value="16065.66" table:style-name="ce9">
            <text:p>16065,6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É ADELSON GOMES ROCHA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TOR DE EXECUÇÕES, MANDADOS E LEILÕES (CAEX)</text:p>
          </table:table-cell>
          <table:table-cell office:value-type="float" office:value="21428.83" table:style-name="ce9">
            <text:p>21428,83</text:p>
          </table:table-cell>
          <table:table-cell office:value-type="float" office:value="2825.47" table:style-name="ce9">
            <text:p>2825,47</text:p>
          </table:table-cell>
          <table:table-cell table:style-name="ce8"/>
          <table:table-cell office:value-type="float" office:value="3025.96" table:style-name="ce9">
            <text:p>3025,9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7280.26" table:style-name="ce9">
            <text:p>27280,26</text:p>
          </table:table-cell>
          <table:table-cell office:value-type="float" office:value="-3559.97" table:style-name="ce10">
            <text:p>-3559,97</text:p>
          </table:table-cell>
          <table:table-cell office:value-type="float" office:value="-4821.58" table:style-name="ce10">
            <text:p>-4821,58</text:p>
          </table:table-cell>
          <table:table-cell office:value-type="float" office:value="-8339.27" table:style-name="ce10">
            <text:p>-8339,27</text:p>
          </table:table-cell>
          <table:table-cell office:value-type="float" office:value="0" table:style-name="ce11">
            <text:p>0</text:p>
          </table:table-cell>
          <table:table-cell office:value-type="float" office:value="-16720.82" table:style-name="ce10">
            <text:p>-16720,82</text:p>
          </table:table-cell>
          <table:table-cell office:value-type="float" office:value="10559.44" table:style-name="ce9">
            <text:p>10559,4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É AILTON PATRIOTA DE OLIVEIRA</text:p>
          </table:table-cell>
          <table:table-cell office:value-type="string" table:style-name="ce7">
            <text:p>CALCULISTA I - FC-04</text:p>
          </table:table-cell>
          <table:table-cell office:value-type="string" table:style-name="ce7">
            <text:p>SECRETARIA (3ª VT)</text:p>
          </table:table-cell>
          <table:table-cell office:value-type="float" office:value="11754.59" table:style-name="ce9">
            <text:p>11754,59</text:p>
          </table:table-cell>
          <table:table-cell office:value-type="float" office:value="2847.61" table:style-name="ce9">
            <text:p>2847,61</text:p>
          </table:table-cell>
          <table:table-cell office:value-type="float" office:value="1939.89" table:style-name="ce9">
            <text:p>1939,89</text:p>
          </table:table-cell>
          <table:table-cell office:value-type="float" office:value="1849.76" table:style-name="ce9">
            <text:p>1849,7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391.849999999999" table:style-name="ce9">
            <text:p>18391,85</text:p>
          </table:table-cell>
          <table:table-cell office:value-type="float" office:value="-1967.37" table:style-name="ce10">
            <text:p>-1967,37</text:p>
          </table:table-cell>
          <table:table-cell office:value-type="float" office:value="-2163.44" table:style-name="ce10">
            <text:p>-2163,44</text:p>
          </table:table-cell>
          <table:table-cell office:value-type="float" office:value="-2167.6999999999998" table:style-name="ce12">
            <text:p>-2167,7</text:p>
          </table:table-cell>
          <table:table-cell office:value-type="float" office:value="0" table:style-name="ce11">
            <text:p>0</text:p>
          </table:table-cell>
          <table:table-cell office:value-type="float" office:value="-6298.51" table:style-name="ce10">
            <text:p>-6298,51</text:p>
          </table:table-cell>
          <table:table-cell office:value-type="float" office:value="12093.34" table:style-name="ce9">
            <text:p>12093,3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É AILTON XISTO DE BARROS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COORDENADORIA DE POLÍCIA JUDICIAL</text:p>
          </table:table-cell>
          <table:table-cell office:value-type="float" office:value="13298.13" table:style-name="ce9">
            <text:p>13298,13</text:p>
          </table:table-cell>
          <table:table-cell office:value-type="float" office:value="5452.78" table:style-name="ce9">
            <text:p>5452,78</text:p>
          </table:table-cell>
          <table:table-cell table:style-name="ce8"/>
          <table:table-cell office:value-type="float" office:value="2160.39" table:style-name="ce9">
            <text:p>2160,3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0911.3" table:style-name="ce13">
            <text:p>20911,3</text:p>
          </table:table-cell>
          <table:table-cell office:value-type="float" office:value="-2040.89" table:style-name="ce10">
            <text:p>-2040,89</text:p>
          </table:table-cell>
          <table:table-cell office:value-type="float" office:value="-3673.76" table:style-name="ce10">
            <text:p>-3673,76</text:p>
          </table:table-cell>
          <table:table-cell office:value-type="float" office:value="-2483.13" table:style-name="ce10">
            <text:p>-2483,13</text:p>
          </table:table-cell>
          <table:table-cell office:value-type="float" office:value="0" table:style-name="ce11">
            <text:p>0</text:p>
          </table:table-cell>
          <table:table-cell office:value-type="float" office:value="-8197.7800000000007" table:style-name="ce10">
            <text:p>-8197,78</text:p>
          </table:table-cell>
          <table:table-cell office:value-type="float" office:value="12713.52" table:style-name="ce9">
            <text:p>12713,5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É ALEXANDRE MAGALHÃES DE AZEVEDO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COORDENADORIA DE POLÍCIA JUDICIAL</text:p>
          </table:table-cell>
          <table:table-cell office:value-type="float" office:value="13060.66" table:style-name="ce9">
            <text:p>13060,66</text:p>
          </table:table-cell>
          <table:table-cell office:value-type="float" office:value="284.95999999999998" table:style-name="ce9">
            <text:p>284,96</text:p>
          </table:table-cell>
          <table:table-cell table:style-name="ce8"/>
          <table:table-cell office:value-type="float" office:value="1750.79" table:style-name="ce9">
            <text:p>1750,7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096.41" table:style-name="ce9">
            <text:p>15096,41</text:p>
          </table:table-cell>
          <table:table-cell office:value-type="float" office:value="-1494.84" table:style-name="ce10">
            <text:p>-1494,84</text:p>
          </table:table-cell>
          <table:table-cell office:value-type="float" office:value="-2129.42" table:style-name="ce10">
            <text:p>-2129,42</text:p>
          </table:table-cell>
          <table:table-cell office:value-type="float" office:value="-1405.69" table:style-name="ce10">
            <text:p>-1405,69</text:p>
          </table:table-cell>
          <table:table-cell office:value-type="float" office:value="0" table:style-name="ce11">
            <text:p>0</text:p>
          </table:table-cell>
          <table:table-cell office:value-type="float" office:value="-5029.95" table:style-name="ce10">
            <text:p>-5029,95</text:p>
          </table:table-cell>
          <table:table-cell office:value-type="float" office:value="10066.459999999999" table:style-name="ce9">
            <text:p>10066,4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É ALISSON PINHEIRO DE ARAÚJO</text:p>
          </table:table-cell>
          <table:table-cell office:value-type="string" table:style-name="ce7">
            <text:p>ASSISTENTE JURIDICO IV - FC-04</text:p>
          </table:table-cell>
          <table:table-cell office:value-type="string" table:style-name="ce7">
            <text:p>COORDENADORIA DE ORDENAÇÃO DE DESPESAS</text:p>
          </table:table-cell>
          <table:table-cell office:value-type="float" office:value="11897.07" table:style-name="ce9">
            <text:p>11897,07</text:p>
          </table:table-cell>
          <table:table-cell office:value-type="float" office:value="3411.89" table:style-name="ce9">
            <text:p>3411,89</text:p>
          </table:table-cell>
          <table:table-cell office:value-type="float" office:value="1939.89" table:style-name="ce9">
            <text:p>1939,89</text:p>
          </table:table-cell>
          <table:table-cell office:value-type="float" office:value="2380.39" table:style-name="ce9">
            <text:p>2380,3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629.240000000002" table:style-name="ce9">
            <text:p>19629,24</text:p>
          </table:table-cell>
          <table:table-cell office:value-type="float" office:value="-828.39" table:style-name="ce10">
            <text:p>-828,39</text:p>
          </table:table-cell>
          <table:table-cell office:value-type="float" office:value="-3489.85" table:style-name="ce10">
            <text:p>-3489,85</text:p>
          </table:table-cell>
          <table:table-cell office:value-type="float" office:value="-3531.56" table:style-name="ce10">
            <text:p>-3531,56</text:p>
          </table:table-cell>
          <table:table-cell office:value-type="float" office:value="0" table:style-name="ce11">
            <text:p>0</text:p>
          </table:table-cell>
          <table:table-cell office:value-type="float" office:value="-7849.8" table:style-name="ce12">
            <text:p>-7849,8</text:p>
          </table:table-cell>
          <table:table-cell office:value-type="float" office:value="11779.44" table:style-name="ce9">
            <text:p>11779,4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É AMARO DA SILVA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6745.04" table:style-name="ce9">
            <text:p>16745,04</text:p>
          </table:table-cell>
          <table:table-cell table:number-columns-repeated="2" table:style-name="ce8"/>
          <table:table-cell office:value-type="float" office:value="1501.26" table:style-name="ce9">
            <text:p>1501,2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246.3" table:style-name="ce13">
            <text:p>18246,3</text:p>
          </table:table-cell>
          <table:table-cell table:style-name="ce8"/>
          <table:table-cell office:value-type="float" office:value="-827.75" table:style-name="ce10">
            <text:p>-827,75</text:p>
          </table:table-cell>
          <table:table-cell office:value-type="float" office:value="-2816.41" table:style-name="ce10">
            <text:p>-2816,41</text:p>
          </table:table-cell>
          <table:table-cell office:value-type="float" office:value="0" table:style-name="ce11">
            <text:p>0</text:p>
          </table:table-cell>
          <table:table-cell office:value-type="float" office:value="-3644.16" table:style-name="ce10">
            <text:p>-3644,16</text:p>
          </table:table-cell>
          <table:table-cell office:value-type="float" office:value="14602.14" table:style-name="ce9">
            <text:p>14602,1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É ÂNGELO DE ARAÚJO</text:p>
          </table:table-cell>
          <table:table-cell office:value-type="string" table:style-name="ce7">
            <text:p>ANALISTA <text:s/>JUDICIÁRIO</text:p>
          </table:table-cell>
          <table:table-cell office:value-type="string" table:style-name="ce7">
            <text:p>INATIVO</text:p>
          </table:table-cell>
          <table:table-cell office:value-type="float" office:value="19285.939999999999" table:style-name="ce9">
            <text:p>19285,94</text:p>
          </table:table-cell>
          <table:table-cell office:value-type="float" office:value="3374.07" table:style-name="ce9">
            <text:p>3374,07</text:p>
          </table:table-cell>
          <table:table-cell table:style-name="ce8"/>
          <table:table-cell office:value-type="float" office:value="2251.89" table:style-name="ce9">
            <text:p>2251,8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4911.9" table:style-name="ce13">
            <text:p>24911,9</text:p>
          </table:table-cell>
          <table:table-cell office:value-type="float" office:value="-2468.52" table:style-name="ce10">
            <text:p>-2468,52</text:p>
          </table:table-cell>
          <table:table-cell office:value-type="float" office:value="-4055.43" table:style-name="ce10">
            <text:p>-4055,43</text:p>
          </table:table-cell>
          <table:table-cell office:value-type="float" office:value="-3157.25" table:style-name="ce10">
            <text:p>-3157,25</text:p>
          </table:table-cell>
          <table:table-cell office:value-type="float" office:value="0" table:style-name="ce11">
            <text:p>0</text:p>
          </table:table-cell>
          <table:table-cell office:value-type="float" office:value="-9681.2000000000007" table:style-name="ce12">
            <text:p>-9681,2</text:p>
          </table:table-cell>
          <table:table-cell office:value-type="float" office:value="15230.7" table:style-name="ce13">
            <text:p>15230,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É ANTÔNIO JACINTO JÚNIOR</text:p>
          </table:table-cell>
          <table:table-cell office:value-type="string" table:style-name="ce7">
            <text:p>ASSISTENTE CHEFE - FC-04</text:p>
          </table:table-cell>
          <table:table-cell office:value-type="string" table:style-name="ce7">
            <text:p>SETOR DE APOIO AO PJE (CAVT)</text:p>
          </table:table-cell>
          <table:table-cell office:value-type="float" office:value="11635.86" table:style-name="ce9">
            <text:p>11635,86</text:p>
          </table:table-cell>
          <table:table-cell office:value-type="float" office:value="3491.91" table:style-name="ce9">
            <text:p>3491,91</text:p>
          </table:table-cell>
          <table:table-cell office:value-type="float" office:value="1939.89" table:style-name="ce9">
            <text:p>1939,89</text:p>
          </table:table-cell>
          <table:table-cell office:value-type="float" office:value="1488.07" table:style-name="ce9">
            <text:p>1488,0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555.73" table:style-name="ce9">
            <text:p>18555,73</text:p>
          </table:table-cell>
          <table:table-cell office:value-type="float" office:value="-2054.09" table:style-name="ce10">
            <text:p>-2054,09</text:p>
          </table:table-cell>
          <table:table-cell office:value-type="float" office:value="-3259.37" table:style-name="ce10">
            <text:p>-3259,37</text:p>
          </table:table-cell>
          <table:table-cell office:value-type="float" office:value="-4727.75" table:style-name="ce10">
            <text:p>-4727,75</text:p>
          </table:table-cell>
          <table:table-cell office:value-type="float" office:value="0" table:style-name="ce11">
            <text:p>0</text:p>
          </table:table-cell>
          <table:table-cell office:value-type="float" office:value="-10041.209999999999" table:style-name="ce10">
            <text:p>-10041,21</text:p>
          </table:table-cell>
          <table:table-cell office:value-type="float" office:value="8514.52" table:style-name="ce9">
            <text:p>8514,5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É ARMANDO DE OLIVEIRA MELO</text:p>
          </table:table-cell>
          <table:table-cell office:value-type="string" table:style-name="ce7">
            <text:p>ASSISTENTE CHEFE - FC-04</text:p>
          </table:table-cell>
          <table:table-cell office:value-type="string" table:style-name="ce7">
            <text:p>SETOR DE GESTÃO DOCUMENTAL (CAVT)</text:p>
          </table:table-cell>
          <table:table-cell office:value-type="float" office:value="11897.07" table:style-name="ce9">
            <text:p>11897,07</text:p>
          </table:table-cell>
          <table:table-cell office:value-type="float" office:value="2979.21" table:style-name="ce9">
            <text:p>2979,21</text:p>
          </table:table-cell>
          <table:table-cell office:value-type="float" office:value="1939.89" table:style-name="ce9">
            <text:p>1939,89</text:p>
          </table:table-cell>
          <table:table-cell office:value-type="float" office:value="1718.07" table:style-name="ce9">
            <text:p>1718,0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534.240000000002" table:style-name="ce9">
            <text:p>18534,24</text:p>
          </table:table-cell>
          <table:table-cell office:value-type="float" office:value="-1989.09" table:style-name="ce10">
            <text:p>-1989,09</text:p>
          </table:table-cell>
          <table:table-cell office:value-type="float" office:value="-2770.51" table:style-name="ce10">
            <text:p>-2770,51</text:p>
          </table:table-cell>
          <table:table-cell office:value-type="float" office:value="-3191.56" table:style-name="ce10">
            <text:p>-3191,56</text:p>
          </table:table-cell>
          <table:table-cell office:value-type="float" office:value="0" table:style-name="ce11">
            <text:p>0</text:p>
          </table:table-cell>
          <table:table-cell office:value-type="float" office:value="-7951.16" table:style-name="ce10">
            <text:p>-7951,16</text:p>
          </table:table-cell>
          <table:table-cell office:value-type="float" office:value="10583.08" table:style-name="ce9">
            <text:p>10583,0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É BERNARDO NETO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COORDENADORIA DE MANUTENÇÃO E PROJETOS (SA)</text:p>
          </table:table-cell>
          <table:table-cell office:value-type="float" office:value="13060.66" table:style-name="ce9">
            <text:p>13060,66</text:p>
          </table:table-cell>
          <table:table-cell office:value-type="float" office:value="1147.95" table:style-name="ce9">
            <text:p>1147,95</text:p>
          </table:table-cell>
          <table:table-cell table:style-name="ce8"/>
          <table:table-cell office:value-type="float" office:value="2390.39" table:style-name="ce9">
            <text:p>2390,3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599" table:style-name="ce11">
            <text:p>16599</text:p>
          </table:table-cell>
          <table:table-cell office:value-type="float" office:value="-1628.16" table:style-name="ce10">
            <text:p>-1628,16</text:p>
          </table:table-cell>
          <table:table-cell office:value-type="float" office:value="-2485.9899999999998" table:style-name="ce10">
            <text:p>-2485,99</text:p>
          </table:table-cell>
          <table:table-cell office:value-type="float" office:value="-2411.1799999999998" table:style-name="ce10">
            <text:p>-2411,18</text:p>
          </table:table-cell>
          <table:table-cell office:value-type="float" office:value="0" table:style-name="ce11">
            <text:p>0</text:p>
          </table:table-cell>
          <table:table-cell office:value-type="float" office:value="-6525.33" table:style-name="ce10">
            <text:p>-6525,33</text:p>
          </table:table-cell>
          <table:table-cell office:value-type="float" office:value="10073.67" table:style-name="ce9">
            <text:p>10073,6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É BOSCO RIBAS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TOR DE EXECUÇÕES, MANDADOS E LEILÕES (CAEX)</text:p>
          </table:table-cell>
          <table:table-cell office:value-type="float" office:value="22169.1" table:style-name="ce13">
            <text:p>22169,1</text:p>
          </table:table-cell>
          <table:table-cell office:value-type="float" office:value="3656.12" table:style-name="ce9">
            <text:p>3656,12</text:p>
          </table:table-cell>
          <table:table-cell table:style-name="ce8"/>
          <table:table-cell office:value-type="float" office:value="3177.65" table:style-name="ce9">
            <text:p>3177,6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9002.87" table:style-name="ce9">
            <text:p>29002,87</text:p>
          </table:table-cell>
          <table:table-cell office:value-type="float" office:value="-3828.35" table:style-name="ce10">
            <text:p>-3828,35</text:p>
          </table:table-cell>
          <table:table-cell office:value-type="float" office:value="-5127.6400000000003" table:style-name="ce10">
            <text:p>-5127,64</text:p>
          </table:table-cell>
          <table:table-cell office:value-type="float" office:value="-2616.4699999999998" table:style-name="ce10">
            <text:p>-2616,47</text:p>
          </table:table-cell>
          <table:table-cell office:value-type="float" office:value="0" table:style-name="ce11">
            <text:p>0</text:p>
          </table:table-cell>
          <table:table-cell office:value-type="float" office:value="-11572.46" table:style-name="ce10">
            <text:p>-11572,46</text:p>
          </table:table-cell>
          <table:table-cell office:value-type="float" office:value="17430.41" table:style-name="ce9">
            <text:p>17430,4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É CARLOS DA SILVA JÚNIOR</text:p>
          </table:table-cell>
          <table:table-cell office:value-type="string" table:style-name="ce7">
            <text:p>OFICIAL ESPECIALIZADO - FC-03</text:p>
          </table:table-cell>
          <table:table-cell office:value-type="string" table:style-name="ce7">
            <text:p>SECRETARIA <text:s/>(2UNP)</text:p>
          </table:table-cell>
          <table:table-cell office:value-type="float" office:value="1454.4" table:style-name="ce13">
            <text:p>1454,4</text:p>
          </table:table-cell>
          <table:table-cell table:style-name="ce8"/>
          <table:table-cell office:value-type="float" office:value="1379.07" table:style-name="ce9">
            <text:p>1379,07</text:p>
          </table:table-cell>
          <table:table-cell office:value-type="float" office:value="1872.56" table:style-name="ce9">
            <text:p>1872,5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4706.03" table:style-name="ce9">
            <text:p>4706,03</text:p>
          </table:table-cell>
          <table:table-cell office:value-type="float" office:value="-203.62" table:style-name="ce10">
            <text:p>-203,62</text:p>
          </table:table-cell>
          <table:table-cell office:value-type="float" office:value="-40.22" table:style-name="ce10">
            <text:p>-40,22</text:p>
          </table:table-cell>
          <table:table-cell office:value-type="float" office:value="-1598.16" table:style-name="ce10">
            <text:p>-1598,16</text:p>
          </table:table-cell>
          <table:table-cell office:value-type="float" office:value="0" table:style-name="ce11">
            <text:p>0</text:p>
          </table:table-cell>
          <table:table-cell office:value-type="float" office:value="-1842" table:style-name="ce14">
            <text:p>-1842</text:p>
          </table:table-cell>
          <table:table-cell office:value-type="float" office:value="2864.03" table:style-name="ce9">
            <text:p>2864,0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É CARLOS NICÁCIO DE ARAÚJO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COORDENADORIA DE POLÍCIA JUDICIAL</text:p>
          </table:table-cell>
          <table:table-cell office:value-type="float" office:value="13298.13" table:style-name="ce9">
            <text:p>13298,13</text:p>
          </table:table-cell>
          <table:table-cell office:value-type="float" office:value="3364.4" table:style-name="ce13">
            <text:p>3364,4</text:p>
          </table:table-cell>
          <table:table-cell table:style-name="ce8"/>
          <table:table-cell office:value-type="float" office:value="2353.5100000000002" table:style-name="ce9">
            <text:p>2353,51</text:p>
          </table:table-cell>
          <table:table-cell office:value-type="float" office:value="5554.18" table:number-columns-spanned="2" table:number-rows-spanned="1" table:style-name="ce26">
            <text:p>5554,18</text:p>
          </table:table-cell>
          <table:covered-table-cell/>
          <table:table-cell table:style-name="ce8"/>
          <table:table-cell office:value-type="float" office:value="24570.22" table:style-name="ce9">
            <text:p>24570,22</text:p>
          </table:table-cell>
          <table:table-cell office:value-type="float" office:value="-2033.05" table:style-name="ce10">
            <text:p>-2033,05</text:p>
          </table:table-cell>
          <table:table-cell office:value-type="float" office:value="-3603.24" table:style-name="ce10">
            <text:p>-3603,24</text:p>
          </table:table-cell>
          <table:table-cell office:value-type="float" office:value="-5192.4799999999996" table:style-name="ce10">
            <text:p>-5192,48</text:p>
          </table:table-cell>
          <table:table-cell office:value-type="float" office:value="0" table:style-name="ce11">
            <text:p>0</text:p>
          </table:table-cell>
          <table:table-cell office:value-type="float" office:value="-10828.77" table:style-name="ce10">
            <text:p>-10828,77</text:p>
          </table:table-cell>
          <table:table-cell office:value-type="float" office:value="13741.45" table:style-name="ce9">
            <text:p>13741,4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É CÍCERO PEIXOTO NETO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(9ª VT)</text:p>
          </table:table-cell>
          <table:table-cell office:value-type="float" office:value="11802.08" table:style-name="ce9">
            <text:p>11802,08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1629.76" table:style-name="ce9">
            <text:p>1629,7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616.89" table:style-name="ce9">
            <text:p>14616,89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2236.04" table:style-name="ce10">
            <text:p>-2236,04</text:p>
          </table:table-cell>
          <table:table-cell office:value-type="float" office:value="-852.34" table:style-name="ce10">
            <text:p>-852,34</text:p>
          </table:table-cell>
          <table:table-cell office:value-type="float" office:value="0" table:style-name="ce11">
            <text:p>0</text:p>
          </table:table-cell>
          <table:table-cell office:value-type="float" office:value="-4593.55" table:style-name="ce10">
            <text:p>-4593,55</text:p>
          </table:table-cell>
          <table:table-cell office:value-type="float" office:value="10023.34" table:style-name="ce9">
            <text:p>10023,3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É ERIGLEIDSON DA SILVA</text:p>
          </table:table-cell>
          <table:table-cell office:value-type="string" table:style-name="ce7">
            <text:p>TÉCNICO JUDICIÁRIO - NÍVEL MÉDIO C13</text:p>
          </table:table-cell>
          <table:table-cell table:style-name="ce8"/>
          <table:table-cell office:value-type="float" office:value="12087.05" table:style-name="ce9">
            <text:p>12087,05</text:p>
          </table:table-cell>
          <table:table-cell office:value-type="float" office:value="3221.92" table:style-name="ce9">
            <text:p>3221,92</text:p>
          </table:table-cell>
          <table:table-cell table:style-name="ce8"/>
          <table:table-cell office:value-type="float" office:value="2660.07" table:style-name="ce9">
            <text:p>2660,0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7969.04" table:style-name="ce9">
            <text:p>17969,04</text:p>
          </table:table-cell>
          <table:table-cell office:value-type="float" office:value="-828.39" table:style-name="ce10">
            <text:p>-828,39</text:p>
          </table:table-cell>
          <table:table-cell office:value-type="float" office:value="-2956.39" table:style-name="ce10">
            <text:p>-2956,39</text:p>
          </table:table-cell>
          <table:table-cell office:value-type="float" office:value="-3066.1" table:style-name="ce12">
            <text:p>-3066,1</text:p>
          </table:table-cell>
          <table:table-cell office:value-type="float" office:value="0" table:style-name="ce11">
            <text:p>0</text:p>
          </table:table-cell>
          <table:table-cell office:value-type="float" office:value="-6850.88" table:style-name="ce10">
            <text:p>-6850,88</text:p>
          </table:table-cell>
          <table:table-cell office:value-type="float" office:value="11118.16" table:style-name="ce9">
            <text:p>11118,1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É EXPEDITO DE SÁ</text:p>
          </table:table-cell>
          <table:table-cell office:value-type="string" table:style-name="ce7">
            <text:p>TÉCNICO JUDICIÁRIO - NÍVEL MÉDIO B10</text:p>
          </table:table-cell>
          <table:table-cell office:value-type="string" table:style-name="ce7">
            <text:p>SETOR DE PETIÇÃO E PROTOCOLO (CAVT)</text:p>
          </table:table-cell>
          <table:table-cell office:value-type="float" office:value="10648.46" table:style-name="ce9">
            <text:p>10648,46</text:p>
          </table:table-cell>
          <table:table-cell table:number-columns-repeated="2" table:style-name="ce8"/>
          <table:table-cell office:value-type="float" office:value="2238.6999999999998" table:style-name="ce13">
            <text:p>2238,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2887.16" table:style-name="ce9">
            <text:p>12887,16</text:p>
          </table:table-cell>
          <table:table-cell office:value-type="float" office:value="-1344.78" table:style-name="ce10">
            <text:p>-1344,78</text:p>
          </table:table-cell>
          <table:table-cell office:value-type="float" office:value="-1637.01" table:style-name="ce10">
            <text:p>-1637,01</text:p>
          </table:table-cell>
          <table:table-cell office:value-type="float" office:value="-3406.64" table:style-name="ce10">
            <text:p>-3406,64</text:p>
          </table:table-cell>
          <table:table-cell office:value-type="float" office:value="0" table:style-name="ce11">
            <text:p>0</text:p>
          </table:table-cell>
          <table:table-cell office:value-type="float" office:value="-6388.43" table:style-name="ce10">
            <text:p>-6388,43</text:p>
          </table:table-cell>
          <table:table-cell office:value-type="float" office:value="6498.73" table:style-name="ce9">
            <text:p>6498,7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É FEIJÓ DA SILVA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SECRETARIA (1ª VT-ARA)</text:p>
          </table:table-cell>
          <table:table-cell office:value-type="float" office:value="13298.13" table:style-name="ce9">
            <text:p>13298,13</text:p>
          </table:table-cell>
          <table:table-cell office:value-type="float" office:value="3221.92" table:style-name="ce9">
            <text:p>3221,92</text:p>
          </table:table-cell>
          <table:table-cell table:style-name="ce8"/>
          <table:table-cell office:value-type="float" office:value="2738.38" table:style-name="ce9">
            <text:p>2738,3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258.43" table:style-name="ce9">
            <text:p>19258,43</text:p>
          </table:table-cell>
          <table:table-cell office:value-type="float" office:value="-2009.54" table:style-name="ce10">
            <text:p>-2009,54</text:p>
          </table:table-cell>
          <table:table-cell office:value-type="float" office:value="-3016.76" table:style-name="ce10">
            <text:p>-3016,76</text:p>
          </table:table-cell>
          <table:table-cell office:value-type="float" office:value="-3296.71" table:style-name="ce10">
            <text:p>-3296,71</text:p>
          </table:table-cell>
          <table:table-cell office:value-type="float" office:value="0" table:style-name="ce11">
            <text:p>0</text:p>
          </table:table-cell>
          <table:table-cell office:value-type="float" office:value="-8323.01" table:style-name="ce10">
            <text:p>-8323,01</text:p>
          </table:table-cell>
          <table:table-cell office:value-type="float" office:value="10935.42" table:style-name="ce9">
            <text:p>10935,4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É HELDER PAIVA MONTEIRO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TOR DE EXECUÇÕES, MANDADOS E LEILÕES (CAEX)</text:p>
          </table:table-cell>
          <table:table-cell office:value-type="float" office:value="22013.25" table:style-name="ce9">
            <text:p>22013,25</text:p>
          </table:table-cell>
          <table:table-cell office:value-type="float" office:value="7777.03" table:style-name="ce9">
            <text:p>7777,03</text:p>
          </table:table-cell>
          <table:table-cell table:style-name="ce8"/>
          <table:table-cell office:value-type="float" office:value="3661.4" table:style-name="ce13">
            <text:p>3661,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3451.68" table:style-name="ce9">
            <text:p>33451,68</text:p>
          </table:table-cell>
          <table:table-cell office:value-type="float" office:value="-3875.06" table:style-name="ce10">
            <text:p>-3875,06</text:p>
          </table:table-cell>
          <table:table-cell office:value-type="float" office:value="-4568.22" table:style-name="ce10">
            <text:p>-4568,22</text:p>
          </table:table-cell>
          <table:table-cell office:value-type="float" office:value="-4533.91" table:style-name="ce10">
            <text:p>-4533,91</text:p>
          </table:table-cell>
          <table:table-cell office:value-type="float" office:value="0" table:style-name="ce11">
            <text:p>0</text:p>
          </table:table-cell>
          <table:table-cell office:value-type="float" office:value="-12977.19" table:style-name="ce10">
            <text:p>-12977,19</text:p>
          </table:table-cell>
          <table:table-cell office:value-type="float" office:value="20474.490000000002" table:style-name="ce9">
            <text:p>20474,4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É HENRIQUE CARVALHO DE SANT ANNA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TOR DE EXECUÇÕES, MANDADOS E LEILÕES (CAEX)</text:p>
          </table:table-cell>
          <table:table-cell office:value-type="float" office:value="22247.02" table:style-name="ce9">
            <text:p>22247,02</text:p>
          </table:table-cell>
          <table:table-cell office:value-type="float" office:value="3529.91" table:style-name="ce9">
            <text:p>3529,91</text:p>
          </table:table-cell>
          <table:table-cell table:style-name="ce8"/>
          <table:table-cell office:value-type="float" office:value="3887.33" table:style-name="ce9">
            <text:p>3887,3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9664.26" table:style-name="ce9">
            <text:p>29664,26</text:p>
          </table:table-cell>
          <table:table-cell office:value-type="float" office:value="-3804.37" table:style-name="ce10">
            <text:p>-3804,37</text:p>
          </table:table-cell>
          <table:table-cell office:value-type="float" office:value="-5068.82" table:style-name="ce10">
            <text:p>-5068,82</text:p>
          </table:table-cell>
          <table:table-cell office:value-type="float" office:value="-2072.3200000000002" table:style-name="ce10">
            <text:p>-2072,32</text:p>
          </table:table-cell>
          <table:table-cell office:value-type="float" office:value="0" table:style-name="ce11">
            <text:p>0</text:p>
          </table:table-cell>
          <table:table-cell office:value-type="float" office:value="-10945.51" table:style-name="ce10">
            <text:p>-10945,51</text:p>
          </table:table-cell>
          <table:table-cell office:value-type="float" office:value="18718.75" table:style-name="ce9">
            <text:p>18718,7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É HUMBERTO CUNHA VASSALO</text:p>
          </table:table-cell>
          <table:table-cell office:value-type="string" table:style-name="ce7">
            <text:p>ASSISTENTE CHEFE - FC-04</text:p>
          </table:table-cell>
          <table:table-cell office:value-type="string" table:style-name="ce7">
            <text:p>SETOR DE CONSOLIDAÇÃO DE DADOS (SECR)</text:p>
          </table:table-cell>
          <table:table-cell office:value-type="float" office:value="11754.59" table:style-name="ce9">
            <text:p>11754,59</text:p>
          </table:table-cell>
          <table:table-cell office:value-type="float" office:value="3269.41" table:style-name="ce9">
            <text:p>3269,41</text:p>
          </table:table-cell>
          <table:table-cell office:value-type="float" office:value="1939.89" table:style-name="ce9">
            <text:p>1939,89</text:p>
          </table:table-cell>
          <table:table-cell office:value-type="float" office:value="2172.16" table:style-name="ce9">
            <text:p>2172,1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136.05" table:style-name="ce9">
            <text:p>19136,05</text:p>
          </table:table-cell>
          <table:table-cell office:value-type="float" office:value="-2036.97" table:style-name="ce10">
            <text:p>-2036,97</text:p>
          </table:table-cell>
          <table:table-cell office:value-type="float" office:value="-3131.27" table:style-name="ce10">
            <text:p>-3131,27</text:p>
          </table:table-cell>
          <table:table-cell office:value-type="float" office:value="-2788.52" table:style-name="ce10">
            <text:p>-2788,52</text:p>
          </table:table-cell>
          <table:table-cell office:value-type="float" office:value="0" table:style-name="ce11">
            <text:p>0</text:p>
          </table:table-cell>
          <table:table-cell office:value-type="float" office:value="-7956.76" table:style-name="ce10">
            <text:p>-7956,76</text:p>
          </table:table-cell>
          <table:table-cell office:value-type="float" office:value="11179.29" table:style-name="ce9">
            <text:p>11179,2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É JUSTINO LIMA FILHO</text:p>
          </table:table-cell>
          <table:table-cell office:value-type="string" table:style-name="ce7">
            <text:p>OFICIAL ESPECIALIZADO - FC-03</text:p>
          </table:table-cell>
          <table:table-cell office:value-type="string" table:style-name="ce7">
            <text:p>SECRETARIA <text:s/>(PAL)</text:p>
          </table:table-cell>
          <table:table-cell office:value-type="float" office:value="11635.86" table:style-name="ce9">
            <text:p>11635,86</text:p>
          </table:table-cell>
          <table:table-cell office:value-type="float" office:value="3629.4" table:style-name="ce13">
            <text:p>3629,4</text:p>
          </table:table-cell>
          <table:table-cell office:value-type="float" office:value="1379.07" table:style-name="ce9">
            <text:p>1379,07</text:p>
          </table:table-cell>
          <table:table-cell office:value-type="float" office:value="4721.53" table:style-name="ce9">
            <text:p>4721,5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1365.86" table:style-name="ce9">
            <text:p>21365,86</text:p>
          </table:table-cell>
          <table:table-cell office:value-type="float" office:value="-2076.7800000000002" table:style-name="ce10">
            <text:p>-2076,78</text:p>
          </table:table-cell>
          <table:table-cell office:value-type="float" office:value="-2661.65" table:style-name="ce10">
            <text:p>-2661,65</text:p>
          </table:table-cell>
          <table:table-cell office:value-type="float" office:value="-2135.56" table:style-name="ce10">
            <text:p>-2135,56</text:p>
          </table:table-cell>
          <table:table-cell office:value-type="float" office:value="0" table:style-name="ce11">
            <text:p>0</text:p>
          </table:table-cell>
          <table:table-cell office:value-type="float" office:value="-6873.99" table:style-name="ce10">
            <text:p>-6873,99</text:p>
          </table:table-cell>
          <table:table-cell office:value-type="float" office:value="14491.87" table:style-name="ce9">
            <text:p>14491,8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É KLEBER TENÓRIO MAGALHÃES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TOR DE SAÚDE (SEGESP)</text:p>
          </table:table-cell>
          <table:table-cell office:value-type="float" office:value="38766.69" table:style-name="ce9">
            <text:p>38766,69</text:p>
          </table:table-cell>
          <table:table-cell office:value-type="float" office:value="4436.22" table:style-name="ce9">
            <text:p>4436,22</text:p>
          </table:table-cell>
          <table:table-cell table:style-name="ce8"/>
          <table:table-cell office:value-type="float" office:value="3831.97" table:style-name="ce9">
            <text:p>3831,9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47034.879999999997" table:style-name="ce9">
            <text:p>47034,88</text:p>
          </table:table-cell>
          <table:table-cell office:value-type="float" office:value="-828.39" table:style-name="ce10">
            <text:p>-828,39</text:p>
          </table:table-cell>
          <table:table-cell office:value-type="float" office:value="-6934.2" table:style-name="ce12">
            <text:p>-6934,2</text:p>
          </table:table-cell>
          <table:table-cell office:value-type="float" office:value="-5928.1" table:style-name="ce12">
            <text:p>-5928,1</text:p>
          </table:table-cell>
          <table:table-cell office:value-type="float" office:value="-3081.2" table:style-name="ce12">
            <text:p>-3081,2</text:p>
          </table:table-cell>
          <table:table-cell office:value-type="float" office:value="-16771.89" table:style-name="ce10">
            <text:p>-16771,89</text:p>
          </table:table-cell>
          <table:table-cell office:value-type="float" office:value="30262.99" table:style-name="ce9">
            <text:p>30262,9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É LÉCIO PEDROSA MENDES</text:p>
          </table:table-cell>
          <table:table-cell office:value-type="string" table:style-name="ce7">
            <text:p>ASSISTENTE ADMINISTRATIVO - FC-03</text:p>
          </table:table-cell>
          <table:table-cell office:value-type="string" table:style-name="ce7">
            <text:p>COORDENADORIA DE MANUTENÇÃO E PROJETOS (SA)</text:p>
          </table:table-cell>
          <table:table-cell office:value-type="float" office:value="19363.86" table:style-name="ce9">
            <text:p>19363,86</text:p>
          </table:table-cell>
          <table:table-cell office:value-type="float" office:value="7662.51" table:style-name="ce9">
            <text:p>7662,51</text:p>
          </table:table-cell>
          <table:table-cell office:value-type="float" office:value="1379.07" table:style-name="ce9">
            <text:p>1379,07</text:p>
          </table:table-cell>
          <table:table-cell office:value-type="float" office:value="2731.42" table:style-name="ce9">
            <text:p>2731,4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1136.86" table:style-name="ce9">
            <text:p>31136,86</text:p>
          </table:table-cell>
          <table:table-cell office:value-type="float" office:value="-3437.34" table:style-name="ce10">
            <text:p>-3437,34</text:p>
          </table:table-cell>
          <table:table-cell office:value-type="float" office:value="-5892.59" table:style-name="ce10">
            <text:p>-5892,59</text:p>
          </table:table-cell>
          <table:table-cell office:value-type="float" office:value="-3745.41" table:style-name="ce10">
            <text:p>-3745,41</text:p>
          </table:table-cell>
          <table:table-cell office:value-type="float" office:value="0" table:style-name="ce11">
            <text:p>0</text:p>
          </table:table-cell>
          <table:table-cell office:value-type="float" office:value="-13075.34" table:style-name="ce10">
            <text:p>-13075,34</text:p>
          </table:table-cell>
          <table:table-cell office:value-type="float" office:value="18061.52" table:style-name="ce9">
            <text:p>18061,5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É LESSA DOS SANTOS</text:p>
          </table:table-cell>
          <table:table-cell office:value-type="string" table:style-name="ce7">
            <text:p>ANALISTA <text:s/>JUDICIÁRIO</text:p>
          </table:table-cell>
          <table:table-cell office:value-type="string" table:style-name="ce7">
            <text:p>INATIVO</text:p>
          </table:table-cell>
          <table:table-cell office:value-type="float" office:value="21428.83" table:style-name="ce9">
            <text:p>21428,83</text:p>
          </table:table-cell>
          <table:table-cell office:value-type="float" office:value="12948.74" table:style-name="ce9">
            <text:p>12948,74</text:p>
          </table:table-cell>
          <table:table-cell table:style-name="ce8"/>
          <table:table-cell office:value-type="float" office:value="1501.26" table:style-name="ce9">
            <text:p>1501,2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5878.83" table:style-name="ce9">
            <text:p>35878,83</text:p>
          </table:table-cell>
          <table:table-cell office:value-type="float" office:value="-4654.5200000000004" table:style-name="ce10">
            <text:p>-4654,52</text:p>
          </table:table-cell>
          <table:table-cell table:style-name="ce8"/>
          <table:table-cell office:value-type="float" office:value="-4523.67" table:style-name="ce10">
            <text:p>-4523,67</text:p>
          </table:table-cell>
          <table:table-cell office:value-type="float" office:value="0" table:style-name="ce11">
            <text:p>0</text:p>
          </table:table-cell>
          <table:table-cell office:value-type="float" office:value="-9178.19" table:style-name="ce10">
            <text:p>-9178,19</text:p>
          </table:table-cell>
          <table:table-cell office:value-type="float" office:value="26700.639999999999" table:style-name="ce9">
            <text:p>26700,6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É LUCIANO DE MENEZES JÚNIOR</text:p>
          </table:table-cell>
          <table:table-cell office:value-type="string" table:style-name="ce7">
            <text:p>ASSISTENTE SECRETÁRIO - FC-05</text:p>
          </table:table-cell>
          <table:table-cell office:value-type="string" table:style-name="ce7">
            <text:p>GABINETE DE DESEMBARGADOR (GABJL)</text:p>
          </table:table-cell>
          <table:table-cell office:value-type="float" office:value="11802.08" table:style-name="ce9">
            <text:p>11802,08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1372.88" table:style-name="ce9">
            <text:p>1372,8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407.34" table:style-name="ce9">
            <text:p>15407,34</text:p>
          </table:table-cell>
          <table:table-cell office:value-type="float" office:value="-828.39" table:style-name="ce10">
            <text:p>-828,39</text:p>
          </table:table-cell>
          <table:table-cell office:value-type="float" office:value="-2601.0300000000002" table:style-name="ce10">
            <text:p>-2601,03</text:p>
          </table:table-cell>
          <table:table-cell office:value-type="float" office:value="-1487.45" table:style-name="ce10">
            <text:p>-1487,45</text:p>
          </table:table-cell>
          <table:table-cell office:value-type="float" office:value="0" table:style-name="ce11">
            <text:p>0</text:p>
          </table:table-cell>
          <table:table-cell office:value-type="float" office:value="-4916.87" table:style-name="ce10">
            <text:p>-4916,87</text:p>
          </table:table-cell>
          <table:table-cell office:value-type="float" office:value="10490.47" table:style-name="ce9">
            <text:p>10490,4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É LUIZ DE ALMEIDA JÚNIOR</text:p>
          </table:table-cell>
          <table:table-cell office:value-type="string" table:style-name="ce7">
            <text:p>ASSISTENTE CHEFE - FC-04</text:p>
          </table:table-cell>
          <table:table-cell office:value-type="string" table:style-name="ce7">
            <text:p>SETOR DE ACOMPANHAMENTO DAS DESPESAS, DA EXECU</text:p>
          </table:table-cell>
          <table:table-cell office:value-type="float" office:value="11897.07" table:style-name="ce9">
            <text:p>11897,07</text:p>
          </table:table-cell>
          <table:table-cell office:value-type="float" office:value="627.17999999999995" table:style-name="ce9">
            <text:p>627,18</text:p>
          </table:table-cell>
          <table:table-cell office:value-type="float" office:value="1939.89" table:style-name="ce9">
            <text:p>1939,89</text:p>
          </table:table-cell>
          <table:table-cell office:value-type="float" office:value="1708.07" table:style-name="ce9">
            <text:p>1708,0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172.21" table:style-name="ce9">
            <text:p>16172,21</text:p>
          </table:table-cell>
          <table:table-cell office:value-type="float" office:value="-1601" table:style-name="ce14">
            <text:p>-1601</text:p>
          </table:table-cell>
          <table:table-cell office:value-type="float" office:value="-2615.87" table:style-name="ce10">
            <text:p>-2615,87</text:p>
          </table:table-cell>
          <table:table-cell office:value-type="float" office:value="-1332.19" table:style-name="ce10">
            <text:p>-1332,19</text:p>
          </table:table-cell>
          <table:table-cell office:value-type="float" office:value="0" table:style-name="ce11">
            <text:p>0</text:p>
          </table:table-cell>
          <table:table-cell office:value-type="float" office:value="-5549.06" table:style-name="ce10">
            <text:p>-5549,06</text:p>
          </table:table-cell>
          <table:table-cell office:value-type="float" office:value="10623.15" table:style-name="ce9">
            <text:p>10623,1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É LUIZ PEDROSA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3060.66" table:style-name="ce9">
            <text:p>13060,66</text:p>
          </table:table-cell>
          <table:table-cell office:value-type="float" office:value="3411.89" table:style-name="ce9">
            <text:p>3411,89</text:p>
          </table:table-cell>
          <table:table-cell table:style-name="ce8"/>
          <table:table-cell office:value-type="float" office:value="1501.26" table:style-name="ce9">
            <text:p>1501,2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7973.810000000001" table:style-name="ce9">
            <text:p>17973,81</text:p>
          </table:table-cell>
          <table:table-cell office:value-type="float" office:value="-1447.59" table:style-name="ce10">
            <text:p>-1447,59</text:p>
          </table:table-cell>
          <table:table-cell table:style-name="ce8"/>
          <table:table-cell office:value-type="float" office:value="-2846.77" table:style-name="ce10">
            <text:p>-2846,77</text:p>
          </table:table-cell>
          <table:table-cell office:value-type="float" office:value="0" table:style-name="ce11">
            <text:p>0</text:p>
          </table:table-cell>
          <table:table-cell office:value-type="float" office:value="-4294.3599999999997" table:style-name="ce10">
            <text:p>-4294,36</text:p>
          </table:table-cell>
          <table:table-cell office:value-type="float" office:value="13679.45" table:style-name="ce9">
            <text:p>13679,4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É MÁRCIO DE ARAÚJO</text:p>
          </table:table-cell>
          <table:table-cell office:value-type="string" table:style-name="ce7">
            <text:p>ASSISTENTE DE SERVIÇO - FC-03</text:p>
          </table:table-cell>
          <table:table-cell office:value-type="string" table:style-name="ce7">
            <text:p>SECRETARIA (1ª VT-ARA)</text:p>
          </table:table-cell>
          <table:table-cell office:value-type="float" office:value="1264.45" table:style-name="ce9">
            <text:p>1264,45</text:p>
          </table:table-cell>
          <table:table-cell table:style-name="ce8"/>
          <table:table-cell office:value-type="float" office:value="1379.07" table:style-name="ce9">
            <text:p>1379,07</text:p>
          </table:table-cell>
          <table:table-cell office:value-type="float" office:value="1976.39" table:style-name="ce9">
            <text:p>1976,3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4619.91" table:style-name="ce9">
            <text:p>4619,91</text:p>
          </table:table-cell>
          <table:table-cell office:value-type="float" office:value="-177.02" table:style-name="ce10">
            <text:p>-177,02</text:p>
          </table:table-cell>
          <table:table-cell office:value-type="float" office:value="-13.75" table:style-name="ce10">
            <text:p>-13,75</text:p>
          </table:table-cell>
          <table:table-cell office:value-type="float" office:value="-2297.92" table:style-name="ce10">
            <text:p>-2297,92</text:p>
          </table:table-cell>
          <table:table-cell office:value-type="float" office:value="0" table:style-name="ce11">
            <text:p>0</text:p>
          </table:table-cell>
          <table:table-cell office:value-type="float" office:value="-2488.69" table:style-name="ce10">
            <text:p>-2488,69</text:p>
          </table:table-cell>
          <table:table-cell office:value-type="float" office:value="2131.2199999999998" table:style-name="ce9">
            <text:p>2131,2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É MILTON SANTOS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SETOR DE JORNALISMO (CCOM)</text:p>
          </table:table-cell>
          <table:table-cell office:value-type="float" office:value="11398.39" table:style-name="ce9">
            <text:p>11398,39</text:p>
          </table:table-cell>
          <table:table-cell office:value-type="float" office:value="5247.61" table:style-name="ce9">
            <text:p>5247,61</text:p>
          </table:table-cell>
          <table:table-cell table:style-name="ce8"/>
          <table:table-cell office:value-type="float" office:value="2411.34" table:style-name="ce9">
            <text:p>2411,3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057.34" table:style-name="ce9">
            <text:p>19057,34</text:p>
          </table:table-cell>
          <table:table-cell office:value-type="float" office:value="-1978.2" table:style-name="ce12">
            <text:p>-1978,2</text:p>
          </table:table-cell>
          <table:table-cell office:value-type="float" office:value="-3112.15" table:style-name="ce10">
            <text:p>-3112,15</text:p>
          </table:table-cell>
          <table:table-cell office:value-type="float" office:value="-1838.96" table:style-name="ce10">
            <text:p>-1838,96</text:p>
          </table:table-cell>
          <table:table-cell office:value-type="float" office:value="0" table:style-name="ce11">
            <text:p>0</text:p>
          </table:table-cell>
          <table:table-cell office:value-type="float" office:value="-6929.31" table:style-name="ce10">
            <text:p>-6929,31</text:p>
          </table:table-cell>
          <table:table-cell office:value-type="float" office:value="12128.03" table:style-name="ce9">
            <text:p>12128,0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É MIRIEL MORGADO PORTELA GOMEZ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GABINETE DE DESEMBARGADOR (GABPI)</text:p>
          </table:table-cell>
          <table:table-cell office:value-type="float" office:value="13559.34" table:style-name="ce9">
            <text:p>13559,34</text:p>
          </table:table-cell>
          <table:table-cell office:value-type="float" office:value="3364.4" table:style-name="ce13">
            <text:p>3364,4</text:p>
          </table:table-cell>
          <table:table-cell table:style-name="ce8"/>
          <table:table-cell office:value-type="float" office:value="3131.02" table:style-name="ce9">
            <text:p>3131,0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0054.759999999998" table:style-name="ce9">
            <text:p>20054,76</text:p>
          </table:table-cell>
          <table:table-cell office:value-type="float" office:value="-828.39" table:style-name="ce10">
            <text:p>-828,39</text:p>
          </table:table-cell>
          <table:table-cell office:value-type="float" office:value="-3400.45" table:style-name="ce10">
            <text:p>-3400,45</text:p>
          </table:table-cell>
          <table:table-cell office:value-type="float" office:value="-3403.44" table:style-name="ce10">
            <text:p>-3403,44</text:p>
          </table:table-cell>
          <table:table-cell office:value-type="float" office:value="0" table:style-name="ce11">
            <text:p>0</text:p>
          </table:table-cell>
          <table:table-cell office:value-type="float" office:value="-7632.28" table:style-name="ce10">
            <text:p>-7632,28</text:p>
          </table:table-cell>
          <table:table-cell office:value-type="float" office:value="12422.48" table:style-name="ce9">
            <text:p>12422,4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É OTÁVIO MARTINS RODRIGUES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1754.59" table:style-name="ce9">
            <text:p>11754,59</text:p>
          </table:table-cell>
          <table:table-cell office:value-type="float" office:value="2340.37" table:style-name="ce9">
            <text:p>2340,37</text:p>
          </table:table-cell>
          <table:table-cell table:style-name="ce8"/>
          <table:table-cell office:value-type="float" office:value="577.99" table:style-name="ce9">
            <text:p>577,9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672.95" table:style-name="ce9">
            <text:p>14672,95</text:p>
          </table:table-cell>
          <table:table-cell office:value-type="float" office:value="-1055.29" table:style-name="ce10">
            <text:p>-1055,29</text:p>
          </table:table-cell>
          <table:table-cell table:style-name="ce8"/>
          <table:table-cell office:value-type="float" office:value="-859.99" table:style-name="ce10">
            <text:p>-859,99</text:p>
          </table:table-cell>
          <table:table-cell office:value-type="float" office:value="0" table:style-name="ce11">
            <text:p>0</text:p>
          </table:table-cell>
          <table:table-cell office:value-type="float" office:value="-1915.28" table:style-name="ce10">
            <text:p>-1915,28</text:p>
          </table:table-cell>
          <table:table-cell office:value-type="float" office:value="12757.67" table:style-name="ce9">
            <text:p>12757,6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É PAULO DO BOMFIM</text:p>
          </table:table-cell>
          <table:table-cell office:value-type="string" table:style-name="ce7">
            <text:p>REMOVIDO</text:p>
          </table:table-cell>
          <table:table-cell office:value-type="string" table:style-name="ce7">
            <text:p>SECRETARIA (2ª VT-ARA)</text:p>
          </table:table-cell>
          <table:table-cell table:number-columns-repeated="3" table:style-name="ce8"/>
          <table:table-cell office:value-type="float" office:value="3439.33" table:style-name="ce9">
            <text:p>3439,3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439.33" table:style-name="ce9">
            <text:p>3439,33</text:p>
          </table:table-cell>
          <table:table-cell table:number-columns-repeated="2" table:style-name="ce8"/>
          <table:table-cell office:value-type="float" office:value="-957.8" table:style-name="ce12">
            <text:p>-957,8</text:p>
          </table:table-cell>
          <table:table-cell office:value-type="float" office:value="0" table:style-name="ce11">
            <text:p>0</text:p>
          </table:table-cell>
          <table:table-cell office:value-type="float" office:value="-957.8" table:style-name="ce12">
            <text:p>-957,8</text:p>
          </table:table-cell>
          <table:table-cell office:value-type="float" office:value="2481.5300000000002" table:style-name="ce9">
            <text:p>2481,5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É RAMIRO MAURÍCIO DA SILVA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COORDENADORIA DE PRECATÓRIO (SEJ)</text:p>
          </table:table-cell>
          <table:table-cell office:value-type="float" office:value="11802.08" table:style-name="ce9">
            <text:p>11802,08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1561.93" table:style-name="ce9">
            <text:p>1561,9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549.06" table:style-name="ce9">
            <text:p>14549,06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2079.63" table:style-name="ce10">
            <text:p>-2079,63</text:p>
          </table:table-cell>
          <table:table-cell office:value-type="float" office:value="-2468.61" table:style-name="ce10">
            <text:p>-2468,61</text:p>
          </table:table-cell>
          <table:table-cell office:value-type="float" office:value="0" table:style-name="ce11">
            <text:p>0</text:p>
          </table:table-cell>
          <table:table-cell office:value-type="float" office:value="-6053.41" table:style-name="ce10">
            <text:p>-6053,41</text:p>
          </table:table-cell>
          <table:table-cell office:value-type="float" office:value="8495.65" table:style-name="ce9">
            <text:p>8495,6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É RIBAMAR DE CARVALHO JÚNIOR</text:p>
          </table:table-cell>
          <table:table-cell office:value-type="string" table:style-name="ce7">
            <text:p>ASSISTENTE CHEFE - FC-04</text:p>
          </table:table-cell>
          <table:table-cell office:value-type="string" table:style-name="ce7">
            <text:p>SETOR DE SISTEMAS CORPORATIVOS E PORTAIS (SETIC)</text:p>
          </table:table-cell>
          <table:table-cell office:value-type="float" office:value="11802.08" table:style-name="ce9">
            <text:p>11802,08</text:p>
          </table:table-cell>
          <table:table-cell office:value-type="float" office:value="4104.33" table:style-name="ce9">
            <text:p>4104,33</text:p>
          </table:table-cell>
          <table:table-cell office:value-type="float" office:value="1939.89" table:style-name="ce9">
            <text:p>1939,89</text:p>
          </table:table-cell>
          <table:table-cell office:value-type="float" office:value="2238.6999999999998" table:style-name="ce13">
            <text:p>2238,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0085" table:style-name="ce11">
            <text:p>20085</text:p>
          </table:table-cell>
          <table:table-cell office:value-type="float" office:value="-2174.73" table:style-name="ce10">
            <text:p>-2174,73</text:p>
          </table:table-cell>
          <table:table-cell office:value-type="float" office:value="-3388.18" table:style-name="ce10">
            <text:p>-3388,18</text:p>
          </table:table-cell>
          <table:table-cell office:value-type="float" office:value="-1999.42" table:style-name="ce10">
            <text:p>-1999,42</text:p>
          </table:table-cell>
          <table:table-cell office:value-type="float" office:value="0" table:style-name="ce11">
            <text:p>0</text:p>
          </table:table-cell>
          <table:table-cell office:value-type="float" office:value="-7562.33" table:style-name="ce10">
            <text:p>-7562,33</text:p>
          </table:table-cell>
          <table:table-cell office:value-type="float" office:value="12522.67" table:style-name="ce9">
            <text:p>12522,6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É RICARDO COSTA DE OLIVEIRA</text:p>
          </table:table-cell>
          <table:table-cell office:value-type="string" table:style-name="ce7">
            <text:p>COORDENADOR - CJ-02</text:p>
          </table:table-cell>
          <table:table-cell office:value-type="string" table:style-name="ce7">
            <text:p>COORDENADORIA DE MATERIAL E LOGÍSTICA (SA)</text:p>
          </table:table-cell>
          <table:table-cell table:number-columns-repeated="2" table:style-name="ce8"/>
          <table:table-cell office:value-type="float" office:value="11382.88" table:style-name="ce9">
            <text:p>11382,88</text:p>
          </table:table-cell>
          <table:table-cell office:value-type="float" office:value="2023.34" table:style-name="ce9">
            <text:p>2023,3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3406.22" table:style-name="ce9">
            <text:p>13406,22</text:p>
          </table:table-cell>
          <table:table-cell office:value-type="float" office:value="-828.39" table:style-name="ce10">
            <text:p>-828,39</text:p>
          </table:table-cell>
          <table:table-cell office:value-type="float" office:value="-2033.12" table:style-name="ce10">
            <text:p>-2033,12</text:p>
          </table:table-cell>
          <table:table-cell office:value-type="float" office:value="-1884.09" table:style-name="ce10">
            <text:p>-1884,09</text:p>
          </table:table-cell>
          <table:table-cell office:value-type="float" office:value="0" table:style-name="ce11">
            <text:p>0</text:p>
          </table:table-cell>
          <table:table-cell office:value-type="float" office:value="-4745.6000000000004" table:style-name="ce12">
            <text:p>-4745,6</text:p>
          </table:table-cell>
          <table:table-cell office:value-type="float" office:value="8660.6200000000008" table:style-name="ce9">
            <text:p>8660,6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É SONISVAL SAMPAIO</text:p>
          </table:table-cell>
          <table:table-cell office:value-type="string" table:style-name="ce7">
            <text:p>ASSISTENTE DE DIRETOR DE SECRETARIA -</text:p>
          </table:table-cell>
          <table:table-cell office:value-type="string" table:style-name="ce7">
            <text:p>SECRETARIA (1ª VT-ARA)</text:p>
          </table:table-cell>
          <table:table-cell office:value-type="float" office:value="1702.81" table:style-name="ce9">
            <text:p>1702,81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2764.32" table:style-name="ce9">
            <text:p>2764,3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6699.51" table:style-name="ce9">
            <text:p>6699,51</text:p>
          </table:table-cell>
          <table:table-cell office:value-type="float" office:value="-187.31" table:style-name="ce10">
            <text:p>-187,31</text:p>
          </table:table-cell>
          <table:table-cell office:value-type="float" office:value="-150.51" table:style-name="ce10">
            <text:p>-150,51</text:p>
          </table:table-cell>
          <table:table-cell office:value-type="float" office:value="-1554.94" table:style-name="ce10">
            <text:p>-1554,94</text:p>
          </table:table-cell>
          <table:table-cell office:value-type="float" office:value="0" table:style-name="ce11">
            <text:p>0</text:p>
          </table:table-cell>
          <table:table-cell office:value-type="float" office:value="-1892.76" table:style-name="ce10">
            <text:p>-1892,76</text:p>
          </table:table-cell>
          <table:table-cell office:value-type="float" office:value="4806.75" table:style-name="ce9">
            <text:p>4806,7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É SÓSTENES NASCIMENTO DE LIMA</text:p>
          </table:table-cell>
          <table:table-cell office:value-type="string" table:style-name="ce7">
            <text:p>ASSISTENTE CHEFE - FC-04</text:p>
          </table:table-cell>
          <table:table-cell office:value-type="string" table:style-name="ce7">
            <text:p>SETOR DE CORREIÇÕES, NORMATIZAÇÃO E PROCESSOS (</text:p>
          </table:table-cell>
          <table:table-cell office:value-type="float" office:value="19441.79" table:style-name="ce9">
            <text:p>19441,79</text:p>
          </table:table-cell>
          <table:table-cell office:value-type="float" office:value="4481.2700000000004" table:style-name="ce9">
            <text:p>4481,27</text:p>
          </table:table-cell>
          <table:table-cell office:value-type="float" office:value="1939.89" table:style-name="ce9">
            <text:p>1939,89</text:p>
          </table:table-cell>
          <table:table-cell office:value-type="float" office:value="4580.74" table:style-name="ce9">
            <text:p>4580,74</text:p>
          </table:table-cell>
          <table:table-cell office:value-type="float" office:value="208.75" table:number-columns-spanned="2" table:number-rows-spanned="1" table:style-name="ce26">
            <text:p>208,75</text:p>
          </table:table-cell>
          <table:covered-table-cell/>
          <table:table-cell table:style-name="ce8"/>
          <table:table-cell office:value-type="float" office:value="30652.44" table:style-name="ce9">
            <text:p>30652,44</text:p>
          </table:table-cell>
          <table:table-cell office:value-type="float" office:value="-3479.6" table:style-name="ce12">
            <text:p>-3479,6</text:p>
          </table:table-cell>
          <table:table-cell office:value-type="float" office:value="-3879.16" table:style-name="ce10">
            <text:p>-3879,16</text:p>
          </table:table-cell>
          <table:table-cell office:value-type="float" office:value="-4427.8599999999997" table:style-name="ce10">
            <text:p>-4427,86</text:p>
          </table:table-cell>
          <table:table-cell office:value-type="float" office:value="0" table:style-name="ce11">
            <text:p>0</text:p>
          </table:table-cell>
          <table:table-cell office:value-type="float" office:value="-11786.62" table:style-name="ce10">
            <text:p>-11786,62</text:p>
          </table:table-cell>
          <table:table-cell office:value-type="float" office:value="18865.82" table:style-name="ce9">
            <text:p>18865,8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É TADEU DE MENEZES BARROS</text:p>
          </table:table-cell>
          <table:table-cell office:value-type="string" table:style-name="ce7">
            <text:p>JUIZ CLASSISTA</text:p>
          </table:table-cell>
          <table:table-cell office:value-type="string" table:style-name="ce7">
            <text:p>INATIVO</text:p>
          </table:table-cell>
          <table:table-cell office:value-type="float" office:value="10554.23" table:style-name="ce9">
            <text:p>10554,23</text:p>
          </table:table-cell>
          <table:table-cell office:value-type="float" office:value="422.17" table:style-name="ce9">
            <text:p>422,17</text:p>
          </table:table-cell>
          <table:table-cell table:style-name="ce8"/>
          <table:table-cell office:value-type="float" office:value="1501.26" table:style-name="ce9">
            <text:p>1501,2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2477.66" table:style-name="ce9">
            <text:p>12477,66</text:p>
          </table:table-cell>
          <table:table-cell office:value-type="float" office:value="-563.94000000000005" table:style-name="ce10">
            <text:p>-563,94</text:p>
          </table:table-cell>
          <table:table-cell office:value-type="float" office:value="-751.73" table:style-name="ce10">
            <text:p>-751,73</text:p>
          </table:table-cell>
          <table:table-cell office:value-type="float" office:value="-2918.33" table:style-name="ce10">
            <text:p>-2918,33</text:p>
          </table:table-cell>
          <table:table-cell office:value-type="float" office:value="0" table:style-name="ce11">
            <text:p>0</text:p>
          </table:table-cell>
          <table:table-cell office:value-type="float" office:value="-4234" table:style-name="ce14">
            <text:p>-4234</text:p>
          </table:table-cell>
          <table:table-cell office:value-type="float" office:value="8243.66" table:style-name="ce9">
            <text:p>8243,6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ENEIDE MARTINS ROCHA MONTEIRO</text:p>
          </table:table-cell>
          <table:table-cell office:value-type="string" table:style-name="ce7">
            <text:p>SECRETÁRIO DE AUDIÊNCIA I - FC-04</text:p>
          </table:table-cell>
          <table:table-cell office:value-type="string" table:style-name="ce7">
            <text:p>SECRETARIA <text:s/>(PEN)</text:p>
          </table:table-cell>
          <table:table-cell office:value-type="float" office:value="1454.4" table:style-name="ce13">
            <text:p>1454,4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2468.6999999999998" table:style-name="ce13">
            <text:p>2468,7</text:p>
          </table:table-cell>
          <table:table-cell office:value-type="float" office:value="1131.43" table:number-columns-spanned="2" table:number-rows-spanned="1" table:style-name="ce26">
            <text:p>1131,43</text:p>
          </table:table-cell>
          <table:covered-table-cell/>
          <table:table-cell table:style-name="ce8"/>
          <table:table-cell office:value-type="float" office:value="6994.42" table:style-name="ce9">
            <text:p>6994,42</text:p>
          </table:table-cell>
          <table:table-cell office:value-type="float" office:value="-475.2" table:style-name="ce12">
            <text:p>-475,2</text:p>
          </table:table-cell>
          <table:table-cell office:value-type="float" office:value="-47.7" table:style-name="ce12">
            <text:p>-47,7</text:p>
          </table:table-cell>
          <table:table-cell office:value-type="float" office:value="-1993.54" table:style-name="ce10">
            <text:p>-1993,54</text:p>
          </table:table-cell>
          <table:table-cell office:value-type="float" office:value="0" table:style-name="ce11">
            <text:p>0</text:p>
          </table:table-cell>
          <table:table-cell office:value-type="float" office:value="-2516.44" table:style-name="ce10">
            <text:p>-2516,44</text:p>
          </table:table-cell>
          <table:table-cell office:value-type="float" office:value="4477.9799999999996" table:style-name="ce9">
            <text:p>4477,9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ETE MARIA SILVA BARROS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0860.14" table:style-name="ce9">
            <text:p>10860,14</text:p>
          </table:table-cell>
          <table:table-cell office:value-type="float" office:value="12282.98" table:style-name="ce9">
            <text:p>12282,98</text:p>
          </table:table-cell>
          <table:table-cell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3893.75" table:style-name="ce9">
            <text:p>23893,75</text:p>
          </table:table-cell>
          <table:table-cell office:value-type="float" office:value="-2548.23" table:style-name="ce10">
            <text:p>-2548,23</text:p>
          </table:table-cell>
          <table:table-cell office:value-type="float" office:value="-4270.6400000000003" table:style-name="ce10">
            <text:p>-4270,64</text:p>
          </table:table-cell>
          <table:table-cell office:value-type="float" office:value="-3459.68" table:style-name="ce10">
            <text:p>-3459,68</text:p>
          </table:table-cell>
          <table:table-cell office:value-type="float" office:value="0" table:style-name="ce11">
            <text:p>0</text:p>
          </table:table-cell>
          <table:table-cell office:value-type="float" office:value="-10278.549999999999" table:style-name="ce10">
            <text:p>-10278,55</text:p>
          </table:table-cell>
          <table:table-cell office:value-type="float" office:value="13615.2" table:style-name="ce13">
            <text:p>13615,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IAS JACINTO DA SILVA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1754.59" table:style-name="ce9">
            <text:p>11754,59</text:p>
          </table:table-cell>
          <table:table-cell office:value-type="float" office:value="3364.4" table:style-name="ce13">
            <text:p>3364,4</text:p>
          </table:table-cell>
          <table:table-cell table:style-name="ce8"/>
          <table:table-cell office:value-type="float" office:value="1470.31" table:style-name="ce9">
            <text:p>1470,3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589.3" table:style-name="ce13">
            <text:p>16589,3</text:p>
          </table:table-cell>
          <table:table-cell office:value-type="float" office:value="-1224.25" table:style-name="ce10">
            <text:p>-1224,25</text:p>
          </table:table-cell>
          <table:table-cell office:value-type="float" office:value="-2391.7199999999998" table:style-name="ce10">
            <text:p>-2391,72</text:p>
          </table:table-cell>
          <table:table-cell office:value-type="float" office:value="-2175.59" table:style-name="ce10">
            <text:p>-2175,59</text:p>
          </table:table-cell>
          <table:table-cell office:value-type="float" office:value="0" table:style-name="ce11">
            <text:p>0</text:p>
          </table:table-cell>
          <table:table-cell office:value-type="float" office:value="-5791.56" table:style-name="ce10">
            <text:p>-5791,56</text:p>
          </table:table-cell>
          <table:table-cell office:value-type="float" office:value="10797.74" table:style-name="ce9">
            <text:p>10797,7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INALDO ALVES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<text:s/>(PCV)</text:p>
          </table:table-cell>
          <table:table-cell office:value-type="float" office:value="3186" table:style-name="ce11">
            <text:p>3186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910.08" table:style-name="ce9">
            <text:p>910,0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5281.13" table:style-name="ce9">
            <text:p>5281,13</text:p>
          </table:table-cell>
          <table:table-cell office:value-type="float" office:value="-350.46" table:style-name="ce10">
            <text:p>-350,46</text:p>
          </table:table-cell>
          <table:table-cell office:value-type="float" office:value="-268.51" table:style-name="ce10">
            <text:p>-268,51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618.97" table:style-name="ce10">
            <text:p>-618,97</text:p>
          </table:table-cell>
          <table:table-cell office:value-type="float" office:value="4662.16" table:style-name="ce9">
            <text:p>4662,1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OSUÉ SOARES DA SILVA</text:p>
          </table:table-cell>
          <table:table-cell office:value-type="string" table:style-name="ce7">
            <text:p>PENSIONISTA</text:p>
          </table:table-cell>
          <table:table-cell table:style-name="ce8"/>
          <table:table-cell office:value-type="float" office:value="20185.240000000002" table:style-name="ce9">
            <text:p>20185,24</text:p>
          </table:table-cell>
          <table:table-cell table:number-columns-repeated="3" table:style-name="ce8"/>
          <table:table-cell table:number-columns-spanned="2" table:number-rows-spanned="1" table:style-name="ce25"/>
          <table:covered-table-cell/>
          <table:table-cell table:style-name="ce8"/>
          <table:table-cell office:value-type="float" office:value="20185.240000000002" table:style-name="ce9">
            <text:p>20185,24</text:p>
          </table:table-cell>
          <table:table-cell office:value-type="float" office:value="-2060.1799999999998" table:style-name="ce10">
            <text:p>-2060,18</text:p>
          </table:table-cell>
          <table:table-cell table:number-columns-repeated="2" table:style-name="ce8"/>
          <table:table-cell office:value-type="float" office:value="0" table:style-name="ce11">
            <text:p>0</text:p>
          </table:table-cell>
          <table:table-cell office:value-type="float" office:value="-2060.1799999999998" table:style-name="ce10">
            <text:p>-2060,18</text:p>
          </table:table-cell>
          <table:table-cell office:value-type="float" office:value="18125.060000000001" table:style-name="ce9">
            <text:p>18125,0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ULIANA ALEJANDRA FARIAS DE MELO</text:p>
          </table:table-cell>
          <table:table-cell office:value-type="string" table:style-name="ce7">
            <text:p>SECRETÁRIO DE AUDIÊNCIA I - FC-04</text:p>
          </table:table-cell>
          <table:table-cell office:value-type="string" table:style-name="ce7">
            <text:p>2ª VARA DO TRABALHO DE ARAPIRACA</text:p>
          </table:table-cell>
          <table:table-cell table:number-columns-repeated="2" table:style-name="ce8"/>
          <table:table-cell office:value-type="float" office:value="1939.89" table:style-name="ce9">
            <text:p>1939,89</text:p>
          </table:table-cell>
          <table:table-cell office:value-type="float" office:value="776.63" table:style-name="ce9">
            <text:p>776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716.52" table:style-name="ce9">
            <text:p>2716,52</text:p>
          </table:table-cell>
          <table:table-cell table:style-name="ce8"/>
          <table:table-cell office:value-type="float" office:value="-2.7" table:style-name="ce12">
            <text:p>-2,7</text:p>
          </table:table-cell>
          <table:table-cell office:value-type="float" office:value="12.1" table:style-name="ce13">
            <text:p>12,1</text:p>
          </table:table-cell>
          <table:table-cell office:value-type="float" office:value="0" table:style-name="ce11">
            <text:p>0</text:p>
          </table:table-cell>
          <table:table-cell office:value-type="float" office:value="9.4" table:style-name="ce13">
            <text:p>9,4</text:p>
          </table:table-cell>
          <table:table-cell office:value-type="float" office:value="2725.92" table:style-name="ce9">
            <text:p>2725,9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ÚLIO CABRAL FREITAS DE SANTANA</text:p>
          </table:table-cell>
          <table:table-cell office:value-type="string" table:style-name="ce7">
            <text:p>ASSISTENTE ADMINISTRATIVO - FC-03</text:p>
          </table:table-cell>
          <table:table-cell office:value-type="string" table:style-name="ce7">
            <text:p>SECRETARIA DE RECURSO DE REVISTA</text:p>
          </table:table-cell>
          <table:table-cell office:value-type="float" office:value="11214.13" table:style-name="ce9">
            <text:p>11214,13</text:p>
          </table:table-cell>
          <table:table-cell table:style-name="ce8"/>
          <table:table-cell office:value-type="float" office:value="1379.07" table:style-name="ce9">
            <text:p>1379,07</text:p>
          </table:table-cell>
          <table:table-cell office:value-type="float" office:value="1803.34" table:style-name="ce9">
            <text:p>1803,3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396.54" table:style-name="ce9">
            <text:p>14396,54</text:p>
          </table:table-cell>
          <table:table-cell office:value-type="float" office:value="-828.39" table:style-name="ce10">
            <text:p>-828,39</text:p>
          </table:table-cell>
          <table:table-cell office:value-type="float" office:value="-2193.0500000000002" table:style-name="ce10">
            <text:p>-2193,05</text:p>
          </table:table-cell>
          <table:table-cell office:value-type="float" office:value="-1618.32" table:style-name="ce10">
            <text:p>-1618,32</text:p>
          </table:table-cell>
          <table:table-cell office:value-type="float" office:value="0" table:style-name="ce11">
            <text:p>0</text:p>
          </table:table-cell>
          <table:table-cell office:value-type="float" office:value="-4639.76" table:style-name="ce10">
            <text:p>-4639,76</text:p>
          </table:table-cell>
          <table:table-cell office:value-type="float" office:value="9756.7800000000007" table:style-name="ce9">
            <text:p>9756,7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JUSSARA JOSEDITE DE JESUS CAVALCANTE DE AR</text:p>
          </table:table-cell>
          <table:table-cell office:value-type="string" table:style-name="ce7">
            <text:p>ASSISTENTE DE JUIZ II - FC-05</text:p>
          </table:table-cell>
          <table:table-cell office:value-type="string" table:style-name="ce7">
            <text:p>SECRETARIA (4ª VT)</text:p>
          </table:table-cell>
          <table:table-cell office:value-type="float" office:value="11802.08" table:style-name="ce9">
            <text:p>11802,08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5183.84" table:style-name="ce9">
            <text:p>5183,8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218.3" table:style-name="ce13">
            <text:p>19218,3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2367.65" table:style-name="ce10">
            <text:p>-2367,65</text:p>
          </table:table-cell>
          <table:table-cell office:value-type="float" office:value="-4191.4799999999996" table:style-name="ce10">
            <text:p>-4191,48</text:p>
          </table:table-cell>
          <table:table-cell office:value-type="float" office:value="0" table:style-name="ce11">
            <text:p>0</text:p>
          </table:table-cell>
          <table:table-cell office:value-type="float" office:value="-8064.3" table:style-name="ce12">
            <text:p>-8064,3</text:p>
          </table:table-cell>
          <table:table-cell office:value-type="float" office:value="11154" table:style-name="ce11">
            <text:p>1115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KAMILLA AYSSA SILVA BARRETO FERRAZ</text:p>
          </table:table-cell>
          <table:table-cell office:value-type="string" table:style-name="ce7">
            <text:p>ASSISTENTE CHEFE - FC-04</text:p>
          </table:table-cell>
          <table:table-cell office:value-type="string" table:style-name="ce7">
            <text:p>COORDENADORIA DE COMUNICAÇÃO SOCIAL</text:p>
          </table:table-cell>
          <table:table-cell office:value-type="float" office:value="11124.6" table:style-name="ce13">
            <text:p>11124,6</text:p>
          </table:table-cell>
          <table:table-cell table:style-name="ce8"/>
          <table:table-cell office:value-type="float" office:value="2315.35" table:style-name="ce9">
            <text:p>2315,35</text:p>
          </table:table-cell>
          <table:table-cell office:value-type="float" office:value="2532.5" table:style-name="ce13">
            <text:p>2532,5</text:p>
          </table:table-cell>
          <table:table-cell office:value-type="float" office:value="4354.83" table:number-columns-spanned="2" table:number-rows-spanned="1" table:style-name="ce26">
            <text:p>4354,83</text:p>
          </table:table-cell>
          <table:covered-table-cell/>
          <table:table-cell table:style-name="ce8"/>
          <table:table-cell office:value-type="float" office:value="20327.28" table:style-name="ce9">
            <text:p>20327,28</text:p>
          </table:table-cell>
          <table:table-cell office:value-type="float" office:value="-1407.33" table:style-name="ce10">
            <text:p>-1407,33</text:p>
          </table:table-cell>
          <table:table-cell office:value-type="float" office:value="-2593.73" table:style-name="ce10">
            <text:p>-2593,73</text:p>
          </table:table-cell>
          <table:table-cell office:value-type="float" office:value="-1335.16" table:style-name="ce10">
            <text:p>-1335,16</text:p>
          </table:table-cell>
          <table:table-cell office:value-type="float" office:value="0" table:style-name="ce11">
            <text:p>0</text:p>
          </table:table-cell>
          <table:table-cell office:value-type="float" office:value="-5336.22" table:style-name="ce10">
            <text:p>-5336,22</text:p>
          </table:table-cell>
          <table:table-cell office:value-type="float" office:value="14991.06" table:style-name="ce9">
            <text:p>14991,0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KARIEN RODRIGUES DA SILVEIRA TRINDADE</text:p>
          </table:table-cell>
          <table:table-cell office:value-type="string" table:style-name="ce7">
            <text:p>ASSISTENTE JURÍDICO - FC-04</text:p>
          </table:table-cell>
          <table:table-cell office:value-type="string" table:style-name="ce7">
            <text:p>SECRETARIA DE RECURSO DE REVISTA</text:p>
          </table:table-cell>
          <table:table-cell office:value-type="float" office:value="11897.07" table:style-name="ce9">
            <text:p>11897,07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2343.5100000000002" table:style-name="ce9">
            <text:p>2343,5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180.47" table:style-name="ce9">
            <text:p>16180,47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2417.61" table:style-name="ce10">
            <text:p>-2417,61</text:p>
          </table:table-cell>
          <table:table-cell office:value-type="float" office:value="-2827.68" table:style-name="ce10">
            <text:p>-2827,68</text:p>
          </table:table-cell>
          <table:table-cell office:value-type="float" office:value="0" table:style-name="ce11">
            <text:p>0</text:p>
          </table:table-cell>
          <table:table-cell office:value-type="float" office:value="-6750.46" table:style-name="ce10">
            <text:p>-6750,46</text:p>
          </table:table-cell>
          <table:table-cell office:value-type="float" office:value="9430.01" table:style-name="ce9">
            <text:p>9430,0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KARLA AZEVEDO DE ALBUQUERQUE RIBEIRO</text:p>
          </table:table-cell>
          <table:table-cell office:value-type="string" table:style-name="ce7">
            <text:p>ASSISTENTE CHEFE - FC-04</text:p>
          </table:table-cell>
          <table:table-cell office:value-type="string" table:style-name="ce7">
            <text:p>SETOR DE INFORMAÇÕES FUNCIONAIS (SEGESP)</text:p>
          </table:table-cell>
          <table:table-cell office:value-type="float" office:value="10887.5" table:style-name="ce13">
            <text:p>10887,5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2186.33" table:style-name="ce9">
            <text:p>2186,3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013.72" table:style-name="ce9">
            <text:p>15013,72</text:p>
          </table:table-cell>
          <table:table-cell office:value-type="float" office:value="-828.39" table:style-name="ce10">
            <text:p>-828,39</text:p>
          </table:table-cell>
          <table:table-cell office:value-type="float" office:value="-2292.44" table:style-name="ce10">
            <text:p>-2292,44</text:p>
          </table:table-cell>
          <table:table-cell office:value-type="float" office:value="-813.48" table:style-name="ce10">
            <text:p>-813,48</text:p>
          </table:table-cell>
          <table:table-cell office:value-type="float" office:value="0" table:style-name="ce11">
            <text:p>0</text:p>
          </table:table-cell>
          <table:table-cell office:value-type="float" office:value="-3934.31" table:style-name="ce10">
            <text:p>-3934,31</text:p>
          </table:table-cell>
          <table:table-cell office:value-type="float" office:value="11079.41" table:style-name="ce9">
            <text:p>11079,4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KARLA MEIRY MONTE</text:p>
          </table:table-cell>
          <table:table-cell office:value-type="string" table:style-name="ce7">
            <text:p>SECRETÁRIO DE AUDIÊNCIA I - FC-04</text:p>
          </table:table-cell>
          <table:table-cell office:value-type="string" table:style-name="ce7">
            <text:p>SECRETARIA <text:s/>(SAN)</text:p>
          </table:table-cell>
          <table:table-cell table:number-columns-repeated="2" table:style-name="ce8"/>
          <table:table-cell office:value-type="float" office:value="1939.89" table:style-name="ce9">
            <text:p>1939,89</text:p>
          </table:table-cell>
          <table:table-cell office:value-type="float" office:value="1488.07" table:style-name="ce9">
            <text:p>1488,0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427.96" table:style-name="ce9">
            <text:p>3427,96</text:p>
          </table:table-cell>
          <table:table-cell table:style-name="ce8"/>
          <table:table-cell office:value-type="float" office:value="-2.7" table:style-name="ce12">
            <text:p>-2,7</text:p>
          </table:table-cell>
          <table:table-cell office:value-type="float" office:value="-589.75" table:style-name="ce10">
            <text:p>-589,75</text:p>
          </table:table-cell>
          <table:table-cell office:value-type="float" office:value="0" table:style-name="ce11">
            <text:p>0</text:p>
          </table:table-cell>
          <table:table-cell office:value-type="float" office:value="-592.45000000000005" table:style-name="ce10">
            <text:p>-592,45</text:p>
          </table:table-cell>
          <table:table-cell office:value-type="float" office:value="2835.51" table:style-name="ce9">
            <text:p>2835,5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KARLA NOLASCO SANTOS UCHÔA</text:p>
          </table:table-cell>
          <table:table-cell office:value-type="string" table:style-name="ce7">
            <text:p>DIRETOR DE SECRETARIA - CJ-03</text:p>
          </table:table-cell>
          <table:table-cell office:value-type="string" table:style-name="ce7">
            <text:p>SECRETARIA <text:s/>(PEN)</text:p>
          </table:table-cell>
          <table:table-cell office:value-type="float" office:value="11683.35" table:style-name="ce9">
            <text:p>11683,35</text:p>
          </table:table-cell>
          <table:table-cell office:value-type="float" office:value="1838.16" table:style-name="ce9">
            <text:p>1838,16</text:p>
          </table:table-cell>
          <table:table-cell office:value-type="float" office:value="8411.01" table:style-name="ce9">
            <text:p>8411,01</text:p>
          </table:table-cell>
          <table:table-cell office:value-type="float" office:value="1812.88" table:style-name="ce9">
            <text:p>1812,8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3745.4" table:style-name="ce13">
            <text:p>23745,4</text:p>
          </table:table-cell>
          <table:table-cell office:value-type="float" office:value="-1781.22" table:style-name="ce10">
            <text:p>-1781,22</text:p>
          </table:table-cell>
          <table:table-cell office:value-type="float" office:value="-4515.84" table:style-name="ce10">
            <text:p>-4515,84</text:p>
          </table:table-cell>
          <table:table-cell office:value-type="float" office:value="-7270.72" table:style-name="ce10">
            <text:p>-7270,72</text:p>
          </table:table-cell>
          <table:table-cell office:value-type="float" office:value="0" table:style-name="ce11">
            <text:p>0</text:p>
          </table:table-cell>
          <table:table-cell office:value-type="float" office:value="-13567.78" table:style-name="ce10">
            <text:p>-13567,78</text:p>
          </table:table-cell>
          <table:table-cell office:value-type="float" office:value="10177.620000000001" table:style-name="ce9">
            <text:p>10177,6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KAROLINE BERNARDES TENÓRIO CAVALCANTE</text:p>
          </table:table-cell>
          <table:table-cell office:value-type="string" table:style-name="ce7">
            <text:p>ASSISTENTE ADMINISTRATIVO - FC-03</text:p>
          </table:table-cell>
          <table:table-cell office:value-type="string" table:style-name="ce7">
            <text:p>SEÇÃO DE MAGISTRADOS (SEGP)</text:p>
          </table:table-cell>
          <table:table-cell table:number-columns-repeated="2" table:style-name="ce8"/>
          <table:table-cell office:value-type="float" office:value="1379.07" table:style-name="ce9">
            <text:p>1379,07</text:p>
          </table:table-cell>
          <table:table-cell table:style-name="ce8"/>
          <table:table-cell table:number-columns-spanned="2" table:number-rows-spanned="1" table:style-name="ce25"/>
          <table:covered-table-cell/>
          <table:table-cell table:style-name="ce8"/>
          <table:table-cell office:value-type="float" office:value="1379.07" table:style-name="ce9">
            <text:p>1379,07</text:p>
          </table:table-cell>
          <table:table-cell table:number-columns-repeated="3" table:style-name="ce8"/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379.07" table:style-name="ce9">
            <text:p>1379,0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KELLY MENESES FERREIRA LIMA</text:p>
          </table:table-cell>
          <table:table-cell office:value-type="string" table:style-name="ce7">
            <text:p>ASSISTENTE JURIDICO II - FC-04</text:p>
          </table:table-cell>
          <table:table-cell office:value-type="string" table:style-name="ce7">
            <text:p>GABINETE DE DESEMBARGADOR (GABAHFI)</text:p>
          </table:table-cell>
          <table:table-cell office:value-type="float" office:value="11214.13" table:style-name="ce9">
            <text:p>11214,13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3450.27" table:style-name="ce9">
            <text:p>3450,2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604.29" table:style-name="ce9">
            <text:p>16604,29</text:p>
          </table:table-cell>
          <table:table-cell office:value-type="float" office:value="-1407.33" table:style-name="ce10">
            <text:p>-1407,33</text:p>
          </table:table-cell>
          <table:table-cell office:value-type="float" office:value="-2308.84" table:style-name="ce10">
            <text:p>-2308,84</text:p>
          </table:table-cell>
          <table:table-cell office:value-type="float" office:value="-2195.0100000000002" table:style-name="ce10">
            <text:p>-2195,01</text:p>
          </table:table-cell>
          <table:table-cell office:value-type="float" office:value="0" table:style-name="ce11">
            <text:p>0</text:p>
          </table:table-cell>
          <table:table-cell office:value-type="float" office:value="-5911.18" table:style-name="ce10">
            <text:p>-5911,18</text:p>
          </table:table-cell>
          <table:table-cell office:value-type="float" office:value="10693.11" table:style-name="ce9">
            <text:p>10693,1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KELY PRISCILA DE OLIVEIRA TEIXEIRA</text:p>
          </table:table-cell>
          <table:table-cell office:value-type="string" table:style-name="ce7">
            <text:p>ASSISTENTE JURIDICO III - FC-04</text:p>
          </table:table-cell>
          <table:table-cell office:value-type="string" table:style-name="ce7">
            <text:p>GABINETE DE DESEMBARGADOR (GABAC)</text:p>
          </table:table-cell>
          <table:table-cell office:value-type="float" office:value="19519.71" table:style-name="ce9">
            <text:p>19519,71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4188.59" table:style-name="ce9">
            <text:p>4188,59</text:p>
          </table:table-cell>
          <table:table-cell office:value-type="float" office:value="7153.2" table:number-columns-spanned="2" table:number-rows-spanned="1" table:style-name="ce27">
            <text:p>7153,2</text:p>
          </table:table-cell>
          <table:covered-table-cell/>
          <table:table-cell table:style-name="ce8"/>
          <table:table-cell office:value-type="float" office:value="32801.39" table:style-name="ce9">
            <text:p>32801,39</text:p>
          </table:table-cell>
          <table:table-cell office:value-type="float" office:value="-2740.19" table:style-name="ce10">
            <text:p>-2740,19</text:p>
          </table:table-cell>
          <table:table-cell office:value-type="float" office:value="-5167.7" table:style-name="ce12">
            <text:p>-5167,7</text:p>
          </table:table-cell>
          <table:table-cell office:value-type="float" office:value="-4335.6899999999996" table:style-name="ce10">
            <text:p>-4335,69</text:p>
          </table:table-cell>
          <table:table-cell office:value-type="float" office:value="0" table:style-name="ce11">
            <text:p>0</text:p>
          </table:table-cell>
          <table:table-cell office:value-type="float" office:value="-12243.58" table:style-name="ce10">
            <text:p>-12243,58</text:p>
          </table:table-cell>
          <table:table-cell office:value-type="float" office:value="20557.810000000001" table:style-name="ce9">
            <text:p>20557,8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KENNEDY PITA LISBOA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1398.39" table:style-name="ce9">
            <text:p>11398,39</text:p>
          </table:table-cell>
          <table:table-cell office:value-type="float" office:value="2060.62" table:style-name="ce9">
            <text:p>2060,62</text:p>
          </table:table-cell>
          <table:table-cell table:style-name="ce8"/>
          <table:table-cell office:value-type="float" office:value="1155.98" table:style-name="ce9">
            <text:p>1155,9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614.99" table:style-name="ce9">
            <text:p>14614,99</text:p>
          </table:table-cell>
          <table:table-cell office:value-type="float" office:value="-950.36" table:style-name="ce10">
            <text:p>-950,36</text:p>
          </table:table-cell>
          <table:table-cell table:style-name="ce8"/>
          <table:table-cell office:value-type="float" office:value="-5362.21" table:style-name="ce10">
            <text:p>-5362,21</text:p>
          </table:table-cell>
          <table:table-cell office:value-type="float" office:value="0" table:style-name="ce11">
            <text:p>0</text:p>
          </table:table-cell>
          <table:table-cell office:value-type="float" office:value="-6312.57" table:style-name="ce10">
            <text:p>-6312,57</text:p>
          </table:table-cell>
          <table:table-cell office:value-type="float" office:value="8302.42" table:style-name="ce9">
            <text:p>8302,4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KIZZY MENESES FERREIRA ROCHA</text:p>
          </table:table-cell>
          <table:table-cell office:value-type="string" table:style-name="ce7">
            <text:p>ASSISTENTE DE JUIZ - FC-05</text:p>
          </table:table-cell>
          <table:table-cell office:value-type="string" table:style-name="ce7">
            <text:p>SECRETARIA <text:s/>(PCV)</text:p>
          </table:table-cell>
          <table:table-cell office:value-type="float" office:value="10000.35" table:style-name="ce9">
            <text:p>10000,35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2742.96" table:style-name="ce9">
            <text:p>2742,9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975.69" table:style-name="ce9">
            <text:p>14975,69</text:p>
          </table:table-cell>
          <table:table-cell office:value-type="float" office:value="-1233.44" table:style-name="ce10">
            <text:p>-1233,44</text:p>
          </table:table-cell>
          <table:table-cell office:value-type="float" office:value="-2051.17" table:style-name="ce10">
            <text:p>-2051,17</text:p>
          </table:table-cell>
          <table:table-cell office:value-type="float" office:value="-1618.32" table:style-name="ce10">
            <text:p>-1618,32</text:p>
          </table:table-cell>
          <table:table-cell office:value-type="float" office:value="0" table:style-name="ce11">
            <text:p>0</text:p>
          </table:table-cell>
          <table:table-cell office:value-type="float" office:value="-4902.93" table:style-name="ce10">
            <text:p>-4902,93</text:p>
          </table:table-cell>
          <table:table-cell office:value-type="float" office:value="10072.76" table:style-name="ce9">
            <text:p>10072,7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KLEBER ANTONIO AZEVEDO MOREIRA MELLO</text:p>
          </table:table-cell>
          <table:table-cell office:value-type="string" table:style-name="ce7">
            <text:p>TÉCNICO JUDICIÁRIO - NÍVEL MÉDIO B9</text:p>
          </table:table-cell>
          <table:table-cell office:value-type="string" table:style-name="ce7">
            <text:p>SECRETARIA <text:s/>(1ªVTSMC)</text:p>
          </table:table-cell>
          <table:table-cell office:value-type="float" office:value="10000.35" table:style-name="ce9">
            <text:p>10000,35</text:p>
          </table:table-cell>
          <table:table-cell table:number-columns-repeated="2" table:style-name="ce8"/>
          <table:table-cell office:value-type="float" office:value="2461.6" table:style-name="ce13">
            <text:p>2461,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2461.95" table:style-name="ce9">
            <text:p>12461,95</text:p>
          </table:table-cell>
          <table:table-cell office:value-type="float" office:value="-828.39" table:style-name="ce10">
            <text:p>-828,39</text:p>
          </table:table-cell>
          <table:table-cell office:value-type="float" office:value="-1600.79" table:style-name="ce10">
            <text:p>-1600,79</text:p>
          </table:table-cell>
          <table:table-cell office:value-type="float" office:value="-1236.75" table:style-name="ce10">
            <text:p>-1236,75</text:p>
          </table:table-cell>
          <table:table-cell office:value-type="float" office:value="0" table:style-name="ce11">
            <text:p>0</text:p>
          </table:table-cell>
          <table:table-cell office:value-type="float" office:value="-3665.93" table:style-name="ce10">
            <text:p>-3665,93</text:p>
          </table:table-cell>
          <table:table-cell office:value-type="float" office:value="8796.02" table:style-name="ce9">
            <text:p>8796,0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AÍS CAVALCANTE COSTA BANDEIRA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SETOR DE INFORMAÇÕES FUNCIONAIS (SEGESP)</text:p>
          </table:table-cell>
          <table:table-cell office:value-type="float" office:value="9151.77" table:style-name="ce9">
            <text:p>9151,77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1802.72" table:style-name="ce9">
            <text:p>1802,7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2139.54" table:style-name="ce9">
            <text:p>12139,54</text:p>
          </table:table-cell>
          <table:table-cell office:value-type="float" office:value="-828.39" table:style-name="ce10">
            <text:p>-828,39</text:p>
          </table:table-cell>
          <table:table-cell office:value-type="float" office:value="-1647.62" table:style-name="ce10">
            <text:p>-1647,62</text:p>
          </table:table-cell>
          <table:table-cell office:value-type="float" office:value="-977.57" table:style-name="ce10">
            <text:p>-977,57</text:p>
          </table:table-cell>
          <table:table-cell office:value-type="float" office:value="0" table:style-name="ce11">
            <text:p>0</text:p>
          </table:table-cell>
          <table:table-cell office:value-type="float" office:value="-3453.58" table:style-name="ce10">
            <text:p>-3453,58</text:p>
          </table:table-cell>
          <table:table-cell office:value-type="float" office:value="8685.9599999999991" table:style-name="ce9">
            <text:p>8685,9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AIS DE MENEZES ANDRADE BUARQUE</text:p>
          </table:table-cell>
          <table:table-cell office:value-type="string" table:style-name="ce7">
            <text:p>ASSISTENTE DE DIRETOR DE SECRETARIA -</text:p>
          </table:table-cell>
          <table:table-cell office:value-type="string" table:style-name="ce7">
            <text:p>SECRETARIA <text:s/>(1ªVTSMC)</text:p>
          </table:table-cell>
          <table:table-cell office:value-type="float" office:value="17863.3" table:style-name="ce13">
            <text:p>17863,3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2011.97" table:style-name="ce9">
            <text:p>2011,9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2107.65" table:style-name="ce9">
            <text:p>22107,65</text:p>
          </table:table-cell>
          <table:table-cell office:value-type="float" office:value="-2470.16" table:style-name="ce10">
            <text:p>-2470,16</text:p>
          </table:table-cell>
          <table:table-cell office:value-type="float" office:value="-3977.66" table:style-name="ce10">
            <text:p>-3977,66</text:p>
          </table:table-cell>
          <table:table-cell office:value-type="float" office:value="-1742.24" table:style-name="ce10">
            <text:p>-1742,24</text:p>
          </table:table-cell>
          <table:table-cell office:value-type="float" office:value="0" table:style-name="ce11">
            <text:p>0</text:p>
          </table:table-cell>
          <table:table-cell office:value-type="float" office:value="-8190.06" table:style-name="ce10">
            <text:p>-8190,06</text:p>
          </table:table-cell>
          <table:table-cell office:value-type="float" office:value="13917.59" table:style-name="ce9">
            <text:p>13917,5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AIS KRYSSIA DA ROCHA SOARES SIQUEIRA</text:p>
          </table:table-cell>
          <table:table-cell office:value-type="string" table:style-name="ce7">
            <text:p>TÉCNICO JUDICIÁRIO - NÍVEL MÉDIO B10</text:p>
          </table:table-cell>
          <table:table-cell office:value-type="string" table:style-name="ce7">
            <text:p>SETOR DE GESTÃO DE CONTRATOS E TERCEIRIZAÇÃO (SA</text:p>
          </table:table-cell>
          <table:table-cell office:value-type="float" office:value="10757.11" table:style-name="ce9">
            <text:p>10757,11</text:p>
          </table:table-cell>
          <table:table-cell table:number-columns-repeated="2" table:style-name="ce8"/>
          <table:table-cell office:value-type="float" office:value="3657.96" table:style-name="ce9">
            <text:p>3657,9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415.07" table:style-name="ce9">
            <text:p>14415,07</text:p>
          </table:table-cell>
          <table:table-cell office:value-type="float" office:value="-1360.53" table:style-name="ce10">
            <text:p>-1360,53</text:p>
          </table:table-cell>
          <table:table-cell office:value-type="float" office:value="-1558.29" table:style-name="ce10">
            <text:p>-1558,29</text:p>
          </table:table-cell>
          <table:table-cell office:value-type="float" office:value="-1986.03" table:style-name="ce10">
            <text:p>-1986,03</text:p>
          </table:table-cell>
          <table:table-cell office:value-type="float" office:value="0" table:style-name="ce11">
            <text:p>0</text:p>
          </table:table-cell>
          <table:table-cell office:value-type="float" office:value="-4904.8500000000004" table:style-name="ce10">
            <text:p>-4904,85</text:p>
          </table:table-cell>
          <table:table-cell office:value-type="float" office:value="9510.2199999999993" table:style-name="ce9">
            <text:p>9510,2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AISE ALVES PACHECO LOBO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(7ª VT)</text:p>
          </table:table-cell>
          <table:table-cell office:value-type="float" office:value="11169.36" table:style-name="ce9">
            <text:p>11169,36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2498.34" table:style-name="ce9">
            <text:p>2498,3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852.75" table:style-name="ce9">
            <text:p>14852,75</text:p>
          </table:table-cell>
          <table:table-cell office:value-type="float" office:value="-1407.33" table:style-name="ce10">
            <text:p>-1407,33</text:p>
          </table:table-cell>
          <table:table-cell office:value-type="float" office:value="-2088.9499999999998" table:style-name="ce10">
            <text:p>-2088,95</text:p>
          </table:table-cell>
          <table:table-cell office:value-type="float" office:value="-1364.22" table:style-name="ce10">
            <text:p>-1364,22</text:p>
          </table:table-cell>
          <table:table-cell office:value-type="float" office:value="0" table:style-name="ce11">
            <text:p>0</text:p>
          </table:table-cell>
          <table:table-cell office:value-type="float" office:value="-4860.5" table:style-name="ce12">
            <text:p>-4860,5</text:p>
          </table:table-cell>
          <table:table-cell office:value-type="float" office:value="9992.25" table:style-name="ce9">
            <text:p>9992,2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ARISSA FERREIRA CARNEIRO DE SOUZA PLÁCIDO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<text:s/>(1ªVTSMC)</text:p>
          </table:table-cell>
          <table:table-cell office:value-type="float" office:value="11112.51" table:style-name="ce9">
            <text:p>11112,51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1997.34" table:style-name="ce9">
            <text:p>1997,3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294.9" table:style-name="ce13">
            <text:p>14294,9</text:p>
          </table:table-cell>
          <table:table-cell office:value-type="float" office:value="-1405.38" table:style-name="ce10">
            <text:p>-1405,38</text:p>
          </table:table-cell>
          <table:table-cell office:value-type="float" office:value="-2021.72" table:style-name="ce10">
            <text:p>-2021,72</text:p>
          </table:table-cell>
          <table:table-cell office:value-type="float" office:value="-3885.86" table:style-name="ce10">
            <text:p>-3885,86</text:p>
          </table:table-cell>
          <table:table-cell office:value-type="float" office:value="0" table:style-name="ce11">
            <text:p>0</text:p>
          </table:table-cell>
          <table:table-cell office:value-type="float" office:value="-7312.96" table:style-name="ce10">
            <text:p>-7312,96</text:p>
          </table:table-cell>
          <table:table-cell office:value-type="float" office:value="6981.94" table:style-name="ce9">
            <text:p>6981,9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ARISSA GONÇALVES QUEIROZ PEIXOTO CAMILO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(6ª VT)</text:p>
          </table:table-cell>
          <table:table-cell table:number-columns-repeated="2" table:style-name="ce8"/>
          <table:table-cell office:value-type="float" office:value="1185.05" table:style-name="ce9">
            <text:p>1185,05</text:p>
          </table:table-cell>
          <table:table-cell office:value-type="float" office:value="2527.88" table:style-name="ce9">
            <text:p>2527,8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712.93" table:style-name="ce9">
            <text:p>3712,93</text:p>
          </table:table-cell>
          <table:table-cell table:number-columns-repeated="2" table:style-name="ce8"/>
          <table:table-cell office:value-type="float" office:value="-799.2" table:style-name="ce12">
            <text:p>-799,2</text:p>
          </table:table-cell>
          <table:table-cell office:value-type="float" office:value="0" table:style-name="ce11">
            <text:p>0</text:p>
          </table:table-cell>
          <table:table-cell office:value-type="float" office:value="-799.2" table:style-name="ce12">
            <text:p>-799,2</text:p>
          </table:table-cell>
          <table:table-cell office:value-type="float" office:value="2913.73" table:style-name="ce9">
            <text:p>2913,7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ARISSA SANTIAGO TENÓRIO CAVALCANTE MENDE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SECRETARIA DO TRIBUNAL PLENO</text:p>
          </table:table-cell>
          <table:table-cell office:value-type="float" office:value="11754.59" table:style-name="ce9">
            <text:p>11754,59</text:p>
          </table:table-cell>
          <table:table-cell table:number-columns-repeated="2" table:style-name="ce8"/>
          <table:table-cell office:value-type="float" office:value="1372.88" table:style-name="ce9">
            <text:p>1372,8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3127.47" table:style-name="ce9">
            <text:p>13127,47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1949.23" table:style-name="ce10">
            <text:p>-1949,23</text:p>
          </table:table-cell>
          <table:table-cell office:value-type="float" office:value="-690.59" table:style-name="ce10">
            <text:p>-690,59</text:p>
          </table:table-cell>
          <table:table-cell office:value-type="float" office:value="0" table:style-name="ce11">
            <text:p>0</text:p>
          </table:table-cell>
          <table:table-cell office:value-type="float" office:value="-4144.99" table:style-name="ce10">
            <text:p>-4144,99</text:p>
          </table:table-cell>
          <table:table-cell office:value-type="float" office:value="8982.48" table:style-name="ce9">
            <text:p>8982,4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AURISTON CHAVES DE FARIAS JÚNIOR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SECRETARIA DE GESTÃO ESTRATÉGICA</text:p>
          </table:table-cell>
          <table:table-cell office:value-type="float" office:value="13511.85" table:style-name="ce9">
            <text:p>13511,85</text:p>
          </table:table-cell>
          <table:table-cell office:value-type="float" office:value="4788.8100000000004" table:style-name="ce9">
            <text:p>4788,81</text:p>
          </table:table-cell>
          <table:table-cell table:style-name="ce8"/>
          <table:table-cell office:value-type="float" office:value="1639.76" table:style-name="ce9">
            <text:p>1639,7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940.419999999998" table:style-name="ce9">
            <text:p>19940,42</text:p>
          </table:table-cell>
          <table:table-cell office:value-type="float" office:value="-828.39" table:style-name="ce10">
            <text:p>-828,39</text:p>
          </table:table-cell>
          <table:table-cell office:value-type="float" office:value="-3455.32" table:style-name="ce10">
            <text:p>-3455,32</text:p>
          </table:table-cell>
          <table:table-cell office:value-type="float" office:value="-3186.76" table:style-name="ce10">
            <text:p>-3186,76</text:p>
          </table:table-cell>
          <table:table-cell office:value-type="float" office:value="0" table:style-name="ce11">
            <text:p>0</text:p>
          </table:table-cell>
          <table:table-cell office:value-type="float" office:value="-7470.47" table:style-name="ce10">
            <text:p>-7470,47</text:p>
          </table:table-cell>
          <table:table-cell office:value-type="float" office:value="12469.95" table:style-name="ce9">
            <text:p>12469,9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AURO SÉRGIO OMENA BARBOSA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(8ª VT)</text:p>
          </table:table-cell>
          <table:table-cell office:value-type="float" office:value="11802.08" table:style-name="ce9">
            <text:p>11802,08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2631.34" table:style-name="ce9">
            <text:p>2631,3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618.47" table:style-name="ce9">
            <text:p>15618,47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2236.04" table:style-name="ce10">
            <text:p>-2236,04</text:p>
          </table:table-cell>
          <table:table-cell office:value-type="float" office:value="-4166.09" table:style-name="ce10">
            <text:p>-4166,09</text:p>
          </table:table-cell>
          <table:table-cell office:value-type="float" office:value="0" table:style-name="ce11">
            <text:p>0</text:p>
          </table:table-cell>
          <table:table-cell office:value-type="float" office:value="-7907.3" table:style-name="ce12">
            <text:p>-7907,3</text:p>
          </table:table-cell>
          <table:table-cell office:value-type="float" office:value="7711.17" table:style-name="ce9">
            <text:p>7711,1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EILA BARACUHY SALES MEDEIROS</text:p>
          </table:table-cell>
          <table:table-cell office:value-type="string" table:style-name="ce7">
            <text:p>ASSISTENTE CHEFE - FC-04</text:p>
          </table:table-cell>
          <table:table-cell office:value-type="string" table:style-name="ce7">
            <text:p>SETOR DE ANÁLISE DE PROJETOS E PROCESSOS ADMINIS</text:p>
          </table:table-cell>
          <table:table-cell office:value-type="float" office:value="10735.39" table:style-name="ce9">
            <text:p>10735,39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1488.07" table:style-name="ce9">
            <text:p>1488,0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163.35" table:style-name="ce9">
            <text:p>14163,35</text:p>
          </table:table-cell>
          <table:table-cell office:value-type="float" office:value="-828.39" table:style-name="ce10">
            <text:p>-828,39</text:p>
          </table:table-cell>
          <table:table-cell office:value-type="float" office:value="-2388.5300000000002" table:style-name="ce10">
            <text:p>-2388,53</text:p>
          </table:table-cell>
          <table:table-cell office:value-type="float" office:value="-709.75" table:style-name="ce10">
            <text:p>-709,75</text:p>
          </table:table-cell>
          <table:table-cell office:value-type="float" office:value="0" table:style-name="ce11">
            <text:p>0</text:p>
          </table:table-cell>
          <table:table-cell office:value-type="float" office:value="-3926.67" table:style-name="ce10">
            <text:p>-3926,67</text:p>
          </table:table-cell>
          <table:table-cell office:value-type="float" office:value="10236.68" table:style-name="ce9">
            <text:p>10236,6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ENISE ALVES MADEIRO</text:p>
          </table:table-cell>
          <table:table-cell office:value-type="string" table:style-name="ce7">
            <text:p>ANALISTA <text:s/>JUDICIÁRIO</text:p>
          </table:table-cell>
          <table:table-cell office:value-type="string" table:style-name="ce7">
            <text:p>INATIVO</text:p>
          </table:table-cell>
          <table:table-cell office:value-type="float" office:value="19480.75" table:style-name="ce9">
            <text:p>19480,75</text:p>
          </table:table-cell>
          <table:table-cell table:number-columns-repeated="2"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0231.38" table:style-name="ce9">
            <text:p>20231,38</text:p>
          </table:table-cell>
          <table:table-cell office:value-type="float" office:value="-1943.94" table:style-name="ce10">
            <text:p>-1943,94</text:p>
          </table:table-cell>
          <table:table-cell office:value-type="float" office:value="-3953.26" table:style-name="ce10">
            <text:p>-3953,26</text:p>
          </table:table-cell>
          <table:table-cell office:value-type="float" office:value="-1153.07" table:style-name="ce10">
            <text:p>-1153,07</text:p>
          </table:table-cell>
          <table:table-cell office:value-type="float" office:value="0" table:style-name="ce11">
            <text:p>0</text:p>
          </table:table-cell>
          <table:table-cell office:value-type="float" office:value="-7050.27" table:style-name="ce10">
            <text:p>-7050,27</text:p>
          </table:table-cell>
          <table:table-cell office:value-type="float" office:value="13181.11" table:style-name="ce9">
            <text:p>13181,1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EONARDO ALBUQUERQUE DE REZENDE</text:p>
          </table:table-cell>
          <table:table-cell office:value-type="string" table:style-name="ce7">
            <text:p>ASSISTENTE CHEFE - FC-04</text:p>
          </table:table-cell>
          <table:table-cell office:value-type="string" table:style-name="ce7">
            <text:p>SETOR DE SEGURANÇA DA INFORMAÇÃO E PROCESSOS D</text:p>
          </table:table-cell>
          <table:table-cell office:value-type="float" office:value="18951.18" table:style-name="ce9">
            <text:p>18951,18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2515.6799999999998" table:style-name="ce9">
            <text:p>2515,6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3406.75" table:style-name="ce9">
            <text:p>23406,75</text:p>
          </table:table-cell>
          <table:table-cell office:value-type="float" office:value="-2647.51" table:style-name="ce10">
            <text:p>-2647,51</text:p>
          </table:table-cell>
          <table:table-cell office:value-type="float" office:value="-3939.07" table:style-name="ce10">
            <text:p>-3939,07</text:p>
          </table:table-cell>
          <table:table-cell office:value-type="float" office:value="-2369.77" table:style-name="ce10">
            <text:p>-2369,77</text:p>
          </table:table-cell>
          <table:table-cell office:value-type="float" office:value="0" table:style-name="ce11">
            <text:p>0</text:p>
          </table:table-cell>
          <table:table-cell office:value-type="float" office:value="-8956.35" table:style-name="ce10">
            <text:p>-8956,35</text:p>
          </table:table-cell>
          <table:table-cell office:value-type="float" office:value="14450.4" table:style-name="ce13">
            <text:p>14450,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EONARDO JOSÉ VELOSO DA SILVA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CRETARIA DA CORREGEDORIA REGIONAL</text:p>
          </table:table-cell>
          <table:table-cell office:value-type="float" office:value="19285.939999999999" table:style-name="ce9">
            <text:p>19285,94</text:p>
          </table:table-cell>
          <table:table-cell table:number-columns-repeated="2" table:style-name="ce8"/>
          <table:table-cell office:value-type="float" office:value="2312.5" table:style-name="ce13">
            <text:p>2312,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1598.44" table:style-name="ce9">
            <text:p>21598,44</text:p>
          </table:table-cell>
          <table:table-cell office:value-type="float" office:value="-2740.19" table:style-name="ce10">
            <text:p>-2740,19</text:p>
          </table:table-cell>
          <table:table-cell office:value-type="float" office:value="-3628.58" table:style-name="ce10">
            <text:p>-3628,58</text:p>
          </table:table-cell>
          <table:table-cell office:value-type="float" office:value="-981.92" table:style-name="ce10">
            <text:p>-981,92</text:p>
          </table:table-cell>
          <table:table-cell office:value-type="float" office:value="0" table:style-name="ce11">
            <text:p>0</text:p>
          </table:table-cell>
          <table:table-cell office:value-type="float" office:value="-7350.69" table:style-name="ce10">
            <text:p>-7350,69</text:p>
          </table:table-cell>
          <table:table-cell office:value-type="float" office:value="14247.75" table:style-name="ce9">
            <text:p>14247,7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EONEL TEIXEIRA DE OLIVEIRA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COORDENADORIA DE POLÍCIA JUDICIAL</text:p>
          </table:table-cell>
          <table:table-cell office:value-type="float" office:value="13416.86" table:style-name="ce9">
            <text:p>13416,86</text:p>
          </table:table-cell>
          <table:table-cell office:value-type="float" office:value="744.58" table:style-name="ce9">
            <text:p>744,58</text:p>
          </table:table-cell>
          <table:table-cell table:style-name="ce8"/>
          <table:table-cell office:value-type="float" office:value="3151.5" table:style-name="ce13">
            <text:p>3151,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7312.939999999999" table:style-name="ce9">
            <text:p>17312,94</text:p>
          </table:table-cell>
          <table:table-cell office:value-type="float" office:value="-1620.37" table:style-name="ce10">
            <text:p>-1620,37</text:p>
          </table:table-cell>
          <table:table-cell office:value-type="float" office:value="-2370.89" table:style-name="ce10">
            <text:p>-2370,89</text:p>
          </table:table-cell>
          <table:table-cell office:value-type="float" office:value="-2915.39" table:style-name="ce10">
            <text:p>-2915,39</text:p>
          </table:table-cell>
          <table:table-cell office:value-type="float" office:value="0" table:style-name="ce11">
            <text:p>0</text:p>
          </table:table-cell>
          <table:table-cell office:value-type="float" office:value="-6906.65" table:style-name="ce10">
            <text:p>-6906,65</text:p>
          </table:table-cell>
          <table:table-cell office:value-type="float" office:value="10406.290000000001" table:style-name="ce9">
            <text:p>10406,2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EONILSON LIMA DE MIRANDA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TOR DE EXECUÇÕES, MANDADOS E LEILÕES (CAEX)</text:p>
          </table:table-cell>
          <table:table-cell office:value-type="float" office:value="22091.17" table:style-name="ce9">
            <text:p>22091,17</text:p>
          </table:table-cell>
          <table:table-cell office:value-type="float" office:value="3656.12" table:style-name="ce9">
            <text:p>3656,12</text:p>
          </table:table-cell>
          <table:table-cell table:style-name="ce8"/>
          <table:table-cell office:value-type="float" office:value="3245.96" table:style-name="ce9">
            <text:p>3245,9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8993.25" table:style-name="ce9">
            <text:p>28993,25</text:p>
          </table:table-cell>
          <table:table-cell office:value-type="float" office:value="-3828.35" table:style-name="ce10">
            <text:p>-3828,35</text:p>
          </table:table-cell>
          <table:table-cell office:value-type="float" office:value="-5106.21" table:style-name="ce10">
            <text:p>-5106,21</text:p>
          </table:table-cell>
          <table:table-cell office:value-type="float" office:value="-4786.79" table:style-name="ce10">
            <text:p>-4786,79</text:p>
          </table:table-cell>
          <table:table-cell office:value-type="float" office:value="0" table:style-name="ce11">
            <text:p>0</text:p>
          </table:table-cell>
          <table:table-cell office:value-type="float" office:value="-13721.35" table:style-name="ce10">
            <text:p>-13721,35</text:p>
          </table:table-cell>
          <table:table-cell office:value-type="float" office:value="15271.9" table:style-name="ce13">
            <text:p>15271,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ÍBIA AMÉLIA CHAGAS AMARAL</text:p>
          </table:table-cell>
          <table:table-cell office:value-type="string" table:style-name="ce7">
            <text:p>ASSISTENTE CHEFE - FC-04</text:p>
          </table:table-cell>
          <table:table-cell office:value-type="string" table:style-name="ce7">
            <text:p>DIRETORIA-GERAL <text:s/>(PRES)</text:p>
          </table:table-cell>
          <table:table-cell office:value-type="float" office:value="18399.2" table:style-name="ce13">
            <text:p>18399,2</text:p>
          </table:table-cell>
          <table:table-cell office:value-type="float" office:value="2557.52" table:style-name="ce9">
            <text:p>2557,52</text:p>
          </table:table-cell>
          <table:table-cell office:value-type="float" office:value="1939.89" table:style-name="ce9">
            <text:p>1939,89</text:p>
          </table:table-cell>
          <table:table-cell office:value-type="float" office:value="2052.2199999999998" table:style-name="ce9">
            <text:p>2052,22</text:p>
          </table:table-cell>
          <table:table-cell office:value-type="float" office:value="731.14" table:number-columns-spanned="2" table:number-rows-spanned="1" table:style-name="ce26">
            <text:p>731,14</text:p>
          </table:table-cell>
          <table:covered-table-cell/>
          <table:table-cell table:style-name="ce8"/>
          <table:table-cell office:value-type="float" office:value="25679.97" table:style-name="ce9">
            <text:p>25679,97</text:p>
          </table:table-cell>
          <table:table-cell office:value-type="float" office:value="-2557.52" table:style-name="ce10">
            <text:p>-2557,52</text:p>
          </table:table-cell>
          <table:table-cell office:value-type="float" office:value="-4872.82" table:style-name="ce10">
            <text:p>-4872,82</text:p>
          </table:table-cell>
          <table:table-cell office:value-type="float" office:value="-4174.8999999999996" table:style-name="ce12">
            <text:p>-4174,9</text:p>
          </table:table-cell>
          <table:table-cell office:value-type="float" office:value="0" table:style-name="ce11">
            <text:p>0</text:p>
          </table:table-cell>
          <table:table-cell office:value-type="float" office:value="-11605.24" table:style-name="ce10">
            <text:p>-11605,24</text:p>
          </table:table-cell>
          <table:table-cell office:value-type="float" office:value="14074.73" table:style-name="ce9">
            <text:p>14074,7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ÍDIA MARIA SOUTO MAIOR MEDEIROS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1754.59" table:style-name="ce9">
            <text:p>11754,59</text:p>
          </table:table-cell>
          <table:table-cell office:value-type="float" office:value="7756.56" table:style-name="ce9">
            <text:p>7756,56</text:p>
          </table:table-cell>
          <table:table-cell table:number-columns-repeated="2" table:style-name="ce8"/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511.150000000001" table:style-name="ce9">
            <text:p>19511,15</text:p>
          </table:table-cell>
          <table:table-cell office:value-type="float" office:value="-1948.96" table:style-name="ce10">
            <text:p>-1948,96</text:p>
          </table:table-cell>
          <table:table-cell table:style-name="ce8"/>
          <table:table-cell office:value-type="float" office:value="-45.56" table:style-name="ce10">
            <text:p>-45,56</text:p>
          </table:table-cell>
          <table:table-cell office:value-type="float" office:value="0" table:style-name="ce11">
            <text:p>0</text:p>
          </table:table-cell>
          <table:table-cell office:value-type="float" office:value="-1994.52" table:style-name="ce10">
            <text:p>-1994,52</text:p>
          </table:table-cell>
          <table:table-cell office:value-type="float" office:value="17516.63" table:style-name="ce9">
            <text:p>17516,6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ILIAN SIBELY CAVALCANTE SILVA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SECRETARIA <text:s/>(PAL)</text:p>
          </table:table-cell>
          <table:table-cell office:value-type="float" office:value="11683.35" table:style-name="ce9">
            <text:p>11683,35</text:p>
          </table:table-cell>
          <table:table-cell office:value-type="float" office:value="2769.6" table:style-name="ce13">
            <text:p>2769,6</text:p>
          </table:table-cell>
          <table:table-cell table:style-name="ce8"/>
          <table:table-cell office:value-type="float" office:value="2480.4699999999998" table:style-name="ce9">
            <text:p>2480,47</text:p>
          </table:table-cell>
          <table:table-cell office:value-type="float" office:value="4817.6499999999996" table:number-columns-spanned="2" table:number-rows-spanned="1" table:style-name="ce26">
            <text:p>4817,65</text:p>
          </table:table-cell>
          <table:covered-table-cell/>
          <table:table-cell table:style-name="ce8"/>
          <table:table-cell office:value-type="float" office:value="21751.07" table:style-name="ce9">
            <text:p>21751,07</text:p>
          </table:table-cell>
          <table:table-cell office:value-type="float" office:value="-1934.91" table:style-name="ce10">
            <text:p>-1934,91</text:p>
          </table:table-cell>
          <table:table-cell office:value-type="float" office:value="-2736.56" table:style-name="ce10">
            <text:p>-2736,56</text:p>
          </table:table-cell>
          <table:table-cell office:value-type="float" office:value="-1905.72" table:style-name="ce10">
            <text:p>-1905,72</text:p>
          </table:table-cell>
          <table:table-cell office:value-type="float" office:value="0" table:style-name="ce11">
            <text:p>0</text:p>
          </table:table-cell>
          <table:table-cell office:value-type="float" office:value="-6577.19" table:style-name="ce10">
            <text:p>-6577,19</text:p>
          </table:table-cell>
          <table:table-cell office:value-type="float" office:value="15173.88" table:style-name="ce9">
            <text:p>15173,8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ILIANE CRISTINA CALHEIROS DE OLIVEIRA</text:p>
          </table:table-cell>
          <table:table-cell office:value-type="string" table:style-name="ce7">
            <text:p>ASSISTENTE DE DIRETOR DE SECRETARIA -</text:p>
          </table:table-cell>
          <table:table-cell office:value-type="string" table:style-name="ce7">
            <text:p>SECRETARIA (6ª VT)</text:p>
          </table:table-cell>
          <table:table-cell office:value-type="float" office:value="11169.36" table:style-name="ce9">
            <text:p>11169,36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2394.02" table:style-name="ce9">
            <text:p>2394,0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795.76" table:style-name="ce9">
            <text:p>15795,76</text:p>
          </table:table-cell>
          <table:table-cell office:value-type="float" office:value="-1407.33" table:style-name="ce10">
            <text:p>-1407,33</text:p>
          </table:table-cell>
          <table:table-cell office:value-type="float" office:value="-2429.1" table:style-name="ce12">
            <text:p>-2429,1</text:p>
          </table:table-cell>
          <table:table-cell office:value-type="float" office:value="-889.8" table:style-name="ce12">
            <text:p>-889,8</text:p>
          </table:table-cell>
          <table:table-cell office:value-type="float" office:value="0" table:style-name="ce11">
            <text:p>0</text:p>
          </table:table-cell>
          <table:table-cell office:value-type="float" office:value="-4726.2299999999996" table:style-name="ce10">
            <text:p>-4726,23</text:p>
          </table:table-cell>
          <table:table-cell office:value-type="float" office:value="11069.53" table:style-name="ce9">
            <text:p>11069,5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INDAURA VIEIRA DA SILVA</text:p>
          </table:table-cell>
          <table:table-cell office:value-type="string" table:style-name="ce7">
            <text:p>ASSISTENTE DE SERVIÇO - FC-03</text:p>
          </table:table-cell>
          <table:table-cell office:value-type="string" table:style-name="ce7">
            <text:p>SECRETARIA <text:s/>(2ªVTSMC)</text:p>
          </table:table-cell>
          <table:table-cell office:value-type="float" office:value="1841.53" table:style-name="ce9">
            <text:p>1841,53</text:p>
          </table:table-cell>
          <table:table-cell table:style-name="ce8"/>
          <table:table-cell office:value-type="float" office:value="1379.07" table:style-name="ce9">
            <text:p>1379,07</text:p>
          </table:table-cell>
          <table:table-cell office:value-type="float" office:value="2970.3" table:style-name="ce13">
            <text:p>2970,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6190.9" table:style-name="ce13">
            <text:p>6190,9</text:p>
          </table:table-cell>
          <table:table-cell office:value-type="float" office:value="-295.47000000000003" table:style-name="ce10">
            <text:p>-295,47</text:p>
          </table:table-cell>
          <table:table-cell office:value-type="float" office:value="-48.15" table:style-name="ce10">
            <text:p>-48,15</text:p>
          </table:table-cell>
          <table:table-cell office:value-type="float" office:value="-1828.3" table:style-name="ce12">
            <text:p>-1828,3</text:p>
          </table:table-cell>
          <table:table-cell office:value-type="float" office:value="0" table:style-name="ce11">
            <text:p>0</text:p>
          </table:table-cell>
          <table:table-cell office:value-type="float" office:value="-2171.92" table:style-name="ce10">
            <text:p>-2171,92</text:p>
          </table:table-cell>
          <table:table-cell office:value-type="float" office:value="4018.98" table:style-name="ce9">
            <text:p>4018,9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ISIANE MARIA SANTOS ARAÚJO</text:p>
          </table:table-cell>
          <table:table-cell office:value-type="string" table:style-name="ce7">
            <text:p>REMOVIDO</text:p>
          </table:table-cell>
          <table:table-cell office:value-type="string" table:style-name="ce7">
            <text:p>SETOR DE CORREIÇÕES, NORMATIZAÇÃO E PROCESSOS (</text:p>
          </table:table-cell>
          <table:table-cell table:number-columns-repeated="3" table:style-name="ce8"/>
          <table:table-cell office:value-type="float" office:value="2522.96" table:style-name="ce9">
            <text:p>2522,96</text:p>
          </table:table-cell>
          <table:table-cell office:value-type="float" office:value="187.73" table:number-columns-spanned="2" table:number-rows-spanned="1" table:style-name="ce26">
            <text:p>187,73</text:p>
          </table:table-cell>
          <table:covered-table-cell/>
          <table:table-cell table:style-name="ce8"/>
          <table:table-cell office:value-type="float" office:value="2710.69" table:style-name="ce9">
            <text:p>2710,69</text:p>
          </table:table-cell>
          <table:table-cell table:number-columns-repeated="2" table:style-name="ce8"/>
          <table:table-cell office:value-type="float" office:value="36.35" table:style-name="ce9">
            <text:p>36,35</text:p>
          </table:table-cell>
          <table:table-cell office:value-type="float" office:value="0" table:style-name="ce11">
            <text:p>0</text:p>
          </table:table-cell>
          <table:table-cell office:value-type="float" office:value="36.35" table:style-name="ce9">
            <text:p>36,35</text:p>
          </table:table-cell>
          <table:table-cell office:value-type="float" office:value="2747.04" table:style-name="ce9">
            <text:p>2747,0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ÍVIA JATOBÁ DE HOLANDA CAVALCANTI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(4ª VT)</text:p>
          </table:table-cell>
          <table:table-cell office:value-type="float" office:value="17649.37" table:style-name="ce9">
            <text:p>17649,37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1954.02" table:style-name="ce9">
            <text:p>1954,0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0788.439999999999" table:style-name="ce9">
            <text:p>20788,44</text:p>
          </table:table-cell>
          <table:table-cell office:value-type="float" office:value="-2470.16" table:style-name="ce10">
            <text:p>-2470,16</text:p>
          </table:table-cell>
          <table:table-cell office:value-type="float" office:value="-3578.67" table:style-name="ce10">
            <text:p>-3578,67</text:p>
          </table:table-cell>
          <table:table-cell office:value-type="float" office:value="-798.92" table:style-name="ce10">
            <text:p>-798,92</text:p>
          </table:table-cell>
          <table:table-cell office:value-type="float" office:value="0" table:style-name="ce11">
            <text:p>0</text:p>
          </table:table-cell>
          <table:table-cell office:value-type="float" office:value="-6847.75" table:style-name="ce10">
            <text:p>-6847,75</text:p>
          </table:table-cell>
          <table:table-cell office:value-type="float" office:value="13940.69" table:style-name="ce9">
            <text:p>13940,6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IVIANE BEZERRA BUENO BRAZ</text:p>
          </table:table-cell>
          <table:table-cell office:value-type="string" table:style-name="ce7">
            <text:p>ASSISTENTE DE JUIZ I - FC-05</text:p>
          </table:table-cell>
          <table:table-cell office:value-type="string" table:style-name="ce7">
            <text:p>SECRETARIA (10ª VT)</text:p>
          </table:table-cell>
          <table:table-cell office:value-type="float" office:value="19363.86" table:style-name="ce9">
            <text:p>19363,86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2856.82" table:style-name="ce9">
            <text:p>2856,8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4453.06" table:style-name="ce9">
            <text:p>24453,06</text:p>
          </table:table-cell>
          <table:table-cell office:value-type="float" office:value="-2740.19" table:style-name="ce10">
            <text:p>-2740,19</text:p>
          </table:table-cell>
          <table:table-cell office:value-type="float" office:value="-4211.78" table:style-name="ce10">
            <text:p>-4211,78</text:p>
          </table:table-cell>
          <table:table-cell office:value-type="float" office:value="-1810" table:style-name="ce14">
            <text:p>-1810</text:p>
          </table:table-cell>
          <table:table-cell office:value-type="float" office:value="0" table:style-name="ce11">
            <text:p>0</text:p>
          </table:table-cell>
          <table:table-cell office:value-type="float" office:value="-8761.9699999999993" table:style-name="ce10">
            <text:p>-8761,97</text:p>
          </table:table-cell>
          <table:table-cell office:value-type="float" office:value="15691.09" table:style-name="ce9">
            <text:p>15691,0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UANA DOS SANTOS SILVA DE SOUZA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GABINETE DA DESEMBARGADORA ANNE HELENA FISCHER</text:p>
          </table:table-cell>
          <table:table-cell table:number-columns-repeated="2" table:style-name="ce8"/>
          <table:table-cell office:value-type="float" office:value="1185.05" table:style-name="ce9">
            <text:p>1185,05</text:p>
          </table:table-cell>
          <table:table-cell table:style-name="ce8"/>
          <table:table-cell office:value-type="float" office:value="395.02" table:number-columns-spanned="2" table:number-rows-spanned="1" table:style-name="ce26">
            <text:p>395,02</text:p>
          </table:table-cell>
          <table:covered-table-cell/>
          <table:table-cell table:style-name="ce8"/>
          <table:table-cell office:value-type="float" office:value="1580.07" table:style-name="ce9">
            <text:p>1580,07</text:p>
          </table:table-cell>
          <table:table-cell table:number-columns-repeated="3" table:style-name="ce8"/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580.07" table:style-name="ce9">
            <text:p>1580,0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UANNA ROSY CARNEIRO DE MORAES</text:p>
          </table:table-cell>
          <table:table-cell office:value-type="string" table:style-name="ce7">
            <text:p>ASSISTENTE DE JUIZ I - FC-05</text:p>
          </table:table-cell>
          <table:table-cell office:value-type="string" table:style-name="ce7">
            <text:p>SECRETARIA (3ª VT)</text:p>
          </table:table-cell>
          <table:table-cell office:value-type="float" office:value="11458.34" table:style-name="ce9">
            <text:p>11458,34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3481.28" table:style-name="ce9">
            <text:p>3481,2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7172" table:style-name="ce11">
            <text:p>17172</text:p>
          </table:table-cell>
          <table:table-cell office:value-type="float" office:value="-1455.52" table:style-name="ce10">
            <text:p>-1455,52</text:p>
          </table:table-cell>
          <table:table-cell office:value-type="float" office:value="-2391.0500000000002" table:style-name="ce10">
            <text:p>-2391,05</text:p>
          </table:table-cell>
          <table:table-cell office:value-type="float" office:value="-2259.16" table:style-name="ce10">
            <text:p>-2259,16</text:p>
          </table:table-cell>
          <table:table-cell office:value-type="float" office:value="0" table:style-name="ce11">
            <text:p>0</text:p>
          </table:table-cell>
          <table:table-cell office:value-type="float" office:value="-6105.73" table:style-name="ce10">
            <text:p>-6105,73</text:p>
          </table:table-cell>
          <table:table-cell office:value-type="float" office:value="11066.27" table:style-name="ce9">
            <text:p>11066,2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UARA ESTER DE BARROS JATOBÁ</text:p>
          </table:table-cell>
          <table:table-cell office:value-type="string" table:style-name="ce7">
            <text:p>DIRETOR DE SECRETARIA - CJ-03</text:p>
          </table:table-cell>
          <table:table-cell office:value-type="string" table:style-name="ce7">
            <text:p>SECRETARIA <text:s/>(2ªVTSMC)</text:p>
          </table:table-cell>
          <table:table-cell office:value-type="float" office:value="9880.59" table:style-name="ce9">
            <text:p>9880,59</text:p>
          </table:table-cell>
          <table:table-cell table:style-name="ce8"/>
          <table:table-cell office:value-type="float" office:value="8411.01" table:style-name="ce9">
            <text:p>8411,01</text:p>
          </table:table-cell>
          <table:table-cell office:value-type="float" office:value="2585.67" table:style-name="ce9">
            <text:p>2585,6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0877.27" table:style-name="ce9">
            <text:p>20877,27</text:p>
          </table:table-cell>
          <table:table-cell office:value-type="float" office:value="-828.39" table:style-name="ce10">
            <text:p>-828,39</text:p>
          </table:table-cell>
          <table:table-cell office:value-type="float" office:value="-3880.89" table:style-name="ce10">
            <text:p>-3880,89</text:p>
          </table:table-cell>
          <table:table-cell office:value-type="float" office:value="-2842.88" table:style-name="ce10">
            <text:p>-2842,88</text:p>
          </table:table-cell>
          <table:table-cell office:value-type="float" office:value="0" table:style-name="ce11">
            <text:p>0</text:p>
          </table:table-cell>
          <table:table-cell office:value-type="float" office:value="-7552.16" table:style-name="ce10">
            <text:p>-7552,16</text:p>
          </table:table-cell>
          <table:table-cell office:value-type="float" office:value="13325.11" table:style-name="ce9">
            <text:p>13325,1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UCI BARBOSA DUARTE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1754.59" table:style-name="ce9">
            <text:p>11754,59</text:p>
          </table:table-cell>
          <table:table-cell office:value-type="float" office:value="1887.29" table:style-name="ce9">
            <text:p>1887,29</text:p>
          </table:table-cell>
          <table:table-cell table:style-name="ce8"/>
          <table:table-cell office:value-type="float" office:value="1328.62" table:style-name="ce9">
            <text:p>1328,6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970.5" table:style-name="ce13">
            <text:p>14970,5</text:p>
          </table:table-cell>
          <table:table-cell office:value-type="float" office:value="-980.53" table:style-name="ce10">
            <text:p>-980,53</text:p>
          </table:table-cell>
          <table:table-cell office:value-type="float" office:value="-2560.37" table:style-name="ce10">
            <text:p>-2560,37</text:p>
          </table:table-cell>
          <table:table-cell office:value-type="float" office:value="-1973.86" table:style-name="ce10">
            <text:p>-1973,86</text:p>
          </table:table-cell>
          <table:table-cell office:value-type="float" office:value="0" table:style-name="ce11">
            <text:p>0</text:p>
          </table:table-cell>
          <table:table-cell office:value-type="float" office:value="-5514.76" table:style-name="ce10">
            <text:p>-5514,76</text:p>
          </table:table-cell>
          <table:table-cell office:value-type="float" office:value="9455.74" table:style-name="ce9">
            <text:p>9455,7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UCIANA CRISTINA DE MELO SOUTO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<text:s/>(2UNP)</text:p>
          </table:table-cell>
          <table:table-cell office:value-type="float" office:value="11398.39" table:style-name="ce9">
            <text:p>11398,39</text:p>
          </table:table-cell>
          <table:table-cell office:value-type="float" office:value="1852.91" table:style-name="ce9">
            <text:p>1852,91</text:p>
          </table:table-cell>
          <table:table-cell office:value-type="float" office:value="1185.05" table:style-name="ce9">
            <text:p>1185,05</text:p>
          </table:table-cell>
          <table:table-cell office:value-type="float" office:value="1629.76" table:style-name="ce9">
            <text:p>1629,7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066.11" table:style-name="ce9">
            <text:p>16066,11</text:p>
          </table:table-cell>
          <table:table-cell office:value-type="float" office:value="-1744.47" table:style-name="ce10">
            <text:p>-1744,47</text:p>
          </table:table-cell>
          <table:table-cell office:value-type="float" office:value="-2568.77" table:style-name="ce10">
            <text:p>-2568,77</text:p>
          </table:table-cell>
          <table:table-cell office:value-type="float" office:value="-1176.47" table:style-name="ce10">
            <text:p>-1176,47</text:p>
          </table:table-cell>
          <table:table-cell office:value-type="float" office:value="0" table:style-name="ce11">
            <text:p>0</text:p>
          </table:table-cell>
          <table:table-cell office:value-type="float" office:value="-5489.71" table:style-name="ce10">
            <text:p>-5489,71</text:p>
          </table:table-cell>
          <table:table-cell office:value-type="float" office:value="10576.4" table:style-name="ce13">
            <text:p>10576,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UCIANA DA SILVA TERTO</text:p>
          </table:table-cell>
          <table:table-cell office:value-type="string" table:style-name="ce7">
            <text:p>ASSISTENTE ADMINISTRATIVO - FC-03</text:p>
          </table:table-cell>
          <table:table-cell office:value-type="string" table:style-name="ce7">
            <text:p>SETOR DE CONTRATOS E PUBLICAÇÃO (SA)</text:p>
          </table:table-cell>
          <table:table-cell office:value-type="float" office:value="11897.07" table:style-name="ce9">
            <text:p>11897,07</text:p>
          </table:table-cell>
          <table:table-cell office:value-type="float" office:value="2359.12" table:style-name="ce9">
            <text:p>2359,12</text:p>
          </table:table-cell>
          <table:table-cell office:value-type="float" office:value="1379.07" table:style-name="ce9">
            <text:p>1379,07</text:p>
          </table:table-cell>
          <table:table-cell office:value-type="float" office:value="1859.76" table:style-name="ce9">
            <text:p>1859,7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7495.02" table:style-name="ce9">
            <text:p>17495,02</text:p>
          </table:table-cell>
          <table:table-cell office:value-type="float" office:value="-1886.77" table:style-name="ce10">
            <text:p>-1886,77</text:p>
          </table:table-cell>
          <table:table-cell office:value-type="float" office:value="-2807.2" table:style-name="ce12">
            <text:p>-2807,2</text:p>
          </table:table-cell>
          <table:table-cell office:value-type="float" office:value="-6135.35" table:style-name="ce10">
            <text:p>-6135,35</text:p>
          </table:table-cell>
          <table:table-cell office:value-type="float" office:value="0" table:style-name="ce11">
            <text:p>0</text:p>
          </table:table-cell>
          <table:table-cell office:value-type="float" office:value="-10829.32" table:style-name="ce10">
            <text:p>-10829,32</text:p>
          </table:table-cell>
          <table:table-cell office:value-type="float" office:value="6665.7" table:style-name="ce13">
            <text:p>6665,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UCIANA DE CARVALHO SALGUEIRO SILVA</text:p>
          </table:table-cell>
          <table:table-cell office:value-type="string" table:style-name="ce7">
            <text:p>ASSISTENTE JURIDICO IV - FC-04</text:p>
          </table:table-cell>
          <table:table-cell office:value-type="string" table:style-name="ce7">
            <text:p>GABINETE DE DESEMBARGADOR (GABJL)</text:p>
          </table:table-cell>
          <table:table-cell office:value-type="float" office:value="18582.830000000002" table:style-name="ce9">
            <text:p>18582,83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1778.72" table:style-name="ce9">
            <text:p>1778,7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2301.439999999999" table:style-name="ce9">
            <text:p>22301,44</text:p>
          </table:table-cell>
          <table:table-cell office:value-type="float" office:value="-828.39" table:style-name="ce10">
            <text:p>-828,39</text:p>
          </table:table-cell>
          <table:table-cell office:value-type="float" office:value="-4546.58" table:style-name="ce10">
            <text:p>-4546,58</text:p>
          </table:table-cell>
          <table:table-cell office:value-type="float" office:value="-1273.76" table:style-name="ce10">
            <text:p>-1273,76</text:p>
          </table:table-cell>
          <table:table-cell office:value-type="float" office:value="0" table:style-name="ce11">
            <text:p>0</text:p>
          </table:table-cell>
          <table:table-cell office:value-type="float" office:value="-6648.73" table:style-name="ce10">
            <text:p>-6648,73</text:p>
          </table:table-cell>
          <table:table-cell office:value-type="float" office:value="15652.71" table:style-name="ce9">
            <text:p>15652,7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UCIANA FREITAS RIBEIRO LIMA</text:p>
          </table:table-cell>
          <table:table-cell office:value-type="string" table:style-name="ce7">
            <text:p>ASSISTENTE JURIDICO II - FC-04</text:p>
          </table:table-cell>
          <table:table-cell office:value-type="string" table:style-name="ce7">
            <text:p>GABINETE DE DESEMBARGADOR (GABAC)</text:p>
          </table:table-cell>
          <table:table-cell office:value-type="float" office:value="18701.52" table:style-name="ce9">
            <text:p>18701,52</text:p>
          </table:table-cell>
          <table:table-cell office:value-type="float" office:value="1664.73" table:style-name="ce9">
            <text:p>1664,73</text:p>
          </table:table-cell>
          <table:table-cell office:value-type="float" office:value="1939.89" table:style-name="ce9">
            <text:p>1939,89</text:p>
          </table:table-cell>
          <table:table-cell office:value-type="float" office:value="1409.76" table:style-name="ce9">
            <text:p>1409,7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3715.9" table:style-name="ce13">
            <text:p>23715,9</text:p>
          </table:table-cell>
          <table:table-cell office:value-type="float" office:value="-2918.44" table:style-name="ce10">
            <text:p>-2918,44</text:p>
          </table:table-cell>
          <table:table-cell office:value-type="float" office:value="-4462.26" table:style-name="ce10">
            <text:p>-4462,26</text:p>
          </table:table-cell>
          <table:table-cell office:value-type="float" office:value="-4109.33" table:style-name="ce10">
            <text:p>-4109,33</text:p>
          </table:table-cell>
          <table:table-cell office:value-type="float" office:value="0" table:style-name="ce11">
            <text:p>0</text:p>
          </table:table-cell>
          <table:table-cell office:value-type="float" office:value="-11490.03" table:style-name="ce10">
            <text:p>-11490,03</text:p>
          </table:table-cell>
          <table:table-cell office:value-type="float" office:value="12225.87" table:style-name="ce9">
            <text:p>12225,8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UCIANA LYRA FIALHO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COORDENADORIA DE APOIO ÀS VARAS (SEJ)</text:p>
          </table:table-cell>
          <table:table-cell office:value-type="float" office:value="11635.86" table:style-name="ce9">
            <text:p>11635,86</text:p>
          </table:table-cell>
          <table:table-cell office:value-type="float" office:value="3001.86" table:style-name="ce9">
            <text:p>3001,86</text:p>
          </table:table-cell>
          <table:table-cell table:style-name="ce8"/>
          <table:table-cell office:value-type="float" office:value="954.72" table:style-name="ce9">
            <text:p>954,7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592.44" table:style-name="ce9">
            <text:p>15592,44</text:p>
          </table:table-cell>
          <table:table-cell office:value-type="float" office:value="-1973.23" table:style-name="ce10">
            <text:p>-1973,23</text:p>
          </table:table-cell>
          <table:table-cell office:value-type="float" office:value="-2613.37" table:style-name="ce10">
            <text:p>-2613,37</text:p>
          </table:table-cell>
          <table:table-cell office:value-type="float" office:value="-792.32" table:style-name="ce10">
            <text:p>-792,32</text:p>
          </table:table-cell>
          <table:table-cell office:value-type="float" office:value="0" table:style-name="ce11">
            <text:p>0</text:p>
          </table:table-cell>
          <table:table-cell office:value-type="float" office:value="-5378.92" table:style-name="ce10">
            <text:p>-5378,92</text:p>
          </table:table-cell>
          <table:table-cell office:value-type="float" office:value="10213.52" table:style-name="ce9">
            <text:p>10213,5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UCIANA MARIA VASSALO DE VASCONCELLOS TOR</text:p>
          </table:table-cell>
          <table:table-cell office:value-type="string" table:style-name="ce7">
            <text:p>EXERCÍCIO <text:s/>PROVISÓRIO</text:p>
          </table:table-cell>
          <table:table-cell office:value-type="string" table:style-name="ce7">
            <text:p>4ª VARA DO TRABALHO DE MACEIÓ/AL</text:p>
          </table:table-cell>
          <table:table-cell table:number-columns-repeated="4" table:style-name="ce8"/>
          <table:table-cell table:number-columns-spanned="2" table:number-rows-spanned="1" table:style-name="ce25"/>
          <table:covered-table-cell/>
          <table:table-cell table:style-name="ce8"/>
          <table:table-cell office:value-type="float" office:value="0" table:style-name="ce11">
            <text:p>0</text:p>
          </table:table-cell>
          <table:table-cell table:number-columns-repeated="2" table:style-name="ce8"/>
          <table:table-cell office:value-type="float" office:value="36.35" table:style-name="ce9">
            <text:p>36,35</text:p>
          </table:table-cell>
          <table:table-cell office:value-type="float" office:value="0" table:style-name="ce11">
            <text:p>0</text:p>
          </table:table-cell>
          <table:table-cell office:value-type="float" office:value="36.35" table:style-name="ce9">
            <text:p>36,35</text:p>
          </table:table-cell>
          <table:table-cell office:value-type="float" office:value="36.35" table:style-name="ce9">
            <text:p>36,3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UCIANA MARQUES BESERRA VALENÇA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(5ª VT)</text:p>
          </table:table-cell>
          <table:table-cell office:value-type="float" office:value="1431" table:style-name="ce11">
            <text:p>1431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1488.07" table:style-name="ce9">
            <text:p>1488,0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4104.12" table:style-name="ce9">
            <text:p>4104,12</text:p>
          </table:table-cell>
          <table:table-cell office:value-type="float" office:value="-200.34" table:style-name="ce10">
            <text:p>-200,34</text:p>
          </table:table-cell>
          <table:table-cell office:value-type="float" office:value="-38.380000000000003" table:style-name="ce10">
            <text:p>-38,38</text:p>
          </table:table-cell>
          <table:table-cell office:value-type="float" office:value="-1546.46" table:style-name="ce10">
            <text:p>-1546,46</text:p>
          </table:table-cell>
          <table:table-cell office:value-type="float" office:value="0" table:style-name="ce11">
            <text:p>0</text:p>
          </table:table-cell>
          <table:table-cell office:value-type="float" office:value="-1785.18" table:style-name="ce10">
            <text:p>-1785,18</text:p>
          </table:table-cell>
          <table:table-cell office:value-type="float" office:value="2318.94" table:style-name="ce9">
            <text:p>2318,9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UCIANA OLIVEIRA TEMOTEO JUCÁ</text:p>
          </table:table-cell>
          <table:table-cell office:value-type="string" table:style-name="ce7">
            <text:p>ANALISTA JUDICIÁRIO - NÍVEL SUPERIOR C1</text:p>
          </table:table-cell>
          <table:table-cell table:style-name="ce8"/>
          <table:table-cell office:value-type="float" office:value="18399.2" table:style-name="ce13">
            <text:p>18399,2</text:p>
          </table:table-cell>
          <table:table-cell table:number-columns-repeated="2" table:style-name="ce8"/>
          <table:table-cell office:value-type="float" office:value="2742.96" table:style-name="ce9">
            <text:p>2742,9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1142.16" table:style-name="ce9">
            <text:p>21142,16</text:p>
          </table:table-cell>
          <table:table-cell office:value-type="float" office:value="-2557.52" table:style-name="ce10">
            <text:p>-2557,52</text:p>
          </table:table-cell>
          <table:table-cell office:value-type="float" office:value="-3382.83" table:style-name="ce10">
            <text:p>-3382,83</text:p>
          </table:table-cell>
          <table:table-cell office:value-type="float" office:value="-1592.76" table:style-name="ce10">
            <text:p>-1592,76</text:p>
          </table:table-cell>
          <table:table-cell office:value-type="float" office:value="0" table:style-name="ce11">
            <text:p>0</text:p>
          </table:table-cell>
          <table:table-cell office:value-type="float" office:value="-7533.11" table:style-name="ce10">
            <text:p>-7533,11</text:p>
          </table:table-cell>
          <table:table-cell office:value-type="float" office:value="13609.05" table:style-name="ce9">
            <text:p>13609,0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UCIANA SOUZA SANTANA ALMEIDA</text:p>
          </table:table-cell>
          <table:table-cell office:value-type="string" table:style-name="ce7">
            <text:p>ASSISTENTE JURIDICO I - FC-04</text:p>
          </table:table-cell>
          <table:table-cell office:value-type="string" table:style-name="ce7">
            <text:p>GABINETE DE DESEMBARGADOR (GABPI)</text:p>
          </table:table-cell>
          <table:table-cell office:value-type="float" office:value="15802.68" table:style-name="ce9">
            <text:p>15802,68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2174.02" table:style-name="ce9">
            <text:p>2174,0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161.75" table:style-name="ce9">
            <text:p>19161,75</text:p>
          </table:table-cell>
          <table:table-cell office:value-type="float" office:value="-828.39" table:style-name="ce10">
            <text:p>-828,39</text:p>
          </table:table-cell>
          <table:table-cell office:value-type="float" office:value="-3522.32" table:style-name="ce10">
            <text:p>-3522,32</text:p>
          </table:table-cell>
          <table:table-cell office:value-type="float" office:value="-778.27" table:style-name="ce10">
            <text:p>-778,27</text:p>
          </table:table-cell>
          <table:table-cell office:value-type="float" office:value="0" table:style-name="ce11">
            <text:p>0</text:p>
          </table:table-cell>
          <table:table-cell office:value-type="float" office:value="-5128.9799999999996" table:style-name="ce10">
            <text:p>-5128,98</text:p>
          </table:table-cell>
          <table:table-cell office:value-type="float" office:value="14032.77" table:style-name="ce9">
            <text:p>14032,7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UCIANA TAVARES DE SOUZA BASTOS</text:p>
          </table:table-cell>
          <table:table-cell office:value-type="string" table:style-name="ce7">
            <text:p>ASSISTENTE DE DIRETOR DE SECRETARIA -</text:p>
          </table:table-cell>
          <table:table-cell office:value-type="string" table:style-name="ce7">
            <text:p>SECRETARIA (10ª VT)</text:p>
          </table:table-cell>
          <table:table-cell office:value-type="float" office:value="19441.79" table:style-name="ce9">
            <text:p>19441,79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2275.6799999999998" table:style-name="ce9">
            <text:p>2275,6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3949.85" table:style-name="ce9">
            <text:p>23949,85</text:p>
          </table:table-cell>
          <table:table-cell office:value-type="float" office:value="-2740.19" table:style-name="ce10">
            <text:p>-2740,19</text:p>
          </table:table-cell>
          <table:table-cell office:value-type="float" office:value="-4233.21" table:style-name="ce10">
            <text:p>-4233,21</text:p>
          </table:table-cell>
          <table:table-cell office:value-type="float" office:value="-4247.79" table:style-name="ce10">
            <text:p>-4247,79</text:p>
          </table:table-cell>
          <table:table-cell office:value-type="float" office:value="0" table:style-name="ce11">
            <text:p>0</text:p>
          </table:table-cell>
          <table:table-cell office:value-type="float" office:value="-11221.19" table:style-name="ce10">
            <text:p>-11221,19</text:p>
          </table:table-cell>
          <table:table-cell office:value-type="float" office:value="12728.66" table:style-name="ce9">
            <text:p>12728,6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UCIANO FONTAN PEDROSA MELO</text:p>
          </table:table-cell>
          <table:table-cell office:value-type="string" table:style-name="ce7">
            <text:p>CALCULISTA - FC-04</text:p>
          </table:table-cell>
          <table:table-cell office:value-type="string" table:style-name="ce7">
            <text:p>SECRETARIA (2ª VT-ARA)</text:p>
          </table:table-cell>
          <table:table-cell office:value-type="float" office:value="11398.39" table:style-name="ce9">
            <text:p>11398,39</text:p>
          </table:table-cell>
          <table:table-cell office:value-type="float" office:value="2369.9899999999998" table:style-name="ce9">
            <text:p>2369,99</text:p>
          </table:table-cell>
          <table:table-cell office:value-type="float" office:value="1939.89" table:style-name="ce9">
            <text:p>1939,89</text:p>
          </table:table-cell>
          <table:table-cell office:value-type="float" office:value="2468.46" table:style-name="ce9">
            <text:p>2468,4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176.73" table:style-name="ce9">
            <text:p>18176,73</text:p>
          </table:table-cell>
          <table:table-cell office:value-type="float" office:value="-1829.79" table:style-name="ce10">
            <text:p>-1829,79</text:p>
          </table:table-cell>
          <table:table-cell office:value-type="float" office:value="-2895.08" table:style-name="ce10">
            <text:p>-2895,08</text:p>
          </table:table-cell>
          <table:table-cell office:value-type="float" office:value="-5520.15" table:style-name="ce10">
            <text:p>-5520,15</text:p>
          </table:table-cell>
          <table:table-cell office:value-type="float" office:value="0" table:style-name="ce11">
            <text:p>0</text:p>
          </table:table-cell>
          <table:table-cell office:value-type="float" office:value="-10245.02" table:style-name="ce10">
            <text:p>-10245,02</text:p>
          </table:table-cell>
          <table:table-cell office:value-type="float" office:value="7931.71" table:style-name="ce9">
            <text:p>7931,7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UCIANO FREITAS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ÁREA DE APOIO À GESTÃO SÓCIO AMBIENTAL (SGE)</text:p>
          </table:table-cell>
          <table:table-cell office:value-type="float" office:value="11754.59" table:style-name="ce9">
            <text:p>11754,59</text:p>
          </table:table-cell>
          <table:table-cell office:value-type="float" office:value="2104.56" table:style-name="ce9">
            <text:p>2104,56</text:p>
          </table:table-cell>
          <table:table-cell table:style-name="ce8"/>
          <table:table-cell office:value-type="float" office:value="1708.07" table:style-name="ce9">
            <text:p>1708,0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567.22" table:style-name="ce9">
            <text:p>15567,22</text:p>
          </table:table-cell>
          <table:table-cell office:value-type="float" office:value="-1844.77" table:style-name="ce10">
            <text:p>-1844,77</text:p>
          </table:table-cell>
          <table:table-cell office:value-type="float" office:value="-1775.98" table:style-name="ce10">
            <text:p>-1775,98</text:p>
          </table:table-cell>
          <table:table-cell office:value-type="float" office:value="-1668.02" table:style-name="ce10">
            <text:p>-1668,02</text:p>
          </table:table-cell>
          <table:table-cell office:value-type="float" office:value="0" table:style-name="ce11">
            <text:p>0</text:p>
          </table:table-cell>
          <table:table-cell office:value-type="float" office:value="-5288.77" table:style-name="ce10">
            <text:p>-5288,77</text:p>
          </table:table-cell>
          <table:table-cell office:value-type="float" office:value="10278.450000000001" table:style-name="ce9">
            <text:p>10278,4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UCIANO PONTES DE ALENCAR</text:p>
          </table:table-cell>
          <table:table-cell office:value-type="string" table:style-name="ce7">
            <text:p>TÉCNICO JUDICIÁRIO - NÍVEL MÉDIO C11</text:p>
          </table:table-cell>
          <table:table-cell office:value-type="string" table:style-name="ce7">
            <text:p>COORDENADORIA DE POLÍCIA JUDICIAL</text:p>
          </table:table-cell>
          <table:table-cell office:value-type="float" office:value="12579.54" table:style-name="ce9">
            <text:p>12579,54</text:p>
          </table:table-cell>
          <table:table-cell table:number-columns-repeated="2" table:style-name="ce8"/>
          <table:table-cell office:value-type="float" office:value="1697.2" table:style-name="ce13">
            <text:p>1697,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276.74" table:style-name="ce9">
            <text:p>14276,74</text:p>
          </table:table-cell>
          <table:table-cell office:value-type="float" office:value="-2143.31" table:style-name="ce10">
            <text:p>-2143,31</text:p>
          </table:table-cell>
          <table:table-cell office:value-type="float" office:value="-2000.6" table:style-name="ce12">
            <text:p>-2000,6</text:p>
          </table:table-cell>
          <table:table-cell office:value-type="float" office:value="-1177.53" table:style-name="ce10">
            <text:p>-1177,53</text:p>
          </table:table-cell>
          <table:table-cell office:value-type="float" office:value="0" table:style-name="ce11">
            <text:p>0</text:p>
          </table:table-cell>
          <table:table-cell office:value-type="float" office:value="-5321.44" table:style-name="ce10">
            <text:p>-5321,44</text:p>
          </table:table-cell>
          <table:table-cell office:value-type="float" office:value="8955.2999999999993" table:style-name="ce13">
            <text:p>8955,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UCÍDIA HELENA MATOS FONTENELE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1635.86" table:style-name="ce9">
            <text:p>11635,86</text:p>
          </table:table-cell>
          <table:table-cell office:value-type="float" office:value="142.47999999999999" table:style-name="ce9">
            <text:p>142,48</text:p>
          </table:table-cell>
          <table:table-cell table:style-name="ce8"/>
          <table:table-cell office:value-type="float" office:value="1328.62" table:style-name="ce9">
            <text:p>1328,6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3106.96" table:style-name="ce9">
            <text:p>13106,96</text:p>
          </table:table-cell>
          <table:table-cell office:value-type="float" office:value="-680.22" table:style-name="ce10">
            <text:p>-680,22</text:p>
          </table:table-cell>
          <table:table-cell table:style-name="ce8"/>
          <table:table-cell office:value-type="float" office:value="-2460.8000000000002" table:style-name="ce12">
            <text:p>-2460,8</text:p>
          </table:table-cell>
          <table:table-cell office:value-type="float" office:value="0" table:style-name="ce11">
            <text:p>0</text:p>
          </table:table-cell>
          <table:table-cell office:value-type="float" office:value="-3141.02" table:style-name="ce10">
            <text:p>-3141,02</text:p>
          </table:table-cell>
          <table:table-cell office:value-type="float" office:value="9965.94" table:style-name="ce9">
            <text:p>9965,9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UCILANDIA BATISTA SALES</text:p>
          </table:table-cell>
          <table:table-cell office:value-type="string" table:style-name="ce7">
            <text:p>ASSISTENTE DE DIRETOR DE SECRETARIA -</text:p>
          </table:table-cell>
          <table:table-cell office:value-type="string" table:style-name="ce7">
            <text:p>SECRETARIA (5ª VT)</text:p>
          </table:table-cell>
          <table:table-cell office:value-type="float" office:value="19285.939999999999" table:style-name="ce9">
            <text:p>19285,94</text:p>
          </table:table-cell>
          <table:table-cell office:value-type="float" office:value="3105.52" table:style-name="ce9">
            <text:p>3105,52</text:p>
          </table:table-cell>
          <table:table-cell office:value-type="float" office:value="2232.38" table:style-name="ce9">
            <text:p>2232,38</text:p>
          </table:table-cell>
          <table:table-cell office:value-type="float" office:value="1660.71" table:style-name="ce9">
            <text:p>1660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6284.55" table:style-name="ce9">
            <text:p>26284,55</text:p>
          </table:table-cell>
          <table:table-cell office:value-type="float" office:value="-2791.93" table:style-name="ce10">
            <text:p>-2791,93</text:p>
          </table:table-cell>
          <table:table-cell office:value-type="float" office:value="-5134.42" table:style-name="ce10">
            <text:p>-5134,42</text:p>
          </table:table-cell>
          <table:table-cell office:value-type="float" office:value="-2023.68" table:style-name="ce10">
            <text:p>-2023,68</text:p>
          </table:table-cell>
          <table:table-cell office:value-type="float" office:value="0" table:style-name="ce11">
            <text:p>0</text:p>
          </table:table-cell>
          <table:table-cell office:value-type="float" office:value="-9950.0300000000007" table:style-name="ce10">
            <text:p>-9950,03</text:p>
          </table:table-cell>
          <table:table-cell office:value-type="float" office:value="16334.52" table:style-name="ce9">
            <text:p>16334,5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ÚCIO ANDRÉ LIMA BATISTA</text:p>
          </table:table-cell>
          <table:table-cell office:value-type="string" table:style-name="ce7">
            <text:p>ASSISTENTE DE DIRETOR DE SECRETARIA -</text:p>
          </table:table-cell>
          <table:table-cell office:value-type="string" table:style-name="ce7">
            <text:p>SECRETARIA <text:s/>(ATA)</text:p>
          </table:table-cell>
          <table:table-cell office:value-type="float" office:value="1921.92" table:style-name="ce9">
            <text:p>1921,92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3472.31" table:style-name="ce9">
            <text:p>3472,3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7626.61" table:style-name="ce9">
            <text:p>7626,61</text:p>
          </table:table-cell>
          <table:table-cell office:value-type="float" office:value="-269.06" table:style-name="ce10">
            <text:p>-269,06</text:p>
          </table:table-cell>
          <table:table-cell office:value-type="float" office:value="-199.55" table:style-name="ce10">
            <text:p>-199,55</text:p>
          </table:table-cell>
          <table:table-cell office:value-type="float" office:value="-2566.21" table:style-name="ce10">
            <text:p>-2566,21</text:p>
          </table:table-cell>
          <table:table-cell office:value-type="float" office:value="0" table:style-name="ce11">
            <text:p>0</text:p>
          </table:table-cell>
          <table:table-cell office:value-type="float" office:value="-3034.82" table:style-name="ce10">
            <text:p>-3034,82</text:p>
          </table:table-cell>
          <table:table-cell office:value-type="float" office:value="4591.79" table:style-name="ce9">
            <text:p>4591,7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UCIVALDO TEIXEIRA ARAÚJO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<text:s/>(2ªVTSMC)</text:p>
          </table:table-cell>
          <table:table-cell office:value-type="float" office:value="11398.39" table:style-name="ce9">
            <text:p>11398,39</text:p>
          </table:table-cell>
          <table:table-cell office:value-type="float" office:value="2774.81" table:style-name="ce9">
            <text:p>2774,81</text:p>
          </table:table-cell>
          <table:table-cell office:value-type="float" office:value="1185.05" table:style-name="ce9">
            <text:p>1185,05</text:p>
          </table:table-cell>
          <table:table-cell office:value-type="float" office:value="3340.32" table:style-name="ce9">
            <text:p>3340,3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698.57" table:style-name="ce9">
            <text:p>18698,57</text:p>
          </table:table-cell>
          <table:table-cell office:value-type="float" office:value="-1896.59" table:style-name="ce10">
            <text:p>-1896,59</text:p>
          </table:table-cell>
          <table:table-cell office:value-type="float" office:value="-2216.48" table:style-name="ce10">
            <text:p>-2216,48</text:p>
          </table:table-cell>
          <table:table-cell office:value-type="float" office:value="-5090.9799999999996" table:style-name="ce10">
            <text:p>-5090,98</text:p>
          </table:table-cell>
          <table:table-cell office:value-type="float" office:value="0" table:style-name="ce11">
            <text:p>0</text:p>
          </table:table-cell>
          <table:table-cell office:value-type="float" office:value="-9204.0499999999993" table:style-name="ce10">
            <text:p>-9204,05</text:p>
          </table:table-cell>
          <table:table-cell office:value-type="float" office:value="9494.52" table:style-name="ce9">
            <text:p>9494,5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UCIVÂNIA BATISTA SALES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(2ª VT)</text:p>
          </table:table-cell>
          <table:table-cell office:value-type="float" office:value="11635.86" table:style-name="ce9">
            <text:p>11635,86</text:p>
          </table:table-cell>
          <table:table-cell office:value-type="float" office:value="554.6" table:style-name="ce13">
            <text:p>554,6</text:p>
          </table:table-cell>
          <table:table-cell office:value-type="float" office:value="1243.26" table:style-name="ce9">
            <text:p>1243,26</text:p>
          </table:table-cell>
          <table:table-cell office:value-type="float" office:value="2160.39" table:style-name="ce9">
            <text:p>2160,3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594.11" table:style-name="ce9">
            <text:p>15594,11</text:p>
          </table:table-cell>
          <table:table-cell office:value-type="float" office:value="-1569.44" table:style-name="ce10">
            <text:p>-1569,44</text:p>
          </table:table-cell>
          <table:table-cell office:value-type="float" office:value="-2341.1799999999998" table:style-name="ce10">
            <text:p>-2341,18</text:p>
          </table:table-cell>
          <table:table-cell office:value-type="float" office:value="-3134.24" table:style-name="ce10">
            <text:p>-3134,24</text:p>
          </table:table-cell>
          <table:table-cell office:value-type="float" office:value="0" table:style-name="ce11">
            <text:p>0</text:p>
          </table:table-cell>
          <table:table-cell office:value-type="float" office:value="-7044.86" table:style-name="ce10">
            <text:p>-7044,86</text:p>
          </table:table-cell>
          <table:table-cell office:value-type="float" office:value="8549.25" table:style-name="ce9">
            <text:p>8549,2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UÍS CARLOS DE OLIVEIRA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1635.86" table:style-name="ce9">
            <text:p>11635,86</text:p>
          </table:table-cell>
          <table:table-cell office:value-type="float" office:value="2204.4299999999998" table:style-name="ce9">
            <text:p>2204,43</text:p>
          </table:table-cell>
          <table:table-cell table:style-name="ce8"/>
          <table:table-cell office:value-type="float" office:value="2251.89" table:style-name="ce9">
            <text:p>2251,8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092.18" table:style-name="ce9">
            <text:p>16092,18</text:p>
          </table:table-cell>
          <table:table-cell office:value-type="float" office:value="-1013.27" table:style-name="ce10">
            <text:p>-1013,27</text:p>
          </table:table-cell>
          <table:table-cell office:value-type="float" office:value="-2553.8000000000002" table:style-name="ce12">
            <text:p>-2553,8</text:p>
          </table:table-cell>
          <table:table-cell office:value-type="float" office:value="-3909.05" table:style-name="ce10">
            <text:p>-3909,05</text:p>
          </table:table-cell>
          <table:table-cell office:value-type="float" office:value="0" table:style-name="ce11">
            <text:p>0</text:p>
          </table:table-cell>
          <table:table-cell office:value-type="float" office:value="-7476.12" table:style-name="ce10">
            <text:p>-7476,12</text:p>
          </table:table-cell>
          <table:table-cell office:value-type="float" office:value="8616.06" table:style-name="ce9">
            <text:p>8616,0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UÍS CARLOS SILVA PIMENTEL VILELA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(9ª VT)</text:p>
          </table:table-cell>
          <table:table-cell office:value-type="float" office:value="19519.71" table:style-name="ce9">
            <text:p>19519,71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2510.65" table:style-name="ce9">
            <text:p>2510,6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3215.41" table:style-name="ce9">
            <text:p>23215,41</text:p>
          </table:table-cell>
          <table:table-cell office:value-type="float" office:value="-2740.19" table:style-name="ce10">
            <text:p>-2740,19</text:p>
          </table:table-cell>
          <table:table-cell office:value-type="float" office:value="-4070.9" table:style-name="ce12">
            <text:p>-4070,9</text:p>
          </table:table-cell>
          <table:table-cell office:value-type="float" office:value="-1308.8800000000001" table:style-name="ce10">
            <text:p>-1308,88</text:p>
          </table:table-cell>
          <table:table-cell office:value-type="float" office:value="0" table:style-name="ce11">
            <text:p>0</text:p>
          </table:table-cell>
          <table:table-cell office:value-type="float" office:value="-8119.97" table:style-name="ce10">
            <text:p>-8119,97</text:p>
          </table:table-cell>
          <table:table-cell office:value-type="float" office:value="15095.44" table:style-name="ce9">
            <text:p>15095,4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UÍS HENRIQUE ALVES SALVADOR</text:p>
          </table:table-cell>
          <table:table-cell office:value-type="string" table:style-name="ce7">
            <text:p>ANALISTA <text:s/>JUDICIÁRIO</text:p>
          </table:table-cell>
          <table:table-cell office:value-type="string" table:style-name="ce7">
            <text:p>INATIVO</text:p>
          </table:table-cell>
          <table:table-cell office:value-type="float" office:value="22119.02" table:style-name="ce9">
            <text:p>22119,02</text:p>
          </table:table-cell>
          <table:table-cell table:number-columns-repeated="2" table:style-name="ce8"/>
          <table:table-cell office:value-type="float" office:value="1155.98" table:style-name="ce9">
            <text:p>1155,9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3275" table:style-name="ce11">
            <text:p>23275</text:p>
          </table:table-cell>
          <table:table-cell table:style-name="ce8"/>
          <table:table-cell office:value-type="float" office:value="-5161.2299999999996" table:style-name="ce10">
            <text:p>-5161,23</text:p>
          </table:table-cell>
          <table:table-cell office:value-type="float" office:value="-3526.43" table:style-name="ce10">
            <text:p>-3526,43</text:p>
          </table:table-cell>
          <table:table-cell office:value-type="float" office:value="0" table:style-name="ce11">
            <text:p>0</text:p>
          </table:table-cell>
          <table:table-cell office:value-type="float" office:value="-8687.66" table:style-name="ce10">
            <text:p>-8687,66</text:p>
          </table:table-cell>
          <table:table-cell office:value-type="float" office:value="14587.34" table:style-name="ce9">
            <text:p>14587,3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UIZ ANTONIO OLIVEIRA TIMÓTEO</text:p>
          </table:table-cell>
          <table:table-cell office:value-type="string" table:style-name="ce7">
            <text:p>ASSISTENTE JURIDICO III - FC-04</text:p>
          </table:table-cell>
          <table:table-cell office:value-type="string" table:style-name="ce7">
            <text:p>GABINETE DE DESEMBARGADOR (GABJL)</text:p>
          </table:table-cell>
          <table:table-cell office:value-type="float" office:value="17720.68" table:style-name="ce9">
            <text:p>17720,68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2033.34" table:style-name="ce9">
            <text:p>2033,3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1693.91" table:style-name="ce9">
            <text:p>21693,91</text:p>
          </table:table-cell>
          <table:table-cell office:value-type="float" office:value="-2470.16" table:style-name="ce10">
            <text:p>-2470,16</text:p>
          </table:table-cell>
          <table:table-cell office:value-type="float" office:value="-3753.73" table:style-name="ce10">
            <text:p>-3753,73</text:p>
          </table:table-cell>
          <table:table-cell office:value-type="float" office:value="-1662.84" table:style-name="ce10">
            <text:p>-1662,84</text:p>
          </table:table-cell>
          <table:table-cell office:value-type="float" office:value="0" table:style-name="ce11">
            <text:p>0</text:p>
          </table:table-cell>
          <table:table-cell office:value-type="float" office:value="-7886.73" table:style-name="ce10">
            <text:p>-7886,73</text:p>
          </table:table-cell>
          <table:table-cell office:value-type="float" office:value="13807.18" table:style-name="ce9">
            <text:p>13807,1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UIZ ARTHUR BERNARDES TESCH</text:p>
          </table:table-cell>
          <table:table-cell office:value-type="string" table:style-name="ce7">
            <text:p>PENSIONISTA</text:p>
          </table:table-cell>
          <table:table-cell table:style-name="ce8"/>
          <table:table-cell office:value-type="float" office:value="3637.73" table:style-name="ce9">
            <text:p>3637,73</text:p>
          </table:table-cell>
          <table:table-cell table:number-columns-repeated="2" table:style-name="ce8"/>
          <table:table-cell office:value-type="float" office:value="220" table:style-name="ce11">
            <text:p>220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857.73" table:style-name="ce9">
            <text:p>3857,73</text:p>
          </table:table-cell>
          <table:table-cell office:value-type="float" office:value="-142.11000000000001" table:style-name="ce10">
            <text:p>-142,11</text:p>
          </table:table-cell>
          <table:table-cell office:value-type="float" office:value="-169.55" table:style-name="ce10">
            <text:p>-169,55</text:p>
          </table:table-cell>
          <table:table-cell office:value-type="float" office:value="-299.88" table:style-name="ce10">
            <text:p>-299,88</text:p>
          </table:table-cell>
          <table:table-cell office:value-type="float" office:value="0" table:style-name="ce11">
            <text:p>0</text:p>
          </table:table-cell>
          <table:table-cell office:value-type="float" office:value="-611.54" table:style-name="ce10">
            <text:p>-611,54</text:p>
          </table:table-cell>
          <table:table-cell office:value-type="float" office:value="3246.19" table:style-name="ce9">
            <text:p>3246,1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UIZ CLÁUDIO BARBOSA MELO</text:p>
          </table:table-cell>
          <table:table-cell office:value-type="string" table:style-name="ce7">
            <text:p>SECRETÁRIO DE AUDIÊNCIA I - FC-04</text:p>
          </table:table-cell>
          <table:table-cell office:value-type="string" table:style-name="ce7">
            <text:p>SECRETARIA <text:s/>(SLQ)</text:p>
          </table:table-cell>
          <table:table-cell office:value-type="float" office:value="2052.16" table:style-name="ce9">
            <text:p>2052,16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1488.07" table:style-name="ce9">
            <text:p>1488,0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5480.12" table:style-name="ce9">
            <text:p>5480,12</text:p>
          </table:table-cell>
          <table:table-cell office:value-type="float" office:value="-287.3" table:style-name="ce12">
            <text:p>-287,3</text:p>
          </table:table-cell>
          <table:table-cell office:value-type="float" office:value="-200.92" table:style-name="ce10">
            <text:p>-200,92</text:p>
          </table:table-cell>
          <table:table-cell office:value-type="float" office:value="-1772.49" table:style-name="ce10">
            <text:p>-1772,49</text:p>
          </table:table-cell>
          <table:table-cell office:value-type="float" office:value="0" table:style-name="ce11">
            <text:p>0</text:p>
          </table:table-cell>
          <table:table-cell office:value-type="float" office:value="-2260.71" table:style-name="ce10">
            <text:p>-2260,71</text:p>
          </table:table-cell>
          <table:table-cell office:value-type="float" office:value="3219.41" table:style-name="ce9">
            <text:p>3219,4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UIZ GONZAGA REVORÊDO FILHO</text:p>
          </table:table-cell>
          <table:table-cell office:value-type="string" table:style-name="ce7">
            <text:p>SECRETÁRIO - CJ-03</text:p>
          </table:table-cell>
          <table:table-cell office:value-type="string" table:style-name="ce7">
            <text:p>SECRETARIA DE RECURSO DE REVISTA</text:p>
          </table:table-cell>
          <table:table-cell office:value-type="float" office:value="18701.52" table:style-name="ce9">
            <text:p>18701,52</text:p>
          </table:table-cell>
          <table:table-cell office:value-type="float" office:value="3411.8" table:style-name="ce13">
            <text:p>3411,8</text:p>
          </table:table-cell>
          <table:table-cell office:value-type="float" office:value="8411.01" table:style-name="ce9">
            <text:p>8411,01</text:p>
          </table:table-cell>
          <table:table-cell office:value-type="float" office:value="1987.75" table:style-name="ce9">
            <text:p>1987,7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2512.080000000002" table:style-name="ce9">
            <text:p>32512,08</text:p>
          </table:table-cell>
          <table:table-cell office:value-type="float" office:value="-828.39" table:style-name="ce10">
            <text:p>-828,39</text:p>
          </table:table-cell>
          <table:table-cell office:value-type="float" office:value="-7244.89" table:style-name="ce10">
            <text:p>-7244,89</text:p>
          </table:table-cell>
          <table:table-cell office:value-type="float" office:value="-1604.82" table:style-name="ce10">
            <text:p>-1604,82</text:p>
          </table:table-cell>
          <table:table-cell office:value-type="float" office:value="0" table:style-name="ce11">
            <text:p>0</text:p>
          </table:table-cell>
          <table:table-cell office:value-type="float" office:value="-9678.1" table:style-name="ce12">
            <text:p>-9678,1</text:p>
          </table:table-cell>
          <table:table-cell office:value-type="float" office:value="22833.98" table:style-name="ce9">
            <text:p>22833,9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UIZ HENRIQUE AGUIAR DE OLIVEIRA CAVALCANTE</text:p>
          </table:table-cell>
          <table:table-cell office:value-type="string" table:style-name="ce7">
            <text:p>ASSISTENTE DE SERVIÇO - FC-03</text:p>
          </table:table-cell>
          <table:table-cell office:value-type="string" table:style-name="ce7">
            <text:p>SECRETARIA (2ª VT)</text:p>
          </table:table-cell>
          <table:table-cell office:value-type="float" office:value="11810" table:style-name="ce11">
            <text:p>11810</text:p>
          </table:table-cell>
          <table:table-cell table:style-name="ce8"/>
          <table:table-cell office:value-type="float" office:value="1547.32" table:style-name="ce9">
            <text:p>1547,32</text:p>
          </table:table-cell>
          <table:table-cell office:value-type="float" office:value="1372.88" table:style-name="ce9">
            <text:p>1372,8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730.2" table:style-name="ce13">
            <text:p>14730,2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2389.98" table:style-name="ce10">
            <text:p>-2389,98</text:p>
          </table:table-cell>
          <table:table-cell office:value-type="float" office:value="-4670.09" table:style-name="ce10">
            <text:p>-4670,09</text:p>
          </table:table-cell>
          <table:table-cell office:value-type="float" office:value="0" table:style-name="ce11">
            <text:p>0</text:p>
          </table:table-cell>
          <table:table-cell office:value-type="float" office:value="-8565.24" table:style-name="ce10">
            <text:p>-8565,24</text:p>
          </table:table-cell>
          <table:table-cell office:value-type="float" office:value="6164.96" table:style-name="ce9">
            <text:p>6164,9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UIZ JOSUE DA SILVA FILHO</text:p>
          </table:table-cell>
          <table:table-cell office:value-type="string" table:style-name="ce7">
            <text:p>ASSISTENTE CHEFE - FC-04</text:p>
          </table:table-cell>
          <table:table-cell office:value-type="string" table:style-name="ce7">
            <text:p>SETOR DE SISTEMAS JURÍDICOS (SETIC)</text:p>
          </table:table-cell>
          <table:table-cell office:value-type="float" office:value="19140.310000000001" table:style-name="ce9">
            <text:p>19140,31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1222.8599999999999" table:style-name="ce9">
            <text:p>1222,8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2303.06" table:style-name="ce9">
            <text:p>22303,06</text:p>
          </table:table-cell>
          <table:table-cell office:value-type="float" office:value="-2678.71" table:style-name="ce10">
            <text:p>-2678,71</text:p>
          </table:table-cell>
          <table:table-cell office:value-type="float" office:value="-4138.91" table:style-name="ce10">
            <text:p>-4138,91</text:p>
          </table:table-cell>
          <table:table-cell office:value-type="float" office:value="-225.65" table:style-name="ce10">
            <text:p>-225,65</text:p>
          </table:table-cell>
          <table:table-cell office:value-type="float" office:value="0" table:style-name="ce11">
            <text:p>0</text:p>
          </table:table-cell>
          <table:table-cell office:value-type="float" office:value="-7043.27" table:style-name="ce10">
            <text:p>-7043,27</text:p>
          </table:table-cell>
          <table:table-cell office:value-type="float" office:value="15259.79" table:style-name="ce9">
            <text:p>15259,7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UIZA AMÁLIA GONÇALVES LEITE</text:p>
          </table:table-cell>
          <table:table-cell office:value-type="string" table:style-name="ce7">
            <text:p>ASSISTENTE DE JUIZ II - FC-05</text:p>
          </table:table-cell>
          <table:table-cell office:value-type="string" table:style-name="ce7">
            <text:p>SECRETARIA (8ª VT)</text:p>
          </table:table-cell>
          <table:table-cell office:value-type="float" office:value="10648.46" table:style-name="ce9">
            <text:p>10648,46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1216.03" table:style-name="ce9">
            <text:p>1216,0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096.87" table:style-name="ce9">
            <text:p>14096,87</text:p>
          </table:table-cell>
          <table:table-cell office:value-type="float" office:value="-1344.78" table:style-name="ce10">
            <text:p>-1344,78</text:p>
          </table:table-cell>
          <table:table-cell office:value-type="float" office:value="-2303.06" table:style-name="ce10">
            <text:p>-2303,06</text:p>
          </table:table-cell>
          <table:table-cell office:value-type="float" office:value="-459.93" table:style-name="ce10">
            <text:p>-459,93</text:p>
          </table:table-cell>
          <table:table-cell office:value-type="float" office:value="0" table:style-name="ce11">
            <text:p>0</text:p>
          </table:table-cell>
          <table:table-cell office:value-type="float" office:value="-4107.7700000000004" table:style-name="ce10">
            <text:p>-4107,77</text:p>
          </table:table-cell>
          <table:table-cell office:value-type="float" office:value="9989.1" table:style-name="ce13">
            <text:p>9989,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UZIANA FRAGÔSO BUARQUE</text:p>
          </table:table-cell>
          <table:table-cell office:value-type="string" table:style-name="ce7">
            <text:p>ASSISTENTE DE JUIZ III - FC-05</text:p>
          </table:table-cell>
          <table:table-cell office:value-type="string" table:style-name="ce7">
            <text:p>SECRETARIA DA CORREGEDORIA REGIONAL</text:p>
          </table:table-cell>
          <table:table-cell table:number-columns-repeated="2" table:style-name="ce8"/>
          <table:table-cell office:value-type="float" office:value="2232.38" table:style-name="ce9">
            <text:p>2232,38</text:p>
          </table:table-cell>
          <table:table-cell office:value-type="float" office:value="1588.26" table:style-name="ce9">
            <text:p>1588,2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820.64" table:style-name="ce9">
            <text:p>3820,64</text:p>
          </table:table-cell>
          <table:table-cell table:style-name="ce8"/>
          <table:table-cell office:value-type="float" office:value="-24.63" table:style-name="ce10">
            <text:p>-24,63</text:p>
          </table:table-cell>
          <table:table-cell office:value-type="float" office:value="-1290.77" table:style-name="ce10">
            <text:p>-1290,77</text:p>
          </table:table-cell>
          <table:table-cell office:value-type="float" office:value="0" table:style-name="ce11">
            <text:p>0</text:p>
          </table:table-cell>
          <table:table-cell office:value-type="float" office:value="-1315.4" table:style-name="ce12">
            <text:p>-1315,4</text:p>
          </table:table-cell>
          <table:table-cell office:value-type="float" office:value="2505.2399999999998" table:style-name="ce9">
            <text:p>2505,2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YGIA MACIEL MENDONÇA</text:p>
          </table:table-cell>
          <table:table-cell office:value-type="string" table:style-name="ce7">
            <text:p>ANALISTA <text:s/>JUDICIÁRIO</text:p>
          </table:table-cell>
          <table:table-cell office:value-type="string" table:style-name="ce7">
            <text:p>INATIVO</text:p>
          </table:table-cell>
          <table:table-cell office:value-type="float" office:value="18701.52" table:style-name="ce9">
            <text:p>18701,52</text:p>
          </table:table-cell>
          <table:table-cell office:value-type="float" office:value="6560.72" table:style-name="ce9">
            <text:p>6560,72</text:p>
          </table:table-cell>
          <table:table-cell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6012.87" table:style-name="ce9">
            <text:p>26012,87</text:p>
          </table:table-cell>
          <table:table-cell office:value-type="float" office:value="-2922.61" table:style-name="ce10">
            <text:p>-2922,61</text:p>
          </table:table-cell>
          <table:table-cell office:value-type="float" office:value="-4750.4399999999996" table:style-name="ce10">
            <text:p>-4750,44</text:p>
          </table:table-cell>
          <table:table-cell office:value-type="float" office:value="-2414.7600000000002" table:style-name="ce10">
            <text:p>-2414,76</text:p>
          </table:table-cell>
          <table:table-cell office:value-type="float" office:value="0" table:style-name="ce11">
            <text:p>0</text:p>
          </table:table-cell>
          <table:table-cell office:value-type="float" office:value="-10087.81" table:style-name="ce10">
            <text:p>-10087,81</text:p>
          </table:table-cell>
          <table:table-cell office:value-type="float" office:value="15925.06" table:style-name="ce9">
            <text:p>15925,0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LYS SILVEIRA CORADO</text:p>
          </table:table-cell>
          <table:table-cell office:value-type="string" table:style-name="ce7">
            <text:p>DIRETOR DE SECRETARIA - CJ-03</text:p>
          </table:table-cell>
          <table:table-cell office:value-type="string" table:style-name="ce7">
            <text:p>SECRETARIA <text:s/>(ATA)</text:p>
          </table:table-cell>
          <table:table-cell office:value-type="float" office:value="11550.56" table:style-name="ce9">
            <text:p>11550,56</text:p>
          </table:table-cell>
          <table:table-cell table:style-name="ce8"/>
          <table:table-cell office:value-type="float" office:value="8411.01" table:style-name="ce9">
            <text:p>8411,01</text:p>
          </table:table-cell>
          <table:table-cell office:value-type="float" office:value="3450.27" table:style-name="ce9">
            <text:p>3450,2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3411.84" table:style-name="ce9">
            <text:p>23411,84</text:p>
          </table:table-cell>
          <table:table-cell office:value-type="float" office:value="-1455.52" table:style-name="ce10">
            <text:p>-1455,52</text:p>
          </table:table-cell>
          <table:table-cell office:value-type="float" office:value="-4115.53" table:style-name="ce10">
            <text:p>-4115,53</text:p>
          </table:table-cell>
          <table:table-cell office:value-type="float" office:value="-3252.32" table:style-name="ce10">
            <text:p>-3252,32</text:p>
          </table:table-cell>
          <table:table-cell office:value-type="float" office:value="0" table:style-name="ce11">
            <text:p>0</text:p>
          </table:table-cell>
          <table:table-cell office:value-type="float" office:value="-8823.3700000000008" table:style-name="ce10">
            <text:p>-8823,37</text:p>
          </table:table-cell>
          <table:table-cell office:value-type="float" office:value="14588.47" table:style-name="ce9">
            <text:p>14588,4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BEL RÔSE CAVALCANTI SILVA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9696.5499999999993" table:style-name="ce9">
            <text:p>9696,55</text:p>
          </table:table-cell>
          <table:table-cell office:value-type="float" office:value="16452.53" table:style-name="ce9">
            <text:p>16452,53</text:p>
          </table:table-cell>
          <table:table-cell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6899.71" table:style-name="ce9">
            <text:p>26899,71</text:p>
          </table:table-cell>
          <table:table-cell office:value-type="float" office:value="-3091.11" table:style-name="ce10">
            <text:p>-3091,11</text:p>
          </table:table-cell>
          <table:table-cell office:value-type="float" office:value="-4947.99" table:style-name="ce10">
            <text:p>-4947,99</text:p>
          </table:table-cell>
          <table:table-cell office:value-type="float" office:value="-5616.49" table:style-name="ce10">
            <text:p>-5616,49</text:p>
          </table:table-cell>
          <table:table-cell office:value-type="float" office:value="0" table:style-name="ce11">
            <text:p>0</text:p>
          </table:table-cell>
          <table:table-cell office:value-type="float" office:value="-13655.59" table:style-name="ce10">
            <text:p>-13655,59</text:p>
          </table:table-cell>
          <table:table-cell office:value-type="float" office:value="13244.12" table:style-name="ce9">
            <text:p>13244,1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LBA MARIA RAMOS ARAÚJO</text:p>
          </table:table-cell>
          <table:table-cell office:value-type="string" table:style-name="ce7">
            <text:p>ASSESSOR - CJ-03</text:p>
          </table:table-cell>
          <table:table-cell office:value-type="string" table:style-name="ce7">
            <text:p>GABINETE DE DESEMBARGADOR (GABLNS)</text:p>
          </table:table-cell>
          <table:table-cell table:number-columns-repeated="2" table:style-name="ce8"/>
          <table:table-cell office:value-type="float" office:value="12940.02" table:style-name="ce9">
            <text:p>12940,02</text:p>
          </table:table-cell>
          <table:table-cell office:value-type="float" office:value="1660.71" table:style-name="ce9">
            <text:p>1660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600.73" table:style-name="ce9">
            <text:p>14600,73</text:p>
          </table:table-cell>
          <table:table-cell office:value-type="float" office:value="-828.39" table:style-name="ce10">
            <text:p>-828,39</text:p>
          </table:table-cell>
          <table:table-cell office:value-type="float" office:value="-2409.1999999999998" table:style-name="ce12">
            <text:p>-2409,2</text:p>
          </table:table-cell>
          <table:table-cell office:value-type="float" office:value="-4637.2" table:style-name="ce12">
            <text:p>-4637,2</text:p>
          </table:table-cell>
          <table:table-cell office:value-type="float" office:value="0" table:style-name="ce11">
            <text:p>0</text:p>
          </table:table-cell>
          <table:table-cell office:value-type="float" office:value="-7874.79" table:style-name="ce10">
            <text:p>-7874,79</text:p>
          </table:table-cell>
          <table:table-cell office:value-type="float" office:value="6725.94" table:style-name="ce9">
            <text:p>6725,9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NOEL ANTÔNIO DOS SANTOS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1635.86" table:style-name="ce9">
            <text:p>11635,86</text:p>
          </table:table-cell>
          <table:table-cell office:value-type="float" office:value="4531.76" table:style-name="ce9">
            <text:p>4531,76</text:p>
          </table:table-cell>
          <table:table-cell table:style-name="ce8"/>
          <table:table-cell office:value-type="float" office:value="1501.26" table:style-name="ce9">
            <text:p>1501,2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7668.88" table:style-name="ce9">
            <text:p>17668,88</text:p>
          </table:table-cell>
          <table:table-cell office:value-type="float" office:value="-1397.28" table:style-name="ce10">
            <text:p>-1397,28</text:p>
          </table:table-cell>
          <table:table-cell office:value-type="float" office:value="-2616.75" table:style-name="ce10">
            <text:p>-2616,75</text:p>
          </table:table-cell>
          <table:table-cell office:value-type="float" office:value="-2300.79" table:style-name="ce10">
            <text:p>-2300,79</text:p>
          </table:table-cell>
          <table:table-cell office:value-type="float" office:value="0" table:style-name="ce11">
            <text:p>0</text:p>
          </table:table-cell>
          <table:table-cell office:value-type="float" office:value="-6314.82" table:style-name="ce10">
            <text:p>-6314,82</text:p>
          </table:table-cell>
          <table:table-cell office:value-type="float" office:value="11354.06" table:style-name="ce9">
            <text:p>11354,0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NOEL MESSIAS FEITOZA</text:p>
          </table:table-cell>
          <table:table-cell office:value-type="string" table:style-name="ce7">
            <text:p>DIRETOR - CJ-03</text:p>
          </table:table-cell>
          <table:table-cell office:value-type="string" table:style-name="ce7">
            <text:p>SECRETARIA DE TECNOLOGIA DA INFORMAÇÃO E COMUNI</text:p>
          </table:table-cell>
          <table:table-cell office:value-type="float" office:value="19441.79" table:style-name="ce9">
            <text:p>19441,79</text:p>
          </table:table-cell>
          <table:table-cell table:style-name="ce8"/>
          <table:table-cell office:value-type="float" office:value="8411.01" table:style-name="ce9">
            <text:p>8411,01</text:p>
          </table:table-cell>
          <table:table-cell office:value-type="float" office:value="2217.75" table:style-name="ce9">
            <text:p>2217,7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0070.55" table:style-name="ce9">
            <text:p>30070,55</text:p>
          </table:table-cell>
          <table:table-cell office:value-type="float" office:value="-2740.19" table:style-name="ce10">
            <text:p>-2740,19</text:p>
          </table:table-cell>
          <table:table-cell office:value-type="float" office:value="-5932.33" table:style-name="ce10">
            <text:p>-5932,33</text:p>
          </table:table-cell>
          <table:table-cell office:value-type="float" office:value="-2362.59" table:style-name="ce10">
            <text:p>-2362,59</text:p>
          </table:table-cell>
          <table:table-cell office:value-type="float" office:value="0" table:style-name="ce11">
            <text:p>0</text:p>
          </table:table-cell>
          <table:table-cell office:value-type="float" office:value="-11035.11" table:style-name="ce10">
            <text:p>-11035,11</text:p>
          </table:table-cell>
          <table:table-cell office:value-type="float" office:value="19035.439999999999" table:style-name="ce9">
            <text:p>19035,4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NOEL MESSIAS FERREIRA REIS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<text:s/>(SAN)</text:p>
          </table:table-cell>
          <table:table-cell office:value-type="float" office:value="1938.28" table:style-name="ce9">
            <text:p>1938,28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910.08" table:style-name="ce9">
            <text:p>910,0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4033.41" table:style-name="ce9">
            <text:p>4033,41</text:p>
          </table:table-cell>
          <table:table-cell office:value-type="float" office:value="-283.8" table:style-name="ce12">
            <text:p>-283,8</text:p>
          </table:table-cell>
          <table:table-cell office:value-type="float" office:value="-27.51" table:style-name="ce10">
            <text:p>-27,51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311.31" table:style-name="ce10">
            <text:p>-311,31</text:p>
          </table:table-cell>
          <table:table-cell office:value-type="float" office:value="3722.1" table:style-name="ce13">
            <text:p>3722,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CELA PASSOS DE MEDEIROS BELTRÃO</text:p>
          </table:table-cell>
          <table:table-cell office:value-type="string" table:style-name="ce7">
            <text:p>SECRETÁRIO DE AUDIÊNCIA I - FC-04</text:p>
          </table:table-cell>
          <table:table-cell office:value-type="string" table:style-name="ce7">
            <text:p>SECRETARIA (6ª VT)</text:p>
          </table:table-cell>
          <table:table-cell office:value-type="float" office:value="17863.3" table:style-name="ce13">
            <text:p>17863,3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2686.01" table:style-name="ce9">
            <text:p>2686,0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2489.200000000001" table:style-name="ce13">
            <text:p>22489,2</text:p>
          </table:table-cell>
          <table:table-cell office:value-type="float" office:value="-2470.16" table:style-name="ce10">
            <text:p>-2470,16</text:p>
          </table:table-cell>
          <table:table-cell office:value-type="float" office:value="-3845.09" table:style-name="ce10">
            <text:p>-3845,09</text:p>
          </table:table-cell>
          <table:table-cell office:value-type="float" office:value="-581.26" table:style-name="ce10">
            <text:p>-581,26</text:p>
          </table:table-cell>
          <table:table-cell office:value-type="float" office:value="0" table:style-name="ce11">
            <text:p>0</text:p>
          </table:table-cell>
          <table:table-cell office:value-type="float" office:value="-6896.51" table:style-name="ce10">
            <text:p>-6896,51</text:p>
          </table:table-cell>
          <table:table-cell office:value-type="float" office:value="15592.69" table:style-name="ce9">
            <text:p>15592,6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CELO DA ROSA COUTINHO</text:p>
          </table:table-cell>
          <table:table-cell office:value-type="string" table:style-name="ce7">
            <text:p>REMOVIDO</text:p>
          </table:table-cell>
          <table:table-cell office:value-type="string" table:style-name="ce7">
            <text:p>SECRETARIA (2ª VT-ARA)</text:p>
          </table:table-cell>
          <table:table-cell table:number-columns-repeated="3" table:style-name="ce8"/>
          <table:table-cell office:value-type="float" office:value="1354.62" table:style-name="ce9">
            <text:p>1354,6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354.62" table:style-name="ce9">
            <text:p>1354,62</text:p>
          </table:table-cell>
          <table:table-cell table:number-columns-repeated="2" table:style-name="ce8"/>
          <table:table-cell office:value-type="float" office:value="6.35" table:style-name="ce9">
            <text:p>6,35</text:p>
          </table:table-cell>
          <table:table-cell office:value-type="float" office:value="0" table:style-name="ce11">
            <text:p>0</text:p>
          </table:table-cell>
          <table:table-cell office:value-type="float" office:value="6.35" table:style-name="ce9">
            <text:p>6,35</text:p>
          </table:table-cell>
          <table:table-cell office:value-type="float" office:value="1360.97" table:style-name="ce9">
            <text:p>1360,9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CELO DO RÊGO RAPOSO</text:p>
          </table:table-cell>
          <table:table-cell office:value-type="string" table:style-name="ce7">
            <text:p>ASSISTENTE ADMINISTRATIVO - FC-03</text:p>
          </table:table-cell>
          <table:table-cell office:value-type="string" table:style-name="ce7">
            <text:p>SETOR DE PAGAMENTO (SOF)</text:p>
          </table:table-cell>
          <table:table-cell office:value-type="float" office:value="1151.77" table:style-name="ce9">
            <text:p>1151,77</text:p>
          </table:table-cell>
          <table:table-cell table:style-name="ce8"/>
          <table:table-cell office:value-type="float" office:value="1379.07" table:style-name="ce9">
            <text:p>1379,07</text:p>
          </table:table-cell>
          <table:table-cell office:value-type="float" office:value="1372.88" table:style-name="ce9">
            <text:p>1372,8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903.72" table:style-name="ce9">
            <text:p>3903,72</text:p>
          </table:table-cell>
          <table:table-cell office:value-type="float" office:value="-161.25" table:style-name="ce10">
            <text:p>-161,25</text:p>
          </table:table-cell>
          <table:table-cell office:value-type="float" office:value="-34.93" table:style-name="ce10">
            <text:p>-34,93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196.18" table:style-name="ce10">
            <text:p>-196,18</text:p>
          </table:table-cell>
          <table:table-cell office:value-type="float" office:value="3707.54" table:style-name="ce9">
            <text:p>3707,5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CELO FRAXE PESSOA</text:p>
          </table:table-cell>
          <table:table-cell office:value-type="string" table:style-name="ce7">
            <text:p>DIRETOR DE SECRETARIA - CJ-03</text:p>
          </table:table-cell>
          <table:table-cell office:value-type="string" table:style-name="ce7">
            <text:p>SECRETARIA <text:s/>(SLQ)</text:p>
          </table:table-cell>
          <table:table-cell office:value-type="float" office:value="19441.79" table:style-name="ce9">
            <text:p>19441,79</text:p>
          </table:table-cell>
          <table:table-cell office:value-type="float" office:value="10452.56" table:style-name="ce9">
            <text:p>10452,56</text:p>
          </table:table-cell>
          <table:table-cell office:value-type="float" office:value="8411.01" table:style-name="ce9">
            <text:p>8411,01</text:p>
          </table:table-cell>
          <table:table-cell office:value-type="float" office:value="1660.71" table:style-name="ce9">
            <text:p>1660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9966.07" table:style-name="ce9">
            <text:p>39966,07</text:p>
          </table:table-cell>
          <table:table-cell office:value-type="float" office:value="-3866.79" table:style-name="ce10">
            <text:p>-3866,79</text:p>
          </table:table-cell>
          <table:table-cell office:value-type="float" office:value="-8601.25" table:style-name="ce10">
            <text:p>-8601,25</text:p>
          </table:table-cell>
          <table:table-cell office:value-type="float" office:value="-2314.5100000000002" table:style-name="ce10">
            <text:p>-2314,51</text:p>
          </table:table-cell>
          <table:table-cell office:value-type="float" office:value="0" table:style-name="ce11">
            <text:p>0</text:p>
          </table:table-cell>
          <table:table-cell office:value-type="float" office:value="-14782.55" table:style-name="ce10">
            <text:p>-14782,55</text:p>
          </table:table-cell>
          <table:table-cell office:value-type="float" office:value="25183.52" table:style-name="ce9">
            <text:p>25183,5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CELO VITORIANO TORRES</text:p>
          </table:table-cell>
          <table:table-cell office:value-type="string" table:style-name="ce7">
            <text:p>COORDENADOR DE POLÍCIA JUDICIAL - CJ-0</text:p>
          </table:table-cell>
          <table:table-cell office:value-type="string" table:style-name="ce7">
            <text:p>COORDENADORIA DE POLÍCIA JUDICIAL</text:p>
          </table:table-cell>
          <table:table-cell office:value-type="float" office:value="11849.58" table:style-name="ce9">
            <text:p>11849,58</text:p>
          </table:table-cell>
          <table:table-cell office:value-type="float" office:value="3316.9" table:style-name="ce13">
            <text:p>3316,9</text:p>
          </table:table-cell>
          <table:table-cell office:value-type="float" office:value="7398.87" table:style-name="ce9">
            <text:p>7398,87</text:p>
          </table:table-cell>
          <table:table-cell office:value-type="float" office:value="2497.02" table:style-name="ce9">
            <text:p>2497,0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5062.37" table:style-name="ce9">
            <text:p>25062,37</text:p>
          </table:table-cell>
          <table:table-cell office:value-type="float" office:value="-828.39" table:style-name="ce10">
            <text:p>-828,39</text:p>
          </table:table-cell>
          <table:table-cell office:value-type="float" office:value="-4814.6400000000003" table:style-name="ce10">
            <text:p>-4814,64</text:p>
          </table:table-cell>
          <table:table-cell office:value-type="float" office:value="-2164.11" table:style-name="ce10">
            <text:p>-2164,11</text:p>
          </table:table-cell>
          <table:table-cell office:value-type="float" office:value="0" table:style-name="ce11">
            <text:p>0</text:p>
          </table:table-cell>
          <table:table-cell office:value-type="float" office:value="-7807.14" table:style-name="ce10">
            <text:p>-7807,14</text:p>
          </table:table-cell>
          <table:table-cell office:value-type="float" office:value="17255.23" table:style-name="ce9">
            <text:p>17255,2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CELO XAVIER DO NASCIMENTO</text:p>
          </table:table-cell>
          <table:table-cell office:value-type="string" table:style-name="ce7">
            <text:p>ASSISTENTE ADMINISTRATIVO - FC-03</text:p>
          </table:table-cell>
          <table:table-cell office:value-type="string" table:style-name="ce7">
            <text:p>SECRETARIA DE GESTÃO ESTRATÉGICA</text:p>
          </table:table-cell>
          <table:table-cell office:value-type="float" office:value="11963.71" table:style-name="ce9">
            <text:p>11963,71</text:p>
          </table:table-cell>
          <table:table-cell table:style-name="ce8"/>
          <table:table-cell office:value-type="float" office:value="1379.07" table:style-name="ce9">
            <text:p>1379,07</text:p>
          </table:table-cell>
          <table:table-cell office:value-type="float" office:value="1650.03" table:style-name="ce9">
            <text:p>1650,03</text:p>
          </table:table-cell>
          <table:table-cell office:value-type="float" office:value="1656.62" table:number-columns-spanned="2" table:number-rows-spanned="1" table:style-name="ce26">
            <text:p>1656,62</text:p>
          </table:table-cell>
          <table:covered-table-cell/>
          <table:table-cell table:style-name="ce8"/>
          <table:table-cell office:value-type="float" office:value="16649.43" table:style-name="ce9">
            <text:p>16649,43</text:p>
          </table:table-cell>
          <table:table-cell office:value-type="float" office:value="-828.39" table:style-name="ce10">
            <text:p>-828,39</text:p>
          </table:table-cell>
          <table:table-cell office:value-type="float" office:value="-2306.79" table:style-name="ce10">
            <text:p>-2306,79</text:p>
          </table:table-cell>
          <table:table-cell office:value-type="float" office:value="-1640.3" table:style-name="ce12">
            <text:p>-1640,3</text:p>
          </table:table-cell>
          <table:table-cell office:value-type="float" office:value="0" table:style-name="ce11">
            <text:p>0</text:p>
          </table:table-cell>
          <table:table-cell office:value-type="float" office:value="-4775.4799999999996" table:style-name="ce10">
            <text:p>-4775,48</text:p>
          </table:table-cell>
          <table:table-cell office:value-type="float" office:value="11873.95" table:style-name="ce9">
            <text:p>11873,9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ÁRCIA CRISTINA LEITE DE OLIVEIRA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GABINETE DE DESEMBARGADOR (GABAC)</text:p>
          </table:table-cell>
          <table:table-cell office:value-type="float" office:value="11754.59" table:style-name="ce9">
            <text:p>11754,59</text:p>
          </table:table-cell>
          <table:table-cell office:value-type="float" office:value="4168.72" table:style-name="ce9">
            <text:p>4168,72</text:p>
          </table:table-cell>
          <table:table-cell office:value-type="float" office:value="1185.05" table:style-name="ce9">
            <text:p>1185,05</text:p>
          </table:table-cell>
          <table:table-cell office:value-type="float" office:value="1997.34" table:style-name="ce9">
            <text:p>1997,3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105.7" table:style-name="ce13">
            <text:p>19105,7</text:p>
          </table:table-cell>
          <table:table-cell office:value-type="float" office:value="-1875.84" table:style-name="ce10">
            <text:p>-1875,84</text:p>
          </table:table-cell>
          <table:table-cell office:value-type="float" office:value="-3267.45" table:style-name="ce10">
            <text:p>-3267,45</text:p>
          </table:table-cell>
          <table:table-cell office:value-type="float" office:value="-4637.18" table:style-name="ce10">
            <text:p>-4637,18</text:p>
          </table:table-cell>
          <table:table-cell office:value-type="float" office:value="0" table:style-name="ce11">
            <text:p>0</text:p>
          </table:table-cell>
          <table:table-cell office:value-type="float" office:value="-9780.4699999999993" table:style-name="ce10">
            <text:p>-9780,47</text:p>
          </table:table-cell>
          <table:table-cell office:value-type="float" office:value="9325.23" table:style-name="ce9">
            <text:p>9325,2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CIA CRISTINA SANGREMAN DE ALMEIDA MURIT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SETOR DE GERENCIAMENTO DE PRECEDENTES (SEJ)</text:p>
          </table:table-cell>
          <table:table-cell office:value-type="float" office:value="11897.07" table:style-name="ce9">
            <text:p>11897,07</text:p>
          </table:table-cell>
          <table:table-cell office:value-type="float" office:value="4168.72" table:style-name="ce9">
            <text:p>4168,72</text:p>
          </table:table-cell>
          <table:table-cell office:value-type="float" office:value="1185.05" table:style-name="ce9">
            <text:p>1185,05</text:p>
          </table:table-cell>
          <table:table-cell office:value-type="float" office:value="1660.71" table:style-name="ce9">
            <text:p>1660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911.55" table:style-name="ce9">
            <text:p>18911,55</text:p>
          </table:table-cell>
          <table:table-cell office:value-type="float" office:value="-1875.84" table:style-name="ce10">
            <text:p>-1875,84</text:p>
          </table:table-cell>
          <table:table-cell office:value-type="float" office:value="-3358.77" table:style-name="ce10">
            <text:p>-3358,77</text:p>
          </table:table-cell>
          <table:table-cell office:value-type="float" office:value="-2047.02" table:style-name="ce10">
            <text:p>-2047,02</text:p>
          </table:table-cell>
          <table:table-cell office:value-type="float" office:value="0" table:style-name="ce11">
            <text:p>0</text:p>
          </table:table-cell>
          <table:table-cell office:value-type="float" office:value="-7281.63" table:style-name="ce10">
            <text:p>-7281,63</text:p>
          </table:table-cell>
          <table:table-cell office:value-type="float" office:value="11629.92" table:style-name="ce9">
            <text:p>11629,9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ÁRCIA PACÍFICO VIEIRA LÔBO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SETOR DE CONTRATOS E PUBLICAÇÃO (SA)</text:p>
          </table:table-cell>
          <table:table-cell office:value-type="float" office:value="18779.439999999999" table:style-name="ce9">
            <text:p>18779,44</text:p>
          </table:table-cell>
          <table:table-cell office:value-type="float" office:value="1696.03" table:style-name="ce9">
            <text:p>1696,03</text:p>
          </table:table-cell>
          <table:table-cell office:value-type="float" office:value="1185.05" table:style-name="ce9">
            <text:p>1185,05</text:p>
          </table:table-cell>
          <table:table-cell office:value-type="float" office:value="2427.75" table:style-name="ce9">
            <text:p>2427,7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4088.27" table:style-name="ce9">
            <text:p>24088,27</text:p>
          </table:table-cell>
          <table:table-cell office:value-type="float" office:value="-2923.61" table:style-name="ce10">
            <text:p>-2923,61</text:p>
          </table:table-cell>
          <table:table-cell office:value-type="float" office:value="-4283.29" table:style-name="ce10">
            <text:p>-4283,29</text:p>
          </table:table-cell>
          <table:table-cell office:value-type="float" office:value="-5004.12" table:style-name="ce10">
            <text:p>-5004,12</text:p>
          </table:table-cell>
          <table:table-cell office:value-type="float" office:value="0" table:style-name="ce11">
            <text:p>0</text:p>
          </table:table-cell>
          <table:table-cell office:value-type="float" office:value="-12211.02" table:style-name="ce10">
            <text:p>-12211,02</text:p>
          </table:table-cell>
          <table:table-cell office:value-type="float" office:value="11877.25" table:style-name="ce9">
            <text:p>11877,2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CIANO <text:s/>FREITAS</text:p>
          </table:table-cell>
          <table:table-cell office:value-type="string" table:style-name="ce7">
            <text:p>ASSISTENTE DE SERVIÇO - FC-03</text:p>
          </table:table-cell>
          <table:table-cell office:value-type="string" table:style-name="ce7">
            <text:p>SECRETARIA (3ª VT)</text:p>
          </table:table-cell>
          <table:table-cell office:value-type="float" office:value="1865.6" table:style-name="ce13">
            <text:p>1865,6</text:p>
          </table:table-cell>
          <table:table-cell table:style-name="ce8"/>
          <table:table-cell office:value-type="float" office:value="1379.07" table:style-name="ce9">
            <text:p>1379,07</text:p>
          </table:table-cell>
          <table:table-cell office:value-type="float" office:value="2238.6999999999998" table:style-name="ce13">
            <text:p>2238,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5483.37" table:style-name="ce9">
            <text:p>5483,37</text:p>
          </table:table-cell>
          <table:table-cell office:value-type="float" office:value="-261.18" table:style-name="ce10">
            <text:p>-261,18</text:p>
          </table:table-cell>
          <table:table-cell office:value-type="float" office:value="-92.73" table:style-name="ce10">
            <text:p>-92,73</text:p>
          </table:table-cell>
          <table:table-cell office:value-type="float" office:value="-1870.72" table:style-name="ce10">
            <text:p>-1870,72</text:p>
          </table:table-cell>
          <table:table-cell office:value-type="float" office:value="0" table:style-name="ce11">
            <text:p>0</text:p>
          </table:table-cell>
          <table:table-cell office:value-type="float" office:value="-2224.63" table:style-name="ce10">
            <text:p>-2224,63</text:p>
          </table:table-cell>
          <table:table-cell office:value-type="float" office:value="3258.74" table:style-name="ce9">
            <text:p>3258,7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ÁRCIO AUGUSTO FERNANDES DE OLIVEIRA FRAN</text:p>
          </table:table-cell>
          <table:table-cell office:value-type="string" table:style-name="ce7">
            <text:p>ASSISTENTE CHEFE - FC-04</text:p>
          </table:table-cell>
          <table:table-cell office:value-type="string" table:style-name="ce7">
            <text:p>SETOR DE PAGAMENTO (SOF)</text:p>
          </table:table-cell>
          <table:table-cell office:value-type="float" office:value="11398.39" table:style-name="ce9">
            <text:p>11398,39</text:p>
          </table:table-cell>
          <table:table-cell office:value-type="float" office:value="2989.66" table:style-name="ce9">
            <text:p>2989,66</text:p>
          </table:table-cell>
          <table:table-cell office:value-type="float" office:value="1939.89" table:style-name="ce9">
            <text:p>1939,89</text:p>
          </table:table-cell>
          <table:table-cell office:value-type="float" office:value="2286.06" table:style-name="ce9">
            <text:p>2286,0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614" table:style-name="ce11">
            <text:p>18614</text:p>
          </table:table-cell>
          <table:table-cell office:value-type="float" office:value="-828.39" table:style-name="ce10">
            <text:p>-828,39</text:p>
          </table:table-cell>
          <table:table-cell office:value-type="float" office:value="-3124.88" table:style-name="ce10">
            <text:p>-3124,88</text:p>
          </table:table-cell>
          <table:table-cell office:value-type="float" office:value="-2433.23" table:style-name="ce10">
            <text:p>-2433,23</text:p>
          </table:table-cell>
          <table:table-cell office:value-type="float" office:value="0" table:style-name="ce11">
            <text:p>0</text:p>
          </table:table-cell>
          <table:table-cell office:value-type="float" office:value="-6386.5" table:style-name="ce12">
            <text:p>-6386,5</text:p>
          </table:table-cell>
          <table:table-cell office:value-type="float" office:value="12227.5" table:style-name="ce13">
            <text:p>12227,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CIO DA SILVA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<text:s/>(SAN)</text:p>
          </table:table-cell>
          <table:table-cell office:value-type="float" office:value="1272.5999999999999" table:style-name="ce13">
            <text:p>1272,6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1216.03" table:style-name="ce9">
            <text:p>1216,0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673.68" table:style-name="ce9">
            <text:p>3673,68</text:p>
          </table:table-cell>
          <table:table-cell office:value-type="float" office:value="-203.92" table:style-name="ce10">
            <text:p>-203,92</text:p>
          </table:table-cell>
          <table:table-cell office:value-type="float" office:value="-26.24" table:style-name="ce10">
            <text:p>-26,24</text:p>
          </table:table-cell>
          <table:table-cell office:value-type="float" office:value="-376.28" table:style-name="ce10">
            <text:p>-376,28</text:p>
          </table:table-cell>
          <table:table-cell office:value-type="float" office:value="0" table:style-name="ce11">
            <text:p>0</text:p>
          </table:table-cell>
          <table:table-cell office:value-type="float" office:value="-606.44000000000005" table:style-name="ce10">
            <text:p>-606,44</text:p>
          </table:table-cell>
          <table:table-cell office:value-type="float" office:value="3067.24" table:style-name="ce9">
            <text:p>3067,2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ÁRCIO FELIPE ARAÚJO FERREIRA</text:p>
          </table:table-cell>
          <table:table-cell office:value-type="string" table:style-name="ce7">
            <text:p>REMOVIDO</text:p>
          </table:table-cell>
          <table:table-cell office:value-type="string" table:style-name="ce7">
            <text:p>SECRETARIA <text:s/>(1UNP)</text:p>
          </table:table-cell>
          <table:table-cell table:number-columns-repeated="3" table:style-name="ce8"/>
          <table:table-cell office:value-type="float" office:value="175.87" table:style-name="ce9">
            <text:p>175,8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75.87" table:style-name="ce9">
            <text:p>175,87</text:p>
          </table:table-cell>
          <table:table-cell table:number-columns-repeated="3" table:style-name="ce8"/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75.87" table:style-name="ce9">
            <text:p>175,8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ÁRCIO FERNANDO FARIAS CORREIA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COORDENADORIA DE POLÍCIA JUDICIAL</text:p>
          </table:table-cell>
          <table:table-cell office:value-type="float" office:value="13416.86" table:style-name="ce9">
            <text:p>13416,86</text:p>
          </table:table-cell>
          <table:table-cell office:value-type="float" office:value="2625.03" table:style-name="ce9">
            <text:p>2625,03</text:p>
          </table:table-cell>
          <table:table-cell table:style-name="ce8"/>
          <table:table-cell office:value-type="float" office:value="1859.76" table:style-name="ce9">
            <text:p>1859,7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7901.650000000001" table:style-name="ce9">
            <text:p>17901,65</text:p>
          </table:table-cell>
          <table:table-cell office:value-type="float" office:value="-1930.65" table:style-name="ce10">
            <text:p>-1930,65</text:p>
          </table:table-cell>
          <table:table-cell office:value-type="float" office:value="-2309.16" table:style-name="ce10">
            <text:p>-2309,16</text:p>
          </table:table-cell>
          <table:table-cell office:value-type="float" office:value="-4043.6" table:style-name="ce12">
            <text:p>-4043,6</text:p>
          </table:table-cell>
          <table:table-cell office:value-type="float" office:value="0" table:style-name="ce11">
            <text:p>0</text:p>
          </table:table-cell>
          <table:table-cell office:value-type="float" office:value="-8283.41" table:style-name="ce10">
            <text:p>-8283,41</text:p>
          </table:table-cell>
          <table:table-cell office:value-type="float" office:value="9618.24" table:style-name="ce9">
            <text:p>9618,2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ÁRCIO HENRIQUE TENÓRIO CAVALCANTI ELIZIÁRI</text:p>
          </table:table-cell>
          <table:table-cell office:value-type="string" table:style-name="ce7">
            <text:p>ASSISTENTE DE JUIZ I - FC-05</text:p>
          </table:table-cell>
          <table:table-cell office:value-type="string" table:style-name="ce7">
            <text:p>SECRETARIA (6ª VT)</text:p>
          </table:table-cell>
          <table:table-cell office:value-type="float" office:value="18252.3" table:style-name="ce13">
            <text:p>18252,3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1803.34" table:style-name="ce9">
            <text:p>1803,3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2288.02" table:style-name="ce9">
            <text:p>22288,02</text:p>
          </table:table-cell>
          <table:table-cell office:value-type="float" office:value="-2557.52" table:style-name="ce10">
            <text:p>-2557,52</text:p>
          </table:table-cell>
          <table:table-cell office:value-type="float" office:value="-4008.47" table:style-name="ce10">
            <text:p>-4008,47</text:p>
          </table:table-cell>
          <table:table-cell office:value-type="float" office:value="-2746.38" table:style-name="ce10">
            <text:p>-2746,38</text:p>
          </table:table-cell>
          <table:table-cell office:value-type="float" office:value="0" table:style-name="ce11">
            <text:p>0</text:p>
          </table:table-cell>
          <table:table-cell office:value-type="float" office:value="-9312.3700000000008" table:style-name="ce10">
            <text:p>-9312,37</text:p>
          </table:table-cell>
          <table:table-cell office:value-type="float" office:value="12975.65" table:style-name="ce9">
            <text:p>12975,6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CIO LUCIANO FERREIRA DE SÁ</text:p>
          </table:table-cell>
          <table:table-cell office:value-type="string" table:style-name="ce7">
            <text:p>ASSISTENTE DE DIRETOR DE SECRETARIA -</text:p>
          </table:table-cell>
          <table:table-cell office:value-type="string" table:style-name="ce7">
            <text:p>SECRETARIA (8ª VT)</text:p>
          </table:table-cell>
          <table:table-cell office:value-type="float" office:value="19285.939999999999" table:style-name="ce9">
            <text:p>19285,94</text:p>
          </table:table-cell>
          <table:table-cell office:value-type="float" office:value="3589.78" table:style-name="ce9">
            <text:p>3589,78</text:p>
          </table:table-cell>
          <table:table-cell office:value-type="float" office:value="2232.38" table:style-name="ce9">
            <text:p>2232,38</text:p>
          </table:table-cell>
          <table:table-cell office:value-type="float" office:value="3408.32" table:style-name="ce9">
            <text:p>3408,3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8516.42" table:style-name="ce9">
            <text:p>28516,42</text:p>
          </table:table-cell>
          <table:table-cell office:value-type="float" office:value="-2860.52" table:style-name="ce10">
            <text:p>-2860,52</text:p>
          </table:table-cell>
          <table:table-cell office:value-type="float" office:value="-5092.3100000000004" table:style-name="ce10">
            <text:p>-5092,31</text:p>
          </table:table-cell>
          <table:table-cell office:value-type="float" office:value="-4489.7299999999996" table:style-name="ce10">
            <text:p>-4489,73</text:p>
          </table:table-cell>
          <table:table-cell office:value-type="float" office:value="0" table:style-name="ce11">
            <text:p>0</text:p>
          </table:table-cell>
          <table:table-cell office:value-type="float" office:value="-12442.56" table:style-name="ce10">
            <text:p>-12442,56</text:p>
          </table:table-cell>
          <table:table-cell office:value-type="float" office:value="16073.86" table:style-name="ce9">
            <text:p>16073,8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COS ANTONIO APOLONIO DA SILVA</text:p>
          </table:table-cell>
          <table:table-cell office:value-type="string" table:style-name="ce7">
            <text:p>ASSISTENTE ADMINISTRATIVO - FC-03</text:p>
          </table:table-cell>
          <table:table-cell office:value-type="string" table:style-name="ce7">
            <text:p>DIRETORIA-GERAL <text:s/>(PRES)</text:p>
          </table:table-cell>
          <table:table-cell office:value-type="float" office:value="11897.07" table:style-name="ce9">
            <text:p>11897,07</text:p>
          </table:table-cell>
          <table:table-cell office:value-type="float" office:value="3934.24" table:style-name="ce9">
            <text:p>3934,24</text:p>
          </table:table-cell>
          <table:table-cell office:value-type="float" office:value="1379.07" table:style-name="ce9">
            <text:p>1379,07</text:p>
          </table:table-cell>
          <table:table-cell office:value-type="float" office:value="1966.39" table:style-name="ce9">
            <text:p>1966,3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176.77" table:style-name="ce9">
            <text:p>19176,77</text:p>
          </table:table-cell>
          <table:table-cell office:value-type="float" office:value="-828.39" table:style-name="ce10">
            <text:p>-828,39</text:p>
          </table:table-cell>
          <table:table-cell office:value-type="float" office:value="-3350.25" table:style-name="ce10">
            <text:p>-3350,25</text:p>
          </table:table-cell>
          <table:table-cell office:value-type="float" office:value="-4249.8" table:style-name="ce12">
            <text:p>-4249,8</text:p>
          </table:table-cell>
          <table:table-cell office:value-type="float" office:value="0" table:style-name="ce11">
            <text:p>0</text:p>
          </table:table-cell>
          <table:table-cell office:value-type="float" office:value="-8428.44" table:style-name="ce10">
            <text:p>-8428,44</text:p>
          </table:table-cell>
          <table:table-cell office:value-type="float" office:value="10748.33" table:style-name="ce9">
            <text:p>10748,3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COS ANTONIO MOREIRA BARBOSA</text:p>
          </table:table-cell>
          <table:table-cell office:value-type="string" table:style-name="ce7">
            <text:p>ASSISTENTE DE JUIZ I - FC-05</text:p>
          </table:table-cell>
          <table:table-cell office:value-type="string" table:style-name="ce7">
            <text:p>SECRETARIA (4ª VT)</text:p>
          </table:table-cell>
          <table:table-cell office:value-type="float" office:value="11754.59" table:style-name="ce9">
            <text:p>11754,59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2312.56" table:style-name="ce9">
            <text:p>2312,5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299.53" table:style-name="ce9">
            <text:p>16299,53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2406.7199999999998" table:style-name="ce10">
            <text:p>-2406,72</text:p>
          </table:table-cell>
          <table:table-cell office:value-type="float" office:value="-3879.36" table:style-name="ce10">
            <text:p>-3879,36</text:p>
          </table:table-cell>
          <table:table-cell office:value-type="float" office:value="0" table:style-name="ce11">
            <text:p>0</text:p>
          </table:table-cell>
          <table:table-cell office:value-type="float" office:value="-7791.25" table:style-name="ce10">
            <text:p>-7791,25</text:p>
          </table:table-cell>
          <table:table-cell office:value-type="float" office:value="8508.2800000000007" table:style-name="ce9">
            <text:p>8508,2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COS ANTONIO XAVIER DOS SANTOS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<text:s/>(PEN)</text:p>
          </table:table-cell>
          <table:table-cell office:value-type="float" office:value="11802.08" table:style-name="ce9">
            <text:p>11802,08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1909.44" table:style-name="ce9">
            <text:p>1909,4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896.57" table:style-name="ce9">
            <text:p>14896,57</text:p>
          </table:table-cell>
          <table:table-cell office:value-type="float" office:value="-828.39" table:style-name="ce10">
            <text:p>-828,39</text:p>
          </table:table-cell>
          <table:table-cell office:value-type="float" office:value="-2474.29" table:style-name="ce10">
            <text:p>-2474,29</text:p>
          </table:table-cell>
          <table:table-cell office:value-type="float" office:value="-1515.22" table:style-name="ce10">
            <text:p>-1515,22</text:p>
          </table:table-cell>
          <table:table-cell office:value-type="float" office:value="0" table:style-name="ce11">
            <text:p>0</text:p>
          </table:table-cell>
          <table:table-cell office:value-type="float" office:value="-4817.8999999999996" table:style-name="ce12">
            <text:p>-4817,9</text:p>
          </table:table-cell>
          <table:table-cell office:value-type="float" office:value="10078.67" table:style-name="ce9">
            <text:p>10078,6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COS FRANCISCO SOARES DA SILVA</text:p>
          </table:table-cell>
          <table:table-cell office:value-type="string" table:style-name="ce7">
            <text:p>CALCULISTA I - FC-04</text:p>
          </table:table-cell>
          <table:table-cell office:value-type="string" table:style-name="ce7">
            <text:p>SECRETARIA (10ª VT)</text:p>
          </table:table-cell>
          <table:table-cell office:value-type="float" office:value="11754.59" table:style-name="ce9">
            <text:p>11754,59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1708.07" table:style-name="ce9">
            <text:p>1708,0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402.55" table:style-name="ce9">
            <text:p>15402,55</text:p>
          </table:table-cell>
          <table:table-cell office:value-type="float" office:value="-828.39" table:style-name="ce10">
            <text:p>-828,39</text:p>
          </table:table-cell>
          <table:table-cell office:value-type="float" office:value="-2248.1799999999998" table:style-name="ce10">
            <text:p>-2248,18</text:p>
          </table:table-cell>
          <table:table-cell office:value-type="float" office:value="-3679.12" table:style-name="ce10">
            <text:p>-3679,12</text:p>
          </table:table-cell>
          <table:table-cell office:value-type="float" office:value="0" table:style-name="ce11">
            <text:p>0</text:p>
          </table:table-cell>
          <table:table-cell office:value-type="float" office:value="-6755.69" table:style-name="ce10">
            <text:p>-6755,69</text:p>
          </table:table-cell>
          <table:table-cell office:value-type="float" office:value="8646.86" table:style-name="ce9">
            <text:p>8646,8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COS JOSÉ SARMENTO FARIAS</text:p>
          </table:table-cell>
          <table:table-cell office:value-type="string" table:style-name="ce7">
            <text:p>REMOVIDO</text:p>
          </table:table-cell>
          <table:table-cell office:value-type="string" table:style-name="ce7">
            <text:p>COORDENADORIA DE COMUNICAÇÃO SOCIAL</text:p>
          </table:table-cell>
          <table:table-cell table:number-columns-repeated="4" table:style-name="ce8"/>
          <table:table-cell table:number-columns-spanned="2" table:number-rows-spanned="1" table:style-name="ce25"/>
          <table:covered-table-cell/>
          <table:table-cell table:style-name="ce8"/>
          <table:table-cell office:value-type="float" office:value="0" table:style-name="ce11">
            <text:p>0</text:p>
          </table:table-cell>
          <table:table-cell table:number-columns-repeated="2" table:style-name="ce8"/>
          <table:table-cell office:value-type="float" office:value="36.35" table:style-name="ce9">
            <text:p>36,35</text:p>
          </table:table-cell>
          <table:table-cell office:value-type="float" office:value="0" table:style-name="ce11">
            <text:p>0</text:p>
          </table:table-cell>
          <table:table-cell office:value-type="float" office:value="36.35" table:style-name="ce9">
            <text:p>36,35</text:p>
          </table:table-cell>
          <table:table-cell office:value-type="float" office:value="36.35" table:style-name="ce9">
            <text:p>36,3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CUS PAULO VERÍSSIMO DE SOUZA</text:p>
          </table:table-cell>
          <table:table-cell office:value-type="string" table:style-name="ce7">
            <text:p>SECRETÁRIO - CJ-03</text:p>
          </table:table-cell>
          <table:table-cell office:value-type="string" table:style-name="ce7">
            <text:p>SECRETARIA DE GESTÃO DE PESSOAS (D.G.)</text:p>
          </table:table-cell>
          <table:table-cell office:value-type="float" office:value="17863.3" table:style-name="ce13">
            <text:p>17863,3</text:p>
          </table:table-cell>
          <table:table-cell table:style-name="ce8"/>
          <table:table-cell office:value-type="float" office:value="8411.01" table:style-name="ce9">
            <text:p>8411,01</text:p>
          </table:table-cell>
          <table:table-cell office:value-type="float" office:value="1966.39" table:style-name="ce9">
            <text:p>1966,3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8240.7" table:style-name="ce13">
            <text:p>28240,7</text:p>
          </table:table-cell>
          <table:table-cell office:value-type="float" office:value="-828.39" table:style-name="ce10">
            <text:p>-828,39</text:p>
          </table:table-cell>
          <table:table-cell office:value-type="float" office:value="-6023.99" table:style-name="ce10">
            <text:p>-6023,99</text:p>
          </table:table-cell>
          <table:table-cell office:value-type="float" office:value="-1621.61" table:style-name="ce10">
            <text:p>-1621,61</text:p>
          </table:table-cell>
          <table:table-cell office:value-type="float" office:value="0" table:style-name="ce11">
            <text:p>0</text:p>
          </table:table-cell>
          <table:table-cell office:value-type="float" office:value="-8473.99" table:style-name="ce10">
            <text:p>-8473,99</text:p>
          </table:table-cell>
          <table:table-cell office:value-type="float" office:value="19766.71" table:style-name="ce9">
            <text:p>19766,7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CUS VINÍCIUS DE BRITO CAMELO</text:p>
          </table:table-cell>
          <table:table-cell office:value-type="string" table:style-name="ce7">
            <text:p>ASSISTENTE DE DIRETOR DE SECRETARIA -</text:p>
          </table:table-cell>
          <table:table-cell office:value-type="string" table:style-name="ce7">
            <text:p>SECRETARIA <text:s/>(SLQ)</text:p>
          </table:table-cell>
          <table:table-cell office:value-type="float" office:value="11635.86" table:style-name="ce9">
            <text:p>11635,86</text:p>
          </table:table-cell>
          <table:table-cell office:value-type="float" office:value="2065.65" table:style-name="ce9">
            <text:p>2065,65</text:p>
          </table:table-cell>
          <table:table-cell office:value-type="float" office:value="2232.38" table:style-name="ce9">
            <text:p>2232,38</text:p>
          </table:table-cell>
          <table:table-cell office:value-type="float" office:value="2186.39" table:style-name="ce9">
            <text:p>2186,39</text:p>
          </table:table-cell>
          <table:table-cell office:value-type="float" office:value="1993.11" table:number-columns-spanned="2" table:number-rows-spanned="1" table:style-name="ce26">
            <text:p>1993,11</text:p>
          </table:table-cell>
          <table:covered-table-cell/>
          <table:table-cell table:style-name="ce8"/>
          <table:table-cell office:value-type="float" office:value="20113.39" table:style-name="ce9">
            <text:p>20113,39</text:p>
          </table:table-cell>
          <table:table-cell office:value-type="float" office:value="-1818.76" table:style-name="ce10">
            <text:p>-1818,76</text:p>
          </table:table-cell>
          <table:table-cell office:value-type="float" office:value="-3403.99" table:style-name="ce10">
            <text:p>-3403,99</text:p>
          </table:table-cell>
          <table:table-cell office:value-type="float" office:value="-3050.11" table:style-name="ce10">
            <text:p>-3050,11</text:p>
          </table:table-cell>
          <table:table-cell office:value-type="float" office:value="0" table:style-name="ce11">
            <text:p>0</text:p>
          </table:table-cell>
          <table:table-cell office:value-type="float" office:value="-8272.86" table:style-name="ce10">
            <text:p>-8272,86</text:p>
          </table:table-cell>
          <table:table-cell office:value-type="float" office:value="11840.53" table:style-name="ce9">
            <text:p>11840,5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GARETE CASTRO REBELO DA SILVA</text:p>
          </table:table-cell>
          <table:table-cell office:value-type="string" table:style-name="ce7">
            <text:p>CALCULISTA I - FC-04</text:p>
          </table:table-cell>
          <table:table-cell office:value-type="string" table:style-name="ce7">
            <text:p>SECRETARIA (6ª VT)</text:p>
          </table:table-cell>
          <table:table-cell office:value-type="float" office:value="11635.86" table:style-name="ce9">
            <text:p>11635,86</text:p>
          </table:table-cell>
          <table:table-cell office:value-type="float" office:value="2596.58" table:style-name="ce9">
            <text:p>2596,58</text:p>
          </table:table-cell>
          <table:table-cell office:value-type="float" office:value="1939.89" table:style-name="ce9">
            <text:p>1939,89</text:p>
          </table:table-cell>
          <table:table-cell office:value-type="float" office:value="2698.7" table:style-name="ce13">
            <text:p>2698,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871.03" table:style-name="ce9">
            <text:p>18871,03</text:p>
          </table:table-cell>
          <table:table-cell office:value-type="float" office:value="-1906.36" table:style-name="ce10">
            <text:p>-1906,36</text:p>
          </table:table-cell>
          <table:table-cell office:value-type="float" office:value="-3053.78" table:style-name="ce10">
            <text:p>-3053,78</text:p>
          </table:table-cell>
          <table:table-cell office:value-type="float" office:value="-3067.48" table:style-name="ce10">
            <text:p>-3067,48</text:p>
          </table:table-cell>
          <table:table-cell office:value-type="float" office:value="0" table:style-name="ce11">
            <text:p>0</text:p>
          </table:table-cell>
          <table:table-cell office:value-type="float" office:value="-8027.62" table:style-name="ce10">
            <text:p>-8027,62</text:p>
          </table:table-cell>
          <table:table-cell office:value-type="float" office:value="10843.41" table:style-name="ce9">
            <text:p>10843,4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AMÉLIA PINHEIRO SANTOS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TOR DE EXECUÇÕES, MANDADOS E LEILÕES (CAEX)</text:p>
          </table:table-cell>
          <table:table-cell office:value-type="float" office:value="21428.83" table:style-name="ce9">
            <text:p>21428,83</text:p>
          </table:table-cell>
          <table:table-cell office:value-type="float" office:value="3488.21" table:style-name="ce9">
            <text:p>3488,21</text:p>
          </table:table-cell>
          <table:table-cell table:style-name="ce8"/>
          <table:table-cell office:value-type="float" office:value="3637.65" table:style-name="ce9">
            <text:p>3637,6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8554.69" table:style-name="ce9">
            <text:p>28554,69</text:p>
          </table:table-cell>
          <table:table-cell office:value-type="float" office:value="-3685.41" table:style-name="ce10">
            <text:p>-3685,41</text:p>
          </table:table-cell>
          <table:table-cell office:value-type="float" office:value="-4812.93" table:style-name="ce10">
            <text:p>-4812,93</text:p>
          </table:table-cell>
          <table:table-cell office:value-type="float" office:value="-4151.7700000000004" table:style-name="ce10">
            <text:p>-4151,77</text:p>
          </table:table-cell>
          <table:table-cell office:value-type="float" office:value="0" table:style-name="ce11">
            <text:p>0</text:p>
          </table:table-cell>
          <table:table-cell office:value-type="float" office:value="-12650.11" table:style-name="ce10">
            <text:p>-12650,11</text:p>
          </table:table-cell>
          <table:table-cell office:value-type="float" office:value="15904.58" table:style-name="ce9">
            <text:p>15904,5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APARECIDA DE ARAÚJO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DIRETORIA-GERAL <text:s/>(PRES)</text:p>
          </table:table-cell>
          <table:table-cell office:value-type="float" office:value="1978.61" table:style-name="ce9">
            <text:p>1978,61</text:p>
          </table:table-cell>
          <table:table-cell office:value-type="float" office:value="277.01" table:style-name="ce9">
            <text:p>277,01</text:p>
          </table:table-cell>
          <table:table-cell office:value-type="float" office:value="1185.05" table:style-name="ce9">
            <text:p>1185,05</text:p>
          </table:table-cell>
          <table:table-cell office:value-type="float" office:value="1721.05" table:style-name="ce9">
            <text:p>1721,0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5161.72" table:style-name="ce9">
            <text:p>5161,72</text:p>
          </table:table-cell>
          <table:table-cell office:value-type="float" office:value="-277.01" table:style-name="ce10">
            <text:p>-277,01</text:p>
          </table:table-cell>
          <table:table-cell office:value-type="float" office:value="-119.76" table:style-name="ce10">
            <text:p>-119,76</text:p>
          </table:table-cell>
          <table:table-cell office:value-type="float" office:value="-1581.5" table:style-name="ce12">
            <text:p>-1581,5</text:p>
          </table:table-cell>
          <table:table-cell office:value-type="float" office:value="0" table:style-name="ce11">
            <text:p>0</text:p>
          </table:table-cell>
          <table:table-cell office:value-type="float" office:value="-1978.27" table:style-name="ce10">
            <text:p>-1978,27</text:p>
          </table:table-cell>
          <table:table-cell office:value-type="float" office:value="3183.45" table:style-name="ce9">
            <text:p>3183,4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BEATRIZ MOURA NUNES LOPES</text:p>
          </table:table-cell>
          <table:table-cell office:value-type="string" table:style-name="ce7">
            <text:p>PENSIONISTA</text:p>
          </table:table-cell>
          <table:table-cell table:style-name="ce8"/>
          <table:table-cell office:value-type="float" office:value="11398.39" table:style-name="ce9">
            <text:p>11398,39</text:p>
          </table:table-cell>
          <table:table-cell office:value-type="float" office:value="1415.47" table:style-name="ce9">
            <text:p>1415,47</text:p>
          </table:table-cell>
          <table:table-cell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3564.49" table:style-name="ce9">
            <text:p>13564,49</text:p>
          </table:table-cell>
          <table:table-cell office:value-type="float" office:value="-843.91" table:style-name="ce10">
            <text:p>-843,91</text:p>
          </table:table-cell>
          <table:table-cell office:value-type="float" office:value="-2422.38" table:style-name="ce10">
            <text:p>-2422,38</text:p>
          </table:table-cell>
          <table:table-cell office:value-type="float" office:value="-1890.19" table:style-name="ce10">
            <text:p>-1890,19</text:p>
          </table:table-cell>
          <table:table-cell office:value-type="float" office:value="0" table:style-name="ce11">
            <text:p>0</text:p>
          </table:table-cell>
          <table:table-cell office:value-type="float" office:value="-5156.4799999999996" table:style-name="ce10">
            <text:p>-5156,48</text:p>
          </table:table-cell>
          <table:table-cell office:value-type="float" office:value="8408.01" table:style-name="ce9">
            <text:p>8408,0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BERNADETE DE ARAÚJO</text:p>
          </table:table-cell>
          <table:table-cell office:value-type="string" table:style-name="ce7">
            <text:p>PENSIONISTA</text:p>
          </table:table-cell>
          <table:table-cell table:style-name="ce8"/>
          <table:table-cell office:value-type="float" office:value="13677.36" table:style-name="ce9">
            <text:p>13677,36</text:p>
          </table:table-cell>
          <table:table-cell table:number-columns-repeated="2"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427.99" table:style-name="ce9">
            <text:p>14427,99</text:p>
          </table:table-cell>
          <table:table-cell office:value-type="float" office:value="-986.38" table:style-name="ce10">
            <text:p>-986,38</text:p>
          </table:table-cell>
          <table:table-cell office:value-type="float" office:value="-2097.0700000000002" table:style-name="ce10">
            <text:p>-2097,07</text:p>
          </table:table-cell>
          <table:table-cell office:value-type="float" office:value="-2003.06" table:style-name="ce10">
            <text:p>-2003,06</text:p>
          </table:table-cell>
          <table:table-cell office:value-type="float" office:value="0" table:style-name="ce11">
            <text:p>0</text:p>
          </table:table-cell>
          <table:table-cell office:value-type="float" office:value="-5086.51" table:style-name="ce10">
            <text:p>-5086,51</text:p>
          </table:table-cell>
          <table:table-cell office:value-type="float" office:value="9341.48" table:style-name="ce9">
            <text:p>9341,4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BETANIA LEMOS DE CARVALHO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(4ª VT)</text:p>
          </table:table-cell>
          <table:table-cell table:number-columns-repeated="2" table:style-name="ce8"/>
          <table:table-cell office:value-type="float" office:value="1185.05" table:style-name="ce9">
            <text:p>1185,05</text:p>
          </table:table-cell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35.68" table:style-name="ce9">
            <text:p>1935,68</text:p>
          </table:table-cell>
          <table:table-cell table:number-columns-repeated="2" table:style-name="ce8"/>
          <table:table-cell office:value-type="float" office:value="-710.27" table:style-name="ce10">
            <text:p>-710,27</text:p>
          </table:table-cell>
          <table:table-cell office:value-type="float" office:value="0" table:style-name="ce11">
            <text:p>0</text:p>
          </table:table-cell>
          <table:table-cell office:value-type="float" office:value="-710.27" table:style-name="ce10">
            <text:p>-710,27</text:p>
          </table:table-cell>
          <table:table-cell office:value-type="float" office:value="1225.4100000000001" table:style-name="ce9">
            <text:p>1225,4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CÍCERA BEZERRA DE MENDONÇA</text:p>
          </table:table-cell>
          <table:table-cell office:value-type="string" table:style-name="ce7">
            <text:p>ASSISTENTE ADMINISTRATIVO - FC-03</text:p>
          </table:table-cell>
          <table:table-cell office:value-type="string" table:style-name="ce7">
            <text:p>COORDENADORIA DE CONCILIAÇÃO (SEJ)</text:p>
          </table:table-cell>
          <table:table-cell office:value-type="float" office:value="1977.81" table:style-name="ce9">
            <text:p>1977,81</text:p>
          </table:table-cell>
          <table:table-cell office:value-type="float" office:value="276.89" table:style-name="ce9">
            <text:p>276,89</text:p>
          </table:table-cell>
          <table:table-cell office:value-type="float" office:value="1379.07" table:style-name="ce9">
            <text:p>1379,07</text:p>
          </table:table-cell>
          <table:table-cell office:value-type="float" office:value="1660.71" table:style-name="ce9">
            <text:p>1660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5294.48" table:style-name="ce9">
            <text:p>5294,48</text:p>
          </table:table-cell>
          <table:table-cell office:value-type="float" office:value="-276.89" table:style-name="ce10">
            <text:p>-276,89</text:p>
          </table:table-cell>
          <table:table-cell office:value-type="float" office:value="-148.74" table:style-name="ce10">
            <text:p>-148,74</text:p>
          </table:table-cell>
          <table:table-cell office:value-type="float" office:value="-1608.98" table:style-name="ce10">
            <text:p>-1608,98</text:p>
          </table:table-cell>
          <table:table-cell office:value-type="float" office:value="0" table:style-name="ce11">
            <text:p>0</text:p>
          </table:table-cell>
          <table:table-cell office:value-type="float" office:value="-2034.61" table:style-name="ce10">
            <text:p>-2034,61</text:p>
          </table:table-cell>
          <table:table-cell office:value-type="float" office:value="3259.87" table:style-name="ce9">
            <text:p>3259,8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CLARA INOJOSA MARCOLINI</text:p>
          </table:table-cell>
          <table:table-cell office:value-type="string" table:style-name="ce7">
            <text:p>COORDENADOR - CJ-02</text:p>
          </table:table-cell>
          <table:table-cell office:value-type="string" table:style-name="ce7">
            <text:p>COORDENADORIA DE CONCILIAÇÃO (SEJ)</text:p>
          </table:table-cell>
          <table:table-cell table:number-columns-repeated="2" table:style-name="ce8"/>
          <table:table-cell office:value-type="float" office:value="7398.87" table:style-name="ce9">
            <text:p>7398,87</text:p>
          </table:table-cell>
          <table:table-cell table:style-name="ce8"/>
          <table:table-cell table:number-columns-spanned="2" table:number-rows-spanned="1" table:style-name="ce25"/>
          <table:covered-table-cell/>
          <table:table-cell table:style-name="ce8"/>
          <table:table-cell office:value-type="float" office:value="7398.87" table:style-name="ce9">
            <text:p>7398,87</text:p>
          </table:table-cell>
          <table:table-cell table:style-name="ce8"/>
          <table:table-cell office:value-type="float" office:value="-1165.33" table:style-name="ce10">
            <text:p>-1165,33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1165.33" table:style-name="ce10">
            <text:p>-1165,33</text:p>
          </table:table-cell>
          <table:table-cell office:value-type="float" office:value="6233.54" table:style-name="ce9">
            <text:p>6233,5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DA SOLEDADE PACIFICO DANTAS</text:p>
          </table:table-cell>
          <table:table-cell office:value-type="string" table:style-name="ce7">
            <text:p>ANALISTA <text:s/>JUDICIÁRIO</text:p>
          </table:table-cell>
          <table:table-cell office:value-type="string" table:style-name="ce7">
            <text:p>INATIVO</text:p>
          </table:table-cell>
          <table:table-cell office:value-type="float" office:value="22013.25" table:style-name="ce9">
            <text:p>22013,25</text:p>
          </table:table-cell>
          <table:table-cell office:value-type="float" office:value="6646.98" table:style-name="ce9">
            <text:p>6646,98</text:p>
          </table:table-cell>
          <table:table-cell table:style-name="ce8"/>
          <table:table-cell office:value-type="float" office:value="1501.26" table:style-name="ce9">
            <text:p>1501,2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0161.49" table:style-name="ce9">
            <text:p>30161,49</text:p>
          </table:table-cell>
          <table:table-cell office:value-type="float" office:value="-3568.22" table:style-name="ce10">
            <text:p>-3568,22</text:p>
          </table:table-cell>
          <table:table-cell office:value-type="float" office:value="-5978.81" table:style-name="ce10">
            <text:p>-5978,81</text:p>
          </table:table-cell>
          <table:table-cell office:value-type="float" office:value="-3695.04" table:style-name="ce10">
            <text:p>-3695,04</text:p>
          </table:table-cell>
          <table:table-cell office:value-type="float" office:value="0" table:style-name="ce11">
            <text:p>0</text:p>
          </table:table-cell>
          <table:table-cell office:value-type="float" office:value="-13242.07" table:style-name="ce10">
            <text:p>-13242,07</text:p>
          </table:table-cell>
          <table:table-cell office:value-type="float" office:value="16919.419999999998" table:style-name="ce9">
            <text:p>16919,4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DANIELA COSTA ACIOLI DE OLIVEIRA</text:p>
          </table:table-cell>
          <table:table-cell office:value-type="string" table:style-name="ce7">
            <text:p>TÉCNICO JUDICIÁRIO - NÍVEL MÉDIO B10</text:p>
          </table:table-cell>
          <table:table-cell office:value-type="string" table:style-name="ce7">
            <text:p>COORDENADORIA DE LICITAÇÕES (D.G.)</text:p>
          </table:table-cell>
          <table:table-cell office:value-type="float" office:value="10844.04" table:style-name="ce9">
            <text:p>10844,04</text:p>
          </table:table-cell>
          <table:table-cell table:number-columns-repeated="2" table:style-name="ce8"/>
          <table:table-cell office:value-type="float" office:value="1246.71" table:style-name="ce9">
            <text:p>1246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2090.75" table:style-name="ce9">
            <text:p>12090,75</text:p>
          </table:table-cell>
          <table:table-cell office:value-type="float" office:value="-1360.53" table:style-name="ce10">
            <text:p>-1360,53</text:p>
          </table:table-cell>
          <table:table-cell office:value-type="float" office:value="-1738.61" table:style-name="ce10">
            <text:p>-1738,61</text:p>
          </table:table-cell>
          <table:table-cell office:value-type="float" office:value="-505.05" table:style-name="ce10">
            <text:p>-505,05</text:p>
          </table:table-cell>
          <table:table-cell office:value-type="float" office:value="0" table:style-name="ce11">
            <text:p>0</text:p>
          </table:table-cell>
          <table:table-cell office:value-type="float" office:value="-3604.19" table:style-name="ce10">
            <text:p>-3604,19</text:p>
          </table:table-cell>
          <table:table-cell office:value-type="float" office:value="8486.56" table:style-name="ce9">
            <text:p>8486,5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DAS GRAÇAS DA SILVA CABRAL</text:p>
          </table:table-cell>
          <table:table-cell office:value-type="string" table:style-name="ce7">
            <text:p>PENSIONISTA</text:p>
          </table:table-cell>
          <table:table-cell table:style-name="ce8"/>
          <table:table-cell office:value-type="float" office:value="15839.15" table:style-name="ce9">
            <text:p>15839,15</text:p>
          </table:table-cell>
          <table:table-cell table:number-columns-repeated="2" table:style-name="ce8"/>
          <table:table-cell office:value-type="float" office:value="577.99" table:style-name="ce9">
            <text:p>577,9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417.14" table:style-name="ce9">
            <text:p>16417,14</text:p>
          </table:table-cell>
          <table:table-cell office:value-type="float" office:value="-1343.08" table:style-name="ce10">
            <text:p>-1343,08</text:p>
          </table:table-cell>
          <table:table-cell office:value-type="float" office:value="-3117.06" table:style-name="ce10">
            <text:p>-3117,06</text:p>
          </table:table-cell>
          <table:table-cell office:value-type="float" office:value="-1670.01" table:style-name="ce10">
            <text:p>-1670,01</text:p>
          </table:table-cell>
          <table:table-cell office:value-type="float" office:value="0" table:style-name="ce11">
            <text:p>0</text:p>
          </table:table-cell>
          <table:table-cell office:value-type="float" office:value="-6130.15" table:style-name="ce10">
            <text:p>-6130,15</text:p>
          </table:table-cell>
          <table:table-cell office:value-type="float" office:value="10286.99" table:style-name="ce9">
            <text:p>10286,9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DE FÁTIMA DA CONCEIÇÃO REMIGIO</text:p>
          </table:table-cell>
          <table:table-cell office:value-type="string" table:style-name="ce7">
            <text:p>ANALISTA <text:s/>JUDICIÁRIO</text:p>
          </table:table-cell>
          <table:table-cell office:value-type="string" table:style-name="ce7">
            <text:p>INATIVO</text:p>
          </table:table-cell>
          <table:table-cell office:value-type="float" office:value="22013.25" table:style-name="ce9">
            <text:p>22013,25</text:p>
          </table:table-cell>
          <table:table-cell office:value-type="float" office:value="7209.15" table:style-name="ce9">
            <text:p>7209,15</text:p>
          </table:table-cell>
          <table:table-cell table:style-name="ce8"/>
          <table:table-cell office:value-type="float" office:value="577.99" table:style-name="ce9">
            <text:p>577,9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9800.39" table:style-name="ce9">
            <text:p>29800,39</text:p>
          </table:table-cell>
          <table:table-cell office:value-type="float" office:value="-3675.04" table:style-name="ce10">
            <text:p>-3675,04</text:p>
          </table:table-cell>
          <table:table-cell office:value-type="float" office:value="-6156.16" table:style-name="ce10">
            <text:p>-6156,16</text:p>
          </table:table-cell>
          <table:table-cell office:value-type="float" office:value="-3679.66" table:style-name="ce10">
            <text:p>-3679,66</text:p>
          </table:table-cell>
          <table:table-cell office:value-type="float" office:value="0" table:style-name="ce11">
            <text:p>0</text:p>
          </table:table-cell>
          <table:table-cell office:value-type="float" office:value="-13510.86" table:style-name="ce10">
            <text:p>-13510,86</text:p>
          </table:table-cell>
          <table:table-cell office:value-type="float" office:value="16289.53" table:style-name="ce9">
            <text:p>16289,5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DE FÁTIMA NOBRE RIBEIRO UCHÔA</text:p>
          </table:table-cell>
          <table:table-cell office:value-type="string" table:style-name="ce7">
            <text:p>PENSIONISTA</text:p>
          </table:table-cell>
          <table:table-cell table:style-name="ce8"/>
          <table:table-cell office:value-type="float" office:value="19497.16" table:style-name="ce9">
            <text:p>19497,16</text:p>
          </table:table-cell>
          <table:table-cell table:number-columns-repeated="2"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0247.79" table:style-name="ce9">
            <text:p>20247,79</text:p>
          </table:table-cell>
          <table:table-cell office:value-type="float" office:value="-1946.65" table:style-name="ce10">
            <text:p>-1946,65</text:p>
          </table:table-cell>
          <table:table-cell office:value-type="float" office:value="-3957.03" table:style-name="ce10">
            <text:p>-3957,03</text:p>
          </table:table-cell>
          <table:table-cell office:value-type="float" office:value="-2599.0300000000002" table:style-name="ce10">
            <text:p>-2599,03</text:p>
          </table:table-cell>
          <table:table-cell office:value-type="float" office:value="0" table:style-name="ce11">
            <text:p>0</text:p>
          </table:table-cell>
          <table:table-cell office:value-type="float" office:value="-8502.7099999999991" table:style-name="ce10">
            <text:p>-8502,71</text:p>
          </table:table-cell>
          <table:table-cell office:value-type="float" office:value="11745.08" table:style-name="ce9">
            <text:p>11745,0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DE FÁTIMA OLIVEIRA DOS SANTOS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SETOR DE DESENVOLVIMENTO DE PESSOAS (SEGESP)</text:p>
          </table:table-cell>
          <table:table-cell office:value-type="float" office:value="11754.59" table:style-name="ce9">
            <text:p>11754,59</text:p>
          </table:table-cell>
          <table:table-cell office:value-type="float" office:value="3953.47" table:style-name="ce9">
            <text:p>3953,47</text:p>
          </table:table-cell>
          <table:table-cell office:value-type="float" office:value="1185.05" table:style-name="ce9">
            <text:p>1185,05</text:p>
          </table:table-cell>
          <table:table-cell office:value-type="float" office:value="3005.68" table:style-name="ce9">
            <text:p>3005,6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898.79" table:style-name="ce9">
            <text:p>19898,79</text:p>
          </table:table-cell>
          <table:table-cell office:value-type="float" office:value="-1845.36" table:style-name="ce10">
            <text:p>-1845,36</text:p>
          </table:table-cell>
          <table:table-cell office:value-type="float" office:value="-3216.63" table:style-name="ce10">
            <text:p>-3216,63</text:p>
          </table:table-cell>
          <table:table-cell office:value-type="float" office:value="-3804.64" table:style-name="ce10">
            <text:p>-3804,64</text:p>
          </table:table-cell>
          <table:table-cell office:value-type="float" office:value="0" table:style-name="ce11">
            <text:p>0</text:p>
          </table:table-cell>
          <table:table-cell office:value-type="float" office:value="-8866.6299999999992" table:style-name="ce10">
            <text:p>-8866,63</text:p>
          </table:table-cell>
          <table:table-cell office:value-type="float" office:value="11032.16" table:style-name="ce9">
            <text:p>11032,1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DE LOURDES GONZAGA DA SILVA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1754.59" table:style-name="ce9">
            <text:p>11754,59</text:p>
          </table:table-cell>
          <table:table-cell office:value-type="float" office:value="2203.1" table:style-name="ce13">
            <text:p>2203,1</text:p>
          </table:table-cell>
          <table:table-cell table:style-name="ce8"/>
          <table:table-cell office:value-type="float" office:value="577.99" table:style-name="ce9">
            <text:p>577,9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535.68" table:style-name="ce9">
            <text:p>14535,68</text:p>
          </table:table-cell>
          <table:table-cell office:value-type="float" office:value="-1032.6400000000001" table:style-name="ce10">
            <text:p>-1032,64</text:p>
          </table:table-cell>
          <table:table-cell office:value-type="float" office:value="-2632.89" table:style-name="ce10">
            <text:p>-2632,89</text:p>
          </table:table-cell>
          <table:table-cell office:value-type="float" office:value="-1994.15" table:style-name="ce10">
            <text:p>-1994,15</text:p>
          </table:table-cell>
          <table:table-cell office:value-type="float" office:value="0" table:style-name="ce11">
            <text:p>0</text:p>
          </table:table-cell>
          <table:table-cell office:value-type="float" office:value="-5659.68" table:style-name="ce10">
            <text:p>-5659,68</text:p>
          </table:table-cell>
          <table:table-cell office:value-type="float" office:value="8876" table:style-name="ce11">
            <text:p>887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DO CARMO FEITOSA DOS SANTOS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<text:s/>(PCV)</text:p>
          </table:table-cell>
          <table:table-cell office:value-type="float" office:value="9113.4699999999993" table:style-name="ce9">
            <text:p>9113,47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2023.34" table:style-name="ce9">
            <text:p>2023,3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2321.86" table:style-name="ce9">
            <text:p>12321,86</text:p>
          </table:table-cell>
          <table:table-cell office:value-type="float" office:value="-1002.48" table:style-name="ce10">
            <text:p>-1002,48</text:p>
          </table:table-cell>
          <table:table-cell office:value-type="float" office:value="-1530.64" table:style-name="ce10">
            <text:p>-1530,64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2533.12" table:style-name="ce10">
            <text:p>-2533,12</text:p>
          </table:table-cell>
          <table:table-cell office:value-type="float" office:value="9788.74" table:style-name="ce9">
            <text:p>9788,7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DO CARMO GÓES MARTINS PINHEIRO</text:p>
          </table:table-cell>
          <table:table-cell office:value-type="string" table:style-name="ce7">
            <text:p>ANALISTA <text:s/>JUDICIÁRIO</text:p>
          </table:table-cell>
          <table:table-cell office:value-type="string" table:style-name="ce7">
            <text:p>INATIVO</text:p>
          </table:table-cell>
          <table:table-cell office:value-type="float" office:value="17627.98" table:style-name="ce9">
            <text:p>17627,98</text:p>
          </table:table-cell>
          <table:table-cell office:value-type="float" office:value="1193.78" table:style-name="ce9">
            <text:p>1193,78</text:p>
          </table:table-cell>
          <table:table-cell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572.39" table:style-name="ce9">
            <text:p>19572,39</text:p>
          </table:table-cell>
          <table:table-cell office:value-type="float" office:value="-1835.21" table:style-name="ce10">
            <text:p>-1835,21</text:p>
          </table:table-cell>
          <table:table-cell office:value-type="float" office:value="-3278.35" table:style-name="ce10">
            <text:p>-3278,35</text:p>
          </table:table-cell>
          <table:table-cell office:value-type="float" office:value="-6174.18" table:style-name="ce10">
            <text:p>-6174,18</text:p>
          </table:table-cell>
          <table:table-cell office:value-type="float" office:value="0" table:style-name="ce11">
            <text:p>0</text:p>
          </table:table-cell>
          <table:table-cell office:value-type="float" office:value="-11287.74" table:style-name="ce10">
            <text:p>-11287,74</text:p>
          </table:table-cell>
          <table:table-cell office:value-type="float" office:value="8284.65" table:style-name="ce9">
            <text:p>8284,6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DO SOCORRO ALÉCIO BARBOSA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SETOR DE SAÚDE (SEGESP)</text:p>
          </table:table-cell>
          <table:table-cell office:value-type="float" office:value="12443.24" table:style-name="ce9">
            <text:p>12443,24</text:p>
          </table:table-cell>
          <table:table-cell office:value-type="float" office:value="2273.88" table:style-name="ce9">
            <text:p>2273,88</text:p>
          </table:table-cell>
          <table:table-cell office:value-type="float" office:value="1185.05" table:style-name="ce9">
            <text:p>1185,05</text:p>
          </table:table-cell>
          <table:table-cell office:value-type="float" office:value="1660.71" table:style-name="ce9">
            <text:p>1660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7562.88" table:style-name="ce9">
            <text:p>17562,88</text:p>
          </table:table-cell>
          <table:table-cell office:value-type="float" office:value="-1624.29" table:style-name="ce10">
            <text:p>-1624,29</text:p>
          </table:table-cell>
          <table:table-cell office:value-type="float" office:value="-3004.92" table:style-name="ce10">
            <text:p>-3004,92</text:p>
          </table:table-cell>
          <table:table-cell office:value-type="float" office:value="-1382.62" table:style-name="ce10">
            <text:p>-1382,62</text:p>
          </table:table-cell>
          <table:table-cell office:value-type="float" office:value="0" table:style-name="ce11">
            <text:p>0</text:p>
          </table:table-cell>
          <table:table-cell office:value-type="float" office:value="-6011.83" table:style-name="ce10">
            <text:p>-6011,83</text:p>
          </table:table-cell>
          <table:table-cell office:value-type="float" office:value="11551.05" table:style-name="ce9">
            <text:p>11551,0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DO SOCORRO FERREIRA DE LIMA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1635.86" table:style-name="ce9">
            <text:p>11635,86</text:p>
          </table:table-cell>
          <table:table-cell office:value-type="float" office:value="820.7" table:style-name="ce13">
            <text:p>820,7</text:p>
          </table:table-cell>
          <table:table-cell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3207.19" table:style-name="ce9">
            <text:p>13207,19</text:p>
          </table:table-cell>
          <table:table-cell office:value-type="float" office:value="-784.95" table:style-name="ce10">
            <text:p>-784,95</text:p>
          </table:table-cell>
          <table:table-cell office:value-type="float" office:value="-2340.33" table:style-name="ce10">
            <text:p>-2340,33</text:p>
          </table:table-cell>
          <table:table-cell office:value-type="float" office:value="-2683.91" table:style-name="ce10">
            <text:p>-2683,91</text:p>
          </table:table-cell>
          <table:table-cell office:value-type="float" office:value="0" table:style-name="ce11">
            <text:p>0</text:p>
          </table:table-cell>
          <table:table-cell office:value-type="float" office:value="-5809.19" table:style-name="ce10">
            <text:p>-5809,19</text:p>
          </table:table-cell>
          <table:table-cell office:value-type="float" office:value="7398" table:style-name="ce11">
            <text:p>739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ELANEIDE BERNARDINO DE SOUZA SILVA</text:p>
          </table:table-cell>
          <table:table-cell office:value-type="string" table:style-name="ce7">
            <text:p>TÉCNICO JUDICIÁRIO - NÍVEL MÉDIO C13</text:p>
          </table:table-cell>
          <table:table-cell table:style-name="ce8"/>
          <table:table-cell office:value-type="float" office:value="11849.58" table:style-name="ce9">
            <text:p>11849,58</text:p>
          </table:table-cell>
          <table:table-cell office:value-type="float" office:value="4176.34" table:style-name="ce9">
            <text:p>4176,34</text:p>
          </table:table-cell>
          <table:table-cell table:style-name="ce8"/>
          <table:table-cell office:value-type="float" office:value="2958.38" table:style-name="ce9">
            <text:p>2958,3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984.3" table:style-name="ce13">
            <text:p>18984,3</text:p>
          </table:table-cell>
          <table:table-cell office:value-type="float" office:value="-1876.92" table:style-name="ce10">
            <text:p>-1876,92</text:p>
          </table:table-cell>
          <table:table-cell office:value-type="float" office:value="-2917.34" table:style-name="ce10">
            <text:p>-2917,34</text:p>
          </table:table-cell>
          <table:table-cell office:value-type="float" office:value="-3581.03" table:style-name="ce10">
            <text:p>-3581,03</text:p>
          </table:table-cell>
          <table:table-cell office:value-type="float" office:value="0" table:style-name="ce11">
            <text:p>0</text:p>
          </table:table-cell>
          <table:table-cell office:value-type="float" office:value="-8375.2900000000009" table:style-name="ce10">
            <text:p>-8375,29</text:p>
          </table:table-cell>
          <table:table-cell office:value-type="float" office:value="10609.01" table:style-name="ce9">
            <text:p>10609,0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FLÁVIA BEZERRA FEITOSA</text:p>
          </table:table-cell>
          <table:table-cell office:value-type="string" table:style-name="ce7">
            <text:p>ASSISTENTE ADMINISTRATIVO - FC-03</text:p>
          </table:table-cell>
          <table:table-cell office:value-type="string" table:style-name="ce7">
            <text:p>SETOR DE PESQUISA PATRIMONIAL (CAEX)</text:p>
          </table:table-cell>
          <table:table-cell office:value-type="float" office:value="21462.26" table:style-name="ce9">
            <text:p>21462,26</text:p>
          </table:table-cell>
          <table:table-cell office:value-type="float" office:value="686.89" table:style-name="ce9">
            <text:p>686,89</text:p>
          </table:table-cell>
          <table:table-cell office:value-type="float" office:value="1379.07" table:style-name="ce9">
            <text:p>1379,07</text:p>
          </table:table-cell>
          <table:table-cell office:value-type="float" office:value="1629.76" table:style-name="ce9">
            <text:p>1629,7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5157.98" table:style-name="ce9">
            <text:p>25157,98</text:p>
          </table:table-cell>
          <table:table-cell office:value-type="float" office:value="-3195.05" table:style-name="ce10">
            <text:p>-3195,05</text:p>
          </table:table-cell>
          <table:table-cell office:value-type="float" office:value="-4670.12" table:style-name="ce10">
            <text:p>-4670,12</text:p>
          </table:table-cell>
          <table:table-cell office:value-type="float" office:value="-1036.1600000000001" table:style-name="ce10">
            <text:p>-1036,16</text:p>
          </table:table-cell>
          <table:table-cell office:value-type="float" office:value="0" table:style-name="ce11">
            <text:p>0</text:p>
          </table:table-cell>
          <table:table-cell office:value-type="float" office:value="-8901.33" table:style-name="ce10">
            <text:p>-8901,33</text:p>
          </table:table-cell>
          <table:table-cell office:value-type="float" office:value="16256.65" table:style-name="ce9">
            <text:p>16256,6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GORETE DA SILVA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SECRETARIA <text:s/>JUDICIÁRIA</text:p>
          </table:table-cell>
          <table:table-cell office:value-type="float" office:value="11398.39" table:style-name="ce9">
            <text:p>11398,39</text:p>
          </table:table-cell>
          <table:table-cell office:value-type="float" office:value="3656.85" table:style-name="ce9">
            <text:p>3656,85</text:p>
          </table:table-cell>
          <table:table-cell office:value-type="float" office:value="1185.05" table:style-name="ce9">
            <text:p>1185,05</text:p>
          </table:table-cell>
          <table:table-cell office:value-type="float" office:value="2411.34" table:style-name="ce9">
            <text:p>2411,3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651.63" table:style-name="ce9">
            <text:p>18651,63</text:p>
          </table:table-cell>
          <table:table-cell office:value-type="float" office:value="-1752.9" table:style-name="ce12">
            <text:p>-1752,9</text:p>
          </table:table-cell>
          <table:table-cell office:value-type="float" office:value="-3062.54" table:style-name="ce10">
            <text:p>-3062,54</text:p>
          </table:table-cell>
          <table:table-cell office:value-type="float" office:value="-3343.42" table:style-name="ce10">
            <text:p>-3343,42</text:p>
          </table:table-cell>
          <table:table-cell office:value-type="float" office:value="0" table:style-name="ce11">
            <text:p>0</text:p>
          </table:table-cell>
          <table:table-cell office:value-type="float" office:value="-8158.86" table:style-name="ce10">
            <text:p>-8158,86</text:p>
          </table:table-cell>
          <table:table-cell office:value-type="float" office:value="10492.77" table:style-name="ce9">
            <text:p>10492,7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HELENA VENÂNCIO DA CRUZ</text:p>
          </table:table-cell>
          <table:table-cell office:value-type="string" table:style-name="ce7">
            <text:p>SECRETÁRIO DE AUDIÊNCIA I - FC-04</text:p>
          </table:table-cell>
          <table:table-cell office:value-type="string" table:style-name="ce7">
            <text:p>SECRETARIA <text:s/>(1ªVTSMC)</text:p>
          </table:table-cell>
          <table:table-cell office:value-type="float" office:value="1973.75" table:style-name="ce9">
            <text:p>1973,75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2458.6999999999998" table:style-name="ce13">
            <text:p>2458,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6372.34" table:style-name="ce9">
            <text:p>6372,34</text:p>
          </table:table-cell>
          <table:table-cell office:value-type="float" office:value="-384.09" table:style-name="ce10">
            <text:p>-384,09</text:p>
          </table:table-cell>
          <table:table-cell office:value-type="float" office:value="-117.76" table:style-name="ce10">
            <text:p>-117,76</text:p>
          </table:table-cell>
          <table:table-cell office:value-type="float" office:value="-1948.15" table:style-name="ce10">
            <text:p>-1948,15</text:p>
          </table:table-cell>
          <table:table-cell office:value-type="float" office:value="0" table:style-name="ce11">
            <text:p>0</text:p>
          </table:table-cell>
          <table:table-cell office:value-type="float" office:value="-2450" table:style-name="ce14">
            <text:p>-2450</text:p>
          </table:table-cell>
          <table:table-cell office:value-type="float" office:value="3922.34" table:style-name="ce9">
            <text:p>3922,3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ITACIRA DE OLIVEIRA NASCIMENTO E SILVA</text:p>
          </table:table-cell>
          <table:table-cell office:value-type="string" table:style-name="ce7">
            <text:p>ANALISTA <text:s/>JUDICIÁRIO</text:p>
          </table:table-cell>
          <table:table-cell office:value-type="string" table:style-name="ce7">
            <text:p>INATIVO</text:p>
          </table:table-cell>
          <table:table-cell office:value-type="float" office:value="19285.939999999999" table:style-name="ce9">
            <text:p>19285,94</text:p>
          </table:table-cell>
          <table:table-cell office:value-type="float" office:value="7795.72" table:style-name="ce9">
            <text:p>7795,72</text:p>
          </table:table-cell>
          <table:table-cell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7832.29" table:style-name="ce9">
            <text:p>27832,29</text:p>
          </table:table-cell>
          <table:table-cell office:value-type="float" office:value="-3268.3" table:style-name="ce12">
            <text:p>-3268,3</text:p>
          </table:table-cell>
          <table:table-cell office:value-type="float" office:value="-5155.72" table:style-name="ce10">
            <text:p>-5155,72</text:p>
          </table:table-cell>
          <table:table-cell office:value-type="float" office:value="-2266.94" table:style-name="ce10">
            <text:p>-2266,94</text:p>
          </table:table-cell>
          <table:table-cell office:value-type="float" office:value="0" table:style-name="ce11">
            <text:p>0</text:p>
          </table:table-cell>
          <table:table-cell office:value-type="float" office:value="-10690.96" table:style-name="ce10">
            <text:p>-10690,96</text:p>
          </table:table-cell>
          <table:table-cell office:value-type="float" office:value="17141.330000000002" table:style-name="ce9">
            <text:p>17141,3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JOSÉ DOS SANTOS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<text:s/>(SAN)</text:p>
          </table:table-cell>
          <table:table-cell office:value-type="float" office:value="2079.0700000000002" table:style-name="ce9">
            <text:p>2079,07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910.08" table:style-name="ce9">
            <text:p>910,0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4174.2" table:style-name="ce13">
            <text:p>4174,2</text:p>
          </table:table-cell>
          <table:table-cell office:value-type="float" office:value="-300.69" table:style-name="ce10">
            <text:p>-300,69</text:p>
          </table:table-cell>
          <table:table-cell office:value-type="float" office:value="-89.72" table:style-name="ce10">
            <text:p>-89,72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390.41" table:style-name="ce10">
            <text:p>-390,41</text:p>
          </table:table-cell>
          <table:table-cell office:value-type="float" office:value="3783.79" table:style-name="ce9">
            <text:p>3783,7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JOSILENE DA SILVA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SETOR DE EXECUÇÕES, MANDADOS E LEILÕES (CAEX)</text:p>
          </table:table-cell>
          <table:table-cell office:value-type="float" office:value="11802.08" table:style-name="ce9">
            <text:p>11802,08</text:p>
          </table:table-cell>
          <table:table-cell office:value-type="float" office:value="1505.17" table:style-name="ce9">
            <text:p>1505,17</text:p>
          </table:table-cell>
          <table:table-cell table:style-name="ce8"/>
          <table:table-cell office:value-type="float" office:value="1496.82" table:style-name="ce9">
            <text:p>1496,8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804.07" table:style-name="ce9">
            <text:p>14804,07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2324.0700000000002" table:style-name="ce10">
            <text:p>-2324,07</text:p>
          </table:table-cell>
          <table:table-cell office:value-type="float" office:value="-188.64" table:style-name="ce10">
            <text:p>-188,64</text:p>
          </table:table-cell>
          <table:table-cell office:value-type="float" office:value="0" table:style-name="ce11">
            <text:p>0</text:p>
          </table:table-cell>
          <table:table-cell office:value-type="float" office:value="-4017.88" table:style-name="ce10">
            <text:p>-4017,88</text:p>
          </table:table-cell>
          <table:table-cell office:value-type="float" office:value="10786.19" table:style-name="ce9">
            <text:p>10786,1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LÚCIA DOS SANTOS</text:p>
          </table:table-cell>
          <table:table-cell office:value-type="string" table:style-name="ce7">
            <text:p>ASSISTENTE ADMINISTRATIVO - FC-03</text:p>
          </table:table-cell>
          <table:table-cell office:value-type="string" table:style-name="ce7">
            <text:p>COORDENADORIA DE APOIO ÀS VARAS (SEJ)</text:p>
          </table:table-cell>
          <table:table-cell office:value-type="float" office:value="11398.39" table:style-name="ce9">
            <text:p>11398,39</text:p>
          </table:table-cell>
          <table:table-cell office:value-type="float" office:value="3974.33" table:style-name="ce9">
            <text:p>3974,33</text:p>
          </table:table-cell>
          <table:table-cell office:value-type="float" office:value="1379.07" table:style-name="ce9">
            <text:p>1379,07</text:p>
          </table:table-cell>
          <table:table-cell office:value-type="float" office:value="1660.71" table:style-name="ce9">
            <text:p>1660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412.5" table:style-name="ce13">
            <text:p>18412,5</text:p>
          </table:table-cell>
          <table:table-cell office:value-type="float" office:value="-1797.86" table:style-name="ce10">
            <text:p>-1797,86</text:p>
          </table:table-cell>
          <table:table-cell office:value-type="float" office:value="-3242.97" table:style-name="ce10">
            <text:p>-3242,97</text:p>
          </table:table-cell>
          <table:table-cell office:value-type="float" office:value="-1250.19" table:style-name="ce10">
            <text:p>-1250,19</text:p>
          </table:table-cell>
          <table:table-cell office:value-type="float" office:value="0" table:style-name="ce11">
            <text:p>0</text:p>
          </table:table-cell>
          <table:table-cell office:value-type="float" office:value="-6291.02" table:style-name="ce10">
            <text:p>-6291,02</text:p>
          </table:table-cell>
          <table:table-cell office:value-type="float" office:value="12121.48" table:style-name="ce9">
            <text:p>12121,4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LUÍZA DOS REIS CLETO FREIRE</text:p>
          </table:table-cell>
          <table:table-cell office:value-type="string" table:style-name="ce7">
            <text:p>ASSISTENTE EXECUTIVO - FC-04</text:p>
          </table:table-cell>
          <table:table-cell office:value-type="string" table:style-name="ce7">
            <text:p>SECRETARIA GERAL DA PRESIDÊNCIA</text:p>
          </table:table-cell>
          <table:table-cell office:value-type="float" office:value="1794.19" table:style-name="ce9">
            <text:p>1794,19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1660.71" table:style-name="ce9">
            <text:p>1660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5394.79" table:style-name="ce9">
            <text:p>5394,79</text:p>
          </table:table-cell>
          <table:table-cell office:value-type="float" office:value="-251.19" table:style-name="ce10">
            <text:p>-251,19</text:p>
          </table:table-cell>
          <table:table-cell office:value-type="float" office:value="-167.63" table:style-name="ce10">
            <text:p>-167,63</text:p>
          </table:table-cell>
          <table:table-cell office:value-type="float" office:value="-1955.48" table:style-name="ce10">
            <text:p>-1955,48</text:p>
          </table:table-cell>
          <table:table-cell office:value-type="float" office:value="0" table:style-name="ce11">
            <text:p>0</text:p>
          </table:table-cell>
          <table:table-cell office:value-type="float" office:value="-2374.3000000000002" table:style-name="ce12">
            <text:p>-2374,3</text:p>
          </table:table-cell>
          <table:table-cell office:value-type="float" office:value="3020.49" table:style-name="ce9">
            <text:p>3020,4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NAILZA DE MELO SÁ</text:p>
          </table:table-cell>
          <table:table-cell office:value-type="string" table:style-name="ce7">
            <text:p>ANALISTA <text:s/>JUDICIÁRIO</text:p>
          </table:table-cell>
          <table:table-cell office:value-type="string" table:style-name="ce7">
            <text:p>INATIVO</text:p>
          </table:table-cell>
          <table:table-cell office:value-type="float" office:value="15584.6" table:style-name="ce13">
            <text:p>15584,6</text:p>
          </table:table-cell>
          <table:table-cell office:value-type="float" office:value="8463.61" table:style-name="ce9">
            <text:p>8463,61</text:p>
          </table:table-cell>
          <table:table-cell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4798.84" table:style-name="ce9">
            <text:p>24798,84</text:p>
          </table:table-cell>
          <table:table-cell office:value-type="float" office:value="-2697.57" table:style-name="ce10">
            <text:p>-2697,57</text:p>
          </table:table-cell>
          <table:table-cell office:value-type="float" office:value="-4478.47" table:style-name="ce10">
            <text:p>-4478,47</text:p>
          </table:table-cell>
          <table:table-cell office:value-type="float" office:value="-3015.67" table:style-name="ce10">
            <text:p>-3015,67</text:p>
          </table:table-cell>
          <table:table-cell office:value-type="float" office:value="0" table:style-name="ce11">
            <text:p>0</text:p>
          </table:table-cell>
          <table:table-cell office:value-type="float" office:value="-10191.709999999999" table:style-name="ce10">
            <text:p>-10191,71</text:p>
          </table:table-cell>
          <table:table-cell office:value-type="float" office:value="14607.13" table:style-name="ce9">
            <text:p>14607,1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NATALIE GUERRA SILVA SANTOS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<text:s/>(1UNP)</text:p>
          </table:table-cell>
          <table:table-cell table:number-columns-repeated="2" table:style-name="ce8"/>
          <table:table-cell office:value-type="float" office:value="1185.05" table:style-name="ce9">
            <text:p>1185,05</text:p>
          </table:table-cell>
          <table:table-cell office:value-type="float" office:value="992.68" table:style-name="ce9">
            <text:p>992,6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177.73" table:style-name="ce9">
            <text:p>2177,73</text:p>
          </table:table-cell>
          <table:table-cell table:number-columns-repeated="3" table:style-name="ce8"/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2177.73" table:style-name="ce9">
            <text:p>2177,7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NAZARÉ MELO DA SILVA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1635.86" table:style-name="ce9">
            <text:p>11635,86</text:p>
          </table:table-cell>
          <table:table-cell office:value-type="float" office:value="13413.74" table:style-name="ce9">
            <text:p>13413,74</text:p>
          </table:table-cell>
          <table:table-cell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5800.23" table:style-name="ce9">
            <text:p>25800,23</text:p>
          </table:table-cell>
          <table:table-cell office:value-type="float" office:value="-2882.2" table:style-name="ce12">
            <text:p>-2882,2</text:p>
          </table:table-cell>
          <table:table-cell office:value-type="float" office:value="-4703.08" table:style-name="ce10">
            <text:p>-4703,08</text:p>
          </table:table-cell>
          <table:table-cell office:value-type="float" office:value="-3424.36" table:style-name="ce10">
            <text:p>-3424,36</text:p>
          </table:table-cell>
          <table:table-cell office:value-type="float" office:value="0" table:style-name="ce11">
            <text:p>0</text:p>
          </table:table-cell>
          <table:table-cell office:value-type="float" office:value="-11009.64" table:style-name="ce10">
            <text:p>-11009,64</text:p>
          </table:table-cell>
          <table:table-cell office:value-type="float" office:value="14790.59" table:style-name="ce9">
            <text:p>14790,5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NELY DUARTE RIBEIRO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COORDENADORIA DE LICITAÇÕES (D.G.)</text:p>
          </table:table-cell>
          <table:table-cell office:value-type="float" office:value="11754.59" table:style-name="ce9">
            <text:p>11754,59</text:p>
          </table:table-cell>
          <table:table-cell office:value-type="float" office:value="3411.89" table:style-name="ce9">
            <text:p>3411,89</text:p>
          </table:table-cell>
          <table:table-cell table:style-name="ce8"/>
          <table:table-cell office:value-type="float" office:value="1488.07" table:style-name="ce9">
            <text:p>1488,0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654.55" table:style-name="ce9">
            <text:p>16654,55</text:p>
          </table:table-cell>
          <table:table-cell office:value-type="float" office:value="-828.39" table:style-name="ce10">
            <text:p>-828,39</text:p>
          </table:table-cell>
          <table:table-cell office:value-type="float" office:value="-3073.61" table:style-name="ce10">
            <text:p>-3073,61</text:p>
          </table:table-cell>
          <table:table-cell office:value-type="float" office:value="-3332.9" table:style-name="ce12">
            <text:p>-3332,9</text:p>
          </table:table-cell>
          <table:table-cell office:value-type="float" office:value="0" table:style-name="ce11">
            <text:p>0</text:p>
          </table:table-cell>
          <table:table-cell office:value-type="float" office:value="-7234.9" table:style-name="ce12">
            <text:p>-7234,9</text:p>
          </table:table-cell>
          <table:table-cell office:value-type="float" office:value="9419.65" table:style-name="ce9">
            <text:p>9419,6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REJANE PIMENTEL GOMES</text:p>
          </table:table-cell>
          <table:table-cell office:value-type="string" table:style-name="ce7">
            <text:p>ASSISTENTE DE SERVIÇO - FC-03</text:p>
          </table:table-cell>
          <table:table-cell office:value-type="string" table:style-name="ce7">
            <text:p>SECRETARIA <text:s/>(1UNP)</text:p>
          </table:table-cell>
          <table:table-cell office:value-type="float" office:value="1100" table:style-name="ce11">
            <text:p>1100</text:p>
          </table:table-cell>
          <table:table-cell table:style-name="ce8"/>
          <table:table-cell office:value-type="float" office:value="1379.07" table:style-name="ce9">
            <text:p>1379,07</text:p>
          </table:table-cell>
          <table:table-cell office:value-type="float" office:value="2846.2" table:style-name="ce13">
            <text:p>2846,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5325.27" table:style-name="ce9">
            <text:p>5325,27</text:p>
          </table:table-cell>
          <table:table-cell office:value-type="float" office:value="-154" table:style-name="ce14">
            <text:p>-154</text:p>
          </table:table-cell>
          <table:table-cell office:value-type="float" office:value="-17.37" table:style-name="ce10">
            <text:p>-17,37</text:p>
          </table:table-cell>
          <table:table-cell office:value-type="float" office:value="-1457.62" table:style-name="ce10">
            <text:p>-1457,62</text:p>
          </table:table-cell>
          <table:table-cell office:value-type="float" office:value="0" table:style-name="ce11">
            <text:p>0</text:p>
          </table:table-cell>
          <table:table-cell office:value-type="float" office:value="-1628.99" table:style-name="ce10">
            <text:p>-1628,99</text:p>
          </table:table-cell>
          <table:table-cell office:value-type="float" office:value="3696.28" table:style-name="ce9">
            <text:p>3696,2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RONILDA AGUIAR MELO TAVARES</text:p>
          </table:table-cell>
          <table:table-cell office:value-type="string" table:style-name="ce7">
            <text:p>DIRETOR DE SECRETARIA - CJ-03</text:p>
          </table:table-cell>
          <table:table-cell office:value-type="string" table:style-name="ce7">
            <text:p>SECRETARIA <text:s/>(2UNP)</text:p>
          </table:table-cell>
          <table:table-cell office:value-type="float" office:value="11849.58" table:style-name="ce9">
            <text:p>11849,58</text:p>
          </table:table-cell>
          <table:table-cell office:value-type="float" office:value="2626.66" table:style-name="ce9">
            <text:p>2626,66</text:p>
          </table:table-cell>
          <table:table-cell office:value-type="float" office:value="8411.01" table:style-name="ce9">
            <text:p>8411,01</text:p>
          </table:table-cell>
          <table:table-cell office:value-type="float" office:value="2139.44" table:style-name="ce9">
            <text:p>2139,4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5026.69" table:style-name="ce9">
            <text:p>25026,69</text:p>
          </table:table-cell>
          <table:table-cell office:value-type="float" office:value="-1930.92" table:style-name="ce10">
            <text:p>-1930,92</text:p>
          </table:table-cell>
          <table:table-cell office:value-type="float" office:value="-4841.49" table:style-name="ce10">
            <text:p>-4841,49</text:p>
          </table:table-cell>
          <table:table-cell office:value-type="float" office:value="-4766.5" table:style-name="ce12">
            <text:p>-4766,5</text:p>
          </table:table-cell>
          <table:table-cell office:value-type="float" office:value="0" table:style-name="ce11">
            <text:p>0</text:p>
          </table:table-cell>
          <table:table-cell office:value-type="float" office:value="-11538.91" table:style-name="ce10">
            <text:p>-11538,91</text:p>
          </table:table-cell>
          <table:table-cell office:value-type="float" office:value="13487.78" table:style-name="ce9">
            <text:p>13487,7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SALETE FERREIRA DA SILVA</text:p>
          </table:table-cell>
          <table:table-cell office:value-type="string" table:style-name="ce7">
            <text:p>ASSISTENTE DE DIRETOR DE SECRETARIA -</text:p>
          </table:table-cell>
          <table:table-cell office:value-type="string" table:style-name="ce7">
            <text:p>SECRETARIA (4ª VT)</text:p>
          </table:table-cell>
          <table:table-cell office:value-type="float" office:value="11802.08" table:style-name="ce9">
            <text:p>11802,08</text:p>
          </table:table-cell>
          <table:table-cell office:value-type="float" office:value="4064.13" table:style-name="ce9">
            <text:p>4064,13</text:p>
          </table:table-cell>
          <table:table-cell office:value-type="float" office:value="2232.38" table:style-name="ce9">
            <text:p>2232,38</text:p>
          </table:table-cell>
          <table:table-cell office:value-type="float" office:value="1488.07" table:style-name="ce9">
            <text:p>1488,0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586.66" table:style-name="ce9">
            <text:p>19586,66</text:p>
          </table:table-cell>
          <table:table-cell office:value-type="float" office:value="-1861.03" table:style-name="ce10">
            <text:p>-1861,03</text:p>
          </table:table-cell>
          <table:table-cell office:value-type="float" office:value="-3595.97" table:style-name="ce10">
            <text:p>-3595,97</text:p>
          </table:table-cell>
          <table:table-cell office:value-type="float" office:value="-2330.36" table:style-name="ce10">
            <text:p>-2330,36</text:p>
          </table:table-cell>
          <table:table-cell office:value-type="float" office:value="0" table:style-name="ce11">
            <text:p>0</text:p>
          </table:table-cell>
          <table:table-cell office:value-type="float" office:value="-7787.36" table:style-name="ce10">
            <text:p>-7787,36</text:p>
          </table:table-cell>
          <table:table-cell office:value-type="float" office:value="11799.3" table:style-name="ce13">
            <text:p>11799,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STELA DE ALENCAR</text:p>
          </table:table-cell>
          <table:table-cell office:value-type="string" table:style-name="ce7">
            <text:p>ANALISTA <text:s/>JUDICIÁRIO</text:p>
          </table:table-cell>
          <table:table-cell office:value-type="string" table:style-name="ce7">
            <text:p>INATIVO</text:p>
          </table:table-cell>
          <table:table-cell office:value-type="float" office:value="19285.939999999999" table:style-name="ce9">
            <text:p>19285,94</text:p>
          </table:table-cell>
          <table:table-cell office:value-type="float" office:value="6665.14" table:style-name="ce9">
            <text:p>6665,14</text:p>
          </table:table-cell>
          <table:table-cell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6701.71" table:style-name="ce9">
            <text:p>26701,71</text:p>
          </table:table-cell>
          <table:table-cell office:value-type="float" office:value="-3053.49" table:style-name="ce10">
            <text:p>-3053,49</text:p>
          </table:table-cell>
          <table:table-cell table:style-name="ce8"/>
          <table:table-cell office:value-type="float" office:value="-2928.36" table:style-name="ce10">
            <text:p>-2928,36</text:p>
          </table:table-cell>
          <table:table-cell office:value-type="float" office:value="0" table:style-name="ce11">
            <text:p>0</text:p>
          </table:table-cell>
          <table:table-cell office:value-type="float" office:value="-5981.85" table:style-name="ce10">
            <text:p>-5981,85</text:p>
          </table:table-cell>
          <table:table-cell office:value-type="float" office:value="20719.86" table:style-name="ce9">
            <text:p>20719,8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TEREZA HOLANDA CARVALHO VILELA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GABINETE DE DESEMBARGADOR (GABJL)</text:p>
          </table:table-cell>
          <table:table-cell office:value-type="float" office:value="11849.58" table:style-name="ce9">
            <text:p>11849,58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2238.6999999999998" table:style-name="ce13">
            <text:p>2238,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273.33" table:style-name="ce9">
            <text:p>15273,33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2301.2399999999998" table:style-name="ce10">
            <text:p>-2301,24</text:p>
          </table:table-cell>
          <table:table-cell office:value-type="float" office:value="-3920.31" table:style-name="ce10">
            <text:p>-3920,31</text:p>
          </table:table-cell>
          <table:table-cell office:value-type="float" office:value="0" table:style-name="ce11">
            <text:p>0</text:p>
          </table:table-cell>
          <table:table-cell office:value-type="float" office:value="-7726.72" table:style-name="ce10">
            <text:p>-7726,72</text:p>
          </table:table-cell>
          <table:table-cell office:value-type="float" office:value="7546.61" table:style-name="ce9">
            <text:p>7546,6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TEREZA RICARDO DE OLIVEIRA</text:p>
          </table:table-cell>
          <table:table-cell office:value-type="string" table:style-name="ce7">
            <text:p>PENSIONISTA</text:p>
          </table:table-cell>
          <table:table-cell table:style-name="ce8"/>
          <table:table-cell office:value-type="float" office:value="14020.93" table:style-name="ce9">
            <text:p>14020,93</text:p>
          </table:table-cell>
          <table:table-cell table:number-columns-repeated="2"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771.56" table:style-name="ce9">
            <text:p>14771,56</text:p>
          </table:table-cell>
          <table:table-cell office:value-type="float" office:value="-1043.07" table:style-name="ce10">
            <text:p>-1043,07</text:p>
          </table:table-cell>
          <table:table-cell table:style-name="ce8"/>
          <table:table-cell office:value-type="float" office:value="-2033.73" table:style-name="ce10">
            <text:p>-2033,73</text:p>
          </table:table-cell>
          <table:table-cell office:value-type="float" office:value="0" table:style-name="ce11">
            <text:p>0</text:p>
          </table:table-cell>
          <table:table-cell office:value-type="float" office:value="-3076.8" table:style-name="ce12">
            <text:p>-3076,8</text:p>
          </table:table-cell>
          <table:table-cell office:value-type="float" office:value="11694.76" table:style-name="ce9">
            <text:p>11694,7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VANUZIA GADI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<text:s/>(SLQ)</text:p>
          </table:table-cell>
          <table:table-cell table:number-columns-repeated="2" table:style-name="ce8"/>
          <table:table-cell office:value-type="float" office:value="1185.05" table:style-name="ce9">
            <text:p>1185,05</text:p>
          </table:table-cell>
          <table:table-cell office:value-type="float" office:value="1718.07" table:style-name="ce9">
            <text:p>1718,0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903.12" table:style-name="ce9">
            <text:p>2903,12</text:p>
          </table:table-cell>
          <table:table-cell table:number-columns-repeated="2" table:style-name="ce8"/>
          <table:table-cell office:value-type="float" office:value="-756.32" table:style-name="ce10">
            <text:p>-756,32</text:p>
          </table:table-cell>
          <table:table-cell office:value-type="float" office:value="0" table:style-name="ce11">
            <text:p>0</text:p>
          </table:table-cell>
          <table:table-cell office:value-type="float" office:value="-756.32" table:style-name="ce10">
            <text:p>-756,32</text:p>
          </table:table-cell>
          <table:table-cell office:value-type="float" office:value="2146.8000000000002" table:style-name="ce13">
            <text:p>2146,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VERÔNICA TORRES LOPES PEREIRA</text:p>
          </table:table-cell>
          <table:table-cell office:value-type="string" table:style-name="ce7">
            <text:p>ASSISTENTE FINANCEIRO - FC-05</text:p>
          </table:table-cell>
          <table:table-cell office:value-type="string" table:style-name="ce7">
            <text:p>SETOR DE CONTROLE O. E FINANCEIRO (SOF)</text:p>
          </table:table-cell>
          <table:table-cell office:value-type="float" office:value="11954.52" table:style-name="ce9">
            <text:p>11954,52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2322.56" table:style-name="ce9">
            <text:p>2322,56</text:p>
          </table:table-cell>
          <table:table-cell office:value-type="float" office:value="797.24" table:number-columns-spanned="2" table:number-rows-spanned="1" table:style-name="ce26">
            <text:p>797,24</text:p>
          </table:table-cell>
          <table:covered-table-cell/>
          <table:table-cell table:style-name="ce8"/>
          <table:table-cell office:value-type="float" office:value="17306.7" table:style-name="ce13">
            <text:p>17306,7</text:p>
          </table:table-cell>
          <table:table-cell office:value-type="float" office:value="-1513.5" table:style-name="ce12">
            <text:p>-1513,5</text:p>
          </table:table-cell>
          <table:table-cell office:value-type="float" office:value="-2678.65" table:style-name="ce10">
            <text:p>-2678,65</text:p>
          </table:table-cell>
          <table:table-cell office:value-type="float" office:value="-2033.71" table:style-name="ce10">
            <text:p>-2033,71</text:p>
          </table:table-cell>
          <table:table-cell office:value-type="float" office:value="0" table:style-name="ce11">
            <text:p>0</text:p>
          </table:table-cell>
          <table:table-cell office:value-type="float" office:value="-6225.86" table:style-name="ce10">
            <text:p>-6225,86</text:p>
          </table:table-cell>
          <table:table-cell office:value-type="float" office:value="11080.84" table:style-name="ce9">
            <text:p>11080,8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VIVIANE BARROS COSTA</text:p>
          </table:table-cell>
          <table:table-cell office:value-type="string" table:style-name="ce7">
            <text:p>ASSISTENTE DE JUIZ II - FC-05</text:p>
          </table:table-cell>
          <table:table-cell office:value-type="string" table:style-name="ce7">
            <text:p>1ª VARA DO TRABALHO DE MACEIÓ/AL</text:p>
          </table:table-cell>
          <table:table-cell office:value-type="float" office:value="18951.18" table:style-name="ce9">
            <text:p>18951,18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1674.4" table:style-name="ce13">
            <text:p>1674,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2857.96" table:style-name="ce9">
            <text:p>22857,96</text:p>
          </table:table-cell>
          <table:table-cell office:value-type="float" office:value="-828.39" table:style-name="ce10">
            <text:p>-828,39</text:p>
          </table:table-cell>
          <table:table-cell office:value-type="float" office:value="-4352.0200000000004" table:style-name="ce10">
            <text:p>-4352,02</text:p>
          </table:table-cell>
          <table:table-cell office:value-type="float" office:value="-1069.5999999999999" table:style-name="ce12">
            <text:p>-1069,6</text:p>
          </table:table-cell>
          <table:table-cell office:value-type="float" office:value="0" table:style-name="ce11">
            <text:p>0</text:p>
          </table:table-cell>
          <table:table-cell office:value-type="float" office:value="-6250.01" table:style-name="ce10">
            <text:p>-6250,01</text:p>
          </table:table-cell>
          <table:table-cell office:value-type="float" office:value="16607.95" table:style-name="ce9">
            <text:p>16607,9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ZILÁ ANTAS DE ASSIS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1635.86" table:style-name="ce9">
            <text:p>11635,86</text:p>
          </table:table-cell>
          <table:table-cell office:value-type="float" office:value="1852.91" table:style-name="ce9">
            <text:p>1852,91</text:p>
          </table:table-cell>
          <table:table-cell table:style-name="ce8"/>
          <table:table-cell office:value-type="float" office:value="1501.26" table:style-name="ce9">
            <text:p>1501,2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990.03" table:style-name="ce9">
            <text:p>14990,03</text:p>
          </table:table-cell>
          <table:table-cell office:value-type="float" office:value="-955.27" table:style-name="ce10">
            <text:p>-955,27</text:p>
          </table:table-cell>
          <table:table-cell office:value-type="float" office:value="-2053.7600000000002" table:style-name="ce10">
            <text:p>-2053,76</text:p>
          </table:table-cell>
          <table:table-cell office:value-type="float" office:value="-2709.91" table:style-name="ce10">
            <text:p>-2709,91</text:p>
          </table:table-cell>
          <table:table-cell office:value-type="float" office:value="0" table:style-name="ce11">
            <text:p>0</text:p>
          </table:table-cell>
          <table:table-cell office:value-type="float" office:value="-5718.94" table:style-name="ce10">
            <text:p>-5718,94</text:p>
          </table:table-cell>
          <table:table-cell office:value-type="float" office:value="9271.09" table:style-name="ce9">
            <text:p>9271,0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 ZULEIDE DE LIMA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1398.39" table:style-name="ce9">
            <text:p>11398,39</text:p>
          </table:table-cell>
          <table:table-cell office:value-type="float" office:value="2280.35" table:style-name="ce9">
            <text:p>2280,35</text:p>
          </table:table-cell>
          <table:table-cell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429.37" table:style-name="ce9">
            <text:p>14429,37</text:p>
          </table:table-cell>
          <table:table-cell office:value-type="float" office:value="-986.61" table:style-name="ce10">
            <text:p>-986,61</text:p>
          </table:table-cell>
          <table:table-cell table:style-name="ce8"/>
          <table:table-cell office:value-type="float" office:value="-3377.67" table:style-name="ce10">
            <text:p>-3377,67</text:p>
          </table:table-cell>
          <table:table-cell office:value-type="float" office:value="0" table:style-name="ce11">
            <text:p>0</text:p>
          </table:table-cell>
          <table:table-cell office:value-type="float" office:value="-4364.28" table:style-name="ce10">
            <text:p>-4364,28</text:p>
          </table:table-cell>
          <table:table-cell office:value-type="float" office:value="10065.09" table:style-name="ce9">
            <text:p>10065,0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H DE MESQUITA MONTEIRO</text:p>
          </table:table-cell>
          <table:table-cell office:value-type="string" table:style-name="ce7">
            <text:p>ANALISTA JUDICIÁRIO - NÍVEL SUPERIOR C1</text:p>
          </table:table-cell>
          <table:table-cell table:style-name="ce8"/>
          <table:table-cell office:value-type="float" office:value="18399.2" table:style-name="ce13">
            <text:p>18399,2</text:p>
          </table:table-cell>
          <table:table-cell table:number-columns-repeated="2" table:style-name="ce8"/>
          <table:table-cell office:value-type="float" office:value="1629.7" table:style-name="ce13">
            <text:p>1629,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0028.900000000001" table:style-name="ce13">
            <text:p>20028,9</text:p>
          </table:table-cell>
          <table:table-cell office:value-type="float" office:value="-828.39" table:style-name="ce10">
            <text:p>-828,39</text:p>
          </table:table-cell>
          <table:table-cell office:value-type="float" office:value="-3962.61" table:style-name="ce10">
            <text:p>-3962,61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4791" table:style-name="ce14">
            <text:p>-4791</text:p>
          </table:table-cell>
          <table:table-cell office:value-type="float" office:value="15237.9" table:style-name="ce13">
            <text:p>15237,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NA NASCIMENTO DE ARAÚJO</text:p>
          </table:table-cell>
          <table:table-cell office:value-type="string" table:style-name="ce7">
            <text:p>ASSISTENTE JURIDICO I - FC-04</text:p>
          </table:table-cell>
          <table:table-cell office:value-type="string" table:style-name="ce7">
            <text:p>GABINETE DE DESEMBARGADOR (GABLNS)</text:p>
          </table:table-cell>
          <table:table-cell office:value-type="float" office:value="18318.64" table:style-name="ce9">
            <text:p>18318,64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2174.02" table:style-name="ce9">
            <text:p>2174,0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2432.55" table:style-name="ce9">
            <text:p>22432,55</text:p>
          </table:table-cell>
          <table:table-cell office:value-type="float" office:value="-2557.52" table:style-name="ce10">
            <text:p>-2557,52</text:p>
          </table:table-cell>
          <table:table-cell office:value-type="float" office:value="-3998.42" table:style-name="ce10">
            <text:p>-3998,42</text:p>
          </table:table-cell>
          <table:table-cell office:value-type="float" office:value="-786.82" table:style-name="ce10">
            <text:p>-786,82</text:p>
          </table:table-cell>
          <table:table-cell office:value-type="float" office:value="0" table:style-name="ce11">
            <text:p>0</text:p>
          </table:table-cell>
          <table:table-cell office:value-type="float" office:value="-7342.76" table:style-name="ce10">
            <text:p>-7342,76</text:p>
          </table:table-cell>
          <table:table-cell office:value-type="float" office:value="15089.79" table:style-name="ce9">
            <text:p>15089,7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NA TORRES DE LIMA OLIVEIRA</text:p>
          </table:table-cell>
          <table:table-cell office:value-type="string" table:style-name="ce7">
            <text:p>ASSISTENTE SECRETÁRIO - FC-05</text:p>
          </table:table-cell>
          <table:table-cell office:value-type="string" table:style-name="ce7">
            <text:p>GABINETE DE DESEMBARGADOR (GABAHFI)</text:p>
          </table:table-cell>
          <table:table-cell office:value-type="float" office:value="9920.51" table:style-name="ce9">
            <text:p>9920,51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1234.4000000000001" table:style-name="ce13">
            <text:p>1234,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3387.29" table:style-name="ce9">
            <text:p>13387,29</text:p>
          </table:table-cell>
          <table:table-cell office:value-type="float" office:value="-1233.44" table:style-name="ce10">
            <text:p>-1233,44</text:p>
          </table:table-cell>
          <table:table-cell office:value-type="float" office:value="-2133.4899999999998" table:style-name="ce10">
            <text:p>-2133,49</text:p>
          </table:table-cell>
          <table:table-cell office:value-type="float" office:value="-486.94" table:style-name="ce10">
            <text:p>-486,94</text:p>
          </table:table-cell>
          <table:table-cell office:value-type="float" office:value="0" table:style-name="ce11">
            <text:p>0</text:p>
          </table:table-cell>
          <table:table-cell office:value-type="float" office:value="-3853.87" table:style-name="ce10">
            <text:p>-3853,87</text:p>
          </table:table-cell>
          <table:table-cell office:value-type="float" office:value="9533.42" table:style-name="ce9">
            <text:p>9533,4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ANIZE BENTO PATITUCCI DA SILVA</text:p>
          </table:table-cell>
          <table:table-cell office:value-type="string" table:style-name="ce7">
            <text:p>ASSISTENTE CHEFE - FC-04</text:p>
          </table:table-cell>
          <table:table-cell office:value-type="string" table:style-name="ce7">
            <text:p>SETOR DE FOLHA DE PAGAMENTO (SEGESP)</text:p>
          </table:table-cell>
          <table:table-cell office:value-type="float" office:value="11802.08" table:style-name="ce9">
            <text:p>11802,08</text:p>
          </table:table-cell>
          <table:table-cell office:value-type="float" office:value="2105.92" table:style-name="ce9">
            <text:p>2105,92</text:p>
          </table:table-cell>
          <table:table-cell office:value-type="float" office:value="1939.89" table:style-name="ce9">
            <text:p>1939,89</text:p>
          </table:table-cell>
          <table:table-cell office:value-type="float" office:value="2579.38" table:style-name="ce9">
            <text:p>2579,3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427.27" table:style-name="ce9">
            <text:p>18427,27</text:p>
          </table:table-cell>
          <table:table-cell office:value-type="float" office:value="-1844.99" table:style-name="ce10">
            <text:p>-1844,99</text:p>
          </table:table-cell>
          <table:table-cell office:value-type="float" office:value="-2877.16" table:style-name="ce10">
            <text:p>-2877,16</text:p>
          </table:table-cell>
          <table:table-cell office:value-type="float" office:value="-2305.0500000000002" table:style-name="ce10">
            <text:p>-2305,05</text:p>
          </table:table-cell>
          <table:table-cell office:value-type="float" office:value="0" table:style-name="ce11">
            <text:p>0</text:p>
          </table:table-cell>
          <table:table-cell office:value-type="float" office:value="-7027.2" table:style-name="ce12">
            <text:p>-7027,2</text:p>
          </table:table-cell>
          <table:table-cell office:value-type="float" office:value="11400.07" table:style-name="ce9">
            <text:p>11400,0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NALVA DIAS DE ARAÚJO MEDEIROS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SETOR DE PAGAMENTO (SOF)</text:p>
          </table:table-cell>
          <table:table-cell office:value-type="float" office:value="1989" table:style-name="ce11">
            <text:p>1989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1660.71" table:style-name="ce9">
            <text:p>1660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4834.76" table:style-name="ce9">
            <text:p>4834,76</text:p>
          </table:table-cell>
          <table:table-cell office:value-type="float" office:value="-218.79" table:style-name="ce10">
            <text:p>-218,79</text:p>
          </table:table-cell>
          <table:table-cell office:value-type="float" office:value="-64.63" table:style-name="ce10">
            <text:p>-64,63</text:p>
          </table:table-cell>
          <table:table-cell office:value-type="float" office:value="-1660.66" table:style-name="ce10">
            <text:p>-1660,66</text:p>
          </table:table-cell>
          <table:table-cell office:value-type="float" office:value="0" table:style-name="ce11">
            <text:p>0</text:p>
          </table:table-cell>
          <table:table-cell office:value-type="float" office:value="-1944.08" table:style-name="ce10">
            <text:p>-1944,08</text:p>
          </table:table-cell>
          <table:table-cell office:value-type="float" office:value="2890.68" table:style-name="ce9">
            <text:p>2890,6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ÁRIO BRUNO SANTOS FARIAS</text:p>
          </table:table-cell>
          <table:table-cell office:value-type="string" table:style-name="ce7">
            <text:p>OFICIAL ESPECIALIZADO - FC-03</text:p>
          </table:table-cell>
          <table:table-cell office:value-type="string" table:style-name="ce7">
            <text:p>SECRETARIA <text:s/>(SAN)</text:p>
          </table:table-cell>
          <table:table-cell table:number-columns-repeated="2" table:style-name="ce8"/>
          <table:table-cell office:value-type="float" office:value="1379.07" table:style-name="ce9">
            <text:p>1379,07</text:p>
          </table:table-cell>
          <table:table-cell office:value-type="float" office:value="1478.75" table:style-name="ce9">
            <text:p>1478,7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857.82" table:style-name="ce9">
            <text:p>2857,82</text:p>
          </table:table-cell>
          <table:table-cell office:value-type="float" office:value="-105.94" table:style-name="ce10">
            <text:p>-105,94</text:p>
          </table:table-cell>
          <table:table-cell table:style-name="ce8"/>
          <table:table-cell office:value-type="float" office:value="-700.62" table:style-name="ce10">
            <text:p>-700,62</text:p>
          </table:table-cell>
          <table:table-cell office:value-type="float" office:value="0" table:style-name="ce11">
            <text:p>0</text:p>
          </table:table-cell>
          <table:table-cell office:value-type="float" office:value="-806.56" table:style-name="ce10">
            <text:p>-806,56</text:p>
          </table:table-cell>
          <table:table-cell office:value-type="float" office:value="2051.2600000000002" table:style-name="ce9">
            <text:p>2051,2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O JORGE DE ALENCAR LIMA</text:p>
          </table:table-cell>
          <table:table-cell office:value-type="string" table:style-name="ce7">
            <text:p>ASSISTENTE DE DIRETOR DE SECRETARIA -</text:p>
          </table:table-cell>
          <table:table-cell office:value-type="string" table:style-name="ce7">
            <text:p>SECRETARIA (7ª VT)</text:p>
          </table:table-cell>
          <table:table-cell office:value-type="float" office:value="19285.939999999999" table:style-name="ce9">
            <text:p>19285,94</text:p>
          </table:table-cell>
          <table:table-cell office:value-type="float" office:value="860.95" table:style-name="ce9">
            <text:p>860,95</text:p>
          </table:table-cell>
          <table:table-cell office:value-type="float" office:value="2232.38" table:style-name="ce9">
            <text:p>2232,38</text:p>
          </table:table-cell>
          <table:table-cell office:value-type="float" office:value="2359.44" table:style-name="ce9">
            <text:p>2359,44</text:p>
          </table:table-cell>
          <table:table-cell office:value-type="float" office:value="411.91" table:number-columns-spanned="2" table:number-rows-spanned="1" table:style-name="ce26">
            <text:p>411,91</text:p>
          </table:table-cell>
          <table:covered-table-cell/>
          <table:table-cell table:style-name="ce8"/>
          <table:table-cell office:value-type="float" office:value="25150.62" table:style-name="ce9">
            <text:p>25150,62</text:p>
          </table:table-cell>
          <table:table-cell office:value-type="float" office:value="-2882.25" table:style-name="ce10">
            <text:p>-2882,25</text:p>
          </table:table-cell>
          <table:table-cell office:value-type="float" office:value="-4605.6000000000004" table:style-name="ce12">
            <text:p>-4605,6</text:p>
          </table:table-cell>
          <table:table-cell office:value-type="float" office:value="-1537.15" table:style-name="ce10">
            <text:p>-1537,15</text:p>
          </table:table-cell>
          <table:table-cell office:value-type="float" office:value="0" table:style-name="ce11">
            <text:p>0</text:p>
          </table:table-cell>
          <table:table-cell office:value-type="float" office:value="-9025" table:style-name="ce14">
            <text:p>-9025</text:p>
          </table:table-cell>
          <table:table-cell office:value-type="float" office:value="16125.62" table:style-name="ce9">
            <text:p>16125,6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ÁRIO PEREIRA DE SOUSA</text:p>
          </table:table-cell>
          <table:table-cell office:value-type="string" table:style-name="ce7">
            <text:p>ANALISTA <text:s/>JUDICIÁRIO</text:p>
          </table:table-cell>
          <table:table-cell office:value-type="string" table:style-name="ce7">
            <text:p>INATIVO</text:p>
          </table:table-cell>
          <table:table-cell office:value-type="float" office:value="22013.25" table:style-name="ce9">
            <text:p>22013,25</text:p>
          </table:table-cell>
          <table:table-cell office:value-type="float" office:value="4980.8100000000004" table:style-name="ce9">
            <text:p>4980,81</text:p>
          </table:table-cell>
          <table:table-cell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7744.69" table:style-name="ce9">
            <text:p>27744,69</text:p>
          </table:table-cell>
          <table:table-cell office:value-type="float" office:value="-3251.65" table:style-name="ce10">
            <text:p>-3251,65</text:p>
          </table:table-cell>
          <table:table-cell office:value-type="float" office:value="-5136.21" table:style-name="ce10">
            <text:p>-5136,21</text:p>
          </table:table-cell>
          <table:table-cell office:value-type="float" office:value="-4944.42" table:style-name="ce10">
            <text:p>-4944,42</text:p>
          </table:table-cell>
          <table:table-cell office:value-type="float" office:value="0" table:style-name="ce11">
            <text:p>0</text:p>
          </table:table-cell>
          <table:table-cell office:value-type="float" office:value="-13332.28" table:style-name="ce10">
            <text:p>-13332,28</text:p>
          </table:table-cell>
          <table:table-cell office:value-type="float" office:value="14412.41" table:style-name="ce9">
            <text:p>14412,4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OTS HAMAD KENNEDY SILVA TRINDADE</text:p>
          </table:table-cell>
          <table:table-cell office:value-type="string" table:style-name="ce7">
            <text:p>ASSISTENTE ADMINISTRATIVO - FC-03</text:p>
          </table:table-cell>
          <table:table-cell office:value-type="string" table:style-name="ce7">
            <text:p>COORDENADORIA DE MANUTENÇÃO E PROJETOS (SA)</text:p>
          </table:table-cell>
          <table:table-cell office:value-type="float" office:value="11278.67" table:style-name="ce9">
            <text:p>11278,67</text:p>
          </table:table-cell>
          <table:table-cell table:style-name="ce8"/>
          <table:table-cell office:value-type="float" office:value="1379.07" table:style-name="ce9">
            <text:p>1379,07</text:p>
          </table:table-cell>
          <table:table-cell office:value-type="float" office:value="2092.56" table:style-name="ce9">
            <text:p>2092,56</text:p>
          </table:table-cell>
          <table:table-cell office:value-type="float" office:value="582.55999999999995" table:number-columns-spanned="2" table:number-rows-spanned="1" table:style-name="ce26">
            <text:p>582,56</text:p>
          </table:table-cell>
          <table:covered-table-cell/>
          <table:table-cell table:style-name="ce8"/>
          <table:table-cell office:value-type="float" office:value="15332.86" table:style-name="ce9">
            <text:p>15332,86</text:p>
          </table:table-cell>
          <table:table-cell office:value-type="float" office:value="-1360.53" table:style-name="ce10">
            <text:p>-1360,53</text:p>
          </table:table-cell>
          <table:table-cell office:value-type="float" office:value="-2293.3000000000002" table:style-name="ce12">
            <text:p>-2293,3</text:p>
          </table:table-cell>
          <table:table-cell office:value-type="float" office:value="-1752.31" table:style-name="ce10">
            <text:p>-1752,31</text:p>
          </table:table-cell>
          <table:table-cell office:value-type="float" office:value="0" table:style-name="ce11">
            <text:p>0</text:p>
          </table:table-cell>
          <table:table-cell office:value-type="float" office:value="-5406.14" table:style-name="ce10">
            <text:p>-5406,14</text:p>
          </table:table-cell>
          <table:table-cell office:value-type="float" office:value="9926.7199999999993" table:style-name="ce9">
            <text:p>9926,7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STELA PELLENZ CASADO</text:p>
          </table:table-cell>
          <table:table-cell office:value-type="string" table:style-name="ce7">
            <text:p>SECRETÁRIO DA ESCOLA JUDICIAL - CJ-03</text:p>
          </table:table-cell>
          <table:table-cell office:value-type="string" table:style-name="ce7">
            <text:p>ESCOLA JUDICIAL</text:p>
          </table:table-cell>
          <table:table-cell office:value-type="float" office:value="11897.07" table:style-name="ce9">
            <text:p>11897,07</text:p>
          </table:table-cell>
          <table:table-cell office:value-type="float" office:value="1505.17" table:style-name="ce9">
            <text:p>1505,17</text:p>
          </table:table-cell>
          <table:table-cell office:value-type="float" office:value="8411.01" table:style-name="ce9">
            <text:p>8411,01</text:p>
          </table:table-cell>
          <table:table-cell office:value-type="float" office:value="2506.06" table:style-name="ce9">
            <text:p>2506,0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4319.31" table:style-name="ce9">
            <text:p>24319,31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4611.09" table:style-name="ce10">
            <text:p>-4611,09</text:p>
          </table:table-cell>
          <table:table-cell office:value-type="float" office:value="-1909.18" table:style-name="ce10">
            <text:p>-1909,18</text:p>
          </table:table-cell>
          <table:table-cell office:value-type="float" office:value="0" table:style-name="ce11">
            <text:p>0</text:p>
          </table:table-cell>
          <table:table-cell office:value-type="float" office:value="-8025.44" table:style-name="ce10">
            <text:p>-8025,44</text:p>
          </table:table-cell>
          <table:table-cell office:value-type="float" office:value="16293.87" table:style-name="ce9">
            <text:p>16293,8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ISTELA SANTOS JAPIASSU ALMEIDA DE ALENC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CRETARIA (2ª VT-ARA)</text:p>
          </table:table-cell>
          <table:table-cell office:value-type="float" office:value="20969.95" table:style-name="ce9">
            <text:p>20969,95</text:p>
          </table:table-cell>
          <table:table-cell table:number-columns-repeated="2" table:style-name="ce8"/>
          <table:table-cell office:value-type="float" office:value="3897.33" table:style-name="ce9">
            <text:p>3897,33</text:p>
          </table:table-cell>
          <table:table-cell office:value-type="float" office:value="6989.98" table:number-columns-spanned="2" table:number-rows-spanned="1" table:style-name="ce26">
            <text:p>6989,98</text:p>
          </table:table-cell>
          <table:covered-table-cell/>
          <table:table-cell table:style-name="ce8"/>
          <table:table-cell office:value-type="float" office:value="31857.26" table:style-name="ce9">
            <text:p>31857,26</text:p>
          </table:table-cell>
          <table:table-cell office:value-type="float" office:value="-2981.69" table:style-name="ce10">
            <text:p>-2981,69</text:p>
          </table:table-cell>
          <table:table-cell office:value-type="float" office:value="-5130.29" table:style-name="ce10">
            <text:p>-5130,29</text:p>
          </table:table-cell>
          <table:table-cell office:value-type="float" office:value="-2116.84" table:style-name="ce10">
            <text:p>-2116,84</text:p>
          </table:table-cell>
          <table:table-cell office:value-type="float" office:value="0" table:style-name="ce11">
            <text:p>0</text:p>
          </table:table-cell>
          <table:table-cell office:value-type="float" office:value="-10228.82" table:style-name="ce10">
            <text:p>-10228,82</text:p>
          </table:table-cell>
          <table:table-cell office:value-type="float" office:value="21628.44" table:style-name="ce9">
            <text:p>21628,4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LENE ALMEIDA SOARES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(2ª VT)</text:p>
          </table:table-cell>
          <table:table-cell office:value-type="float" office:value="1924.1" table:style-name="ce13">
            <text:p>1924,1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1660.71" table:style-name="ce9">
            <text:p>1660,71</text:p>
          </table:table-cell>
          <table:table-cell office:value-type="float" office:value="18.149999999999999" table:number-columns-spanned="2" table:number-rows-spanned="1" table:style-name="ce26">
            <text:p>18,15</text:p>
          </table:table-cell>
          <table:covered-table-cell/>
          <table:table-cell table:style-name="ce8"/>
          <table:table-cell office:value-type="float" office:value="4788.01" table:style-name="ce9">
            <text:p>4788,01</text:p>
          </table:table-cell>
          <table:table-cell office:value-type="float" office:value="-269.38" table:style-name="ce10">
            <text:p>-269,38</text:p>
          </table:table-cell>
          <table:table-cell office:value-type="float" office:value="-71.17" table:style-name="ce10">
            <text:p>-71,17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340.55" table:style-name="ce10">
            <text:p>-340,55</text:p>
          </table:table-cell>
          <table:table-cell office:value-type="float" office:value="4447.46" table:style-name="ce9">
            <text:p>4447,4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LENE BRANDÃO DE LIMA</text:p>
          </table:table-cell>
          <table:table-cell office:value-type="string" table:style-name="ce7">
            <text:p>ASSISTENTE SECRETÁRIO - FC-05</text:p>
          </table:table-cell>
          <table:table-cell office:value-type="string" table:style-name="ce7">
            <text:p>GABINETE DE DESEMBARGADOR (GABLNS)</text:p>
          </table:table-cell>
          <table:table-cell office:value-type="float" office:value="6750.55" table:style-name="ce9">
            <text:p>6750,55</text:p>
          </table:table-cell>
          <table:table-cell office:value-type="float" office:value="781.26" table:style-name="ce9">
            <text:p>781,26</text:p>
          </table:table-cell>
          <table:table-cell office:value-type="float" office:value="2232.38" table:style-name="ce9">
            <text:p>2232,38</text:p>
          </table:table-cell>
          <table:table-cell office:value-type="float" office:value="1987.75" table:style-name="ce9">
            <text:p>1987,7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1751.94" table:style-name="ce9">
            <text:p>11751,94</text:p>
          </table:table-cell>
          <table:table-cell office:value-type="float" office:value="-781.26" table:style-name="ce10">
            <text:p>-781,26</text:p>
          </table:table-cell>
          <table:table-cell office:value-type="float" office:value="-1600.95" table:style-name="ce10">
            <text:p>-1600,95</text:p>
          </table:table-cell>
          <table:table-cell office:value-type="float" office:value="-3137.07" table:style-name="ce10">
            <text:p>-3137,07</text:p>
          </table:table-cell>
          <table:table-cell office:value-type="float" office:value="0" table:style-name="ce11">
            <text:p>0</text:p>
          </table:table-cell>
          <table:table-cell office:value-type="float" office:value="-5519.28" table:style-name="ce10">
            <text:p>-5519,28</text:p>
          </table:table-cell>
          <table:table-cell office:value-type="float" office:value="6232.66" table:style-name="ce9">
            <text:p>6232,6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LENE ROCHA CALAZANS DE SOUZA</text:p>
          </table:table-cell>
          <table:table-cell office:value-type="string" table:style-name="ce7">
            <text:p>ASSISTENTE CHEFE - FC-04</text:p>
          </table:table-cell>
          <table:table-cell office:value-type="string" table:style-name="ce7">
            <text:p>SETOR DE RECURSOS (SEJ)</text:p>
          </table:table-cell>
          <table:table-cell office:value-type="float" office:value="18935.29" table:style-name="ce9">
            <text:p>18935,29</text:p>
          </table:table-cell>
          <table:table-cell office:value-type="float" office:value="3374.07" table:style-name="ce9">
            <text:p>3374,07</text:p>
          </table:table-cell>
          <table:table-cell office:value-type="float" office:value="1939.89" table:style-name="ce9">
            <text:p>1939,89</text:p>
          </table:table-cell>
          <table:table-cell office:value-type="float" office:value="2359.44" table:style-name="ce9">
            <text:p>2359,4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6608.69" table:style-name="ce9">
            <text:p>26608,69</text:p>
          </table:table-cell>
          <table:table-cell office:value-type="float" office:value="-3200.48" table:style-name="ce10">
            <text:p>-3200,48</text:p>
          </table:table-cell>
          <table:table-cell office:value-type="float" office:value="-4866.91" table:style-name="ce10">
            <text:p>-4866,91</text:p>
          </table:table-cell>
          <table:table-cell office:value-type="float" office:value="-2853.64" table:style-name="ce10">
            <text:p>-2853,64</text:p>
          </table:table-cell>
          <table:table-cell office:value-type="float" office:value="0" table:style-name="ce11">
            <text:p>0</text:p>
          </table:table-cell>
          <table:table-cell office:value-type="float" office:value="-10921.03" table:style-name="ce10">
            <text:p>-10921,03</text:p>
          </table:table-cell>
          <table:table-cell office:value-type="float" office:value="15687.66" table:style-name="ce9">
            <text:p>15687,6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TA ANGÉLICA DE OLIVEIRA SANTOS MARTINS</text:p>
          </table:table-cell>
          <table:table-cell office:value-type="string" table:style-name="ce7">
            <text:p>SECRETÁRIO DE AUDIÊNCIA I - FC-04</text:p>
          </table:table-cell>
          <table:table-cell office:value-type="string" table:style-name="ce7">
            <text:p>SECRETARIA (3ª VT)</text:p>
          </table:table-cell>
          <table:table-cell office:value-type="float" office:value="11897.07" table:style-name="ce9">
            <text:p>11897,07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3219.33" table:style-name="ce9">
            <text:p>3219,3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7056.29" table:style-name="ce9">
            <text:p>17056,29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2417.61" table:style-name="ce10">
            <text:p>-2417,61</text:p>
          </table:table-cell>
          <table:table-cell office:value-type="float" office:value="-4679.93" table:style-name="ce10">
            <text:p>-4679,93</text:p>
          </table:table-cell>
          <table:table-cell office:value-type="float" office:value="0" table:style-name="ce11">
            <text:p>0</text:p>
          </table:table-cell>
          <table:table-cell office:value-type="float" office:value="-8602.7099999999991" table:style-name="ce10">
            <text:p>-8602,71</text:p>
          </table:table-cell>
          <table:table-cell office:value-type="float" office:value="8453.58" table:style-name="ce9">
            <text:p>8453,5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THA GRACE MONTE DE ALBUQUERQUE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SETOR DE INFORMAÇÕES FUNCIONAIS (SEGESP)</text:p>
          </table:table-cell>
          <table:table-cell office:value-type="float" office:value="11635.86" table:style-name="ce9">
            <text:p>11635,86</text:p>
          </table:table-cell>
          <table:table-cell office:value-type="float" office:value="284.95999999999998" table:style-name="ce9">
            <text:p>284,96</text:p>
          </table:table-cell>
          <table:table-cell table:style-name="ce8"/>
          <table:table-cell office:value-type="float" office:value="1660.71" table:style-name="ce9">
            <text:p>1660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3581.53" table:style-name="ce9">
            <text:p>13581,53</text:p>
          </table:table-cell>
          <table:table-cell office:value-type="float" office:value="-1529.27" table:style-name="ce10">
            <text:p>-1529,27</text:p>
          </table:table-cell>
          <table:table-cell office:value-type="float" office:value="-1988.32" table:style-name="ce10">
            <text:p>-1988,32</text:p>
          </table:table-cell>
          <table:table-cell office:value-type="float" office:value="-1283.8900000000001" table:style-name="ce10">
            <text:p>-1283,89</text:p>
          </table:table-cell>
          <table:table-cell office:value-type="float" office:value="0" table:style-name="ce11">
            <text:p>0</text:p>
          </table:table-cell>
          <table:table-cell office:value-type="float" office:value="-4801.4799999999996" table:style-name="ce10">
            <text:p>-4801,48</text:p>
          </table:table-cell>
          <table:table-cell office:value-type="float" office:value="8780.0499999999993" table:style-name="ce9">
            <text:p>8780,0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THA MARIA COUTINHO MOURA ALVES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CRETARIA DE GESTÃO DE PESSOAS (D.G.)</text:p>
          </table:table-cell>
          <table:table-cell office:value-type="float" office:value="19519.71" table:style-name="ce9">
            <text:p>19519,71</text:p>
          </table:table-cell>
          <table:table-cell office:value-type="float" office:value="1744.97" table:style-name="ce9">
            <text:p>1744,97</text:p>
          </table:table-cell>
          <table:table-cell table:style-name="ce8"/>
          <table:table-cell office:value-type="float" office:value="1938.07" table:style-name="ce9">
            <text:p>1938,0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3202.75" table:style-name="ce9">
            <text:p>23202,75</text:p>
          </table:table-cell>
          <table:table-cell office:value-type="float" office:value="-3028.11" table:style-name="ce10">
            <text:p>-3028,11</text:p>
          </table:table-cell>
          <table:table-cell office:value-type="float" office:value="-4041.42" table:style-name="ce10">
            <text:p>-4041,42</text:p>
          </table:table-cell>
          <table:table-cell office:value-type="float" office:value="-134.66" table:style-name="ce10">
            <text:p>-134,66</text:p>
          </table:table-cell>
          <table:table-cell office:value-type="float" office:value="0" table:style-name="ce11">
            <text:p>0</text:p>
          </table:table-cell>
          <table:table-cell office:value-type="float" office:value="-7204.19" table:style-name="ce10">
            <text:p>-7204,19</text:p>
          </table:table-cell>
          <table:table-cell office:value-type="float" office:value="15998.56" table:style-name="ce9">
            <text:p>15998,5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RY LIDIAN DE LIMA FERRAZ</text:p>
          </table:table-cell>
          <table:table-cell office:value-type="string" table:style-name="ce7">
            <text:p>DIRETOR GERAL - CJ-04</text:p>
          </table:table-cell>
          <table:table-cell office:value-type="string" table:style-name="ce7">
            <text:p>DIRETORIA-GERAL <text:s/>(PRES)</text:p>
          </table:table-cell>
          <table:table-cell office:value-type="float" office:value="19559.919999999998" table:style-name="ce9">
            <text:p>19559,92</text:p>
          </table:table-cell>
          <table:table-cell office:value-type="float" office:value="1618.11" table:style-name="ce9">
            <text:p>1618,11</text:p>
          </table:table-cell>
          <table:table-cell office:value-type="float" office:value="9495.0300000000007" table:style-name="ce9">
            <text:p>9495,03</text:p>
          </table:table-cell>
          <table:table-cell office:value-type="float" office:value="1409.76" table:style-name="ce9">
            <text:p>1409,7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2082.82" table:style-name="ce9">
            <text:p>32082,82</text:p>
          </table:table-cell>
          <table:table-cell office:value-type="float" office:value="-3007.18" table:style-name="ce10">
            <text:p>-3007,18</text:p>
          </table:table-cell>
          <table:table-cell office:value-type="float" office:value="-6738.76" table:style-name="ce10">
            <text:p>-6738,76</text:p>
          </table:table-cell>
          <table:table-cell office:value-type="float" office:value="-1817.93" table:style-name="ce10">
            <text:p>-1817,93</text:p>
          </table:table-cell>
          <table:table-cell office:value-type="float" office:value="0" table:style-name="ce11">
            <text:p>0</text:p>
          </table:table-cell>
          <table:table-cell office:value-type="float" office:value="-11563.87" table:style-name="ce10">
            <text:p>-11563,87</text:p>
          </table:table-cell>
          <table:table-cell office:value-type="float" office:value="20518.95" table:style-name="ce9">
            <text:p>20518,9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URÍCIO ALEXANDER CORREIA DE SOUZA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TOR DE GERENCIAMENTO DE PRECEDENTES (SEJ)</text:p>
          </table:table-cell>
          <table:table-cell office:value-type="float" office:value="18701.52" table:style-name="ce9">
            <text:p>18701,52</text:p>
          </table:table-cell>
          <table:table-cell office:value-type="float" office:value="3141.81" table:style-name="ce9">
            <text:p>3141,81</text:p>
          </table:table-cell>
          <table:table-cell table:style-name="ce8"/>
          <table:table-cell office:value-type="float" office:value="1488.07" table:style-name="ce9">
            <text:p>1488,0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3331.4" table:style-name="ce13">
            <text:p>23331,4</text:p>
          </table:table-cell>
          <table:table-cell office:value-type="float" office:value="-3162.16" table:style-name="ce10">
            <text:p>-3162,16</text:p>
          </table:table-cell>
          <table:table-cell office:value-type="float" office:value="-4267.96" table:style-name="ce10">
            <text:p>-4267,96</text:p>
          </table:table-cell>
          <table:table-cell office:value-type="float" office:value="-1716.28" table:style-name="ce10">
            <text:p>-1716,28</text:p>
          </table:table-cell>
          <table:table-cell office:value-type="float" office:value="0" table:style-name="ce11">
            <text:p>0</text:p>
          </table:table-cell>
          <table:table-cell office:value-type="float" office:value="-9146.4" table:style-name="ce12">
            <text:p>-9146,4</text:p>
          </table:table-cell>
          <table:table-cell office:value-type="float" office:value="14185" table:style-name="ce11">
            <text:p>1418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URÍCIO AUGUSTO FIGUEIREDO</text:p>
          </table:table-cell>
          <table:table-cell office:value-type="string" table:style-name="ce7">
            <text:p>ASSISTENTE ADMINISTRATIVO - FC-03</text:p>
          </table:table-cell>
          <table:table-cell office:value-type="string" table:style-name="ce7">
            <text:p>SETOR DE CONTRATAÇÕES E ORÇAMENTO DE TIC (SETIC)</text:p>
          </table:table-cell>
          <table:table-cell table:number-columns-repeated="2" table:style-name="ce8"/>
          <table:table-cell office:value-type="float" office:value="1379.07" table:style-name="ce9">
            <text:p>1379,07</text:p>
          </table:table-cell>
          <table:table-cell office:value-type="float" office:value="336.63" table:style-name="ce9">
            <text:p>336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715.7" table:style-name="ce13">
            <text:p>1715,7</text:p>
          </table:table-cell>
          <table:table-cell table:number-columns-repeated="2" table:style-name="ce8"/>
          <table:table-cell office:value-type="float" office:value="-513.6" table:style-name="ce12">
            <text:p>-513,6</text:p>
          </table:table-cell>
          <table:table-cell office:value-type="float" office:value="0" table:style-name="ce11">
            <text:p>0</text:p>
          </table:table-cell>
          <table:table-cell office:value-type="float" office:value="-513.6" table:style-name="ce12">
            <text:p>-513,6</text:p>
          </table:table-cell>
          <table:table-cell office:value-type="float" office:value="1202.0999999999999" table:style-name="ce13">
            <text:p>1202,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URÍCIO NUNES MARQUES</text:p>
          </table:table-cell>
          <table:table-cell office:value-type="string" table:style-name="ce7">
            <text:p>SECRETÁRIO DE AUDIÊNCIA II - FC-04</text:p>
          </table:table-cell>
          <table:table-cell office:value-type="string" table:style-name="ce7">
            <text:p>SECRETARIA (1ª VT)</text:p>
          </table:table-cell>
          <table:table-cell office:value-type="float" office:value="19441.79" table:style-name="ce9">
            <text:p>19441,79</text:p>
          </table:table-cell>
          <table:table-cell office:value-type="float" office:value="1868.59" table:style-name="ce9">
            <text:p>1868,59</text:p>
          </table:table-cell>
          <table:table-cell office:value-type="float" office:value="1939.89" table:style-name="ce9">
            <text:p>1939,89</text:p>
          </table:table-cell>
          <table:table-cell office:value-type="float" office:value="2322.56" table:style-name="ce9">
            <text:p>2322,5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5572.83" table:style-name="ce9">
            <text:p>25572,83</text:p>
          </table:table-cell>
          <table:table-cell office:value-type="float" office:value="-828.39" table:style-name="ce10">
            <text:p>-828,39</text:p>
          </table:table-cell>
          <table:table-cell office:value-type="float" office:value="-4766.08" table:style-name="ce10">
            <text:p>-4766,08</text:p>
          </table:table-cell>
          <table:table-cell office:value-type="float" office:value="-2135.65" table:style-name="ce10">
            <text:p>-2135,65</text:p>
          </table:table-cell>
          <table:table-cell office:value-type="float" office:value="0" table:style-name="ce11">
            <text:p>0</text:p>
          </table:table-cell>
          <table:table-cell office:value-type="float" office:value="-7730.12" table:style-name="ce10">
            <text:p>-7730,12</text:p>
          </table:table-cell>
          <table:table-cell office:value-type="float" office:value="17842.71" table:style-name="ce9">
            <text:p>17842,7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URÍCIO PEREIRA DE ARAÚJO</text:p>
          </table:table-cell>
          <table:table-cell office:value-type="string" table:style-name="ce7">
            <text:p>ASSISTENTE JURIDICO I - FC-04</text:p>
          </table:table-cell>
          <table:table-cell office:value-type="string" table:style-name="ce7">
            <text:p>GABINETE DE DESEMBARGADOR (GABJL)</text:p>
          </table:table-cell>
          <table:table-cell table:number-columns-repeated="2" table:style-name="ce8"/>
          <table:table-cell office:value-type="float" office:value="1939.89" table:style-name="ce9">
            <text:p>1939,89</text:p>
          </table:table-cell>
          <table:table-cell office:value-type="float" office:value="2160.39" table:style-name="ce9">
            <text:p>2160,3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4100.28" table:style-name="ce9">
            <text:p>4100,28</text:p>
          </table:table-cell>
          <table:table-cell table:number-columns-repeated="2" table:style-name="ce8"/>
          <table:table-cell office:value-type="float" office:value="-1315.05" table:style-name="ce10">
            <text:p>-1315,05</text:p>
          </table:table-cell>
          <table:table-cell office:value-type="float" office:value="0" table:style-name="ce11">
            <text:p>0</text:p>
          </table:table-cell>
          <table:table-cell office:value-type="float" office:value="-1315.05" table:style-name="ce10">
            <text:p>-1315,05</text:p>
          </table:table-cell>
          <table:table-cell office:value-type="float" office:value="2785.23" table:style-name="ce9">
            <text:p>2785,2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URÍCIO QUINTELLA MALTA LESSA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COORDENADORIA DE POLÍCIA JUDICIAL</text:p>
          </table:table-cell>
          <table:table-cell office:value-type="float" office:value="11398.39" table:style-name="ce9">
            <text:p>11398,39</text:p>
          </table:table-cell>
          <table:table-cell office:value-type="float" office:value="739.37" table:style-name="ce9">
            <text:p>739,37</text:p>
          </table:table-cell>
          <table:table-cell table:style-name="ce8"/>
          <table:table-cell office:value-type="float" office:value="910.08" table:style-name="ce9">
            <text:p>910,0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3047.84" table:style-name="ce9">
            <text:p>13047,84</text:p>
          </table:table-cell>
          <table:table-cell office:value-type="float" office:value="-1560.74" table:style-name="ce10">
            <text:p>-1560,74</text:p>
          </table:table-cell>
          <table:table-cell office:value-type="float" office:value="-1935.05" table:style-name="ce10">
            <text:p>-1935,05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3495.79" table:style-name="ce10">
            <text:p>-3495,79</text:p>
          </table:table-cell>
          <table:table-cell office:value-type="float" office:value="9552.0499999999993" table:style-name="ce9">
            <text:p>9552,0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XIMILIANO MEDEIROS DE LEMOS</text:p>
          </table:table-cell>
          <table:table-cell office:value-type="string" table:style-name="ce7">
            <text:p>ASSISTENTE JURIDICO III - FC-04</text:p>
          </table:table-cell>
          <table:table-cell office:value-type="string" table:style-name="ce7">
            <text:p>GABINETE DE DESEMBARGADOR (GABLNS)</text:p>
          </table:table-cell>
          <table:table-cell office:value-type="float" office:value="11635.86" table:style-name="ce9">
            <text:p>11635,86</text:p>
          </table:table-cell>
          <table:table-cell office:value-type="float" office:value="2060.62" table:style-name="ce9">
            <text:p>2060,62</text:p>
          </table:table-cell>
          <table:table-cell office:value-type="float" office:value="1939.89" table:style-name="ce9">
            <text:p>1939,89</text:p>
          </table:table-cell>
          <table:table-cell office:value-type="float" office:value="1409.76" table:style-name="ce9">
            <text:p>1409,7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7046.13" table:style-name="ce9">
            <text:p>17046,13</text:p>
          </table:table-cell>
          <table:table-cell office:value-type="float" office:value="-1817.93" table:style-name="ce10">
            <text:p>-1817,93</text:p>
          </table:table-cell>
          <table:table-cell office:value-type="float" office:value="-2930.71" table:style-name="ce10">
            <text:p>-2930,71</text:p>
          </table:table-cell>
          <table:table-cell office:value-type="float" office:value="-3045.06" table:style-name="ce10">
            <text:p>-3045,06</text:p>
          </table:table-cell>
          <table:table-cell office:value-type="float" office:value="0" table:style-name="ce11">
            <text:p>0</text:p>
          </table:table-cell>
          <table:table-cell office:value-type="float" office:value="-7793.7" table:style-name="ce12">
            <text:p>-7793,7</text:p>
          </table:table-cell>
          <table:table-cell office:value-type="float" office:value="9252.43" table:style-name="ce9">
            <text:p>9252,4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AYRA FERREIRA DE ARAGÃO LISBÔA FREIRE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GABINETE DE DESEMBARGADOR (GABVL)</text:p>
          </table:table-cell>
          <table:table-cell office:value-type="float" office:value="10570.37" table:style-name="ce9">
            <text:p>10570,37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2394.02" table:style-name="ce9">
            <text:p>2394,0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149.44" table:style-name="ce9">
            <text:p>14149,44</text:p>
          </table:table-cell>
          <table:table-cell office:value-type="float" office:value="-1315.1" table:style-name="ce12">
            <text:p>-1315,1</text:p>
          </table:table-cell>
          <table:table-cell office:value-type="float" office:value="-1897.45" table:style-name="ce10">
            <text:p>-1897,45</text:p>
          </table:table-cell>
          <table:table-cell office:value-type="float" office:value="-2099.69" table:style-name="ce10">
            <text:p>-2099,69</text:p>
          </table:table-cell>
          <table:table-cell office:value-type="float" office:value="0" table:style-name="ce11">
            <text:p>0</text:p>
          </table:table-cell>
          <table:table-cell office:value-type="float" office:value="-5312.24" table:style-name="ce10">
            <text:p>-5312,24</text:p>
          </table:table-cell>
          <table:table-cell office:value-type="float" office:value="8837.2000000000007" table:style-name="ce13">
            <text:p>8837,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ÉRCIA DE FÁTIMA BRANDÃO PEIXOTO SOARES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TOR DE EXECUÇÕES, MANDADOS E LEILÕES (CAEX)</text:p>
          </table:table-cell>
          <table:table-cell office:value-type="float" office:value="22091.17" table:style-name="ce9">
            <text:p>22091,17</text:p>
          </table:table-cell>
          <table:table-cell office:value-type="float" office:value="7933.75" table:style-name="ce9">
            <text:p>7933,75</text:p>
          </table:table-cell>
          <table:table-cell table:style-name="ce8"/>
          <table:table-cell office:value-type="float" office:value="3949.23" table:style-name="ce9">
            <text:p>3949,2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3974.15" table:style-name="ce9">
            <text:p>33974,15</text:p>
          </table:table-cell>
          <table:table-cell office:value-type="float" office:value="-3900.08" table:style-name="ce10">
            <text:p>-3900,08</text:p>
          </table:table-cell>
          <table:table-cell office:value-type="float" office:value="-6262.83" table:style-name="ce10">
            <text:p>-6262,83</text:p>
          </table:table-cell>
          <table:table-cell office:value-type="float" office:value="-4328.6899999999996" table:style-name="ce10">
            <text:p>-4328,69</text:p>
          </table:table-cell>
          <table:table-cell office:value-type="float" office:value="0" table:style-name="ce11">
            <text:p>0</text:p>
          </table:table-cell>
          <table:table-cell office:value-type="float" office:value="-14491.6" table:style-name="ce12">
            <text:p>-14491,6</text:p>
          </table:table-cell>
          <table:table-cell office:value-type="float" office:value="19482.55" table:style-name="ce9">
            <text:p>19482,5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ICHAEL GALBIATTI MENDES</text:p>
          </table:table-cell>
          <table:table-cell office:value-type="string" table:style-name="ce7">
            <text:p>TÉCNICO JUDICIÁRIO - NÍVEL MÉDIO C11</text:p>
          </table:table-cell>
          <table:table-cell table:style-name="ce8"/>
          <table:table-cell office:value-type="float" office:value="11079.83" table:style-name="ce9">
            <text:p>11079,83</text:p>
          </table:table-cell>
          <table:table-cell table:number-columns-repeated="2" table:style-name="ce8"/>
          <table:table-cell office:value-type="float" office:value="2498.34" table:style-name="ce9">
            <text:p>2498,3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3578.17" table:style-name="ce9">
            <text:p>13578,17</text:p>
          </table:table-cell>
          <table:table-cell office:value-type="float" office:value="-1407.33" table:style-name="ce10">
            <text:p>-1407,33</text:p>
          </table:table-cell>
          <table:table-cell office:value-type="float" office:value="-1738.44" table:style-name="ce10">
            <text:p>-1738,44</text:p>
          </table:table-cell>
          <table:table-cell office:value-type="float" office:value="-1265.21" table:style-name="ce10">
            <text:p>-1265,21</text:p>
          </table:table-cell>
          <table:table-cell office:value-type="float" office:value="0" table:style-name="ce11">
            <text:p>0</text:p>
          </table:table-cell>
          <table:table-cell office:value-type="float" office:value="-4410.9799999999996" table:style-name="ce10">
            <text:p>-4410,98</text:p>
          </table:table-cell>
          <table:table-cell office:value-type="float" office:value="9167.19" table:style-name="ce9">
            <text:p>9167,1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ICHELLE SHEYLA TENÓRIO CARVALHO</text:p>
          </table:table-cell>
          <table:table-cell office:value-type="string" table:style-name="ce7">
            <text:p>CALCULISTA I - FC-04</text:p>
          </table:table-cell>
          <table:table-cell office:value-type="string" table:style-name="ce7">
            <text:p>SECRETARIA <text:s/>(1UNP)</text:p>
          </table:table-cell>
          <table:table-cell table:number-columns-repeated="2" table:style-name="ce8"/>
          <table:table-cell office:value-type="float" office:value="1939.89" table:style-name="ce9">
            <text:p>1939,89</text:p>
          </table:table-cell>
          <table:table-cell office:value-type="float" office:value="365.21" table:style-name="ce9">
            <text:p>365,2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305.1" table:style-name="ce13">
            <text:p>2305,1</text:p>
          </table:table-cell>
          <table:table-cell table:style-name="ce8"/>
          <table:table-cell office:value-type="float" office:value="-2.7" table:style-name="ce12">
            <text:p>-2,7</text:p>
          </table:table-cell>
          <table:table-cell office:value-type="float" office:value="-18.55" table:style-name="ce10">
            <text:p>-18,55</text:p>
          </table:table-cell>
          <table:table-cell office:value-type="float" office:value="0" table:style-name="ce11">
            <text:p>0</text:p>
          </table:table-cell>
          <table:table-cell office:value-type="float" office:value="-21.25" table:style-name="ce10">
            <text:p>-21,25</text:p>
          </table:table-cell>
          <table:table-cell office:value-type="float" office:value="2283.85" table:style-name="ce9">
            <text:p>2283,8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ILTON CORTEZ NOLASCO</text:p>
          </table:table-cell>
          <table:table-cell office:value-type="string" table:style-name="ce7">
            <text:p>OFICIAL ESPECIALIZADO - FC-03</text:p>
          </table:table-cell>
          <table:table-cell office:value-type="string" table:style-name="ce7">
            <text:p>SECRETARIA <text:s/>(SLQ)</text:p>
          </table:table-cell>
          <table:table-cell office:value-type="float" office:value="11635.86" table:style-name="ce9">
            <text:p>11635,86</text:p>
          </table:table-cell>
          <table:table-cell office:value-type="float" office:value="896.15" table:style-name="ce9">
            <text:p>896,15</text:p>
          </table:table-cell>
          <table:table-cell office:value-type="float" office:value="1379.07" table:style-name="ce9">
            <text:p>1379,07</text:p>
          </table:table-cell>
          <table:table-cell office:value-type="float" office:value="3860.45" table:style-name="ce9">
            <text:p>3860,4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7771.53" table:style-name="ce9">
            <text:p>17771,53</text:p>
          </table:table-cell>
          <table:table-cell office:value-type="float" office:value="-1625.79" table:style-name="ce10">
            <text:p>-1625,79</text:p>
          </table:table-cell>
          <table:table-cell office:value-type="float" office:value="-2352.6799999999998" table:style-name="ce10">
            <text:p>-2352,68</text:p>
          </table:table-cell>
          <table:table-cell office:value-type="float" office:value="-5602.47" table:style-name="ce10">
            <text:p>-5602,47</text:p>
          </table:table-cell>
          <table:table-cell office:value-type="float" office:value="0" table:style-name="ce11">
            <text:p>0</text:p>
          </table:table-cell>
          <table:table-cell office:value-type="float" office:value="-9580.94" table:style-name="ce10">
            <text:p>-9580,94</text:p>
          </table:table-cell>
          <table:table-cell office:value-type="float" office:value="8190.59" table:style-name="ce9">
            <text:p>8190,5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ILTON WANDERLEY DE OMENA JÚNIOR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TOR DE GESTÃO DOCUMENTAL (CAVT)</text:p>
          </table:table-cell>
          <table:table-cell office:value-type="float" office:value="18701.52" table:style-name="ce9">
            <text:p>18701,52</text:p>
          </table:table-cell>
          <table:table-cell office:value-type="float" office:value="3374.07" table:style-name="ce9">
            <text:p>3374,07</text:p>
          </table:table-cell>
          <table:table-cell table:style-name="ce8"/>
          <table:table-cell office:value-type="float" office:value="577.99" table:style-name="ce9">
            <text:p>577,9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2653.58" table:style-name="ce9">
            <text:p>22653,58</text:p>
          </table:table-cell>
          <table:table-cell office:value-type="float" office:value="-3200.48" table:style-name="ce10">
            <text:p>-3200,48</text:p>
          </table:table-cell>
          <table:table-cell office:value-type="float" office:value="-4321.3" table:style-name="ce12">
            <text:p>-4321,3</text:p>
          </table:table-cell>
          <table:table-cell office:value-type="float" office:value="-2050.0700000000002" table:style-name="ce10">
            <text:p>-2050,07</text:p>
          </table:table-cell>
          <table:table-cell office:value-type="float" office:value="0" table:style-name="ce11">
            <text:p>0</text:p>
          </table:table-cell>
          <table:table-cell office:value-type="float" office:value="-9571.85" table:style-name="ce10">
            <text:p>-9571,85</text:p>
          </table:table-cell>
          <table:table-cell office:value-type="float" office:value="13081.73" table:style-name="ce9">
            <text:p>13081,7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IRIAM GUIMARÃES BERNARDES DA SILVA</text:p>
          </table:table-cell>
          <table:table-cell office:value-type="string" table:style-name="ce7">
            <text:p>PENSIONISTA</text:p>
          </table:table-cell>
          <table:table-cell table:style-name="ce8"/>
          <table:table-cell office:value-type="float" office:value="8209.4599999999991" table:style-name="ce9">
            <text:p>8209,46</text:p>
          </table:table-cell>
          <table:table-cell table:number-columns-repeated="2"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8960.09" table:style-name="ce9">
            <text:p>8960,09</text:p>
          </table:table-cell>
          <table:table-cell office:value-type="float" office:value="-162.72999999999999" table:style-name="ce10">
            <text:p>-162,73</text:p>
          </table:table-cell>
          <table:table-cell office:value-type="float" office:value="-1343.49" table:style-name="ce10">
            <text:p>-1343,49</text:p>
          </table:table-cell>
          <table:table-cell office:value-type="float" office:value="-47.49" table:style-name="ce10">
            <text:p>-47,49</text:p>
          </table:table-cell>
          <table:table-cell office:value-type="float" office:value="0" table:style-name="ce11">
            <text:p>0</text:p>
          </table:table-cell>
          <table:table-cell office:value-type="float" office:value="-1553.71" table:style-name="ce10">
            <text:p>-1553,71</text:p>
          </table:table-cell>
          <table:table-cell office:value-type="float" office:value="7406.38" table:style-name="ce9">
            <text:p>7406,3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OABB TAVARES VEIGA DOS ANJOS</text:p>
          </table:table-cell>
          <table:table-cell office:value-type="string" table:style-name="ce7">
            <text:p>CALCULISTA I - FC-04</text:p>
          </table:table-cell>
          <table:table-cell office:value-type="string" table:style-name="ce7">
            <text:p>SECRETARIA (7ª VT)</text:p>
          </table:table-cell>
          <table:table-cell office:value-type="float" office:value="11849.58" table:style-name="ce9">
            <text:p>11849,58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3256.31" table:style-name="ce9">
            <text:p>3256,3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7045.78" table:style-name="ce9">
            <text:p>17045,78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2248.14" table:style-name="ce10">
            <text:p>-2248,14</text:p>
          </table:table-cell>
          <table:table-cell office:value-type="float" office:value="-2111.52" table:style-name="ce10">
            <text:p>-2111,52</text:p>
          </table:table-cell>
          <table:table-cell office:value-type="float" office:value="0" table:style-name="ce11">
            <text:p>0</text:p>
          </table:table-cell>
          <table:table-cell office:value-type="float" office:value="-5864.83" table:style-name="ce10">
            <text:p>-5864,83</text:p>
          </table:table-cell>
          <table:table-cell office:value-type="float" office:value="11180.95" table:style-name="ce9">
            <text:p>11180,9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OACIR MEDEIROS DE SANTANA NETO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CRETARIA <text:s/>(ATA)</text:p>
          </table:table-cell>
          <table:table-cell office:value-type="float" office:value="22013.25" table:style-name="ce9">
            <text:p>22013,25</text:p>
          </table:table-cell>
          <table:table-cell table:number-columns-repeated="2" table:style-name="ce8"/>
          <table:table-cell office:value-type="float" office:value="4280.8500000000004" table:style-name="ce9">
            <text:p>4280,8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6294.1" table:style-name="ce13">
            <text:p>26294,1</text:p>
          </table:table-cell>
          <table:table-cell office:value-type="float" office:value="-3190.2" table:style-name="ce12">
            <text:p>-3190,2</text:p>
          </table:table-cell>
          <table:table-cell office:value-type="float" office:value="-4306.9799999999996" table:style-name="ce10">
            <text:p>-4306,98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7497.18" table:style-name="ce10">
            <text:p>-7497,18</text:p>
          </table:table-cell>
          <table:table-cell office:value-type="float" office:value="18796.919999999998" table:style-name="ce9">
            <text:p>18796,9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ÔNICA APARECIDA RODRIGUES CALHEIROS</text:p>
          </table:table-cell>
          <table:table-cell office:value-type="string" table:style-name="ce7">
            <text:p>CALCULISTA - FC-04</text:p>
          </table:table-cell>
          <table:table-cell office:value-type="string" table:style-name="ce7">
            <text:p>SECRETARIA <text:s/>(ATA)</text:p>
          </table:table-cell>
          <table:table-cell office:value-type="float" office:value="1227.54" table:style-name="ce9">
            <text:p>1227,54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1987.75" table:style-name="ce9">
            <text:p>1987,7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5155.18" table:style-name="ce9">
            <text:p>5155,18</text:p>
          </table:table-cell>
          <table:table-cell office:value-type="float" office:value="-171.86" table:style-name="ce10">
            <text:p>-171,86</text:p>
          </table:table-cell>
          <table:table-cell office:value-type="float" office:value="-67.650000000000006" table:style-name="ce10">
            <text:p>-67,65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239.51" table:style-name="ce10">
            <text:p>-239,51</text:p>
          </table:table-cell>
          <table:table-cell office:value-type="float" office:value="4915.67" table:style-name="ce9">
            <text:p>4915,6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ÔNICA DE PAULA DA ROCHA RAMOS CRUZ</text:p>
          </table:table-cell>
          <table:table-cell office:value-type="string" table:style-name="ce7">
            <text:p>ASSISTENTE ADMINISTRATIVO - FC-03</text:p>
          </table:table-cell>
          <table:table-cell office:value-type="string" table:style-name="ce7">
            <text:p>SECRETARIA DE RECURSO DE REVISTA</text:p>
          </table:table-cell>
          <table:table-cell office:value-type="float" office:value="19519.71" table:style-name="ce9">
            <text:p>19519,71</text:p>
          </table:table-cell>
          <table:table-cell office:value-type="float" office:value="1193.78" table:style-name="ce9">
            <text:p>1193,78</text:p>
          </table:table-cell>
          <table:table-cell office:value-type="float" office:value="1379.07" table:style-name="ce9">
            <text:p>1379,07</text:p>
          </table:table-cell>
          <table:table-cell office:value-type="float" office:value="1902.48" table:style-name="ce9">
            <text:p>1902,4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3995.040000000001" table:style-name="ce9">
            <text:p>23995,04</text:p>
          </table:table-cell>
          <table:table-cell office:value-type="float" office:value="-2937.16" table:style-name="ce10">
            <text:p>-2937,16</text:p>
          </table:table-cell>
          <table:table-cell office:value-type="float" office:value="-4294.1000000000004" table:style-name="ce12">
            <text:p>-4294,1</text:p>
          </table:table-cell>
          <table:table-cell office:value-type="float" office:value="-2170.21" table:style-name="ce10">
            <text:p>-2170,21</text:p>
          </table:table-cell>
          <table:table-cell office:value-type="float" office:value="0" table:style-name="ce11">
            <text:p>0</text:p>
          </table:table-cell>
          <table:table-cell office:value-type="float" office:value="-9401.4699999999993" table:style-name="ce10">
            <text:p>-9401,47</text:p>
          </table:table-cell>
          <table:table-cell office:value-type="float" office:value="14593.57" table:style-name="ce9">
            <text:p>14593,5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ÔNICA MARIA DO RÊGO RAPOSO</text:p>
          </table:table-cell>
          <table:table-cell office:value-type="string" table:style-name="ce7">
            <text:p>ASSISTENTE JURIDICO I - FC-04</text:p>
          </table:table-cell>
          <table:table-cell office:value-type="string" table:style-name="ce7">
            <text:p>GABINETE DE DESEMBARGADOR (GABEAPB)</text:p>
          </table:table-cell>
          <table:table-cell office:value-type="float" office:value="11897.07" table:style-name="ce9">
            <text:p>11897,07</text:p>
          </table:table-cell>
          <table:table-cell office:value-type="float" office:value="3842.8" table:style-name="ce13">
            <text:p>3842,8</text:p>
          </table:table-cell>
          <table:table-cell office:value-type="float" office:value="1939.89" table:style-name="ce9">
            <text:p>1939,89</text:p>
          </table:table-cell>
          <table:table-cell office:value-type="float" office:value="1488.07" table:style-name="ce9">
            <text:p>1488,0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167.830000000002" table:style-name="ce9">
            <text:p>19167,83</text:p>
          </table:table-cell>
          <table:table-cell office:value-type="float" office:value="-1829.68" table:style-name="ce10">
            <text:p>-1829,68</text:p>
          </table:table-cell>
          <table:table-cell office:value-type="float" office:value="-3489.41" table:style-name="ce10">
            <text:p>-3489,41</text:p>
          </table:table-cell>
          <table:table-cell office:value-type="float" office:value="-1627.27" table:style-name="ce10">
            <text:p>-1627,27</text:p>
          </table:table-cell>
          <table:table-cell office:value-type="float" office:value="0" table:style-name="ce11">
            <text:p>0</text:p>
          </table:table-cell>
          <table:table-cell office:value-type="float" office:value="-6946.36" table:style-name="ce10">
            <text:p>-6946,36</text:p>
          </table:table-cell>
          <table:table-cell office:value-type="float" office:value="12221.47" table:style-name="ce9">
            <text:p>12221,4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ÔNICA MARIA DOS SANTOS BARROS SILVA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SETOR DE SAÚDE (SEGESP)</text:p>
          </table:table-cell>
          <table:table-cell office:value-type="float" office:value="20844.400000000001" table:style-name="ce13">
            <text:p>20844,4</text:p>
          </table:table-cell>
          <table:table-cell office:value-type="float" office:value="1195.29" table:style-name="ce9">
            <text:p>1195,29</text:p>
          </table:table-cell>
          <table:table-cell office:value-type="float" office:value="1185.05" table:style-name="ce9">
            <text:p>1185,05</text:p>
          </table:table-cell>
          <table:table-cell office:value-type="float" office:value="954.72" table:style-name="ce9">
            <text:p>954,72</text:p>
          </table:table-cell>
          <table:table-cell office:value-type="float" office:value="5161.05" table:number-columns-spanned="2" table:number-rows-spanned="1" table:style-name="ce26">
            <text:p>5161,05</text:p>
          </table:table-cell>
          <table:covered-table-cell/>
          <table:table-cell table:style-name="ce8"/>
          <table:table-cell office:value-type="float" office:value="29340.51" table:style-name="ce9">
            <text:p>29340,51</text:p>
          </table:table-cell>
          <table:table-cell office:value-type="float" office:value="-2937.41" table:style-name="ce10">
            <text:p>-2937,41</text:p>
          </table:table-cell>
          <table:table-cell office:value-type="float" office:value="-5259.59" table:style-name="ce10">
            <text:p>-5259,59</text:p>
          </table:table-cell>
          <table:table-cell office:value-type="float" office:value="-2134.2600000000002" table:style-name="ce10">
            <text:p>-2134,26</text:p>
          </table:table-cell>
          <table:table-cell office:value-type="float" office:value="0" table:style-name="ce11">
            <text:p>0</text:p>
          </table:table-cell>
          <table:table-cell office:value-type="float" office:value="-10331.26" table:style-name="ce10">
            <text:p>-10331,26</text:p>
          </table:table-cell>
          <table:table-cell office:value-type="float" office:value="19009.25" table:style-name="ce9">
            <text:p>19009,2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ÔNICA VIEIRA NOVAES</text:p>
          </table:table-cell>
          <table:table-cell office:value-type="string" table:style-name="ce7">
            <text:p>ASSISTENTE DE SERVIÇO - FC-03</text:p>
          </table:table-cell>
          <table:table-cell office:value-type="string" table:style-name="ce7">
            <text:p>SECRETARIA (10ª VT)</text:p>
          </table:table-cell>
          <table:table-cell office:value-type="float" office:value="19519.71" table:style-name="ce9">
            <text:p>19519,71</text:p>
          </table:table-cell>
          <table:table-cell table:style-name="ce8"/>
          <table:table-cell office:value-type="float" office:value="1379.07" table:style-name="ce9">
            <text:p>1379,07</text:p>
          </table:table-cell>
          <table:table-cell office:value-type="float" office:value="1592.88" table:style-name="ce9">
            <text:p>1592,8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2491.66" table:style-name="ce9">
            <text:p>22491,66</text:p>
          </table:table-cell>
          <table:table-cell office:value-type="float" office:value="-2740.19" table:style-name="ce10">
            <text:p>-2740,19</text:p>
          </table:table-cell>
          <table:table-cell office:value-type="float" office:value="-4072.12" table:style-name="ce10">
            <text:p>-4072,12</text:p>
          </table:table-cell>
          <table:table-cell office:value-type="float" office:value="-1007.49" table:style-name="ce10">
            <text:p>-1007,49</text:p>
          </table:table-cell>
          <table:table-cell office:value-type="float" office:value="0" table:style-name="ce11">
            <text:p>0</text:p>
          </table:table-cell>
          <table:table-cell office:value-type="float" office:value="-7819.8" table:style-name="ce12">
            <text:p>-7819,8</text:p>
          </table:table-cell>
          <table:table-cell office:value-type="float" office:value="14671.86" table:style-name="ce9">
            <text:p>14671,8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ONIQUE DE MENDONÇA HOULI</text:p>
          </table:table-cell>
          <table:table-cell office:value-type="string" table:style-name="ce7">
            <text:p>COORDENADOR - CJ-02</text:p>
          </table:table-cell>
          <table:table-cell office:value-type="string" table:style-name="ce7">
            <text:p>COORDENADORIA DE ORDENAÇÃO DE DESPESAS</text:p>
          </table:table-cell>
          <table:table-cell office:value-type="float" office:value="19519.71" table:style-name="ce9">
            <text:p>19519,71</text:p>
          </table:table-cell>
          <table:table-cell table:style-name="ce8"/>
          <table:table-cell office:value-type="float" office:value="7398.87" table:style-name="ce9">
            <text:p>7398,87</text:p>
          </table:table-cell>
          <table:table-cell office:value-type="float" office:value="2522.96" table:style-name="ce9">
            <text:p>2522,9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9441.54" table:style-name="ce9">
            <text:p>29441,54</text:p>
          </table:table-cell>
          <table:table-cell office:value-type="float" office:value="-828.39" table:style-name="ce10">
            <text:p>-828,39</text:p>
          </table:table-cell>
          <table:table-cell office:value-type="float" office:value="-6253.31" table:style-name="ce10">
            <text:p>-6253,31</text:p>
          </table:table-cell>
          <table:table-cell office:value-type="float" office:value="-2246.4699999999998" table:style-name="ce10">
            <text:p>-2246,47</text:p>
          </table:table-cell>
          <table:table-cell office:value-type="float" office:value="0" table:style-name="ce11">
            <text:p>0</text:p>
          </table:table-cell>
          <table:table-cell office:value-type="float" office:value="-9328.17" table:style-name="ce10">
            <text:p>-9328,17</text:p>
          </table:table-cell>
          <table:table-cell office:value-type="float" office:value="20113.37" table:style-name="ce9">
            <text:p>20113,3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MÚCIO DE ARAÚJO AMARINHO</text:p>
          </table:table-cell>
          <table:table-cell office:value-type="string" table:style-name="ce7">
            <text:p>TÉCNICO JUDICIÁRIO - NÍVEL MÉDIO C13</text:p>
          </table:table-cell>
          <table:table-cell table:style-name="ce8"/>
          <table:table-cell office:value-type="float" office:value="11802.08" table:style-name="ce9">
            <text:p>11802,08</text:p>
          </table:table-cell>
          <table:table-cell table:number-columns-repeated="2" table:style-name="ce8"/>
          <table:table-cell office:value-type="float" office:value="1246.71" table:style-name="ce9">
            <text:p>1246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3048.79" table:style-name="ce9">
            <text:p>13048,79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1910.15" table:style-name="ce10">
            <text:p>-1910,15</text:p>
          </table:table-cell>
          <table:table-cell office:value-type="float" office:value="-2829.65" table:style-name="ce10">
            <text:p>-2829,65</text:p>
          </table:table-cell>
          <table:table-cell office:value-type="float" office:value="0" table:style-name="ce11">
            <text:p>0</text:p>
          </table:table-cell>
          <table:table-cell office:value-type="float" office:value="-6244.97" table:style-name="ce10">
            <text:p>-6244,97</text:p>
          </table:table-cell>
          <table:table-cell office:value-type="float" office:value="6803.82" table:style-name="ce9">
            <text:p>6803,8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NADJA MARIA FERNANDES LIMA</text:p>
          </table:table-cell>
          <table:table-cell office:value-type="string" table:style-name="ce7">
            <text:p>TÉCNICO JUDICIÁRIO - NÍVEL MÉDIO C11</text:p>
          </table:table-cell>
          <table:table-cell office:value-type="string" table:style-name="ce7">
            <text:p>SETOR DE DESENVOLVIMENTO DE PESSOAS (SEGESP)</text:p>
          </table:table-cell>
          <table:table-cell office:value-type="float" office:value="10800.57" table:style-name="ce9">
            <text:p>10800,57</text:p>
          </table:table-cell>
          <table:table-cell table:number-columns-repeated="2" table:style-name="ce8"/>
          <table:table-cell office:value-type="float" office:value="1372.88" table:style-name="ce9">
            <text:p>1372,88</text:p>
          </table:table-cell>
          <table:table-cell office:value-type="float" office:value="3600.19" table:number-columns-spanned="2" table:number-rows-spanned="1" table:style-name="ce26">
            <text:p>3600,19</text:p>
          </table:table-cell>
          <table:covered-table-cell/>
          <table:table-cell table:style-name="ce8"/>
          <table:table-cell office:value-type="float" office:value="15773.64" table:style-name="ce9">
            <text:p>15773,64</text:p>
          </table:table-cell>
          <table:table-cell office:value-type="float" office:value="-1360.53" table:style-name="ce10">
            <text:p>-1360,53</text:p>
          </table:table-cell>
          <table:table-cell office:value-type="float" office:value="-1911.88" table:style-name="ce10">
            <text:p>-1911,88</text:p>
          </table:table-cell>
          <table:table-cell office:value-type="float" office:value="-18.55" table:style-name="ce10">
            <text:p>-18,55</text:p>
          </table:table-cell>
          <table:table-cell office:value-type="float" office:value="0" table:style-name="ce11">
            <text:p>0</text:p>
          </table:table-cell>
          <table:table-cell office:value-type="float" office:value="-3290.96" table:style-name="ce10">
            <text:p>-3290,96</text:p>
          </table:table-cell>
          <table:table-cell office:value-type="float" office:value="12482.68" table:style-name="ce9">
            <text:p>12482,6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NANCI PIRES SANTOS SOUZA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9470.59" table:style-name="ce9">
            <text:p>9470,59</text:p>
          </table:table-cell>
          <table:table-cell table:number-columns-repeated="2" table:style-name="ce8"/>
          <table:table-cell office:value-type="float" office:value="1501.26" table:style-name="ce9">
            <text:p>1501,2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0971.85" table:style-name="ce9">
            <text:p>10971,85</text:p>
          </table:table-cell>
          <table:table-cell office:value-type="float" office:value="-345.6" table:style-name="ce12">
            <text:p>-345,6</text:p>
          </table:table-cell>
          <table:table-cell table:style-name="ce8"/>
          <table:table-cell office:value-type="float" office:value="-3929.7" table:style-name="ce12">
            <text:p>-3929,7</text:p>
          </table:table-cell>
          <table:table-cell office:value-type="float" office:value="0" table:style-name="ce11">
            <text:p>0</text:p>
          </table:table-cell>
          <table:table-cell office:value-type="float" office:value="-4275.3" table:style-name="ce12">
            <text:p>-4275,3</text:p>
          </table:table-cell>
          <table:table-cell office:value-type="float" office:value="6696.55" table:style-name="ce9">
            <text:p>6696,5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NARCISO MENEZES BEZERRA</text:p>
          </table:table-cell>
          <table:table-cell office:value-type="string" table:style-name="ce7">
            <text:p>ANALISTA JUDICIÁRIO - NÍVEL SUPERIOR C1</text:p>
          </table:table-cell>
          <table:table-cell table:style-name="ce8"/>
          <table:table-cell office:value-type="float" office:value="19285.939999999999" table:style-name="ce9">
            <text:p>19285,94</text:p>
          </table:table-cell>
          <table:table-cell office:value-type="float" office:value="3166.79" table:style-name="ce9">
            <text:p>3166,79</text:p>
          </table:table-cell>
          <table:table-cell table:style-name="ce8"/>
          <table:table-cell office:value-type="float" office:value="1660.71" table:style-name="ce9">
            <text:p>1660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4113.439999999999" table:style-name="ce9">
            <text:p>24113,44</text:p>
          </table:table-cell>
          <table:table-cell office:value-type="float" office:value="-3262.71" table:style-name="ce10">
            <text:p>-3262,71</text:p>
          </table:table-cell>
          <table:table-cell office:value-type="float" office:value="-4355.76" table:style-name="ce10">
            <text:p>-4355,76</text:p>
          </table:table-cell>
          <table:table-cell office:value-type="float" office:value="-1973.86" table:style-name="ce10">
            <text:p>-1973,86</text:p>
          </table:table-cell>
          <table:table-cell office:value-type="float" office:value="0" table:style-name="ce11">
            <text:p>0</text:p>
          </table:table-cell>
          <table:table-cell office:value-type="float" office:value="-9592.33" table:style-name="ce10">
            <text:p>-9592,33</text:p>
          </table:table-cell>
          <table:table-cell office:value-type="float" office:value="14521.11" table:style-name="ce9">
            <text:p>14521,1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NATALENE MACÁRIO SIMÕES SILVA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1635.86" table:style-name="ce9">
            <text:p>11635,86</text:p>
          </table:table-cell>
          <table:table-cell office:value-type="float" office:value="16186.52" table:style-name="ce9">
            <text:p>16186,52</text:p>
          </table:table-cell>
          <table:table-cell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8573.01" table:style-name="ce9">
            <text:p>28573,01</text:p>
          </table:table-cell>
          <table:table-cell office:value-type="float" office:value="-3409.03" table:style-name="ce10">
            <text:p>-3409,03</text:p>
          </table:table-cell>
          <table:table-cell office:value-type="float" office:value="-5320.72" table:style-name="ce10">
            <text:p>-5320,72</text:p>
          </table:table-cell>
          <table:table-cell office:value-type="float" office:value="-5308.12" table:style-name="ce10">
            <text:p>-5308,12</text:p>
          </table:table-cell>
          <table:table-cell office:value-type="float" office:value="0" table:style-name="ce11">
            <text:p>0</text:p>
          </table:table-cell>
          <table:table-cell office:value-type="float" office:value="-14037.87" table:style-name="ce10">
            <text:p>-14037,87</text:p>
          </table:table-cell>
          <table:table-cell office:value-type="float" office:value="14535.14" table:style-name="ce9">
            <text:p>14535,1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NATASHA SARMENTO DE MORAES SIQUEIRA JUCA</text:p>
          </table:table-cell>
          <table:table-cell office:value-type="string" table:style-name="ce7">
            <text:p>ASSISTENTE DE JUIZ I - FC-05</text:p>
          </table:table-cell>
          <table:table-cell office:value-type="string" table:style-name="ce7">
            <text:p>SECRETARIA (2ª VT)</text:p>
          </table:table-cell>
          <table:table-cell table:number-columns-repeated="2" table:style-name="ce8"/>
          <table:table-cell office:value-type="float" office:value="2232.38" table:style-name="ce9">
            <text:p>2232,38</text:p>
          </table:table-cell>
          <table:table-cell office:value-type="float" office:value="305.95" table:style-name="ce9">
            <text:p>305,9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538.33" table:style-name="ce9">
            <text:p>2538,33</text:p>
          </table:table-cell>
          <table:table-cell table:style-name="ce8"/>
          <table:table-cell office:value-type="float" office:value="-24.63" table:style-name="ce10">
            <text:p>-24,63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24.63" table:style-name="ce10">
            <text:p>-24,63</text:p>
          </table:table-cell>
          <table:table-cell office:value-type="float" office:value="2513.6999999999998" table:style-name="ce13">
            <text:p>2513,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NEILTON TENÓRIO DE LIMA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1754.59" table:style-name="ce9">
            <text:p>11754,59</text:p>
          </table:table-cell>
          <table:table-cell office:value-type="float" office:value="2947.37" table:style-name="ce9">
            <text:p>2947,37</text:p>
          </table:table-cell>
          <table:table-cell table:style-name="ce8"/>
          <table:table-cell office:value-type="float" office:value="1077.67" table:style-name="ce9">
            <text:p>1077,6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779.63" table:style-name="ce9">
            <text:p>15779,63</text:p>
          </table:table-cell>
          <table:table-cell office:value-type="float" office:value="-1155.44" table:style-name="ce10">
            <text:p>-1155,44</text:p>
          </table:table-cell>
          <table:table-cell table:style-name="ce8"/>
          <table:table-cell office:value-type="float" office:value="-2106" table:style-name="ce14">
            <text:p>-2106</text:p>
          </table:table-cell>
          <table:table-cell office:value-type="float" office:value="0" table:style-name="ce11">
            <text:p>0</text:p>
          </table:table-cell>
          <table:table-cell office:value-type="float" office:value="-3261.44" table:style-name="ce10">
            <text:p>-3261,44</text:p>
          </table:table-cell>
          <table:table-cell office:value-type="float" office:value="12518.19" table:style-name="ce9">
            <text:p>12518,1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NEIVALDO TENÓRIO DE LIMA</text:p>
          </table:table-cell>
          <table:table-cell office:value-type="string" table:style-name="ce7">
            <text:p>ASSISTENTE CHEFE - FC-04</text:p>
          </table:table-cell>
          <table:table-cell office:value-type="string" table:style-name="ce7">
            <text:p>SETOR DE LICITAÇÃO E COMPRAS (CL)</text:p>
          </table:table-cell>
          <table:table-cell office:value-type="float" office:value="11921.58" table:style-name="ce9">
            <text:p>11921,58</text:p>
          </table:table-cell>
          <table:table-cell office:value-type="float" office:value="5146.46" table:style-name="ce9">
            <text:p>5146,46</text:p>
          </table:table-cell>
          <table:table-cell office:value-type="float" office:value="1939.89" table:style-name="ce9">
            <text:p>1939,89</text:p>
          </table:table-cell>
          <table:table-cell office:value-type="float" office:value="2286.06" table:style-name="ce9">
            <text:p>2286,06</text:p>
          </table:table-cell>
          <table:table-cell office:value-type="float" office:value="15.83" table:number-columns-spanned="2" table:number-rows-spanned="1" table:style-name="ce26">
            <text:p>15,83</text:p>
          </table:table-cell>
          <table:covered-table-cell/>
          <table:table-cell table:style-name="ce8"/>
          <table:table-cell office:value-type="float" office:value="21309.82" table:style-name="ce9">
            <text:p>21309,82</text:p>
          </table:table-cell>
          <table:table-cell office:value-type="float" office:value="-2014.32" table:style-name="ce10">
            <text:p>-2014,32</text:p>
          </table:table-cell>
          <table:table-cell office:value-type="float" office:value="-3699.61" table:style-name="ce10">
            <text:p>-3699,61</text:p>
          </table:table-cell>
          <table:table-cell office:value-type="float" office:value="-3898.6" table:style-name="ce12">
            <text:p>-3898,6</text:p>
          </table:table-cell>
          <table:table-cell office:value-type="float" office:value="0" table:style-name="ce11">
            <text:p>0</text:p>
          </table:table-cell>
          <table:table-cell office:value-type="float" office:value="-9612.5300000000007" table:style-name="ce10">
            <text:p>-9612,53</text:p>
          </table:table-cell>
          <table:table-cell office:value-type="float" office:value="11697.29" table:style-name="ce9">
            <text:p>11697,2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NERCY JANNAYZZE DE MELO NETO</text:p>
          </table:table-cell>
          <table:table-cell office:value-type="string" table:style-name="ce7">
            <text:p>ASSISTENTE DE DIRETOR DE SECRETARIA -</text:p>
          </table:table-cell>
          <table:table-cell office:value-type="string" table:style-name="ce7">
            <text:p>SECRETARIA <text:s/>(2UNP)</text:p>
          </table:table-cell>
          <table:table-cell office:value-type="float" office:value="11802.08" table:style-name="ce9">
            <text:p>11802,08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2875.86" table:style-name="ce9">
            <text:p>2875,86</text:p>
          </table:table-cell>
          <table:table-cell office:value-type="float" office:value="6178.63" table:number-columns-spanned="2" table:number-rows-spanned="1" table:style-name="ce26">
            <text:p>6178,63</text:p>
          </table:table-cell>
          <table:covered-table-cell/>
          <table:table-cell table:style-name="ce8"/>
          <table:table-cell office:value-type="float" office:value="23088.95" table:style-name="ce9">
            <text:p>23088,95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4223.18" table:style-name="ce10">
            <text:p>-4223,18</text:p>
          </table:table-cell>
          <table:table-cell office:value-type="float" office:value="-1288.27" table:style-name="ce10">
            <text:p>-1288,27</text:p>
          </table:table-cell>
          <table:table-cell office:value-type="float" office:value="0" table:style-name="ce11">
            <text:p>0</text:p>
          </table:table-cell>
          <table:table-cell office:value-type="float" office:value="-7016.62" table:style-name="ce10">
            <text:p>-7016,62</text:p>
          </table:table-cell>
          <table:table-cell office:value-type="float" office:value="16072.33" table:style-name="ce9">
            <text:p>16072,3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NEUSA MARIA DA SILVA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1635.86" table:style-name="ce9">
            <text:p>11635,86</text:p>
          </table:table-cell>
          <table:table-cell office:value-type="float" office:value="2804.89" table:style-name="ce9">
            <text:p>2804,89</text:p>
          </table:table-cell>
          <table:table-cell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191.38" table:style-name="ce9">
            <text:p>15191,38</text:p>
          </table:table-cell>
          <table:table-cell office:value-type="float" office:value="-1112.3399999999999" table:style-name="ce10">
            <text:p>-1112,34</text:p>
          </table:table-cell>
          <table:table-cell table:style-name="ce8"/>
          <table:table-cell office:value-type="float" office:value="-1858.7" table:style-name="ce12">
            <text:p>-1858,7</text:p>
          </table:table-cell>
          <table:table-cell office:value-type="float" office:value="0" table:style-name="ce11">
            <text:p>0</text:p>
          </table:table-cell>
          <table:table-cell office:value-type="float" office:value="-2971.04" table:style-name="ce10">
            <text:p>-2971,04</text:p>
          </table:table-cell>
          <table:table-cell office:value-type="float" office:value="12220.34" table:style-name="ce9">
            <text:p>12220,3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NHIRLEY MAILY MARTINS MELO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COORDENADORIA DE MATERIAL E LOGÍSTICA (SA)</text:p>
          </table:table-cell>
          <table:table-cell office:value-type="float" office:value="11897.07" table:style-name="ce9">
            <text:p>11897,07</text:p>
          </table:table-cell>
          <table:table-cell office:value-type="float" office:value="2846.72" table:style-name="ce9">
            <text:p>2846,72</text:p>
          </table:table-cell>
          <table:table-cell office:value-type="float" office:value="1185.05" table:style-name="ce9">
            <text:p>1185,05</text:p>
          </table:table-cell>
          <table:table-cell office:value-type="float" office:value="1849.76" table:style-name="ce9">
            <text:p>1849,76</text:p>
          </table:table-cell>
          <table:table-cell office:value-type="float" office:value="24.35" table:number-columns-spanned="2" table:number-rows-spanned="1" table:style-name="ce26">
            <text:p>24,35</text:p>
          </table:table-cell>
          <table:covered-table-cell/>
          <table:table-cell table:style-name="ce8"/>
          <table:table-cell office:value-type="float" office:value="17802.95" table:style-name="ce9">
            <text:p>17802,95</text:p>
          </table:table-cell>
          <table:table-cell office:value-type="float" office:value="-1967.23" table:style-name="ce10">
            <text:p>-1967,23</text:p>
          </table:table-cell>
          <table:table-cell office:value-type="float" office:value="-2872.5" table:style-name="ce12">
            <text:p>-2872,5</text:p>
          </table:table-cell>
          <table:table-cell office:value-type="float" office:value="-2466.92" table:style-name="ce10">
            <text:p>-2466,92</text:p>
          </table:table-cell>
          <table:table-cell office:value-type="float" office:value="0" table:style-name="ce11">
            <text:p>0</text:p>
          </table:table-cell>
          <table:table-cell office:value-type="float" office:value="-7306.65" table:style-name="ce10">
            <text:p>-7306,65</text:p>
          </table:table-cell>
          <table:table-cell office:value-type="float" office:value="10496.3" table:style-name="ce13">
            <text:p>10496,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NICANOR ROCHA JÚNIOR</text:p>
          </table:table-cell>
          <table:table-cell office:value-type="string" table:style-name="ce7">
            <text:p>ANALISTA <text:s/>JUDICIÁRIO</text:p>
          </table:table-cell>
          <table:table-cell office:value-type="string" table:style-name="ce7">
            <text:p>INATIVO</text:p>
          </table:table-cell>
          <table:table-cell office:value-type="float" office:value="18701.52" table:style-name="ce9">
            <text:p>18701,52</text:p>
          </table:table-cell>
          <table:table-cell office:value-type="float" office:value="7547.12" table:style-name="ce9">
            <text:p>7547,12</text:p>
          </table:table-cell>
          <table:table-cell table:style-name="ce8"/>
          <table:table-cell office:value-type="float" office:value="1659.36" table:style-name="ce9">
            <text:p>1659,3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7908" table:style-name="ce11">
            <text:p>27908</text:p>
          </table:table-cell>
          <table:table-cell office:value-type="float" office:value="-3110.02" table:style-name="ce10">
            <text:p>-3110,02</text:p>
          </table:table-cell>
          <table:table-cell table:style-name="ce8"/>
          <table:table-cell office:value-type="float" office:value="-4357.3500000000004" table:style-name="ce10">
            <text:p>-4357,35</text:p>
          </table:table-cell>
          <table:table-cell office:value-type="float" office:value="0" table:style-name="ce11">
            <text:p>0</text:p>
          </table:table-cell>
          <table:table-cell office:value-type="float" office:value="-7467.37" table:style-name="ce10">
            <text:p>-7467,37</text:p>
          </table:table-cell>
          <table:table-cell office:value-type="float" office:value="20440.63" table:style-name="ce9">
            <text:p>2044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NILDA WANDERLEY MARTINS</text:p>
          </table:table-cell>
          <table:table-cell office:value-type="string" table:style-name="ce7">
            <text:p>PENSIONISTA</text:p>
          </table:table-cell>
          <table:table-cell table:style-name="ce8"/>
          <table:table-cell office:value-type="float" office:value="11398.39" table:style-name="ce9">
            <text:p>11398,39</text:p>
          </table:table-cell>
          <table:table-cell office:value-type="float" office:value="1336.26" table:style-name="ce9">
            <text:p>1336,26</text:p>
          </table:table-cell>
          <table:table-cell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3485.28" table:style-name="ce9">
            <text:p>13485,28</text:p>
          </table:table-cell>
          <table:table-cell office:value-type="float" office:value="-830.84" table:style-name="ce10">
            <text:p>-830,84</text:p>
          </table:table-cell>
          <table:table-cell office:value-type="float" office:value="-1880.59" table:style-name="ce10">
            <text:p>-1880,59</text:p>
          </table:table-cell>
          <table:table-cell office:value-type="float" office:value="-1227.8499999999999" table:style-name="ce10">
            <text:p>-1227,85</text:p>
          </table:table-cell>
          <table:table-cell office:value-type="float" office:value="0" table:style-name="ce11">
            <text:p>0</text:p>
          </table:table-cell>
          <table:table-cell office:value-type="float" office:value="-3939.28" table:style-name="ce10">
            <text:p>-3939,28</text:p>
          </table:table-cell>
          <table:table-cell office:value-type="float" office:value="9546" table:style-name="ce11">
            <text:p>954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NILDSON JORGE SOUSA FRANÇA</text:p>
          </table:table-cell>
          <table:table-cell office:value-type="string" table:style-name="ce7">
            <text:p>TÉCNICO JUDICIÁRIO - NÍVEL MÉDIO A5</text:p>
          </table:table-cell>
          <table:table-cell table:style-name="ce8"/>
          <table:table-cell office:value-type="float" office:value="9151.77" table:style-name="ce9">
            <text:p>9151,77</text:p>
          </table:table-cell>
          <table:table-cell table:number-columns-repeated="2" table:style-name="ce8"/>
          <table:table-cell office:value-type="float" office:value="2448.71" table:style-name="ce9">
            <text:p>2448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1600.48" table:style-name="ce9">
            <text:p>11600,48</text:p>
          </table:table-cell>
          <table:table-cell office:value-type="float" office:value="-1111.8599999999999" table:style-name="ce10">
            <text:p>-1111,86</text:p>
          </table:table-cell>
          <table:table-cell office:value-type="float" office:value="-1289.48" table:style-name="ce10">
            <text:p>-1289,48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2401.34" table:style-name="ce10">
            <text:p>-2401,34</text:p>
          </table:table-cell>
          <table:table-cell office:value-type="float" office:value="9199.14" table:style-name="ce9">
            <text:p>9199,1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NILSON DE SOUZA BOMFIM JÚNIOR</text:p>
          </table:table-cell>
          <table:table-cell office:value-type="string" table:style-name="ce7">
            <text:p>SECRETÁRIO DE AUDIÊNCIA I - FC-04</text:p>
          </table:table-cell>
          <table:table-cell office:value-type="string" table:style-name="ce7">
            <text:p>SECRETARIA (10ª VT)</text:p>
          </table:table-cell>
          <table:table-cell office:value-type="float" office:value="11754.59" table:style-name="ce9">
            <text:p>11754,59</text:p>
          </table:table-cell>
          <table:table-cell office:value-type="float" office:value="3411.89" table:style-name="ce9">
            <text:p>3411,89</text:p>
          </table:table-cell>
          <table:table-cell office:value-type="float" office:value="1939.89" table:style-name="ce9">
            <text:p>1939,89</text:p>
          </table:table-cell>
          <table:table-cell office:value-type="float" office:value="2217.75" table:style-name="ce9">
            <text:p>2217,7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324.12" table:style-name="ce9">
            <text:p>19324,12</text:p>
          </table:table-cell>
          <table:table-cell office:value-type="float" office:value="-828.39" table:style-name="ce10">
            <text:p>-828,39</text:p>
          </table:table-cell>
          <table:table-cell office:value-type="float" office:value="-2935.31" table:style-name="ce10">
            <text:p>-2935,31</text:p>
          </table:table-cell>
          <table:table-cell office:value-type="float" office:value="-3544.6" table:style-name="ce12">
            <text:p>-3544,6</text:p>
          </table:table-cell>
          <table:table-cell office:value-type="float" office:value="0" table:style-name="ce11">
            <text:p>0</text:p>
          </table:table-cell>
          <table:table-cell office:value-type="float" office:value="-7308.3" table:style-name="ce12">
            <text:p>-7308,3</text:p>
          </table:table-cell>
          <table:table-cell office:value-type="float" office:value="12015.82" table:style-name="ce9">
            <text:p>12015,8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NILSON SARMENTO PEIXOTO</text:p>
          </table:table-cell>
          <table:table-cell office:value-type="string" table:style-name="ce7">
            <text:p>ASSISTENTE SECRETÁRIO - FC-05</text:p>
          </table:table-cell>
          <table:table-cell office:value-type="string" table:style-name="ce7">
            <text:p>GABINETE DE DESEMBARGADOR (GABEAPB)</text:p>
          </table:table-cell>
          <table:table-cell table:number-columns-repeated="2" table:style-name="ce8"/>
          <table:table-cell office:value-type="float" office:value="2232.38" table:style-name="ce9">
            <text:p>2232,38</text:p>
          </table:table-cell>
          <table:table-cell table:style-name="ce8"/>
          <table:table-cell table:number-columns-spanned="2" table:number-rows-spanned="1" table:style-name="ce25"/>
          <table:covered-table-cell/>
          <table:table-cell table:style-name="ce8"/>
          <table:table-cell office:value-type="float" office:value="2232.38" table:style-name="ce9">
            <text:p>2232,38</text:p>
          </table:table-cell>
          <table:table-cell table:number-columns-repeated="2" table:style-name="ce8"/>
          <table:table-cell office:value-type="float" office:value="-47.49" table:style-name="ce10">
            <text:p>-47,49</text:p>
          </table:table-cell>
          <table:table-cell office:value-type="float" office:value="0" table:style-name="ce11">
            <text:p>0</text:p>
          </table:table-cell>
          <table:table-cell office:value-type="float" office:value="-47.49" table:style-name="ce10">
            <text:p>-47,49</text:p>
          </table:table-cell>
          <table:table-cell office:value-type="float" office:value="2184.89" table:style-name="ce9">
            <text:p>2184,8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NIVALDO BADEGA CAVALCANTE JÚNIOR</text:p>
          </table:table-cell>
          <table:table-cell office:value-type="string" table:style-name="ce7">
            <text:p>TÉCNICO JUDICIÁRIO - NÍVEL MÉDIO C11</text:p>
          </table:table-cell>
          <table:table-cell office:value-type="string" table:style-name="ce7">
            <text:p>SETOR DE SISTEMAS JURÍDICOS (SETIC)</text:p>
          </table:table-cell>
          <table:table-cell office:value-type="float" office:value="11124.6" table:style-name="ce13">
            <text:p>11124,6</text:p>
          </table:table-cell>
          <table:table-cell table:number-columns-repeated="2" table:style-name="ce8"/>
          <table:table-cell office:value-type="float" office:value="2699.97" table:style-name="ce9">
            <text:p>2699,9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3824.57" table:style-name="ce9">
            <text:p>13824,57</text:p>
          </table:table-cell>
          <table:table-cell office:value-type="float" office:value="-1407.33" table:style-name="ce10">
            <text:p>-1407,33</text:p>
          </table:table-cell>
          <table:table-cell office:value-type="float" office:value="-1646.48" table:style-name="ce10">
            <text:p>-1646,48</text:p>
          </table:table-cell>
          <table:table-cell office:value-type="float" office:value="-1662.53" table:style-name="ce10">
            <text:p>-1662,53</text:p>
          </table:table-cell>
          <table:table-cell office:value-type="float" office:value="0" table:style-name="ce11">
            <text:p>0</text:p>
          </table:table-cell>
          <table:table-cell office:value-type="float" office:value="-4716.34" table:style-name="ce10">
            <text:p>-4716,34</text:p>
          </table:table-cell>
          <table:table-cell office:value-type="float" office:value="9108.23" table:style-name="ce9">
            <text:p>9108,2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NIVALDO BEZERRA QUEIROZ</text:p>
          </table:table-cell>
          <table:table-cell office:value-type="string" table:style-name="ce7">
            <text:p>CALCULISTA I - FC-04</text:p>
          </table:table-cell>
          <table:table-cell office:value-type="string" table:style-name="ce7">
            <text:p>SECRETARIA (5ª VT)</text:p>
          </table:table-cell>
          <table:table-cell office:value-type="float" office:value="11778.34" table:style-name="ce9">
            <text:p>11778,34</text:p>
          </table:table-cell>
          <table:table-cell office:value-type="float" office:value="2060.62" table:style-name="ce9">
            <text:p>2060,62</text:p>
          </table:table-cell>
          <table:table-cell office:value-type="float" office:value="1939.89" table:style-name="ce9">
            <text:p>1939,89</text:p>
          </table:table-cell>
          <table:table-cell office:value-type="float" office:value="1985.03" table:style-name="ce9">
            <text:p>1985,0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7763.88" table:style-name="ce9">
            <text:p>17763,88</text:p>
          </table:table-cell>
          <table:table-cell office:value-type="float" office:value="-1817.93" table:style-name="ce10">
            <text:p>-1817,93</text:p>
          </table:table-cell>
          <table:table-cell office:value-type="float" office:value="-2917.76" table:style-name="ce10">
            <text:p>-2917,76</text:p>
          </table:table-cell>
          <table:table-cell office:value-type="float" office:value="-4911.3500000000004" table:style-name="ce10">
            <text:p>-4911,35</text:p>
          </table:table-cell>
          <table:table-cell office:value-type="float" office:value="0" table:style-name="ce11">
            <text:p>0</text:p>
          </table:table-cell>
          <table:table-cell office:value-type="float" office:value="-9647.0400000000009" table:style-name="ce10">
            <text:p>-9647,04</text:p>
          </table:table-cell>
          <table:table-cell office:value-type="float" office:value="8116.84" table:style-name="ce9">
            <text:p>8116,8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NOEL DOS SANTOS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SETOR DE CONTROLE, MANUTENÇÃO E CONSERVAÇÃO D</text:p>
          </table:table-cell>
          <table:table-cell office:value-type="float" office:value="11635.86" table:style-name="ce9">
            <text:p>11635,86</text:p>
          </table:table-cell>
          <table:table-cell office:value-type="float" office:value="3636.57" table:style-name="ce9">
            <text:p>3636,57</text:p>
          </table:table-cell>
          <table:table-cell table:style-name="ce8"/>
          <table:table-cell office:value-type="float" office:value="2123.5100000000002" table:style-name="ce9">
            <text:p>2123,5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7395.939999999999" table:style-name="ce9">
            <text:p>17395,94</text:p>
          </table:table-cell>
          <table:table-cell office:value-type="float" office:value="-1783.66" table:style-name="ce10">
            <text:p>-1783,66</text:p>
          </table:table-cell>
          <table:table-cell office:value-type="float" office:value="-2787.91" table:style-name="ce10">
            <text:p>-2787,91</text:p>
          </table:table-cell>
          <table:table-cell office:value-type="float" office:value="-2366.52" table:style-name="ce10">
            <text:p>-2366,52</text:p>
          </table:table-cell>
          <table:table-cell office:value-type="float" office:value="0" table:style-name="ce11">
            <text:p>0</text:p>
          </table:table-cell>
          <table:table-cell office:value-type="float" office:value="-6938.09" table:style-name="ce10">
            <text:p>-6938,09</text:p>
          </table:table-cell>
          <table:table-cell office:value-type="float" office:value="10457.85" table:style-name="ce9">
            <text:p>10457,8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NÚBIA SORAIA DE MAGALHÃES SANTOS REIS</text:p>
          </table:table-cell>
          <table:table-cell office:value-type="string" table:style-name="ce7">
            <text:p>ASSISTENTE ADMINISTRATIVO - FC-03</text:p>
          </table:table-cell>
          <table:table-cell office:value-type="string" table:style-name="ce7">
            <text:p>COORDENADORIA DE CONCILIAÇÃO (SEJ)</text:p>
          </table:table-cell>
          <table:table-cell table:number-columns-repeated="2" table:style-name="ce8"/>
          <table:table-cell office:value-type="float" office:value="1379.07" table:style-name="ce9">
            <text:p>1379,07</text:p>
          </table:table-cell>
          <table:table-cell office:value-type="float" office:value="1739.05" table:style-name="ce9">
            <text:p>1739,0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118.12" table:style-name="ce9">
            <text:p>3118,12</text:p>
          </table:table-cell>
          <table:table-cell table:number-columns-repeated="2" table:style-name="ce8"/>
          <table:table-cell office:value-type="float" office:value="-285.68" table:style-name="ce10">
            <text:p>-285,68</text:p>
          </table:table-cell>
          <table:table-cell office:value-type="float" office:value="0" table:style-name="ce11">
            <text:p>0</text:p>
          </table:table-cell>
          <table:table-cell office:value-type="float" office:value="-285.68" table:style-name="ce10">
            <text:p>-285,68</text:p>
          </table:table-cell>
          <table:table-cell office:value-type="float" office:value="2832.44" table:style-name="ce9">
            <text:p>2832,4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ODILON HENRIQUE FERRO CORDEIRO DA SILVA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CRETARIA (7ª VT)</text:p>
          </table:table-cell>
          <table:table-cell office:value-type="float" office:value="18951.18" table:style-name="ce9">
            <text:p>18951,18</text:p>
          </table:table-cell>
          <table:table-cell table:number-columns-repeated="2" table:style-name="ce8"/>
          <table:table-cell office:value-type="float" office:value="1746.39" table:style-name="ce9">
            <text:p>1746,3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0697.57" table:style-name="ce9">
            <text:p>20697,57</text:p>
          </table:table-cell>
          <table:table-cell office:value-type="float" office:value="-2647.51" table:style-name="ce10">
            <text:p>-2647,51</text:p>
          </table:table-cell>
          <table:table-cell office:value-type="float" office:value="-3614.15" table:style-name="ce10">
            <text:p>-3614,15</text:p>
          </table:table-cell>
          <table:table-cell office:value-type="float" office:value="12.1" table:style-name="ce13">
            <text:p>12,1</text:p>
          </table:table-cell>
          <table:table-cell office:value-type="float" office:value="0" table:style-name="ce11">
            <text:p>0</text:p>
          </table:table-cell>
          <table:table-cell office:value-type="float" office:value="-6249.56" table:style-name="ce10">
            <text:p>-6249,56</text:p>
          </table:table-cell>
          <table:table-cell office:value-type="float" office:value="14448.01" table:style-name="ce9">
            <text:p>14448,0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OSSIANEIDE CARVALHO DE ALENCAR</text:p>
          </table:table-cell>
          <table:table-cell office:value-type="string" table:style-name="ce7">
            <text:p>ASSISTENTE - FOLHA DE PAGAMENTO II - FC</text:p>
          </table:table-cell>
          <table:table-cell office:value-type="string" table:style-name="ce7">
            <text:p>SETOR DE FOLHA DE PAGAMENTO (SEGESP)</text:p>
          </table:table-cell>
          <table:table-cell office:value-type="float" office:value="11778.34" table:style-name="ce9">
            <text:p>11778,34</text:p>
          </table:table-cell>
          <table:table-cell office:value-type="float" office:value="836.45" table:style-name="ce9">
            <text:p>836,45</text:p>
          </table:table-cell>
          <table:table-cell office:value-type="float" office:value="1939.89" table:style-name="ce9">
            <text:p>1939,89</text:p>
          </table:table-cell>
          <table:table-cell office:value-type="float" office:value="2160.39" table:style-name="ce9">
            <text:p>2160,3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715.07" table:style-name="ce9">
            <text:p>16715,07</text:p>
          </table:table-cell>
          <table:table-cell office:value-type="float" office:value="-1615.94" table:style-name="ce10">
            <text:p>-1615,94</text:p>
          </table:table-cell>
          <table:table-cell office:value-type="float" office:value="-2532.38" table:style-name="ce10">
            <text:p>-2532,38</text:p>
          </table:table-cell>
          <table:table-cell office:value-type="float" office:value="-3556.62" table:style-name="ce10">
            <text:p>-3556,62</text:p>
          </table:table-cell>
          <table:table-cell office:value-type="float" office:value="0" table:style-name="ce11">
            <text:p>0</text:p>
          </table:table-cell>
          <table:table-cell office:value-type="float" office:value="-7704.94" table:style-name="ce10">
            <text:p>-7704,94</text:p>
          </table:table-cell>
          <table:table-cell office:value-type="float" office:value="9010.1299999999992" table:style-name="ce9">
            <text:p>9010,1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OSWALDO ZAIDAN FILHO</text:p>
          </table:table-cell>
          <table:table-cell office:value-type="string" table:style-name="ce7">
            <text:p>ASSISTENTE ADMINISTRATIVO - FC-03</text:p>
          </table:table-cell>
          <table:table-cell office:value-type="string" table:style-name="ce7">
            <text:p>CURADORIA DO MEMORIAL PONTES DE MIRANDA (SEGP)</text:p>
          </table:table-cell>
          <table:table-cell table:number-columns-repeated="2" table:style-name="ce8"/>
          <table:table-cell office:value-type="float" office:value="1379.07" table:style-name="ce9">
            <text:p>1379,07</text:p>
          </table:table-cell>
          <table:table-cell office:value-type="float" office:value="2123.5100000000002" table:style-name="ce9">
            <text:p>2123,5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502.58" table:style-name="ce9">
            <text:p>3502,58</text:p>
          </table:table-cell>
          <table:table-cell table:number-columns-repeated="2" table:style-name="ce8"/>
          <table:table-cell office:value-type="float" office:value="-1089.55" table:style-name="ce10">
            <text:p>-1089,55</text:p>
          </table:table-cell>
          <table:table-cell office:value-type="float" office:value="0" table:style-name="ce11">
            <text:p>0</text:p>
          </table:table-cell>
          <table:table-cell office:value-type="float" office:value="-1089.55" table:style-name="ce10">
            <text:p>-1089,55</text:p>
          </table:table-cell>
          <table:table-cell office:value-type="float" office:value="2413.0300000000002" table:style-name="ce9">
            <text:p>2413,0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OZENIR ALEXANDRE FERREIRA BERNARDO</text:p>
          </table:table-cell>
          <table:table-cell office:value-type="string" table:style-name="ce7">
            <text:p>SECRETÁRIO DE AUDIÊNCIA II - FC-04</text:p>
          </table:table-cell>
          <table:table-cell office:value-type="string" table:style-name="ce7">
            <text:p>SECRETARIA (2ª VT)</text:p>
          </table:table-cell>
          <table:table-cell office:value-type="float" office:value="11849.58" table:style-name="ce9">
            <text:p>11849,58</text:p>
          </table:table-cell>
          <table:table-cell office:value-type="float" office:value="1852.91" table:style-name="ce9">
            <text:p>1852,91</text:p>
          </table:table-cell>
          <table:table-cell office:value-type="float" office:value="1939.89" table:style-name="ce9">
            <text:p>1939,89</text:p>
          </table:table-cell>
          <table:table-cell office:value-type="float" office:value="3141.02" table:style-name="ce9">
            <text:p>3141,0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783.400000000001" table:style-name="ce13">
            <text:p>18783,4</text:p>
          </table:table-cell>
          <table:table-cell office:value-type="float" office:value="-1803.25" table:style-name="ce10">
            <text:p>-1803,25</text:p>
          </table:table-cell>
          <table:table-cell office:value-type="float" office:value="-2779.99" table:style-name="ce10">
            <text:p>-2779,99</text:p>
          </table:table-cell>
          <table:table-cell office:value-type="float" office:value="-3369.02" table:style-name="ce10">
            <text:p>-3369,02</text:p>
          </table:table-cell>
          <table:table-cell office:value-type="float" office:value="0" table:style-name="ce11">
            <text:p>0</text:p>
          </table:table-cell>
          <table:table-cell office:value-type="float" office:value="-7952.26" table:style-name="ce10">
            <text:p>-7952,26</text:p>
          </table:table-cell>
          <table:table-cell office:value-type="float" office:value="10831.14" table:style-name="ce9">
            <text:p>10831,1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PATRICIA CRISOSTOMO DOS SANTOS</text:p>
          </table:table-cell>
          <table:table-cell office:value-type="string" table:style-name="ce7">
            <text:p>SECRETÁRIO DE AUDIÊNCIA I - FC-04</text:p>
          </table:table-cell>
          <table:table-cell office:value-type="string" table:style-name="ce7">
            <text:p>SECRETARIA (5ª VT)</text:p>
          </table:table-cell>
          <table:table-cell office:value-type="float" office:value="11897.07" table:style-name="ce9">
            <text:p>11897,07</text:p>
          </table:table-cell>
          <table:table-cell office:value-type="float" office:value="1283.78" table:style-name="ce9">
            <text:p>1283,78</text:p>
          </table:table-cell>
          <table:table-cell office:value-type="float" office:value="1939.89" table:style-name="ce9">
            <text:p>1939,89</text:p>
          </table:table-cell>
          <table:table-cell office:value-type="float" office:value="2129.44" table:style-name="ce9">
            <text:p>2129,4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7250.18" table:style-name="ce9">
            <text:p>17250,18</text:p>
          </table:table-cell>
          <table:table-cell office:value-type="float" office:value="-1709.34" table:style-name="ce10">
            <text:p>-1709,34</text:p>
          </table:table-cell>
          <table:table-cell office:value-type="float" office:value="-2766.64" table:style-name="ce10">
            <text:p>-2766,64</text:p>
          </table:table-cell>
          <table:table-cell office:value-type="float" office:value="-2904.42" table:style-name="ce10">
            <text:p>-2904,42</text:p>
          </table:table-cell>
          <table:table-cell office:value-type="float" office:value="0" table:style-name="ce11">
            <text:p>0</text:p>
          </table:table-cell>
          <table:table-cell office:value-type="float" office:value="-7380.4" table:style-name="ce12">
            <text:p>-7380,4</text:p>
          </table:table-cell>
          <table:table-cell office:value-type="float" office:value="9869.7800000000007" table:style-name="ce9">
            <text:p>9869,7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PATRÍCIA TEIXEIRA CASSELLA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SETOR DE PROJETOS, ORÇAMENTO, PLANEJAMENTO E MA</text:p>
          </table:table-cell>
          <table:table-cell office:value-type="float" office:value="9294.61" table:style-name="ce9">
            <text:p>9294,61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2667.75" table:style-name="ce9">
            <text:p>2667,7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3147.41" table:style-name="ce9">
            <text:p>13147,41</text:p>
          </table:table-cell>
          <table:table-cell office:value-type="float" office:value="-828.39" table:style-name="ce10">
            <text:p>-828,39</text:p>
          </table:table-cell>
          <table:table-cell office:value-type="float" office:value="-1550.79" table:style-name="ce10">
            <text:p>-1550,79</text:p>
          </table:table-cell>
          <table:table-cell office:value-type="float" office:value="-2860.55" table:style-name="ce10">
            <text:p>-2860,55</text:p>
          </table:table-cell>
          <table:table-cell office:value-type="float" office:value="0" table:style-name="ce11">
            <text:p>0</text:p>
          </table:table-cell>
          <table:table-cell office:value-type="float" office:value="-5239.7299999999996" table:style-name="ce10">
            <text:p>-5239,73</text:p>
          </table:table-cell>
          <table:table-cell office:value-type="float" office:value="7907.68" table:style-name="ce9">
            <text:p>7907,6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PAULA RAVENALA BRANDÃO MALTA LOPES</text:p>
          </table:table-cell>
          <table:table-cell office:value-type="string" table:style-name="ce7">
            <text:p>SECRETÁRIO DE AUDIÊNCIA I - FC-04</text:p>
          </table:table-cell>
          <table:table-cell office:value-type="string" table:style-name="ce7">
            <text:p>SECRETARIA <text:s/>(2UNP)</text:p>
          </table:table-cell>
          <table:table-cell office:value-type="float" office:value="11435.28" table:style-name="ce9">
            <text:p>11435,28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3550.7" table:style-name="ce13">
            <text:p>3550,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925.87" table:style-name="ce9">
            <text:p>16925,87</text:p>
          </table:table-cell>
          <table:table-cell office:value-type="float" office:value="-1438.81" table:style-name="ce10">
            <text:p>-1438,81</text:p>
          </table:table-cell>
          <table:table-cell office:value-type="float" office:value="-2308.86" table:style-name="ce10">
            <text:p>-2308,86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3747.67" table:style-name="ce10">
            <text:p>-3747,67</text:p>
          </table:table-cell>
          <table:table-cell office:value-type="float" office:value="13178.2" table:style-name="ce13">
            <text:p>13178,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PAULA TACIANA CAVALCANTE LINS DE LIMA</text:p>
          </table:table-cell>
          <table:table-cell office:value-type="string" table:style-name="ce7">
            <text:p>SECRETÁRIO DE AUDIÊNCIA I - FC-04</text:p>
          </table:table-cell>
          <table:table-cell office:value-type="string" table:style-name="ce7">
            <text:p>SECRETARIA (7ª VT)</text:p>
          </table:table-cell>
          <table:table-cell office:value-type="float" office:value="11849.58" table:style-name="ce9">
            <text:p>11849,58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4006.94" table:style-name="ce9">
            <text:p>4006,9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7796.41" table:style-name="ce9">
            <text:p>17796,41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2248.14" table:style-name="ce10">
            <text:p>-2248,14</text:p>
          </table:table-cell>
          <table:table-cell office:value-type="float" office:value="-4610.4799999999996" table:style-name="ce10">
            <text:p>-4610,48</text:p>
          </table:table-cell>
          <table:table-cell office:value-type="float" office:value="0" table:style-name="ce11">
            <text:p>0</text:p>
          </table:table-cell>
          <table:table-cell office:value-type="float" office:value="-8363.7900000000009" table:style-name="ce10">
            <text:p>-8363,79</text:p>
          </table:table-cell>
          <table:table-cell office:value-type="float" office:value="9432.6200000000008" table:style-name="ce9">
            <text:p>9432,6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PAULO BATISTA SANTOS FILHO</text:p>
          </table:table-cell>
          <table:table-cell office:value-type="string" table:style-name="ce7">
            <text:p>ASSISTENTE DE DIRETOR DE SECRETARIA -</text:p>
          </table:table-cell>
          <table:table-cell office:value-type="string" table:style-name="ce7">
            <text:p>SECRETARIA <text:s/>(PEN)</text:p>
          </table:table-cell>
          <table:table-cell office:value-type="float" office:value="1454.4" table:style-name="ce13">
            <text:p>1454,4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2129.44" table:style-name="ce9">
            <text:p>2129,4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5816.22" table:style-name="ce9">
            <text:p>5816,22</text:p>
          </table:table-cell>
          <table:table-cell office:value-type="float" office:value="-516.15" table:style-name="ce10">
            <text:p>-516,15</text:p>
          </table:table-cell>
          <table:table-cell office:value-type="float" office:value="-66.56" table:style-name="ce10">
            <text:p>-66,56</text:p>
          </table:table-cell>
          <table:table-cell office:value-type="float" office:value="-2199.79" table:style-name="ce10">
            <text:p>-2199,79</text:p>
          </table:table-cell>
          <table:table-cell office:value-type="float" office:value="0" table:style-name="ce11">
            <text:p>0</text:p>
          </table:table-cell>
          <table:table-cell office:value-type="float" office:value="-2782.5" table:style-name="ce12">
            <text:p>-2782,5</text:p>
          </table:table-cell>
          <table:table-cell office:value-type="float" office:value="3033.72" table:style-name="ce9">
            <text:p>3033,7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PAULO CÉSAR SOUZA CAVALCANTI</text:p>
          </table:table-cell>
          <table:table-cell office:value-type="string" table:style-name="ce7">
            <text:p>ASSISTENTE DE DIRETOR DE SECRETARIA -</text:p>
          </table:table-cell>
          <table:table-cell office:value-type="string" table:style-name="ce7">
            <text:p>SECRETARIA <text:s/>(PCV)</text:p>
          </table:table-cell>
          <table:table-cell office:value-type="float" office:value="10887.5" table:style-name="ce13">
            <text:p>10887,5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3081.11" table:style-name="ce9">
            <text:p>3081,11</text:p>
          </table:table-cell>
          <table:table-cell office:value-type="float" office:value="398.62" table:number-columns-spanned="2" table:number-rows-spanned="1" table:style-name="ce26">
            <text:p>398,62</text:p>
          </table:table-cell>
          <table:covered-table-cell/>
          <table:table-cell table:style-name="ce8"/>
          <table:table-cell office:value-type="float" office:value="16599.61" table:style-name="ce9">
            <text:p>16599,61</text:p>
          </table:table-cell>
          <table:table-cell office:value-type="float" office:value="-828.39" table:style-name="ce10">
            <text:p>-828,39</text:p>
          </table:table-cell>
          <table:table-cell office:value-type="float" office:value="-2516.15" table:style-name="ce10">
            <text:p>-2516,15</text:p>
          </table:table-cell>
          <table:table-cell office:value-type="float" office:value="-1288.27" table:style-name="ce10">
            <text:p>-1288,27</text:p>
          </table:table-cell>
          <table:table-cell office:value-type="float" office:value="0" table:style-name="ce11">
            <text:p>0</text:p>
          </table:table-cell>
          <table:table-cell office:value-type="float" office:value="-4632.8100000000004" table:style-name="ce10">
            <text:p>-4632,81</text:p>
          </table:table-cell>
          <table:table-cell office:value-type="float" office:value="11966.8" table:style-name="ce13">
            <text:p>11966,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PAULO DE TARSO LEMOS SANTANA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COORDENADORIA DE MANUTENÇÃO E PROJETOS (SA)</text:p>
          </table:table-cell>
          <table:table-cell office:value-type="float" office:value="19441.79" table:style-name="ce9">
            <text:p>19441,79</text:p>
          </table:table-cell>
          <table:table-cell office:value-type="float" office:value="5776.06" table:style-name="ce9">
            <text:p>5776,06</text:p>
          </table:table-cell>
          <table:table-cell table:style-name="ce8"/>
          <table:table-cell office:value-type="float" office:value="2674.06" table:style-name="ce9">
            <text:p>2674,0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7891.91" table:style-name="ce9">
            <text:p>27891,91</text:p>
          </table:table-cell>
          <table:table-cell office:value-type="float" office:value="-3170.16" table:style-name="ce10">
            <text:p>-3170,16</text:p>
          </table:table-cell>
          <table:table-cell office:value-type="float" office:value="-5089.4799999999996" table:style-name="ce10">
            <text:p>-5089,48</text:p>
          </table:table-cell>
          <table:table-cell office:value-type="float" office:value="-4828.7700000000004" table:style-name="ce10">
            <text:p>-4828,77</text:p>
          </table:table-cell>
          <table:table-cell office:value-type="float" office:value="0" table:style-name="ce11">
            <text:p>0</text:p>
          </table:table-cell>
          <table:table-cell office:value-type="float" office:value="-13088.41" table:style-name="ce10">
            <text:p>-13088,41</text:p>
          </table:table-cell>
          <table:table-cell office:value-type="float" office:value="14803.5" table:style-name="ce13">
            <text:p>14803,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PAULO FERNANDO DE ATHAYDE SILVA FILHO</text:p>
          </table:table-cell>
          <table:table-cell office:value-type="string" table:style-name="ce7">
            <text:p>ASSISTENTE ADMINISTRATIVO - FC-03</text:p>
          </table:table-cell>
          <table:table-cell office:value-type="string" table:style-name="ce7">
            <text:p>SETOR DE APOIO AO PJE (CAVT)</text:p>
          </table:table-cell>
          <table:table-cell office:value-type="float" office:value="11897.07" table:style-name="ce9">
            <text:p>11897,07</text:p>
          </table:table-cell>
          <table:table-cell office:value-type="float" office:value="3221.92" table:style-name="ce9">
            <text:p>3221,92</text:p>
          </table:table-cell>
          <table:table-cell office:value-type="float" office:value="1379.07" table:style-name="ce9">
            <text:p>1379,07</text:p>
          </table:table-cell>
          <table:table-cell office:value-type="float" office:value="2359.44" table:style-name="ce9">
            <text:p>2359,4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857.5" table:style-name="ce13">
            <text:p>18857,5</text:p>
          </table:table-cell>
          <table:table-cell office:value-type="float" office:value="-2029.13" table:style-name="ce10">
            <text:p>-2029,13</text:p>
          </table:table-cell>
          <table:table-cell office:value-type="float" office:value="-3005.32" table:style-name="ce10">
            <text:p>-3005,32</text:p>
          </table:table-cell>
          <table:table-cell office:value-type="float" office:value="-3695.11" table:style-name="ce10">
            <text:p>-3695,11</text:p>
          </table:table-cell>
          <table:table-cell office:value-type="float" office:value="0" table:style-name="ce11">
            <text:p>0</text:p>
          </table:table-cell>
          <table:table-cell office:value-type="float" office:value="-8729.56" table:style-name="ce10">
            <text:p>-8729,56</text:p>
          </table:table-cell>
          <table:table-cell office:value-type="float" office:value="10127.94" table:style-name="ce9">
            <text:p>10127,9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PAULO GOMES DE MELLO JÚNIOR</text:p>
          </table:table-cell>
          <table:table-cell office:value-type="string" table:style-name="ce7">
            <text:p>DIRETOR - CJ-03</text:p>
          </table:table-cell>
          <table:table-cell office:value-type="string" table:style-name="ce7">
            <text:p>SECRETARIA <text:s/>JUDICIÁRIA</text:p>
          </table:table-cell>
          <table:table-cell office:value-type="float" office:value="17863.3" table:style-name="ce13">
            <text:p>17863,3</text:p>
          </table:table-cell>
          <table:table-cell table:style-name="ce8"/>
          <table:table-cell office:value-type="float" office:value="8411.01" table:style-name="ce9">
            <text:p>8411,01</text:p>
          </table:table-cell>
          <table:table-cell office:value-type="float" office:value="910.08" table:style-name="ce9">
            <text:p>910,0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7184.39" table:style-name="ce9">
            <text:p>27184,39</text:p>
          </table:table-cell>
          <table:table-cell office:value-type="float" office:value="-2470.16" table:style-name="ce10">
            <text:p>-2470,16</text:p>
          </table:table-cell>
          <table:table-cell office:value-type="float" office:value="-5624.64" table:style-name="ce10">
            <text:p>-5624,64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8094.8" table:style-name="ce12">
            <text:p>-8094,8</text:p>
          </table:table-cell>
          <table:table-cell office:value-type="float" office:value="19089.59" table:style-name="ce9">
            <text:p>19089,5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PAULO OLIVEIRA DE MORAES</text:p>
          </table:table-cell>
          <table:table-cell office:value-type="string" table:style-name="ce7">
            <text:p>ASSESSOR - CJ-03</text:p>
          </table:table-cell>
          <table:table-cell office:value-type="string" table:style-name="ce7">
            <text:p>GABINETE DE DESEMBARGADOR (GABJL)</text:p>
          </table:table-cell>
          <table:table-cell office:value-type="float" office:value="11802.08" table:style-name="ce9">
            <text:p>11802,08</text:p>
          </table:table-cell>
          <table:table-cell office:value-type="float" office:value="3221.92" table:style-name="ce9">
            <text:p>3221,92</text:p>
          </table:table-cell>
          <table:table-cell office:value-type="float" office:value="8411.01" table:style-name="ce9">
            <text:p>8411,01</text:p>
          </table:table-cell>
          <table:table-cell office:value-type="float" office:value="3188.38" table:style-name="ce9">
            <text:p>3188,3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6623.39" table:style-name="ce9">
            <text:p>26623,39</text:p>
          </table:table-cell>
          <table:table-cell office:value-type="float" office:value="-2029.13" table:style-name="ce10">
            <text:p>-2029,13</text:p>
          </table:table-cell>
          <table:table-cell office:value-type="float" office:value="-4808.71" table:style-name="ce10">
            <text:p>-4808,71</text:p>
          </table:table-cell>
          <table:table-cell office:value-type="float" office:value="-2814.52" table:style-name="ce10">
            <text:p>-2814,52</text:p>
          </table:table-cell>
          <table:table-cell office:value-type="float" office:value="0" table:style-name="ce11">
            <text:p>0</text:p>
          </table:table-cell>
          <table:table-cell office:value-type="float" office:value="-9652.36" table:style-name="ce10">
            <text:p>-9652,36</text:p>
          </table:table-cell>
          <table:table-cell office:value-type="float" office:value="16971.03" table:style-name="ce9">
            <text:p>16971,0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PAULO ROBERTO VIEIRA RIOS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COORDENADORIA DE POLÍCIA JUDICIAL</text:p>
          </table:table-cell>
          <table:table-cell office:value-type="float" office:value="11783.09" table:style-name="ce9">
            <text:p>11783,09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2717.02" table:style-name="ce9">
            <text:p>2717,0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685.16" table:style-name="ce9">
            <text:p>15685,16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2126.5500000000002" table:style-name="ce10">
            <text:p>-2126,55</text:p>
          </table:table-cell>
          <table:table-cell office:value-type="float" office:value="-2289.2399999999998" table:style-name="ce10">
            <text:p>-2289,24</text:p>
          </table:table-cell>
          <table:table-cell office:value-type="float" office:value="0" table:style-name="ce11">
            <text:p>0</text:p>
          </table:table-cell>
          <table:table-cell office:value-type="float" office:value="-5920.96" table:style-name="ce10">
            <text:p>-5920,96</text:p>
          </table:table-cell>
          <table:table-cell office:value-type="float" office:value="9764.2000000000007" table:style-name="ce13">
            <text:p>9764,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PAULO SOARES TEIXEIRA FILHO</text:p>
          </table:table-cell>
          <table:table-cell office:value-type="string" table:style-name="ce7">
            <text:p>ANALISTA JUDICIÁRIO - NÍVEL SUPERIOR B9</text:p>
          </table:table-cell>
          <table:table-cell office:value-type="string" table:style-name="ce7">
            <text:p>SETOR DE EXECUÇÕES, MANDADOS E LEILÕES (CAEX)</text:p>
          </table:table-cell>
          <table:table-cell office:value-type="float" office:value="19558.490000000002" table:style-name="ce9">
            <text:p>19558,49</text:p>
          </table:table-cell>
          <table:table-cell table:number-columns-repeated="2" table:style-name="ce8"/>
          <table:table-cell office:value-type="float" office:value="2393.86" table:style-name="ce9">
            <text:p>2393,8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1952.35" table:style-name="ce9">
            <text:p>21952,35</text:p>
          </table:table-cell>
          <table:table-cell office:value-type="float" office:value="-2785.16" table:style-name="ce10">
            <text:p>-2785,16</text:p>
          </table:table-cell>
          <table:table-cell office:value-type="float" office:value="-3639.03" table:style-name="ce10">
            <text:p>-3639,03</text:p>
          </table:table-cell>
          <table:table-cell office:value-type="float" office:value="-1476.33" table:style-name="ce10">
            <text:p>-1476,33</text:p>
          </table:table-cell>
          <table:table-cell office:value-type="float" office:value="0" table:style-name="ce11">
            <text:p>0</text:p>
          </table:table-cell>
          <table:table-cell office:value-type="float" office:value="-7900.52" table:style-name="ce10">
            <text:p>-7900,52</text:p>
          </table:table-cell>
          <table:table-cell office:value-type="float" office:value="14051.83" table:style-name="ce9">
            <text:p>14051,8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PAULO THEONES COSTA TEMOTEO</text:p>
          </table:table-cell>
          <table:table-cell office:value-type="string" table:style-name="ce7">
            <text:p>ASSISTENTE DE JUIZ II - FC-05</text:p>
          </table:table-cell>
          <table:table-cell office:value-type="string" table:style-name="ce7">
            <text:p>SECRETARIA (6ª VT)</text:p>
          </table:table-cell>
          <table:table-cell office:value-type="float" office:value="19269.59" table:style-name="ce9">
            <text:p>19269,59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3377.59" table:style-name="ce9">
            <text:p>3377,59</text:p>
          </table:table-cell>
          <table:table-cell table:number-columns-spanned="2" table:number-rows-spanned="1" table:style-name="ce25"/>
          <table:covered-table-cell/>
          <table:table-cell office:value-type="float" office:value="5518.19" table:style-name="ce9">
            <text:p>5518,19</text:p>
          </table:table-cell>
          <table:table-cell office:value-type="float" office:value="30397.75" table:style-name="ce9">
            <text:p>30397,75</text:p>
          </table:table-cell>
          <table:table-cell office:value-type="float" office:value="900.74" table:style-name="ce9">
            <text:p>900,74</text:p>
          </table:table-cell>
          <table:table-cell office:value-type="float" office:value="-4774.83" table:style-name="ce10">
            <text:p>-4774,83</text:p>
          </table:table-cell>
          <table:table-cell office:value-type="float" office:value="-1507.55" table:style-name="ce10">
            <text:p>-1507,55</text:p>
          </table:table-cell>
          <table:table-cell office:value-type="float" office:value="0" table:style-name="ce11">
            <text:p>0</text:p>
          </table:table-cell>
          <table:table-cell office:value-type="float" office:value="-5381.64" table:style-name="ce10">
            <text:p>-5381,64</text:p>
          </table:table-cell>
          <table:table-cell office:value-type="float" office:value="25016.11" table:style-name="ce9">
            <text:p>25016,1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PEDRO DA SILVA COSTA NETO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<text:s/>(ATA)</text:p>
          </table:table-cell>
          <table:table-cell office:value-type="float" office:value="11214.13" table:style-name="ce9">
            <text:p>11214,13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2321.1799999999998" table:style-name="ce9">
            <text:p>2321,1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720.36" table:style-name="ce9">
            <text:p>14720,36</text:p>
          </table:table-cell>
          <table:table-cell office:value-type="float" office:value="-1407.33" table:style-name="ce10">
            <text:p>-1407,33</text:p>
          </table:table-cell>
          <table:table-cell office:value-type="float" office:value="-1996.99" table:style-name="ce10">
            <text:p>-1996,99</text:p>
          </table:table-cell>
          <table:table-cell office:value-type="float" office:value="-1618.32" table:style-name="ce10">
            <text:p>-1618,32</text:p>
          </table:table-cell>
          <table:table-cell office:value-type="float" office:value="0" table:style-name="ce11">
            <text:p>0</text:p>
          </table:table-cell>
          <table:table-cell office:value-type="float" office:value="-5022.6400000000003" table:style-name="ce10">
            <text:p>-5022,64</text:p>
          </table:table-cell>
          <table:table-cell office:value-type="float" office:value="9697.7199999999993" table:style-name="ce9">
            <text:p>9697,7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POLLYANA MARIA FARIAS DE GOUVEIA</text:p>
          </table:table-cell>
          <table:table-cell office:value-type="string" table:style-name="ce7">
            <text:p>ANALISTA JUDICIÁRIO - NÍVEL SUPERIOR C1</text:p>
          </table:table-cell>
          <table:table-cell table:style-name="ce8"/>
          <table:table-cell office:value-type="float" office:value="19285.939999999999" table:style-name="ce9">
            <text:p>19285,94</text:p>
          </table:table-cell>
          <table:table-cell office:value-type="float" office:value="1868.59" table:style-name="ce9">
            <text:p>1868,59</text:p>
          </table:table-cell>
          <table:table-cell table:style-name="ce8"/>
          <table:table-cell office:value-type="float" office:value="2542.56" table:style-name="ce9">
            <text:p>2542,5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3697.09" table:style-name="ce9">
            <text:p>23697,09</text:p>
          </table:table-cell>
          <table:table-cell office:value-type="float" office:value="-3048.51" table:style-name="ce10">
            <text:p>-3048,51</text:p>
          </table:table-cell>
          <table:table-cell office:value-type="float" office:value="-3953.38" table:style-name="ce10">
            <text:p>-3953,38</text:p>
          </table:table-cell>
          <table:table-cell office:value-type="float" office:value="-4374" table:style-name="ce14">
            <text:p>-4374</text:p>
          </table:table-cell>
          <table:table-cell office:value-type="float" office:value="0" table:style-name="ce11">
            <text:p>0</text:p>
          </table:table-cell>
          <table:table-cell office:value-type="float" office:value="-11375.89" table:style-name="ce10">
            <text:p>-11375,89</text:p>
          </table:table-cell>
          <table:table-cell office:value-type="float" office:value="12321.2" table:style-name="ce13">
            <text:p>12321,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AFAEL DA CRUZ OLIVEIRA</text:p>
          </table:table-cell>
          <table:table-cell office:value-type="string" table:style-name="ce7">
            <text:p>ASSISTENTE DE SERVIÇO - FC-03</text:p>
          </table:table-cell>
          <table:table-cell office:value-type="string" table:style-name="ce7">
            <text:p>SECRETARIA <text:s/>(1ªVTSMC)</text:p>
          </table:table-cell>
          <table:table-cell office:value-type="float" office:value="10000.35" table:style-name="ce9">
            <text:p>10000,35</text:p>
          </table:table-cell>
          <table:table-cell table:style-name="ce8"/>
          <table:table-cell office:value-type="float" office:value="1379.07" table:style-name="ce9">
            <text:p>1379,07</text:p>
          </table:table-cell>
          <table:table-cell office:value-type="float" office:value="2461.6" table:style-name="ce13">
            <text:p>2461,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3841.02" table:style-name="ce9">
            <text:p>13841,02</text:p>
          </table:table-cell>
          <table:table-cell office:value-type="float" office:value="-828.39" table:style-name="ce10">
            <text:p>-828,39</text:p>
          </table:table-cell>
          <table:table-cell office:value-type="float" office:value="-1934.64" table:style-name="ce10">
            <text:p>-1934,64</text:p>
          </table:table-cell>
          <table:table-cell office:value-type="float" office:value="-1080.03" table:style-name="ce10">
            <text:p>-1080,03</text:p>
          </table:table-cell>
          <table:table-cell office:value-type="float" office:value="0" table:style-name="ce11">
            <text:p>0</text:p>
          </table:table-cell>
          <table:table-cell office:value-type="float" office:value="-3843.06" table:style-name="ce10">
            <text:p>-3843,06</text:p>
          </table:table-cell>
          <table:table-cell office:value-type="float" office:value="9997.9599999999991" table:style-name="ce9">
            <text:p>9997,9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AFAEL IGOR ALEXANDRE VASCO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SEÇÃO DE INFRAESTRUTURA TECNOLÓGICA (SETIC)</text:p>
          </table:table-cell>
          <table:table-cell office:value-type="float" office:value="11849.58" table:style-name="ce9">
            <text:p>11849,58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1437.07" table:style-name="ce9">
            <text:p>1437,0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471.7" table:style-name="ce13">
            <text:p>14471,7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2301.2399999999998" table:style-name="ce10">
            <text:p>-2301,24</text:p>
          </table:table-cell>
          <table:table-cell office:value-type="float" office:value="-91.91" table:style-name="ce10">
            <text:p>-91,91</text:p>
          </table:table-cell>
          <table:table-cell office:value-type="float" office:value="0" table:style-name="ce11">
            <text:p>0</text:p>
          </table:table-cell>
          <table:table-cell office:value-type="float" office:value="-3898.32" table:style-name="ce10">
            <text:p>-3898,32</text:p>
          </table:table-cell>
          <table:table-cell office:value-type="float" office:value="10573.38" table:style-name="ce9">
            <text:p>10573,3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AFAEL QUIRINO SANTOS MOTA</text:p>
          </table:table-cell>
          <table:table-cell office:value-type="string" table:style-name="ce7">
            <text:p>ASSISTENTE DE SERVIÇO - FC-03</text:p>
          </table:table-cell>
          <table:table-cell office:value-type="string" table:style-name="ce7">
            <text:p>SECRETARIA (1ª VT)</text:p>
          </table:table-cell>
          <table:table-cell office:value-type="float" office:value="2832.79" table:style-name="ce9">
            <text:p>2832,79</text:p>
          </table:table-cell>
          <table:table-cell table:style-name="ce8"/>
          <table:table-cell office:value-type="float" office:value="1379.07" table:style-name="ce9">
            <text:p>1379,07</text:p>
          </table:table-cell>
          <table:table-cell office:value-type="float" office:value="2328.7800000000002" table:style-name="ce9">
            <text:p>2328,7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6540.64" table:style-name="ce9">
            <text:p>6540,64</text:p>
          </table:table-cell>
          <table:table-cell office:value-type="float" office:value="-396.59" table:style-name="ce10">
            <text:p>-396,59</text:p>
          </table:table-cell>
          <table:table-cell office:value-type="float" office:value="-132.18" table:style-name="ce10">
            <text:p>-132,18</text:p>
          </table:table-cell>
          <table:table-cell office:value-type="float" office:value="-2149.23" table:style-name="ce10">
            <text:p>-2149,23</text:p>
          </table:table-cell>
          <table:table-cell office:value-type="float" office:value="0" table:style-name="ce11">
            <text:p>0</text:p>
          </table:table-cell>
          <table:table-cell office:value-type="float" office:value="-2678" table:style-name="ce14">
            <text:p>-2678</text:p>
          </table:table-cell>
          <table:table-cell office:value-type="float" office:value="3862.64" table:style-name="ce9">
            <text:p>3862,6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AFAEL SANTOS BITENCOURT</text:p>
          </table:table-cell>
          <table:table-cell office:value-type="string" table:style-name="ce7">
            <text:p>ASSISTENTE DE SERVIÇO - FC-03</text:p>
          </table:table-cell>
          <table:table-cell office:value-type="string" table:style-name="ce7">
            <text:p>SECRETARIA (7ª VT)</text:p>
          </table:table-cell>
          <table:table-cell office:value-type="float" office:value="11102.22" table:style-name="ce9">
            <text:p>11102,22</text:p>
          </table:table-cell>
          <table:table-cell table:style-name="ce8"/>
          <table:table-cell office:value-type="float" office:value="1379.07" table:style-name="ce9">
            <text:p>1379,07</text:p>
          </table:table-cell>
          <table:table-cell office:value-type="float" office:value="1246.71" table:style-name="ce9">
            <text:p>1246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3728" table:style-name="ce11">
            <text:p>13728</text:p>
          </table:table-cell>
          <table:table-cell office:value-type="float" office:value="-1391.1" table:style-name="ce12">
            <text:p>-1391,1</text:p>
          </table:table-cell>
          <table:table-cell office:value-type="float" office:value="-2180.44" table:style-name="ce10">
            <text:p>-2180,44</text:p>
          </table:table-cell>
          <table:table-cell office:value-type="float" office:value="-408.62" table:style-name="ce10">
            <text:p>-408,62</text:p>
          </table:table-cell>
          <table:table-cell office:value-type="float" office:value="0" table:style-name="ce11">
            <text:p>0</text:p>
          </table:table-cell>
          <table:table-cell office:value-type="float" office:value="-3980.16" table:style-name="ce10">
            <text:p>-3980,16</text:p>
          </table:table-cell>
          <table:table-cell office:value-type="float" office:value="9747.84" table:style-name="ce9">
            <text:p>9747,8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AFAELA DE FREITAS SANTOS</text:p>
          </table:table-cell>
          <table:table-cell office:value-type="string" table:style-name="ce7">
            <text:p>ASSESSOR - CJ-03</text:p>
          </table:table-cell>
          <table:table-cell office:value-type="string" table:style-name="ce7">
            <text:p>GABINETE DE DESEMBARGADOR (GABPI)</text:p>
          </table:table-cell>
          <table:table-cell office:value-type="float" office:value="18875.53" table:style-name="ce9">
            <text:p>18875,53</text:p>
          </table:table-cell>
          <table:table-cell table:style-name="ce8"/>
          <table:table-cell office:value-type="float" office:value="8411.01" table:style-name="ce9">
            <text:p>8411,01</text:p>
          </table:table-cell>
          <table:table-cell office:value-type="float" office:value="1234.4000000000001" table:style-name="ce13">
            <text:p>1234,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8520.94" table:style-name="ce9">
            <text:p>28520,94</text:p>
          </table:table-cell>
          <table:table-cell office:value-type="float" office:value="-828.39" table:style-name="ce10">
            <text:p>-828,39</text:p>
          </table:table-cell>
          <table:table-cell office:value-type="float" office:value="-6406.63" table:style-name="ce10">
            <text:p>-6406,63</text:p>
          </table:table-cell>
          <table:table-cell office:value-type="float" office:value="-495.49" table:style-name="ce10">
            <text:p>-495,49</text:p>
          </table:table-cell>
          <table:table-cell office:value-type="float" office:value="0" table:style-name="ce11">
            <text:p>0</text:p>
          </table:table-cell>
          <table:table-cell office:value-type="float" office:value="-7730.51" table:style-name="ce10">
            <text:p>-7730,51</text:p>
          </table:table-cell>
          <table:table-cell office:value-type="float" office:value="20790.43" table:style-name="ce9">
            <text:p>20790,4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AILANE CUNHA GOMES</text:p>
          </table:table-cell>
          <table:table-cell office:value-type="string" table:style-name="ce7">
            <text:p>ASSISTENTE ADMINISTRATIVO - FC-03</text:p>
          </table:table-cell>
          <table:table-cell office:value-type="string" table:style-name="ce7">
            <text:p>COORDENADORIA DE PRECATÓRIO (SEJ)</text:p>
          </table:table-cell>
          <table:table-cell office:value-type="float" office:value="19441.79" table:style-name="ce9">
            <text:p>19441,79</text:p>
          </table:table-cell>
          <table:table-cell office:value-type="float" office:value="2898.75" table:style-name="ce9">
            <text:p>2898,75</text:p>
          </table:table-cell>
          <table:table-cell office:value-type="float" office:value="1379.07" table:style-name="ce9">
            <text:p>1379,07</text:p>
          </table:table-cell>
          <table:table-cell office:value-type="float" office:value="1869.76" table:style-name="ce9">
            <text:p>1869,7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5589.37" table:style-name="ce9">
            <text:p>25589,37</text:p>
          </table:table-cell>
          <table:table-cell office:value-type="float" office:value="-3218.48" table:style-name="ce10">
            <text:p>-3218,48</text:p>
          </table:table-cell>
          <table:table-cell office:value-type="float" office:value="-4664.18" table:style-name="ce10">
            <text:p>-4664,18</text:p>
          </table:table-cell>
          <table:table-cell office:value-type="float" office:value="-3644.27" table:style-name="ce10">
            <text:p>-3644,27</text:p>
          </table:table-cell>
          <table:table-cell office:value-type="float" office:value="0" table:style-name="ce11">
            <text:p>0</text:p>
          </table:table-cell>
          <table:table-cell office:value-type="float" office:value="-11526.93" table:style-name="ce10">
            <text:p>-11526,93</text:p>
          </table:table-cell>
          <table:table-cell office:value-type="float" office:value="14062.44" table:style-name="ce9">
            <text:p>14062,4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AILDO BANDEIRA FARIAS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COORDENADORIA DE POLÍCIA JUDICIAL</text:p>
          </table:table-cell>
          <table:table-cell office:value-type="float" office:value="13060.66" table:style-name="ce9">
            <text:p>13060,66</text:p>
          </table:table-cell>
          <table:table-cell office:value-type="float" office:value="5291.31" table:style-name="ce9">
            <text:p>5291,31</text:p>
          </table:table-cell>
          <table:table-cell table:style-name="ce8"/>
          <table:table-cell office:value-type="float" office:value="1660.71" table:style-name="ce9">
            <text:p>1660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0012.68" table:style-name="ce9">
            <text:p>20012,68</text:p>
          </table:table-cell>
          <table:table-cell office:value-type="float" office:value="-1984.39" table:style-name="ce10">
            <text:p>-1984,39</text:p>
          </table:table-cell>
          <table:table-cell office:value-type="float" office:value="-3052.08" table:style-name="ce10">
            <text:p>-3052,08</text:p>
          </table:table-cell>
          <table:table-cell office:value-type="float" office:value="-1748.84" table:style-name="ce10">
            <text:p>-1748,84</text:p>
          </table:table-cell>
          <table:table-cell office:value-type="float" office:value="0" table:style-name="ce11">
            <text:p>0</text:p>
          </table:table-cell>
          <table:table-cell office:value-type="float" office:value="-6785.31" table:style-name="ce10">
            <text:p>-6785,31</text:p>
          </table:table-cell>
          <table:table-cell office:value-type="float" office:value="13227.37" table:style-name="ce9">
            <text:p>13227,3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AILDO BANDEIRA FARIAS FILHO</text:p>
          </table:table-cell>
          <table:table-cell office:value-type="string" table:style-name="ce7">
            <text:p>ASSISTENTE DE JUIZ II - FC-05</text:p>
          </table:table-cell>
          <table:table-cell office:value-type="string" table:style-name="ce7">
            <text:p>SECRETARIA (7ª VT)</text:p>
          </table:table-cell>
          <table:table-cell table:number-columns-repeated="2" table:style-name="ce8"/>
          <table:table-cell office:value-type="float" office:value="2232.38" table:style-name="ce9">
            <text:p>2232,38</text:p>
          </table:table-cell>
          <table:table-cell office:value-type="float" office:value="556.63" table:style-name="ce9">
            <text:p>556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789.01" table:style-name="ce9">
            <text:p>2789,01</text:p>
          </table:table-cell>
          <table:table-cell table:style-name="ce8"/>
          <table:table-cell office:value-type="float" office:value="-24.63" table:style-name="ce10">
            <text:p>-24,63</text:p>
          </table:table-cell>
          <table:table-cell office:value-type="float" office:value="-748.17" table:style-name="ce10">
            <text:p>-748,17</text:p>
          </table:table-cell>
          <table:table-cell office:value-type="float" office:value="0" table:style-name="ce11">
            <text:p>0</text:p>
          </table:table-cell>
          <table:table-cell office:value-type="float" office:value="-772.8" table:style-name="ce12">
            <text:p>-772,8</text:p>
          </table:table-cell>
          <table:table-cell office:value-type="float" office:value="2016.21" table:style-name="ce9">
            <text:p>2016,2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AONI DE MATTOS SANTOS</text:p>
          </table:table-cell>
          <table:table-cell office:value-type="string" table:style-name="ce7">
            <text:p>DIRETOR DE SECRETARIA - CJ-03</text:p>
          </table:table-cell>
          <table:table-cell office:value-type="string" table:style-name="ce7">
            <text:p>SECRETARIA <text:s/>(SAN)</text:p>
          </table:table-cell>
          <table:table-cell table:number-columns-repeated="2" table:style-name="ce8"/>
          <table:table-cell office:value-type="float" office:value="12940.02" table:style-name="ce9">
            <text:p>12940,02</text:p>
          </table:table-cell>
          <table:table-cell office:value-type="float" office:value="1760.35" table:style-name="ce9">
            <text:p>1760,3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700.37" table:style-name="ce9">
            <text:p>14700,37</text:p>
          </table:table-cell>
          <table:table-cell office:value-type="float" office:value="-828.39" table:style-name="ce10">
            <text:p>-828,39</text:p>
          </table:table-cell>
          <table:table-cell office:value-type="float" office:value="-2461.34" table:style-name="ce10">
            <text:p>-2461,34</text:p>
          </table:table-cell>
          <table:table-cell office:value-type="float" office:value="-1238.2" table:style-name="ce12">
            <text:p>-1238,2</text:p>
          </table:table-cell>
          <table:table-cell office:value-type="float" office:value="0" table:style-name="ce11">
            <text:p>0</text:p>
          </table:table-cell>
          <table:table-cell office:value-type="float" office:value="-4527.93" table:style-name="ce10">
            <text:p>-4527,93</text:p>
          </table:table-cell>
          <table:table-cell office:value-type="float" office:value="10172.44" table:style-name="ce9">
            <text:p>10172,4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APHAELA CINTYA MATOS CARVALHO</text:p>
          </table:table-cell>
          <table:table-cell office:value-type="string" table:style-name="ce7">
            <text:p>SECRETÁRIO - CJ-03</text:p>
          </table:table-cell>
          <table:table-cell office:value-type="string" table:style-name="ce7">
            <text:p>SECRETARIA DO TRIBUNAL PLENO</text:p>
          </table:table-cell>
          <table:table-cell office:value-type="float" office:value="19285.939999999999" table:style-name="ce9">
            <text:p>19285,94</text:p>
          </table:table-cell>
          <table:table-cell office:value-type="float" office:value="7369.22" table:style-name="ce9">
            <text:p>7369,22</text:p>
          </table:table-cell>
          <table:table-cell office:value-type="float" office:value="8411.01" table:style-name="ce9">
            <text:p>8411,01</text:p>
          </table:table-cell>
          <table:table-cell office:value-type="float" office:value="2217.75" table:style-name="ce9">
            <text:p>2217,7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7283.919999999998" table:style-name="ce9">
            <text:p>37283,92</text:p>
          </table:table-cell>
          <table:table-cell office:value-type="float" office:value="-4533.84" table:style-name="ce10">
            <text:p>-4533,84</text:p>
          </table:table-cell>
          <table:table-cell office:value-type="float" office:value="-7474.89" table:style-name="ce10">
            <text:p>-7474,89</text:p>
          </table:table-cell>
          <table:table-cell office:value-type="float" office:value="-5156.0200000000004" table:style-name="ce10">
            <text:p>-5156,02</text:p>
          </table:table-cell>
          <table:table-cell office:value-type="float" office:value="0" table:style-name="ce11">
            <text:p>0</text:p>
          </table:table-cell>
          <table:table-cell office:value-type="float" office:value="-17164.75" table:style-name="ce10">
            <text:p>-17164,75</text:p>
          </table:table-cell>
          <table:table-cell office:value-type="float" office:value="20119.169999999998" table:style-name="ce9">
            <text:p>20119,1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AUL JOSÉ DA SILVA JÚNIOR</text:p>
          </table:table-cell>
          <table:table-cell office:value-type="string" table:style-name="ce7">
            <text:p>SECRETÁRIO GERAL DA PRESIDÊNCIA - CJ-0</text:p>
          </table:table-cell>
          <table:table-cell office:value-type="string" table:style-name="ce7">
            <text:p>SECRETARIA GERAL DA PRESIDÊNCIA</text:p>
          </table:table-cell>
          <table:table-cell office:value-type="float" office:value="11920.81" table:style-name="ce9">
            <text:p>11920,81</text:p>
          </table:table-cell>
          <table:table-cell office:value-type="float" office:value="6848.99" table:style-name="ce9">
            <text:p>6848,99</text:p>
          </table:table-cell>
          <table:table-cell office:value-type="float" office:value="9495.0300000000007" table:style-name="ce9">
            <text:p>9495,03</text:p>
          </table:table-cell>
          <table:table-cell office:value-type="float" office:value="1928.07" table:style-name="ce9">
            <text:p>1928,0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0192.9" table:style-name="ce13">
            <text:p>30192,9</text:p>
          </table:table-cell>
          <table:table-cell office:value-type="float" office:value="-828.39" table:style-name="ce10">
            <text:p>-828,39</text:p>
          </table:table-cell>
          <table:table-cell office:value-type="float" office:value="-6299.42" table:style-name="ce10">
            <text:p>-6299,42</text:p>
          </table:table-cell>
          <table:table-cell office:value-type="float" office:value="-1540.7" table:style-name="ce12">
            <text:p>-1540,7</text:p>
          </table:table-cell>
          <table:table-cell office:value-type="float" office:value="0" table:style-name="ce11">
            <text:p>0</text:p>
          </table:table-cell>
          <table:table-cell office:value-type="float" office:value="-8668.51" table:style-name="ce10">
            <text:p>-8668,51</text:p>
          </table:table-cell>
          <table:table-cell office:value-type="float" office:value="21524.39" table:style-name="ce9">
            <text:p>21524,3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EJANE VIEIRA CAMÊLO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SETOR DE GESTÃO DOCUMENTAL (CAVT)</text:p>
          </table:table-cell>
          <table:table-cell office:value-type="float" office:value="2350" table:style-name="ce11">
            <text:p>2350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1488.07" table:style-name="ce9">
            <text:p>1488,0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5023.12" table:style-name="ce9">
            <text:p>5023,12</text:p>
          </table:table-cell>
          <table:table-cell office:value-type="float" office:value="-329" table:style-name="ce14">
            <text:p>-329</text:p>
          </table:table-cell>
          <table:table-cell office:value-type="float" office:value="-97.68" table:style-name="ce10">
            <text:p>-97,68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426.68" table:style-name="ce10">
            <text:p>-426,68</text:p>
          </table:table-cell>
          <table:table-cell office:value-type="float" office:value="4596.4399999999996" table:style-name="ce9">
            <text:p>4596,4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ENALDO JOAQUIM PEREIRA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SETOR DE CONTRATOS E PUBLICAÇÃO (SA)</text:p>
          </table:table-cell>
          <table:table-cell office:value-type="float" office:value="11754.59" table:style-name="ce9">
            <text:p>11754,59</text:p>
          </table:table-cell>
          <table:table-cell office:value-type="float" office:value="3649.36" table:style-name="ce9">
            <text:p>3649,36</text:p>
          </table:table-cell>
          <table:table-cell office:value-type="float" office:value="1185.05" table:style-name="ce9">
            <text:p>1185,05</text:p>
          </table:table-cell>
          <table:table-cell office:value-type="float" office:value="2120.71" table:style-name="ce9">
            <text:p>2120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709.71" table:style-name="ce9">
            <text:p>18709,71</text:p>
          </table:table-cell>
          <table:table-cell office:value-type="float" office:value="-828.39" table:style-name="ce10">
            <text:p>-828,39</text:p>
          </table:table-cell>
          <table:table-cell office:value-type="float" office:value="-3113.99" table:style-name="ce10">
            <text:p>-3113,99</text:p>
          </table:table-cell>
          <table:table-cell office:value-type="float" office:value="-5700.79" table:style-name="ce10">
            <text:p>-5700,79</text:p>
          </table:table-cell>
          <table:table-cell office:value-type="float" office:value="0" table:style-name="ce11">
            <text:p>0</text:p>
          </table:table-cell>
          <table:table-cell office:value-type="float" office:value="-9643.17" table:style-name="ce10">
            <text:p>-9643,17</text:p>
          </table:table-cell>
          <table:table-cell office:value-type="float" office:value="9066.5400000000009" table:style-name="ce9">
            <text:p>9066,5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ENATA CAVALCANTE FERNANDES CORREIA SANT</text:p>
          </table:table-cell>
          <table:table-cell office:value-type="string" table:style-name="ce7">
            <text:p>SECRETÁRIO DE AUDIÊNCIA I - FC-04</text:p>
          </table:table-cell>
          <table:table-cell office:value-type="string" table:style-name="ce7">
            <text:p>SECRETARIA <text:s/>(PAL)</text:p>
          </table:table-cell>
          <table:table-cell office:value-type="float" office:value="11683.35" table:style-name="ce9">
            <text:p>11683,35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2742.96" table:style-name="ce9">
            <text:p>2742,9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366.2" table:style-name="ce13">
            <text:p>16366,2</text:p>
          </table:table-cell>
          <table:table-cell office:value-type="float" office:value="-1487.95" table:style-name="ce10">
            <text:p>-1487,95</text:p>
          </table:table-cell>
          <table:table-cell office:value-type="float" office:value="-2363.5700000000002" table:style-name="ce10">
            <text:p>-2363,57</text:p>
          </table:table-cell>
          <table:table-cell office:value-type="float" office:value="-1087.71" table:style-name="ce10">
            <text:p>-1087,71</text:p>
          </table:table-cell>
          <table:table-cell office:value-type="float" office:value="0" table:style-name="ce11">
            <text:p>0</text:p>
          </table:table-cell>
          <table:table-cell office:value-type="float" office:value="-4939.2299999999996" table:style-name="ce10">
            <text:p>-4939,23</text:p>
          </table:table-cell>
          <table:table-cell office:value-type="float" office:value="11426.97" table:style-name="ce9">
            <text:p>11426,9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ENATA MENDES RIBEIRO BARROS</text:p>
          </table:table-cell>
          <table:table-cell office:value-type="string" table:style-name="ce7">
            <text:p>ASSISTENTE DE JUIZ I - FC-05</text:p>
          </table:table-cell>
          <table:table-cell office:value-type="string" table:style-name="ce7">
            <text:p>SECRETARIA (1ª VT)</text:p>
          </table:table-cell>
          <table:table-cell office:value-type="float" office:value="11897.07" table:style-name="ce9">
            <text:p>11897,07</text:p>
          </table:table-cell>
          <table:table-cell table:style-name="ce8"/>
          <table:table-cell office:value-type="float" office:value="2162.56" table:style-name="ce9">
            <text:p>2162,56</text:p>
          </table:table-cell>
          <table:table-cell office:value-type="float" office:value="2055.6799999999998" table:style-name="ce9">
            <text:p>2055,6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115.31" table:style-name="ce9">
            <text:p>16115,31</text:p>
          </table:table-cell>
          <table:table-cell office:value-type="float" office:value="-828.39" table:style-name="ce10">
            <text:p>-828,39</text:p>
          </table:table-cell>
          <table:table-cell office:value-type="float" office:value="-2717.09" table:style-name="ce10">
            <text:p>-2717,09</text:p>
          </table:table-cell>
          <table:table-cell office:value-type="float" office:value="-1720" table:style-name="ce14">
            <text:p>-1720</text:p>
          </table:table-cell>
          <table:table-cell office:value-type="float" office:value="0" table:style-name="ce11">
            <text:p>0</text:p>
          </table:table-cell>
          <table:table-cell office:value-type="float" office:value="-5265.48" table:style-name="ce10">
            <text:p>-5265,48</text:p>
          </table:table-cell>
          <table:table-cell office:value-type="float" office:value="10849.83" table:style-name="ce9">
            <text:p>10849,8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ENATA PINTO RAMOS LAMENHA LINS</text:p>
          </table:table-cell>
          <table:table-cell office:value-type="string" table:style-name="ce7">
            <text:p>ASSISTENTE ADMINISTRATIVO - FC-03</text:p>
          </table:table-cell>
          <table:table-cell office:value-type="string" table:style-name="ce7">
            <text:p>SETOR DE AUDITORIA DAS DESPESAS DE PESSOAL (SAUD</text:p>
          </table:table-cell>
          <table:table-cell office:value-type="float" office:value="11730.85" table:style-name="ce9">
            <text:p>11730,85</text:p>
          </table:table-cell>
          <table:table-cell table:style-name="ce8"/>
          <table:table-cell office:value-type="float" office:value="1379.07" table:style-name="ce9">
            <text:p>1379,07</text:p>
          </table:table-cell>
          <table:table-cell office:value-type="float" office:value="2275.6799999999998" table:style-name="ce9">
            <text:p>2275,68</text:p>
          </table:table-cell>
          <table:table-cell office:value-type="float" office:value="358.11" table:number-columns-spanned="2" table:number-rows-spanned="1" table:style-name="ce26">
            <text:p>358,11</text:p>
          </table:table-cell>
          <table:covered-table-cell/>
          <table:table-cell table:style-name="ce8"/>
          <table:table-cell office:value-type="float" office:value="15743.71" table:style-name="ce9">
            <text:p>15743,71</text:p>
          </table:table-cell>
          <table:table-cell office:value-type="float" office:value="-1487.95" table:style-name="ce10">
            <text:p>-1487,95</text:p>
          </table:table-cell>
          <table:table-cell office:value-type="float" office:value="-2425.16" table:style-name="ce10">
            <text:p>-2425,16</text:p>
          </table:table-cell>
          <table:table-cell office:value-type="float" office:value="-1989.4" table:style-name="ce12">
            <text:p>-1989,4</text:p>
          </table:table-cell>
          <table:table-cell office:value-type="float" office:value="0" table:style-name="ce11">
            <text:p>0</text:p>
          </table:table-cell>
          <table:table-cell office:value-type="float" office:value="-5902.51" table:style-name="ce10">
            <text:p>-5902,51</text:p>
          </table:table-cell>
          <table:table-cell office:value-type="float" office:value="9841.2000000000007" table:style-name="ce13">
            <text:p>9841,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ENATA SIMPLÍCIO DA SILVA LUCÊNA</text:p>
          </table:table-cell>
          <table:table-cell office:value-type="string" table:style-name="ce7">
            <text:p>ANALISTA JUDICIÁRIO - NÍVEL SUPERIOR B7</text:p>
          </table:table-cell>
          <table:table-cell office:value-type="string" table:style-name="ce7">
            <text:p>SETOR DE SAÚDE (SEGESP)</text:p>
          </table:table-cell>
          <table:table-cell office:value-type="float" office:value="15866.27" table:style-name="ce9">
            <text:p>15866,27</text:p>
          </table:table-cell>
          <table:table-cell table:number-columns-repeated="2" table:style-name="ce8"/>
          <table:table-cell office:value-type="float" office:value="1718.98" table:style-name="ce9">
            <text:p>1718,9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7585.25" table:style-name="ce9">
            <text:p>17585,25</text:p>
          </table:table-cell>
          <table:table-cell office:value-type="float" office:value="-828.39" table:style-name="ce10">
            <text:p>-828,39</text:p>
          </table:table-cell>
          <table:table-cell office:value-type="float" office:value="-3059.27" table:style-name="ce10">
            <text:p>-3059,27</text:p>
          </table:table-cell>
          <table:table-cell office:value-type="float" office:value="-930.89" table:style-name="ce10">
            <text:p>-930,89</text:p>
          </table:table-cell>
          <table:table-cell office:value-type="float" office:value="0" table:style-name="ce11">
            <text:p>0</text:p>
          </table:table-cell>
          <table:table-cell office:value-type="float" office:value="-4818.55" table:style-name="ce10">
            <text:p>-4818,55</text:p>
          </table:table-cell>
          <table:table-cell office:value-type="float" office:value="12766.7" table:style-name="ce13">
            <text:p>12766,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ENEÉ CLÁUDIO CORREIA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COORDENADORIA DE POLÍCIA JUDICIAL</text:p>
          </table:table-cell>
          <table:table-cell office:value-type="float" office:value="13559.34" table:style-name="ce9">
            <text:p>13559,34</text:p>
          </table:table-cell>
          <table:table-cell office:value-type="float" office:value="2203.1" table:style-name="ce13">
            <text:p>2203,1</text:p>
          </table:table-cell>
          <table:table-cell table:style-name="ce8"/>
          <table:table-cell office:value-type="float" office:value="3567.32" table:style-name="ce9">
            <text:p>3567,3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329.759999999998" table:style-name="ce9">
            <text:p>19329,76</text:p>
          </table:table-cell>
          <table:table-cell office:value-type="float" office:value="-828.39" table:style-name="ce10">
            <text:p>-828,39</text:p>
          </table:table-cell>
          <table:table-cell office:value-type="float" office:value="-2893.37" table:style-name="ce10">
            <text:p>-2893,37</text:p>
          </table:table-cell>
          <table:table-cell office:value-type="float" office:value="-4762.87" table:style-name="ce10">
            <text:p>-4762,87</text:p>
          </table:table-cell>
          <table:table-cell office:value-type="float" office:value="0" table:style-name="ce11">
            <text:p>0</text:p>
          </table:table-cell>
          <table:table-cell office:value-type="float" office:value="-8484.6299999999992" table:style-name="ce10">
            <text:p>-8484,63</text:p>
          </table:table-cell>
          <table:table-cell office:value-type="float" office:value="10845.13" table:style-name="ce9">
            <text:p>10845,1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ENILSON DE SOUZA ARAÚJO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SECRETARIA DE TECNOLOGIA DA INFORMAÇÃO E COMUNI</text:p>
          </table:table-cell>
          <table:table-cell office:value-type="float" office:value="11849.58" table:style-name="ce9">
            <text:p>11849,58</text:p>
          </table:table-cell>
          <table:table-cell office:value-type="float" office:value="1505.17" table:style-name="ce9">
            <text:p>1505,17</text:p>
          </table:table-cell>
          <table:table-cell table:style-name="ce8"/>
          <table:table-cell office:value-type="float" office:value="2398.15" table:style-name="ce9">
            <text:p>2398,1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752.9" table:style-name="ce13">
            <text:p>15752,9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2232.86" table:style-name="ce10">
            <text:p>-2232,86</text:p>
          </table:table-cell>
          <table:table-cell office:value-type="float" office:value="-3025.67" table:style-name="ce10">
            <text:p>-3025,67</text:p>
          </table:table-cell>
          <table:table-cell office:value-type="float" office:value="0" table:style-name="ce11">
            <text:p>0</text:p>
          </table:table-cell>
          <table:table-cell office:value-type="float" office:value="-6763.7" table:style-name="ce12">
            <text:p>-6763,7</text:p>
          </table:table-cell>
          <table:table-cell office:value-type="float" office:value="8989.2000000000007" table:style-name="ce13">
            <text:p>8989,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ICARDO CARLOS MEDEIROS</text:p>
          </table:table-cell>
          <table:table-cell office:value-type="string" table:style-name="ce7">
            <text:p>ANALISTA JUDICIÁRIO - NÍVEL SUPERIOR B10</text:p>
          </table:table-cell>
          <table:table-cell table:style-name="ce8"/>
          <table:table-cell office:value-type="float" office:value="17863.3" table:style-name="ce13">
            <text:p>17863,3</text:p>
          </table:table-cell>
          <table:table-cell table:number-columns-repeated="2" table:style-name="ce8"/>
          <table:table-cell office:value-type="float" office:value="1686.71" table:style-name="ce9">
            <text:p>1686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550.009999999998" table:style-name="ce9">
            <text:p>19550,01</text:p>
          </table:table-cell>
          <table:table-cell office:value-type="float" office:value="-2470.16" table:style-name="ce10">
            <text:p>-2470,16</text:p>
          </table:table-cell>
          <table:table-cell office:value-type="float" office:value="-3311.62" table:style-name="ce10">
            <text:p>-3311,62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5781.78" table:style-name="ce10">
            <text:p>-5781,78</text:p>
          </table:table-cell>
          <table:table-cell office:value-type="float" office:value="13768.23" table:style-name="ce9">
            <text:p>13768,2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ICARDO SÉRGIO MOURA DA SILVA</text:p>
          </table:table-cell>
          <table:table-cell office:value-type="string" table:style-name="ce7">
            <text:p>ASSISTENTE CHEFE - FC-04</text:p>
          </table:table-cell>
          <table:table-cell office:value-type="string" table:style-name="ce7">
            <text:p>SETOR DE ALMOXARIFADO (CML)</text:p>
          </table:table-cell>
          <table:table-cell office:value-type="float" office:value="11852.65" table:style-name="ce9">
            <text:p>11852,65</text:p>
          </table:table-cell>
          <table:table-cell office:value-type="float" office:value="3411.89" table:style-name="ce9">
            <text:p>3411,89</text:p>
          </table:table-cell>
          <table:table-cell office:value-type="float" office:value="1939.89" table:style-name="ce9">
            <text:p>1939,89</text:p>
          </table:table-cell>
          <table:table-cell office:value-type="float" office:value="2516.06" table:style-name="ce9">
            <text:p>2516,0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720.490000000002" table:style-name="ce9">
            <text:p>19720,49</text:p>
          </table:table-cell>
          <table:table-cell office:value-type="float" office:value="-2060.48" table:style-name="ce10">
            <text:p>-2060,48</text:p>
          </table:table-cell>
          <table:table-cell office:value-type="float" office:value="-2623.21" table:style-name="ce10">
            <text:p>-2623,21</text:p>
          </table:table-cell>
          <table:table-cell office:value-type="float" office:value="-3042.32" table:style-name="ce10">
            <text:p>-3042,32</text:p>
          </table:table-cell>
          <table:table-cell office:value-type="float" office:value="0" table:style-name="ce11">
            <text:p>0</text:p>
          </table:table-cell>
          <table:table-cell office:value-type="float" office:value="-7726.01" table:style-name="ce10">
            <text:p>-7726,01</text:p>
          </table:table-cell>
          <table:table-cell office:value-type="float" office:value="11994.48" table:style-name="ce9">
            <text:p>11994,4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IVÂNIA MARIA BARBOSA DE FARIAS</text:p>
          </table:table-cell>
          <table:table-cell office:value-type="string" table:style-name="ce7">
            <text:p>ASSISTENTE - FOLHA DE PAGAMENTO - FC-0</text:p>
          </table:table-cell>
          <table:table-cell office:value-type="string" table:style-name="ce7">
            <text:p>SEÇÃO DE MAGISTRADOS (SEGP)</text:p>
          </table:table-cell>
          <table:table-cell office:value-type="float" office:value="11897.07" table:style-name="ce9">
            <text:p>11897,07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1409.76" table:style-name="ce9">
            <text:p>1409,7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246.72" table:style-name="ce9">
            <text:p>15246,72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2521.88" table:style-name="ce10">
            <text:p>-2521,88</text:p>
          </table:table-cell>
          <table:table-cell office:value-type="float" office:value="-792.32" table:style-name="ce10">
            <text:p>-792,32</text:p>
          </table:table-cell>
          <table:table-cell office:value-type="float" office:value="0" table:style-name="ce11">
            <text:p>0</text:p>
          </table:table-cell>
          <table:table-cell office:value-type="float" office:value="-4819.37" table:style-name="ce10">
            <text:p>-4819,37</text:p>
          </table:table-cell>
          <table:table-cell office:value-type="float" office:value="10427.35" table:style-name="ce9">
            <text:p>10427,3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OBERTA SANTIAGO BARBOSA</text:p>
          </table:table-cell>
          <table:table-cell office:value-type="string" table:style-name="ce7">
            <text:p>ANALISTA JUDICIÁRIO - NÍVEL SUPERIOR B10</text:p>
          </table:table-cell>
          <table:table-cell office:value-type="string" table:style-name="ce7">
            <text:p>SECRETARIA (2ª VT-ARA)</text:p>
          </table:table-cell>
          <table:table-cell office:value-type="float" office:value="17649.37" table:style-name="ce9">
            <text:p>17649,37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2730.65" table:style-name="ce9">
            <text:p>2730,6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2612.400000000001" table:style-name="ce13">
            <text:p>22612,4</text:p>
          </table:table-cell>
          <table:table-cell office:value-type="float" office:value="-2470.16" table:style-name="ce10">
            <text:p>-2470,16</text:p>
          </table:table-cell>
          <table:table-cell office:value-type="float" office:value="-3200.65" table:style-name="ce10">
            <text:p>-3200,65</text:p>
          </table:table-cell>
          <table:table-cell office:value-type="float" office:value="-55.56" table:style-name="ce10">
            <text:p>-55,56</text:p>
          </table:table-cell>
          <table:table-cell office:value-type="float" office:value="0" table:style-name="ce11">
            <text:p>0</text:p>
          </table:table-cell>
          <table:table-cell office:value-type="float" office:value="-5726.37" table:style-name="ce10">
            <text:p>-5726,37</text:p>
          </table:table-cell>
          <table:table-cell office:value-type="float" office:value="16886.03" table:style-name="ce9">
            <text:p>16886,0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OBERTO CARLOS MOREIRA DOS SANTOS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SECRETARIA (6ª VT)</text:p>
          </table:table-cell>
          <table:table-cell office:value-type="float" office:value="11754.59" table:style-name="ce9">
            <text:p>11754,59</text:p>
          </table:table-cell>
          <table:table-cell office:value-type="float" office:value="3766.88" table:style-name="ce9">
            <text:p>3766,88</text:p>
          </table:table-cell>
          <table:table-cell table:style-name="ce8"/>
          <table:table-cell office:value-type="float" office:value="2947.02" table:style-name="ce9">
            <text:p>2947,0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468.490000000002" table:style-name="ce9">
            <text:p>18468,49</text:p>
          </table:table-cell>
          <table:table-cell office:value-type="float" office:value="-2119.0500000000002" table:style-name="ce10">
            <text:p>-2119,05</text:p>
          </table:table-cell>
          <table:table-cell office:value-type="float" office:value="-2607.7600000000002" table:style-name="ce10">
            <text:p>-2607,76</text:p>
          </table:table-cell>
          <table:table-cell office:value-type="float" office:value="-3808.81" table:style-name="ce10">
            <text:p>-3808,81</text:p>
          </table:table-cell>
          <table:table-cell office:value-type="float" office:value="0" table:style-name="ce11">
            <text:p>0</text:p>
          </table:table-cell>
          <table:table-cell office:value-type="float" office:value="-8535.6200000000008" table:style-name="ce10">
            <text:p>-8535,62</text:p>
          </table:table-cell>
          <table:table-cell office:value-type="float" office:value="9932.8700000000008" table:style-name="ce9">
            <text:p>9932,8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OBERTO OLIVEIRA FÉLIX</text:p>
          </table:table-cell>
          <table:table-cell office:value-type="string" table:style-name="ce7">
            <text:p>DIRETOR DE SECRETARIA - CJ-03</text:p>
          </table:table-cell>
          <table:table-cell office:value-type="string" table:style-name="ce7">
            <text:p>SECRETARIA <text:s/>(1ªVTSMC)</text:p>
          </table:table-cell>
          <table:table-cell office:value-type="float" office:value="11754.59" table:style-name="ce9">
            <text:p>11754,59</text:p>
          </table:table-cell>
          <table:table-cell office:value-type="float" office:value="5752.25" table:style-name="ce9">
            <text:p>5752,25</text:p>
          </table:table-cell>
          <table:table-cell office:value-type="float" office:value="8411.01" table:style-name="ce9">
            <text:p>8411,01</text:p>
          </table:table-cell>
          <table:table-cell office:value-type="float" office:value="2646.6" table:style-name="ce13">
            <text:p>2646,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8564.45" table:style-name="ce9">
            <text:p>28564,45</text:p>
          </table:table-cell>
          <table:table-cell office:value-type="float" office:value="-2446.64" table:style-name="ce10">
            <text:p>-2446,64</text:p>
          </table:table-cell>
          <table:table-cell office:value-type="float" office:value="-5428.81" table:style-name="ce10">
            <text:p>-5428,81</text:p>
          </table:table-cell>
          <table:table-cell office:value-type="float" office:value="-2185.59" table:style-name="ce10">
            <text:p>-2185,59</text:p>
          </table:table-cell>
          <table:table-cell office:value-type="float" office:value="0" table:style-name="ce11">
            <text:p>0</text:p>
          </table:table-cell>
          <table:table-cell office:value-type="float" office:value="-10061.040000000001" table:style-name="ce10">
            <text:p>-10061,04</text:p>
          </table:table-cell>
          <table:table-cell office:value-type="float" office:value="18503.41" table:style-name="ce9">
            <text:p>18503,4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OBERTO RODRIGUES DA SILVA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COORDENADORIA DE POLÍCIA JUDICIAL</text:p>
          </table:table-cell>
          <table:table-cell office:value-type="float" office:value="13416.86" table:style-name="ce9">
            <text:p>13416,86</text:p>
          </table:table-cell>
          <table:table-cell office:value-type="float" office:value="5527.7" table:style-name="ce13">
            <text:p>5527,7</text:p>
          </table:table-cell>
          <table:table-cell table:style-name="ce8"/>
          <table:table-cell office:value-type="float" office:value="2238.6999999999998" table:style-name="ce13">
            <text:p>2238,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1183.26" table:style-name="ce9">
            <text:p>21183,26</text:p>
          </table:table-cell>
          <table:table-cell office:value-type="float" office:value="-2068.3200000000002" table:style-name="ce10">
            <text:p>-2068,32</text:p>
          </table:table-cell>
          <table:table-cell office:value-type="float" office:value="-3667.33" table:style-name="ce10">
            <text:p>-3667,33</text:p>
          </table:table-cell>
          <table:table-cell office:value-type="float" office:value="-1883.62" table:style-name="ce10">
            <text:p>-1883,62</text:p>
          </table:table-cell>
          <table:table-cell office:value-type="float" office:value="0" table:style-name="ce11">
            <text:p>0</text:p>
          </table:table-cell>
          <table:table-cell office:value-type="float" office:value="-7619.27" table:style-name="ce10">
            <text:p>-7619,27</text:p>
          </table:table-cell>
          <table:table-cell office:value-type="float" office:value="13563.99" table:style-name="ce9">
            <text:p>13563,9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OBERTO RUBENS MORONI VALENÇA</text:p>
          </table:table-cell>
          <table:table-cell office:value-type="string" table:style-name="ce7">
            <text:p>JUIZ CLASSISTA</text:p>
          </table:table-cell>
          <table:table-cell office:value-type="string" table:style-name="ce7">
            <text:p>INATIVO</text:p>
          </table:table-cell>
          <table:table-cell office:value-type="float" office:value="9046.48" table:style-name="ce9">
            <text:p>9046,48</text:p>
          </table:table-cell>
          <table:table-cell office:value-type="float" office:value="633.25" table:style-name="ce9">
            <text:p>633,25</text:p>
          </table:table-cell>
          <table:table-cell table:number-columns-repeated="2" table:style-name="ce8"/>
          <table:table-cell table:number-columns-spanned="2" table:number-rows-spanned="1" table:style-name="ce25"/>
          <table:covered-table-cell/>
          <table:table-cell table:style-name="ce8"/>
          <table:table-cell office:value-type="float" office:value="9679.73" table:style-name="ce9">
            <text:p>9679,73</text:p>
          </table:table-cell>
          <table:table-cell office:value-type="float" office:value="-375.92" table:style-name="ce10">
            <text:p>-375,92</text:p>
          </table:table-cell>
          <table:table-cell office:value-type="float" office:value="-1113.46" table:style-name="ce10">
            <text:p>-1113,46</text:p>
          </table:table-cell>
          <table:table-cell office:value-type="float" office:value="-163.71" table:style-name="ce10">
            <text:p>-163,71</text:p>
          </table:table-cell>
          <table:table-cell office:value-type="float" office:value="0" table:style-name="ce11">
            <text:p>0</text:p>
          </table:table-cell>
          <table:table-cell office:value-type="float" office:value="-1653.09" table:style-name="ce10">
            <text:p>-1653,09</text:p>
          </table:table-cell>
          <table:table-cell office:value-type="float" office:value="8026.64" table:style-name="ce9">
            <text:p>8026,6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OBERTO TENÓRIO CAVALCANTE</text:p>
          </table:table-cell>
          <table:table-cell office:value-type="string" table:style-name="ce7">
            <text:p>ASSISTENTE DE SERVIÇO - FC-03</text:p>
          </table:table-cell>
          <table:table-cell office:value-type="string" table:style-name="ce7">
            <text:p>SETOR DE EXECUÇÕES, MANDADOS E LEILÕES (CAEX)</text:p>
          </table:table-cell>
          <table:table-cell office:value-type="float" office:value="18701.52" table:style-name="ce9">
            <text:p>18701,52</text:p>
          </table:table-cell>
          <table:table-cell office:value-type="float" office:value="4465.04" table:style-name="ce9">
            <text:p>4465,04</text:p>
          </table:table-cell>
          <table:table-cell office:value-type="float" office:value="1379.07" table:style-name="ce9">
            <text:p>1379,07</text:p>
          </table:table-cell>
          <table:table-cell office:value-type="float" office:value="1660.71" table:style-name="ce9">
            <text:p>1660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6206.34" table:style-name="ce9">
            <text:p>26206,34</text:p>
          </table:table-cell>
          <table:table-cell office:value-type="float" office:value="-2901.71" table:style-name="ce10">
            <text:p>-2901,71</text:p>
          </table:table-cell>
          <table:table-cell office:value-type="float" office:value="-5082.72" table:style-name="ce10">
            <text:p>-5082,72</text:p>
          </table:table-cell>
          <table:table-cell office:value-type="float" office:value="-2283.7800000000002" table:style-name="ce10">
            <text:p>-2283,78</text:p>
          </table:table-cell>
          <table:table-cell office:value-type="float" office:value="0" table:style-name="ce11">
            <text:p>0</text:p>
          </table:table-cell>
          <table:table-cell office:value-type="float" office:value="-10268.209999999999" table:style-name="ce10">
            <text:p>-10268,21</text:p>
          </table:table-cell>
          <table:table-cell office:value-type="float" office:value="15938.13" table:style-name="ce9">
            <text:p>15938,1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OCHELLE LIMA CORADO CARNEIRO</text:p>
          </table:table-cell>
          <table:table-cell office:value-type="string" table:style-name="ce7">
            <text:p>REMOVIDO</text:p>
          </table:table-cell>
          <table:table-cell office:value-type="string" table:style-name="ce7">
            <text:p>SECRETARIA (6ª VT)</text:p>
          </table:table-cell>
          <table:table-cell table:number-columns-repeated="3" table:style-name="ce8"/>
          <table:table-cell office:value-type="float" office:value="2066.06" table:style-name="ce9">
            <text:p>2066,0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066.06" table:style-name="ce9">
            <text:p>2066,06</text:p>
          </table:table-cell>
          <table:table-cell table:number-columns-repeated="2" table:style-name="ce8"/>
          <table:table-cell office:value-type="float" office:value="-504.35" table:style-name="ce10">
            <text:p>-504,35</text:p>
          </table:table-cell>
          <table:table-cell office:value-type="float" office:value="0" table:style-name="ce11">
            <text:p>0</text:p>
          </table:table-cell>
          <table:table-cell office:value-type="float" office:value="-504.35" table:style-name="ce10">
            <text:p>-504,35</text:p>
          </table:table-cell>
          <table:table-cell office:value-type="float" office:value="1561.71" table:style-name="ce9">
            <text:p>1561,7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ODRIGO DA COSTA SOARES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TOR DE EXECUÇÕES, MANDADOS E LEILÕES (CAEX)</text:p>
          </table:table-cell>
          <table:table-cell office:value-type="float" office:value="21584.68" table:style-name="ce9">
            <text:p>21584,68</text:p>
          </table:table-cell>
          <table:table-cell office:value-type="float" office:value="233.77" table:style-name="ce9">
            <text:p>233,77</text:p>
          </table:table-cell>
          <table:table-cell table:style-name="ce8"/>
          <table:table-cell office:value-type="float" office:value="2910.77" table:style-name="ce9">
            <text:p>2910,7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4729.22" table:style-name="ce9">
            <text:p>24729,22</text:p>
          </table:table-cell>
          <table:table-cell office:value-type="float" office:value="-3132.34" table:style-name="ce10">
            <text:p>-3132,34</text:p>
          </table:table-cell>
          <table:table-cell office:value-type="float" office:value="-4269.32" table:style-name="ce10">
            <text:p>-4269,32</text:p>
          </table:table-cell>
          <table:table-cell office:value-type="float" office:value="-699.14" table:style-name="ce10">
            <text:p>-699,14</text:p>
          </table:table-cell>
          <table:table-cell office:value-type="float" office:value="0" table:style-name="ce11">
            <text:p>0</text:p>
          </table:table-cell>
          <table:table-cell office:value-type="float" office:value="-8100.8" table:style-name="ce12">
            <text:p>-8100,8</text:p>
          </table:table-cell>
          <table:table-cell office:value-type="float" office:value="16628.419999999998" table:style-name="ce9">
            <text:p>16628,4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ODRIGO DANTAS FEITOSA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SEÇÃO DE APOIO ADMINISTRATIVO (SA)</text:p>
          </table:table-cell>
          <table:table-cell table:number-columns-repeated="2" table:style-name="ce8"/>
          <table:table-cell office:value-type="float" office:value="1185.05" table:style-name="ce9">
            <text:p>1185,05</text:p>
          </table:table-cell>
          <table:table-cell office:value-type="float" office:value="462.8" table:style-name="ce13">
            <text:p>462,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47.85" table:style-name="ce9">
            <text:p>1647,85</text:p>
          </table:table-cell>
          <table:table-cell table:number-columns-repeated="2" table:style-name="ce8"/>
          <table:table-cell office:value-type="float" office:value="-724.95" table:style-name="ce10">
            <text:p>-724,95</text:p>
          </table:table-cell>
          <table:table-cell office:value-type="float" office:value="0" table:style-name="ce11">
            <text:p>0</text:p>
          </table:table-cell>
          <table:table-cell office:value-type="float" office:value="-724.95" table:style-name="ce10">
            <text:p>-724,95</text:p>
          </table:table-cell>
          <table:table-cell office:value-type="float" office:value="922.9" table:style-name="ce13">
            <text:p>922,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ODRIGO JOSÉ RODRIGUES BEZERRA</text:p>
          </table:table-cell>
          <table:table-cell office:value-type="string" table:style-name="ce7">
            <text:p>TÉCNICO JUDICIÁRIO - NÍVEL MÉDIO C13</text:p>
          </table:table-cell>
          <table:table-cell table:number-columns-repeated="4" table:style-name="ce8"/>
          <table:table-cell office:value-type="float" office:value="2023.34" table:style-name="ce9">
            <text:p>2023,3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023.34" table:style-name="ce9">
            <text:p>2023,34</text:p>
          </table:table-cell>
          <table:table-cell table:number-columns-repeated="2" table:style-name="ce8"/>
          <table:table-cell office:value-type="float" office:value="-1368.09" table:style-name="ce10">
            <text:p>-1368,09</text:p>
          </table:table-cell>
          <table:table-cell office:value-type="float" office:value="0" table:style-name="ce11">
            <text:p>0</text:p>
          </table:table-cell>
          <table:table-cell office:value-type="float" office:value="-1368.09" table:style-name="ce10">
            <text:p>-1368,09</text:p>
          </table:table-cell>
          <table:table-cell office:value-type="float" office:value="655.25" table:style-name="ce9">
            <text:p>655,2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ODRIGO PARAHYBA DE ARAÚJO PEREIRA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CRETARIA <text:s/>(PCV)</text:p>
          </table:table-cell>
          <table:table-cell office:value-type="float" office:value="21599.05" table:style-name="ce9">
            <text:p>21599,05</text:p>
          </table:table-cell>
          <table:table-cell table:number-columns-repeated="2" table:style-name="ce8"/>
          <table:table-cell office:value-type="float" office:value="2730.65" table:style-name="ce9">
            <text:p>2730,6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4329.7" table:style-name="ce13">
            <text:p>24329,7</text:p>
          </table:table-cell>
          <table:table-cell office:value-type="float" office:value="-3084.4" table:style-name="ce12">
            <text:p>-3084,4</text:p>
          </table:table-cell>
          <table:table-cell office:value-type="float" office:value="-4117.8900000000003" table:style-name="ce10">
            <text:p>-4117,89</text:p>
          </table:table-cell>
          <table:table-cell office:value-type="float" office:value="-1574.65" table:style-name="ce10">
            <text:p>-1574,65</text:p>
          </table:table-cell>
          <table:table-cell office:value-type="float" office:value="0" table:style-name="ce11">
            <text:p>0</text:p>
          </table:table-cell>
          <table:table-cell office:value-type="float" office:value="-8776.94" table:style-name="ce10">
            <text:p>-8776,94</text:p>
          </table:table-cell>
          <table:table-cell office:value-type="float" office:value="15552.76" table:style-name="ce9">
            <text:p>15552,7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OGERIO ALVES DE OLIVEIRA</text:p>
          </table:table-cell>
          <table:table-cell office:value-type="string" table:style-name="ce7">
            <text:p>TÉCNICO JUDICIÁRIO - NÍVEL MÉDIO B8</text:p>
          </table:table-cell>
          <table:table-cell office:value-type="string" table:style-name="ce7">
            <text:p>SEÇÃO DE INFRAESTRUTURA TECNOLÓGICA (SETIC)</text:p>
          </table:table-cell>
          <table:table-cell office:value-type="float" office:value="9820.7099999999991" table:style-name="ce9">
            <text:p>9820,71</text:p>
          </table:table-cell>
          <table:table-cell table:number-columns-repeated="2" table:style-name="ce8"/>
          <table:table-cell office:value-type="float" office:value="2742.96" table:style-name="ce9">
            <text:p>2742,9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2563.67" table:style-name="ce9">
            <text:p>12563,67</text:p>
          </table:table-cell>
          <table:table-cell office:value-type="float" office:value="-828.39" table:style-name="ce10">
            <text:p>-828,39</text:p>
          </table:table-cell>
          <table:table-cell office:value-type="float" office:value="-1603.53" table:style-name="ce10">
            <text:p>-1603,53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2431.92" table:style-name="ce10">
            <text:p>-2431,92</text:p>
          </table:table-cell>
          <table:table-cell office:value-type="float" office:value="10131.75" table:style-name="ce9">
            <text:p>10131,7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OGÉRIO DA SILVA BEZERRA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COORDENADORIA DE POLÍCIA JUDICIAL</text:p>
          </table:table-cell>
          <table:table-cell office:value-type="float" office:value="13511.85" table:style-name="ce9">
            <text:p>13511,85</text:p>
          </table:table-cell>
          <table:table-cell office:value-type="float" office:value="3221.92" table:style-name="ce9">
            <text:p>3221,92</text:p>
          </table:table-cell>
          <table:table-cell table:style-name="ce8"/>
          <table:table-cell office:value-type="float" office:value="2989.33" table:style-name="ce9">
            <text:p>2989,3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723.099999999999" table:style-name="ce13">
            <text:p>19723,1</text:p>
          </table:table-cell>
          <table:table-cell office:value-type="float" office:value="-2029.13" table:style-name="ce10">
            <text:p>-2029,13</text:p>
          </table:table-cell>
          <table:table-cell office:value-type="float" office:value="-3070.14" table:style-name="ce10">
            <text:p>-3070,14</text:p>
          </table:table-cell>
          <table:table-cell office:value-type="float" office:value="-6265" table:style-name="ce14">
            <text:p>-6265</text:p>
          </table:table-cell>
          <table:table-cell office:value-type="float" office:value="0" table:style-name="ce11">
            <text:p>0</text:p>
          </table:table-cell>
          <table:table-cell office:value-type="float" office:value="-11364.27" table:style-name="ce10">
            <text:p>-11364,27</text:p>
          </table:table-cell>
          <table:table-cell office:value-type="float" office:value="8358.83" table:style-name="ce9">
            <text:p>8358,8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OMERO MEDEIROS SOUTO MAIOR</text:p>
          </table:table-cell>
          <table:table-cell office:value-type="string" table:style-name="ce7">
            <text:p>ASSISTENTE JURIDICO II - FC-04</text:p>
          </table:table-cell>
          <table:table-cell office:value-type="string" table:style-name="ce7">
            <text:p>GABINETE DE DESEMBARGADOR (GABLNS)</text:p>
          </table:table-cell>
          <table:table-cell office:value-type="float" office:value="11802.08" table:style-name="ce9">
            <text:p>11802,08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1246.71" table:style-name="ce9">
            <text:p>1246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988.68" table:style-name="ce9">
            <text:p>14988,68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2495.7600000000002" table:style-name="ce10">
            <text:p>-2495,76</text:p>
          </table:table-cell>
          <table:table-cell office:value-type="float" office:value="-3493.88" table:style-name="ce10">
            <text:p>-3493,88</text:p>
          </table:table-cell>
          <table:table-cell office:value-type="float" office:value="0" table:style-name="ce11">
            <text:p>0</text:p>
          </table:table-cell>
          <table:table-cell office:value-type="float" office:value="-7494.81" table:style-name="ce10">
            <text:p>-7494,81</text:p>
          </table:table-cell>
          <table:table-cell office:value-type="float" office:value="7493.87" table:style-name="ce9">
            <text:p>7493,8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OMMEL FERREIRA CORREIA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1398.39" table:style-name="ce9">
            <text:p>11398,39</text:p>
          </table:table-cell>
          <table:table-cell office:value-type="float" office:value="2060.62" table:style-name="ce9">
            <text:p>2060,62</text:p>
          </table:table-cell>
          <table:table-cell table:style-name="ce8"/>
          <table:table-cell office:value-type="float" office:value="1501.26" table:style-name="ce9">
            <text:p>1501,2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960.27" table:style-name="ce9">
            <text:p>14960,27</text:p>
          </table:table-cell>
          <table:table-cell office:value-type="float" office:value="-950.36" table:style-name="ce10">
            <text:p>-950,36</text:p>
          </table:table-cell>
          <table:table-cell table:style-name="ce8"/>
          <table:table-cell office:value-type="float" office:value="-2605.9299999999998" table:style-name="ce10">
            <text:p>-2605,93</text:p>
          </table:table-cell>
          <table:table-cell office:value-type="float" office:value="0" table:style-name="ce11">
            <text:p>0</text:p>
          </table:table-cell>
          <table:table-cell office:value-type="float" office:value="-3556.29" table:style-name="ce10">
            <text:p>-3556,29</text:p>
          </table:table-cell>
          <table:table-cell office:value-type="float" office:value="11403.98" table:style-name="ce9">
            <text:p>11403,9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ONALDO ANDRADE DA SILVA</text:p>
          </table:table-cell>
          <table:table-cell office:value-type="string" table:style-name="ce7">
            <text:p>ASSISTENTE JURIDICO II - FC-04</text:p>
          </table:table-cell>
          <table:table-cell office:value-type="string" table:style-name="ce7">
            <text:p>GABINETE DE DESEMBARGADOR (GABJL)</text:p>
          </table:table-cell>
          <table:table-cell office:value-type="float" office:value="19285.939999999999" table:style-name="ce9">
            <text:p>19285,94</text:p>
          </table:table-cell>
          <table:table-cell office:value-type="float" office:value="5957.63" table:style-name="ce9">
            <text:p>5957,63</text:p>
          </table:table-cell>
          <table:table-cell office:value-type="float" office:value="1939.89" table:style-name="ce9">
            <text:p>1939,89</text:p>
          </table:table-cell>
          <table:table-cell office:value-type="float" office:value="2641.34" table:style-name="ce9">
            <text:p>2641,3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9824.799999999999" table:style-name="ce13">
            <text:p>29824,8</text:p>
          </table:table-cell>
          <table:table-cell office:value-type="float" office:value="-3195.88" table:style-name="ce10">
            <text:p>-3195,88</text:p>
          </table:table-cell>
          <table:table-cell office:value-type="float" office:value="-5675.09" table:style-name="ce10">
            <text:p>-5675,09</text:p>
          </table:table-cell>
          <table:table-cell office:value-type="float" office:value="-2985.51" table:style-name="ce10">
            <text:p>-2985,51</text:p>
          </table:table-cell>
          <table:table-cell office:value-type="float" office:value="0" table:style-name="ce11">
            <text:p>0</text:p>
          </table:table-cell>
          <table:table-cell office:value-type="float" office:value="-11856.48" table:style-name="ce10">
            <text:p>-11856,48</text:p>
          </table:table-cell>
          <table:table-cell office:value-type="float" office:value="17968.32" table:style-name="ce9">
            <text:p>17968,3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OSA ELIANE BARROS MOREIRA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TOR DE EXECUÇÕES, MANDADOS E LEILÕES (CAEX)</text:p>
          </table:table-cell>
          <table:table-cell office:value-type="float" office:value="21428.83" table:style-name="ce9">
            <text:p>21428,83</text:p>
          </table:table-cell>
          <table:table-cell office:value-type="float" office:value="7168.1" table:style-name="ce13">
            <text:p>7168,1</text:p>
          </table:table-cell>
          <table:table-cell table:style-name="ce8"/>
          <table:table-cell office:value-type="float" office:value="3949.23" table:style-name="ce9">
            <text:p>3949,2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2546.16" table:style-name="ce9">
            <text:p>32546,16</text:p>
          </table:table-cell>
          <table:table-cell office:value-type="float" office:value="-3684.53" table:style-name="ce10">
            <text:p>-3684,53</text:p>
          </table:table-cell>
          <table:table-cell office:value-type="float" office:value="-5929.41" table:style-name="ce10">
            <text:p>-5929,41</text:p>
          </table:table-cell>
          <table:table-cell office:value-type="float" office:value="-5968.66" table:style-name="ce10">
            <text:p>-5968,66</text:p>
          </table:table-cell>
          <table:table-cell office:value-type="float" office:value="0" table:style-name="ce11">
            <text:p>0</text:p>
          </table:table-cell>
          <table:table-cell office:value-type="float" office:value="-15582.6" table:style-name="ce12">
            <text:p>-15582,6</text:p>
          </table:table-cell>
          <table:table-cell office:value-type="float" office:value="16963.560000000001" table:style-name="ce9">
            <text:p>16963,5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OSA MARIA MENDONÇA DE ARAÚJO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SETOR DE GESTÃO DOCUMENTAL (CAVT)</text:p>
          </table:table-cell>
          <table:table-cell office:value-type="float" office:value="11398.39" table:style-name="ce9">
            <text:p>11398,39</text:p>
          </table:table-cell>
          <table:table-cell office:value-type="float" office:value="1954.99" table:style-name="ce9">
            <text:p>1954,99</text:p>
          </table:table-cell>
          <table:table-cell table:style-name="ce8"/>
          <table:table-cell office:value-type="float" office:value="2411.34" table:style-name="ce9">
            <text:p>2411,3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764.72" table:style-name="ce9">
            <text:p>15764,72</text:p>
          </table:table-cell>
          <table:table-cell office:value-type="float" office:value="-1761.32" table:style-name="ce10">
            <text:p>-1761,32</text:p>
          </table:table-cell>
          <table:table-cell office:value-type="float" office:value="-2318.46" table:style-name="ce10">
            <text:p>-2318,46</text:p>
          </table:table-cell>
          <table:table-cell office:value-type="float" office:value="-5734.25" table:style-name="ce10">
            <text:p>-5734,25</text:p>
          </table:table-cell>
          <table:table-cell office:value-type="float" office:value="0" table:style-name="ce11">
            <text:p>0</text:p>
          </table:table-cell>
          <table:table-cell office:value-type="float" office:value="-9814.0300000000007" table:style-name="ce10">
            <text:p>-9814,03</text:p>
          </table:table-cell>
          <table:table-cell office:value-type="float" office:value="5950.69" table:style-name="ce9">
            <text:p>5950,6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OSA MEDEIROS PONTES DE ALMEIDA</text:p>
          </table:table-cell>
          <table:table-cell office:value-type="string" table:style-name="ce7">
            <text:p>ASSISTENTE CHEFE - FC-04</text:p>
          </table:table-cell>
          <table:table-cell office:value-type="string" table:style-name="ce7">
            <text:p>SETOR DE LEGISLAÇÃO DE PESSOAL (SEGESP)</text:p>
          </table:table-cell>
          <table:table-cell office:value-type="float" office:value="11897.07" table:style-name="ce9">
            <text:p>11897,07</text:p>
          </table:table-cell>
          <table:table-cell office:value-type="float" office:value="3269.41" table:style-name="ce9">
            <text:p>3269,41</text:p>
          </table:table-cell>
          <table:table-cell office:value-type="float" office:value="1939.89" table:style-name="ce9">
            <text:p>1939,89</text:p>
          </table:table-cell>
          <table:table-cell office:value-type="float" office:value="1488.07" table:style-name="ce9">
            <text:p>1488,0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594.439999999999" table:style-name="ce9">
            <text:p>18594,44</text:p>
          </table:table-cell>
          <table:table-cell office:value-type="float" office:value="-2036.97" table:style-name="ce10">
            <text:p>-2036,97</text:p>
          </table:table-cell>
          <table:table-cell office:value-type="float" office:value="-3274.73" table:style-name="ce10">
            <text:p>-3274,73</text:p>
          </table:table-cell>
          <table:table-cell office:value-type="float" office:value="-6430.72" table:style-name="ce10">
            <text:p>-6430,72</text:p>
          </table:table-cell>
          <table:table-cell office:value-type="float" office:value="0" table:style-name="ce11">
            <text:p>0</text:p>
          </table:table-cell>
          <table:table-cell office:value-type="float" office:value="-11742.42" table:style-name="ce10">
            <text:p>-11742,42</text:p>
          </table:table-cell>
          <table:table-cell office:value-type="float" office:value="6852.02" table:style-name="ce9">
            <text:p>6852,0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OSANA MARIA FERREIRA DE MACEDO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SETOR DE RECURSOS (SEJ)</text:p>
          </table:table-cell>
          <table:table-cell office:value-type="float" office:value="11897.07" table:style-name="ce9">
            <text:p>11897,07</text:p>
          </table:table-cell>
          <table:table-cell office:value-type="float" office:value="2382.79" table:style-name="ce9">
            <text:p>2382,79</text:p>
          </table:table-cell>
          <table:table-cell office:value-type="float" office:value="1185.05" table:style-name="ce9">
            <text:p>1185,05</text:p>
          </table:table-cell>
          <table:table-cell office:value-type="float" office:value="1966.66" table:style-name="ce9">
            <text:p>1966,6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7431.57" table:style-name="ce9">
            <text:p>17431,57</text:p>
          </table:table-cell>
          <table:table-cell office:value-type="float" office:value="-1622.9" table:style-name="ce12">
            <text:p>-1622,9</text:p>
          </table:table-cell>
          <table:table-cell office:value-type="float" office:value="-2885.06" table:style-name="ce10">
            <text:p>-2885,06</text:p>
          </table:table-cell>
          <table:table-cell office:value-type="float" office:value="-2086.34" table:style-name="ce10">
            <text:p>-2086,34</text:p>
          </table:table-cell>
          <table:table-cell office:value-type="float" office:value="0" table:style-name="ce11">
            <text:p>0</text:p>
          </table:table-cell>
          <table:table-cell office:value-type="float" office:value="-6594.3" table:style-name="ce12">
            <text:p>-6594,3</text:p>
          </table:table-cell>
          <table:table-cell office:value-type="float" office:value="10837.27" table:style-name="ce9">
            <text:p>10837,2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OSÂNGELA RODRIGUES DE OLIVEIRA</text:p>
          </table:table-cell>
          <table:table-cell office:value-type="string" table:style-name="ce7">
            <text:p>PENSIONISTA</text:p>
          </table:table-cell>
          <table:table-cell table:style-name="ce8"/>
          <table:table-cell office:value-type="float" office:value="13333.36" table:style-name="ce9">
            <text:p>13333,36</text:p>
          </table:table-cell>
          <table:table-cell table:number-columns-repeated="2" table:style-name="ce8"/>
          <table:table-cell office:value-type="float" office:value="692.8" table:style-name="ce13">
            <text:p>692,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026.16" table:style-name="ce9">
            <text:p>14026,16</text:p>
          </table:table-cell>
          <table:table-cell office:value-type="float" office:value="-929.62" table:style-name="ce10">
            <text:p>-929,62</text:p>
          </table:table-cell>
          <table:table-cell office:value-type="float" office:value="-2541.67" table:style-name="ce10">
            <text:p>-2541,67</text:p>
          </table:table-cell>
          <table:table-cell office:value-type="float" office:value="-4635.8" table:style-name="ce12">
            <text:p>-4635,8</text:p>
          </table:table-cell>
          <table:table-cell office:value-type="float" office:value="0" table:style-name="ce11">
            <text:p>0</text:p>
          </table:table-cell>
          <table:table-cell office:value-type="float" office:value="-8107.09" table:style-name="ce10">
            <text:p>-8107,09</text:p>
          </table:table-cell>
          <table:table-cell office:value-type="float" office:value="5919.07" table:style-name="ce9">
            <text:p>5919,0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OSÂNGELA SANTOS LEITE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SETOR DE CORREIÇÕES, NORMATIZAÇÃO E PROCESSOS (</text:p>
          </table:table-cell>
          <table:table-cell office:value-type="float" office:value="19519.71" table:style-name="ce9">
            <text:p>19519,71</text:p>
          </table:table-cell>
          <table:table-cell office:value-type="float" office:value="364.63" table:style-name="ce9">
            <text:p>364,63</text:p>
          </table:table-cell>
          <table:table-cell office:value-type="float" office:value="1185.05" table:style-name="ce9">
            <text:p>1185,05</text:p>
          </table:table-cell>
          <table:table-cell office:value-type="float" office:value="2380.39" table:style-name="ce9">
            <text:p>2380,3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3449.78" table:style-name="ce9">
            <text:p>23449,78</text:p>
          </table:table-cell>
          <table:table-cell office:value-type="float" office:value="-2800.35" table:style-name="ce10">
            <text:p>-2800,35</text:p>
          </table:table-cell>
          <table:table-cell office:value-type="float" office:value="-4050.35" table:style-name="ce10">
            <text:p>-4050,35</text:p>
          </table:table-cell>
          <table:table-cell office:value-type="float" office:value="-5306.18" table:style-name="ce10">
            <text:p>-5306,18</text:p>
          </table:table-cell>
          <table:table-cell office:value-type="float" office:value="0" table:style-name="ce11">
            <text:p>0</text:p>
          </table:table-cell>
          <table:table-cell office:value-type="float" office:value="-12156.88" table:style-name="ce10">
            <text:p>-12156,88</text:p>
          </table:table-cell>
          <table:table-cell office:value-type="float" office:value="11292.9" table:style-name="ce13">
            <text:p>11292,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OSE MARY MENEZES DE FRANÇA MEZZOMO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OUVIDORIA DO TRT19</text:p>
          </table:table-cell>
          <table:table-cell office:value-type="float" office:value="1540.04" table:style-name="ce9">
            <text:p>1540,04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1409.76" table:style-name="ce9">
            <text:p>1409,7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4134.8500000000004" table:style-name="ce9">
            <text:p>4134,85</text:p>
          </table:table-cell>
          <table:table-cell office:value-type="float" office:value="-381.51" table:style-name="ce10">
            <text:p>-381,51</text:p>
          </table:table-cell>
          <table:table-cell office:value-type="float" office:value="-32.97" table:style-name="ce10">
            <text:p>-32,97</text:p>
          </table:table-cell>
          <table:table-cell office:value-type="float" office:value="-744.83" table:style-name="ce10">
            <text:p>-744,83</text:p>
          </table:table-cell>
          <table:table-cell office:value-type="float" office:value="0" table:style-name="ce11">
            <text:p>0</text:p>
          </table:table-cell>
          <table:table-cell office:value-type="float" office:value="-1159.31" table:style-name="ce10">
            <text:p>-1159,31</text:p>
          </table:table-cell>
          <table:table-cell office:value-type="float" office:value="2975.54" table:style-name="ce9">
            <text:p>2975,5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OSE VÂNIA LEITE DE SANTANA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TOR DE GESTÃO DOCUMENTAL (CAVT)</text:p>
          </table:table-cell>
          <table:table-cell office:value-type="float" office:value="21721.03" table:style-name="ce9">
            <text:p>21721,03</text:p>
          </table:table-cell>
          <table:table-cell office:value-type="float" office:value="3488.21" table:style-name="ce9">
            <text:p>3488,21</text:p>
          </table:table-cell>
          <table:table-cell table:style-name="ce8"/>
          <table:table-cell office:value-type="float" office:value="1409.76" table:style-name="ce9">
            <text:p>1409,7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6619" table:style-name="ce11">
            <text:p>26619</text:p>
          </table:table-cell>
          <table:table-cell office:value-type="float" office:value="-3740.93" table:style-name="ce10">
            <text:p>-3740,93</text:p>
          </table:table-cell>
          <table:table-cell office:value-type="float" office:value="-5034.43" table:style-name="ce10">
            <text:p>-5034,43</text:p>
          </table:table-cell>
          <table:table-cell office:value-type="float" office:value="-4407.99" table:style-name="ce10">
            <text:p>-4407,99</text:p>
          </table:table-cell>
          <table:table-cell office:value-type="float" office:value="0" table:style-name="ce11">
            <text:p>0</text:p>
          </table:table-cell>
          <table:table-cell office:value-type="float" office:value="-13183.35" table:style-name="ce10">
            <text:p>-13183,35</text:p>
          </table:table-cell>
          <table:table-cell office:value-type="float" office:value="13435.65" table:style-name="ce9">
            <text:p>13435,6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OSEANE CAVALCANTE DE FREITAS ESTRELA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5027.07" table:style-name="ce9">
            <text:p>15027,07</text:p>
          </table:table-cell>
          <table:table-cell table:number-columns-repeated="2" table:style-name="ce8"/>
          <table:table-cell office:value-type="float" office:value="1182.48" table:style-name="ce9">
            <text:p>1182,4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209.55" table:style-name="ce9">
            <text:p>16209,55</text:p>
          </table:table-cell>
          <table:table-cell office:value-type="float" office:value="-1209.0899999999999" table:style-name="ce10">
            <text:p>-1209,09</text:p>
          </table:table-cell>
          <table:table-cell office:value-type="float" office:value="-2722.04" table:style-name="ce10">
            <text:p>-2722,04</text:p>
          </table:table-cell>
          <table:table-cell office:value-type="float" office:value="-3671.26" table:style-name="ce10">
            <text:p>-3671,26</text:p>
          </table:table-cell>
          <table:table-cell office:value-type="float" office:value="0" table:style-name="ce11">
            <text:p>0</text:p>
          </table:table-cell>
          <table:table-cell office:value-type="float" office:value="-7602.39" table:style-name="ce10">
            <text:p>-7602,39</text:p>
          </table:table-cell>
          <table:table-cell office:value-type="float" office:value="8607.16" table:style-name="ce9">
            <text:p>8607,1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OUSE VILAR OLIVEIRA DE LIMA</text:p>
          </table:table-cell>
          <table:table-cell office:value-type="string" table:style-name="ce7">
            <text:p>ASSISTENTE DE JUIZ I - FC-05</text:p>
          </table:table-cell>
          <table:table-cell office:value-type="string" table:style-name="ce7">
            <text:p>SECRETARIA (9ª VT)</text:p>
          </table:table-cell>
          <table:table-cell office:value-type="float" office:value="19285.939999999999" table:style-name="ce9">
            <text:p>19285,94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2962.96" table:style-name="ce9">
            <text:p>2962,9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4481.279999999999" table:style-name="ce9">
            <text:p>24481,28</text:p>
          </table:table-cell>
          <table:table-cell office:value-type="float" office:value="-828.39" table:style-name="ce10">
            <text:p>-828,39</text:p>
          </table:table-cell>
          <table:table-cell office:value-type="float" office:value="-4430.95" table:style-name="ce10">
            <text:p>-4430,95</text:p>
          </table:table-cell>
          <table:table-cell office:value-type="float" office:value="-4168.04" table:style-name="ce10">
            <text:p>-4168,04</text:p>
          </table:table-cell>
          <table:table-cell office:value-type="float" office:value="0" table:style-name="ce11">
            <text:p>0</text:p>
          </table:table-cell>
          <table:table-cell office:value-type="float" office:value="-9427.3799999999992" table:style-name="ce10">
            <text:p>-9427,38</text:p>
          </table:table-cell>
          <table:table-cell office:value-type="float" office:value="15053.9" table:style-name="ce13">
            <text:p>15053,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OXANA ISLE WANDERLEY</text:p>
          </table:table-cell>
          <table:table-cell office:value-type="string" table:style-name="ce7">
            <text:p>TÉCNICO JUDICIÁRIO - NÍVEL MÉDIO C12</text:p>
          </table:table-cell>
          <table:table-cell table:style-name="ce8"/>
          <table:table-cell office:value-type="float" office:value="11550.56" table:style-name="ce9">
            <text:p>11550,56</text:p>
          </table:table-cell>
          <table:table-cell table:number-columns-repeated="2" table:style-name="ce8"/>
          <table:table-cell office:value-type="float" office:value="1822.88" table:style-name="ce9">
            <text:p>1822,8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3373.44" table:style-name="ce9">
            <text:p>13373,44</text:p>
          </table:table-cell>
          <table:table-cell office:value-type="float" office:value="-1455.52" table:style-name="ce10">
            <text:p>-1455,52</text:p>
          </table:table-cell>
          <table:table-cell office:value-type="float" office:value="-1750.36" table:style-name="ce10">
            <text:p>-1750,36</text:p>
          </table:table-cell>
          <table:table-cell office:value-type="float" office:value="-1662.88" table:style-name="ce10">
            <text:p>-1662,88</text:p>
          </table:table-cell>
          <table:table-cell office:value-type="float" office:value="0" table:style-name="ce11">
            <text:p>0</text:p>
          </table:table-cell>
          <table:table-cell office:value-type="float" office:value="-4868.76" table:style-name="ce10">
            <text:p>-4868,76</text:p>
          </table:table-cell>
          <table:table-cell office:value-type="float" office:value="8504.68" table:style-name="ce9">
            <text:p>8504,6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UBENS SOUZA FERRAZ JÚNIOR</text:p>
          </table:table-cell>
          <table:table-cell office:value-type="string" table:style-name="ce7">
            <text:p>REMOVIDO</text:p>
          </table:table-cell>
          <table:table-cell office:value-type="string" table:style-name="ce7">
            <text:p>SETOR DE EXECUÇÕES, MANDADOS E LEILÕES (CAEX)</text:p>
          </table:table-cell>
          <table:table-cell table:number-columns-repeated="3" table:style-name="ce8"/>
          <table:table-cell office:value-type="float" office:value="1653.1" table:style-name="ce13">
            <text:p>1653,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53.1" table:style-name="ce13">
            <text:p>1653,1</text:p>
          </table:table-cell>
          <table:table-cell table:number-columns-repeated="3" table:style-name="ce8"/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653.1" table:style-name="ce13">
            <text:p>1653,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RUTE EVARISTO OLIVEIRA</text:p>
          </table:table-cell>
          <table:table-cell office:value-type="string" table:style-name="ce7">
            <text:p>PENSIONISTA</text:p>
          </table:table-cell>
          <table:table-cell table:style-name="ce8"/>
          <table:table-cell office:value-type="float" office:value="5681.08" table:style-name="ce9">
            <text:p>5681,08</text:p>
          </table:table-cell>
          <table:table-cell table:number-columns-repeated="2"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6431.71" table:style-name="ce9">
            <text:p>6431,71</text:p>
          </table:table-cell>
          <table:table-cell office:value-type="float" office:value="-309.94" table:style-name="ce10">
            <text:p>-309,94</text:p>
          </table:table-cell>
          <table:table-cell office:value-type="float" office:value="-165.28" table:style-name="ce10">
            <text:p>-165,28</text:p>
          </table:table-cell>
          <table:table-cell office:value-type="float" office:value="-1510.23" table:style-name="ce10">
            <text:p>-1510,23</text:p>
          </table:table-cell>
          <table:table-cell office:value-type="float" office:value="0" table:style-name="ce11">
            <text:p>0</text:p>
          </table:table-cell>
          <table:table-cell office:value-type="float" office:value="-1985.45" table:style-name="ce10">
            <text:p>-1985,45</text:p>
          </table:table-cell>
          <table:table-cell office:value-type="float" office:value="4446.26" table:style-name="ce9">
            <text:p>4446,2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SAMMYER MOURA TENÓRIO BITENCOURT</text:p>
          </table:table-cell>
          <table:table-cell office:value-type="string" table:style-name="ce7">
            <text:p>ASSISTENTE DE JUIZ II - FC-05</text:p>
          </table:table-cell>
          <table:table-cell office:value-type="string" table:style-name="ce7">
            <text:p>SECRETARIA (2ª VT)</text:p>
          </table:table-cell>
          <table:table-cell office:value-type="float" office:value="10757.11" table:style-name="ce9">
            <text:p>10757,11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910.08" table:style-name="ce9">
            <text:p>910,0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3899.57" table:style-name="ce9">
            <text:p>13899,57</text:p>
          </table:table-cell>
          <table:table-cell office:value-type="float" office:value="-1360.53" table:style-name="ce10">
            <text:p>-1360,53</text:p>
          </table:table-cell>
          <table:table-cell office:value-type="float" office:value="-2328.6" table:style-name="ce12">
            <text:p>-2328,6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3689.13" table:style-name="ce10">
            <text:p>-3689,13</text:p>
          </table:table-cell>
          <table:table-cell office:value-type="float" office:value="10210.44" table:style-name="ce9">
            <text:p>10210,4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SAMUEL ESTEVES VIEIRA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COORDENADORIA DE POLÍCIA JUDICIAL</text:p>
          </table:table-cell>
          <table:table-cell office:value-type="float" office:value="13060.66" table:style-name="ce9">
            <text:p>13060,66</text:p>
          </table:table-cell>
          <table:table-cell office:value-type="float" office:value="3316.9" table:style-name="ce13">
            <text:p>3316,9</text:p>
          </table:table-cell>
          <table:table-cell table:style-name="ce8"/>
          <table:table-cell office:value-type="float" office:value="1660.71" table:style-name="ce9">
            <text:p>1660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038.27" table:style-name="ce9">
            <text:p>18038,27</text:p>
          </table:table-cell>
          <table:table-cell office:value-type="float" office:value="-1986.03" table:style-name="ce10">
            <text:p>-1986,03</text:p>
          </table:table-cell>
          <table:table-cell office:value-type="float" office:value="-3088.31" table:style-name="ce10">
            <text:p>-3088,31</text:p>
          </table:table-cell>
          <table:table-cell office:value-type="float" office:value="-77.63" table:style-name="ce10">
            <text:p>-77,63</text:p>
          </table:table-cell>
          <table:table-cell office:value-type="float" office:value="0" table:style-name="ce11">
            <text:p>0</text:p>
          </table:table-cell>
          <table:table-cell office:value-type="float" office:value="-5151.97" table:style-name="ce10">
            <text:p>-5151,97</text:p>
          </table:table-cell>
          <table:table-cell office:value-type="float" office:value="12886.3" table:style-name="ce13">
            <text:p>12886,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SANDER DANTAS CAVALCANTE</text:p>
          </table:table-cell>
          <table:table-cell office:value-type="string" table:style-name="ce7">
            <text:p>DIRETOR DE SECRETARIA - CJ-03</text:p>
          </table:table-cell>
          <table:table-cell office:value-type="string" table:style-name="ce7">
            <text:p>SECRETARIA (1ª VT-ARA)</text:p>
          </table:table-cell>
          <table:table-cell office:value-type="float" office:value="19285.939999999999" table:style-name="ce9">
            <text:p>19285,94</text:p>
          </table:table-cell>
          <table:table-cell office:value-type="float" office:value="6425.71" table:style-name="ce9">
            <text:p>6425,71</text:p>
          </table:table-cell>
          <table:table-cell office:value-type="float" office:value="8411.01" table:style-name="ce9">
            <text:p>8411,01</text:p>
          </table:table-cell>
          <table:table-cell office:value-type="float" office:value="3489.01" table:style-name="ce9">
            <text:p>3489,0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7611.67" table:style-name="ce9">
            <text:p>37611,67</text:p>
          </table:table-cell>
          <table:table-cell office:value-type="float" office:value="-3836.38" table:style-name="ce10">
            <text:p>-3836,38</text:p>
          </table:table-cell>
          <table:table-cell office:value-type="float" office:value="-7302.96" table:style-name="ce10">
            <text:p>-7302,96</text:p>
          </table:table-cell>
          <table:table-cell office:value-type="float" office:value="-3868.67" table:style-name="ce10">
            <text:p>-3868,67</text:p>
          </table:table-cell>
          <table:table-cell office:value-type="float" office:value="0" table:style-name="ce11">
            <text:p>0</text:p>
          </table:table-cell>
          <table:table-cell office:value-type="float" office:value="-15008.01" table:style-name="ce10">
            <text:p>-15008,01</text:p>
          </table:table-cell>
          <table:table-cell office:value-type="float" office:value="22603.66" table:style-name="ce9">
            <text:p>22603,6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SANDRA DE BARROS FURLAN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TOR DE EXECUÇÕES, MANDADOS E LEILÕES (CAEX)</text:p>
          </table:table-cell>
          <table:table-cell office:value-type="float" office:value="22247.02" table:style-name="ce9">
            <text:p>22247,02</text:p>
          </table:table-cell>
          <table:table-cell office:value-type="float" office:value="1271.7" table:style-name="ce13">
            <text:p>1271,7</text:p>
          </table:table-cell>
          <table:table-cell table:style-name="ce8"/>
          <table:table-cell office:value-type="float" office:value="2123.5100000000002" table:style-name="ce9">
            <text:p>2123,5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5642.23" table:style-name="ce9">
            <text:p>25642,23</text:p>
          </table:table-cell>
          <table:table-cell office:value-type="float" office:value="-3400.03" table:style-name="ce10">
            <text:p>-3400,03</text:p>
          </table:table-cell>
          <table:table-cell office:value-type="float" office:value="-4611.1400000000003" table:style-name="ce10">
            <text:p>-4611,14</text:p>
          </table:table-cell>
          <table:table-cell office:value-type="float" office:value="-2964.54" table:style-name="ce10">
            <text:p>-2964,54</text:p>
          </table:table-cell>
          <table:table-cell office:value-type="float" office:value="0" table:style-name="ce11">
            <text:p>0</text:p>
          </table:table-cell>
          <table:table-cell office:value-type="float" office:value="-10975.71" table:style-name="ce10">
            <text:p>-10975,71</text:p>
          </table:table-cell>
          <table:table-cell office:value-type="float" office:value="14666.52" table:style-name="ce9">
            <text:p>14666,5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SANDRA MAGALHÃES SALGADO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SECRETARIA <text:s/>(PEN)</text:p>
          </table:table-cell>
          <table:table-cell office:value-type="float" office:value="11802.08" table:style-name="ce9">
            <text:p>11802,08</text:p>
          </table:table-cell>
          <table:table-cell office:value-type="float" office:value="6107.26" table:style-name="ce9">
            <text:p>6107,26</text:p>
          </table:table-cell>
          <table:table-cell table:style-name="ce8"/>
          <table:table-cell office:value-type="float" office:value="2066.06" table:style-name="ce9">
            <text:p>2066,0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975.400000000001" table:style-name="ce13">
            <text:p>19975,4</text:p>
          </table:table-cell>
          <table:table-cell office:value-type="float" office:value="-2150.4" table:style-name="ce12">
            <text:p>-2150,4</text:p>
          </table:table-cell>
          <table:table-cell office:value-type="float" office:value="-3464.35" table:style-name="ce10">
            <text:p>-3464,35</text:p>
          </table:table-cell>
          <table:table-cell office:value-type="float" office:value="-2893.16" table:style-name="ce10">
            <text:p>-2893,16</text:p>
          </table:table-cell>
          <table:table-cell office:value-type="float" office:value="0" table:style-name="ce11">
            <text:p>0</text:p>
          </table:table-cell>
          <table:table-cell office:value-type="float" office:value="-8507.91" table:style-name="ce10">
            <text:p>-8507,91</text:p>
          </table:table-cell>
          <table:table-cell office:value-type="float" office:value="11467.49" table:style-name="ce9">
            <text:p>11467,4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SANDRA MARGARETH SANTOS DA SILVA MARINHO</text:p>
          </table:table-cell>
          <table:table-cell office:value-type="string" table:style-name="ce7">
            <text:p>ASSISTENTE JURIDICO IV - FC-04</text:p>
          </table:table-cell>
          <table:table-cell office:value-type="string" table:style-name="ce7">
            <text:p>GABINETE DE DESEMBARGADOR (GABAC)</text:p>
          </table:table-cell>
          <table:table-cell office:value-type="float" office:value="11802.08" table:style-name="ce9">
            <text:p>11802,08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2055.6799999999998" table:style-name="ce9">
            <text:p>2055,6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797.65" table:style-name="ce9">
            <text:p>15797,65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2443.62" table:style-name="ce10">
            <text:p>-2443,62</text:p>
          </table:table-cell>
          <table:table-cell office:value-type="float" office:value="-5039.68" table:style-name="ce10">
            <text:p>-5039,68</text:p>
          </table:table-cell>
          <table:table-cell office:value-type="float" office:value="0" table:style-name="ce11">
            <text:p>0</text:p>
          </table:table-cell>
          <table:table-cell office:value-type="float" office:value="-8988.4699999999993" table:style-name="ce10">
            <text:p>-8988,47</text:p>
          </table:table-cell>
          <table:table-cell office:value-type="float" office:value="6809.18" table:style-name="ce9">
            <text:p>6809,1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SANDRA REGINA OLIVEIRA SALAZAR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TOR DE BIBLIOTECA (EJ)</text:p>
          </table:table-cell>
          <table:table-cell office:value-type="float" office:value="19285.939999999999" table:style-name="ce9">
            <text:p>19285,94</text:p>
          </table:table-cell>
          <table:table-cell office:value-type="float" office:value="1193.78" table:style-name="ce9">
            <text:p>1193,78</text:p>
          </table:table-cell>
          <table:table-cell table:style-name="ce8"/>
          <table:table-cell office:value-type="float" office:value="1488.07" table:style-name="ce9">
            <text:p>1488,0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1967.79" table:style-name="ce9">
            <text:p>21967,79</text:p>
          </table:table-cell>
          <table:table-cell office:value-type="float" office:value="-2937.16" table:style-name="ce10">
            <text:p>-2937,16</text:p>
          </table:table-cell>
          <table:table-cell office:value-type="float" office:value="-3902.71" table:style-name="ce10">
            <text:p>-3902,71</text:p>
          </table:table-cell>
          <table:table-cell office:value-type="float" office:value="-4167.57" table:style-name="ce10">
            <text:p>-4167,57</text:p>
          </table:table-cell>
          <table:table-cell office:value-type="float" office:value="0" table:style-name="ce11">
            <text:p>0</text:p>
          </table:table-cell>
          <table:table-cell office:value-type="float" office:value="-11007.44" table:style-name="ce10">
            <text:p>-11007,44</text:p>
          </table:table-cell>
          <table:table-cell office:value-type="float" office:value="10960.35" table:style-name="ce9">
            <text:p>10960,3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SANDRA WANDERLEY PERSIANO MALTA</text:p>
          </table:table-cell>
          <table:table-cell office:value-type="string" table:style-name="ce7">
            <text:p>ASSISTENTE SECRETÁRIO - FC-05</text:p>
          </table:table-cell>
          <table:table-cell office:value-type="string" table:style-name="ce7">
            <text:p>GABINETE DE DESEMBARGADOR (GABAC)</text:p>
          </table:table-cell>
          <table:table-cell office:value-type="float" office:value="11754.59" table:style-name="ce9">
            <text:p>11754,59</text:p>
          </table:table-cell>
          <table:table-cell office:value-type="float" office:value="5155.2299999999996" table:style-name="ce9">
            <text:p>5155,23</text:p>
          </table:table-cell>
          <table:table-cell office:value-type="float" office:value="2232.38" table:style-name="ce9">
            <text:p>2232,38</text:p>
          </table:table-cell>
          <table:table-cell office:value-type="float" office:value="2139.44" table:style-name="ce9">
            <text:p>2139,4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1281.64" table:style-name="ce9">
            <text:p>21281,64</text:p>
          </table:table-cell>
          <table:table-cell office:value-type="float" office:value="-2348.13" table:style-name="ce10">
            <text:p>-2348,13</text:p>
          </table:table-cell>
          <table:table-cell office:value-type="float" office:value="-3696.87" table:style-name="ce10">
            <text:p>-3696,87</text:p>
          </table:table-cell>
          <table:table-cell office:value-type="float" office:value="-3889.54" table:style-name="ce10">
            <text:p>-3889,54</text:p>
          </table:table-cell>
          <table:table-cell office:value-type="float" office:value="0" table:style-name="ce11">
            <text:p>0</text:p>
          </table:table-cell>
          <table:table-cell office:value-type="float" office:value="-9934.5400000000009" table:style-name="ce10">
            <text:p>-9934,54</text:p>
          </table:table-cell>
          <table:table-cell office:value-type="float" office:value="11347.1" table:style-name="ce13">
            <text:p>11347,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SANDRO AQUÍNO RODRIGUES</text:p>
          </table:table-cell>
          <table:table-cell office:value-type="string" table:style-name="ce7">
            <text:p>ASSISTENTE DE JUIZ I - FC-05</text:p>
          </table:table-cell>
          <table:table-cell office:value-type="string" table:style-name="ce7">
            <text:p>SECRETARIA (1ª VT-ARA)</text:p>
          </table:table-cell>
          <table:table-cell office:value-type="float" office:value="11635.86" table:style-name="ce9">
            <text:p>11635,86</text:p>
          </table:table-cell>
          <table:table-cell office:value-type="float" office:value="2203.1" table:style-name="ce13">
            <text:p>2203,1</text:p>
          </table:table-cell>
          <table:table-cell office:value-type="float" office:value="2232.38" table:style-name="ce9">
            <text:p>2232,38</text:p>
          </table:table-cell>
          <table:table-cell office:value-type="float" office:value="3687.65" table:style-name="ce9">
            <text:p>3687,6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758.990000000002" table:style-name="ce9">
            <text:p>19758,99</text:p>
          </table:table-cell>
          <table:table-cell office:value-type="float" office:value="-1841.44" table:style-name="ce10">
            <text:p>-1841,44</text:p>
          </table:table-cell>
          <table:table-cell office:value-type="float" office:value="-2783.18" table:style-name="ce10">
            <text:p>-2783,18</text:p>
          </table:table-cell>
          <table:table-cell office:value-type="float" office:value="-3376.84" table:style-name="ce10">
            <text:p>-3376,84</text:p>
          </table:table-cell>
          <table:table-cell office:value-type="float" office:value="0" table:style-name="ce11">
            <text:p>0</text:p>
          </table:table-cell>
          <table:table-cell office:value-type="float" office:value="-8001.46" table:style-name="ce10">
            <text:p>-8001,46</text:p>
          </table:table-cell>
          <table:table-cell office:value-type="float" office:value="11757.53" table:style-name="ce9">
            <text:p>11757,5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SANDRO ROGÉRIO DA COSTA</text:p>
          </table:table-cell>
          <table:table-cell office:value-type="string" table:style-name="ce7">
            <text:p>DIRETOR DE SECRETARIA - CJ-03</text:p>
          </table:table-cell>
          <table:table-cell office:value-type="string" table:style-name="ce7">
            <text:p>SECRETARIA (8ª VT)</text:p>
          </table:table-cell>
          <table:table-cell office:value-type="float" office:value="19363.86" table:style-name="ce9">
            <text:p>19363,86</text:p>
          </table:table-cell>
          <table:table-cell table:style-name="ce8"/>
          <table:table-cell office:value-type="float" office:value="8411.01" table:style-name="ce9">
            <text:p>8411,01</text:p>
          </table:table-cell>
          <table:table-cell office:value-type="float" office:value="2880.07" table:style-name="ce9">
            <text:p>2880,0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0654.94" table:style-name="ce9">
            <text:p>30654,94</text:p>
          </table:table-cell>
          <table:table-cell office:value-type="float" office:value="-828.39" table:style-name="ce10">
            <text:p>-828,39</text:p>
          </table:table-cell>
          <table:table-cell office:value-type="float" office:value="-6099.37" table:style-name="ce10">
            <text:p>-6099,37</text:p>
          </table:table-cell>
          <table:table-cell office:value-type="float" office:value="-4268.1899999999996" table:style-name="ce10">
            <text:p>-4268,19</text:p>
          </table:table-cell>
          <table:table-cell office:value-type="float" office:value="0" table:style-name="ce11">
            <text:p>0</text:p>
          </table:table-cell>
          <table:table-cell office:value-type="float" office:value="-11195.95" table:style-name="ce10">
            <text:p>-11195,95</text:p>
          </table:table-cell>
          <table:table-cell office:value-type="float" office:value="19458.990000000002" table:style-name="ce9">
            <text:p>19458,9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SARA OLIVEIRA DOS SANTOS PINTO</text:p>
          </table:table-cell>
          <table:table-cell office:value-type="string" table:style-name="ce7">
            <text:p>REMOVIDO</text:p>
          </table:table-cell>
          <table:table-cell office:value-type="string" table:style-name="ce7">
            <text:p>SECRETARIA <text:s/>(2ªVTSMC)</text:p>
          </table:table-cell>
          <table:table-cell table:number-columns-repeated="3" table:style-name="ce8"/>
          <table:table-cell office:value-type="float" office:value="1537.89" table:style-name="ce9">
            <text:p>1537,8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37.89" table:style-name="ce9">
            <text:p>1537,89</text:p>
          </table:table-cell>
          <table:table-cell table:number-columns-repeated="3" table:style-name="ce8"/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537.89" table:style-name="ce9">
            <text:p>1537,8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SATVA SOUZA DA HORA FARIAS MOREIRA</text:p>
          </table:table-cell>
          <table:table-cell office:value-type="string" table:style-name="ce7">
            <text:p>ASSISTENTE JURIDICO IV - FC-04</text:p>
          </table:table-cell>
          <table:table-cell office:value-type="string" table:style-name="ce7">
            <text:p>GABINETE DE DESEMBARGADOR (GABAHFI)</text:p>
          </table:table-cell>
          <table:table-cell office:value-type="float" office:value="11635.86" table:style-name="ce9">
            <text:p>11635,86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2275.6799999999998" table:style-name="ce9">
            <text:p>2275,6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851.43" table:style-name="ce9">
            <text:p>15851,43</text:p>
          </table:table-cell>
          <table:table-cell office:value-type="float" office:value="-1487.95" table:style-name="ce10">
            <text:p>-1487,95</text:p>
          </table:table-cell>
          <table:table-cell office:value-type="float" office:value="-2350.5100000000002" table:style-name="ce10">
            <text:p>-2350,51</text:p>
          </table:table-cell>
          <table:table-cell office:value-type="float" office:value="-1963.85" table:style-name="ce10">
            <text:p>-1963,85</text:p>
          </table:table-cell>
          <table:table-cell office:value-type="float" office:value="0" table:style-name="ce11">
            <text:p>0</text:p>
          </table:table-cell>
          <table:table-cell office:value-type="float" office:value="-5802.31" table:style-name="ce10">
            <text:p>-5802,31</text:p>
          </table:table-cell>
          <table:table-cell office:value-type="float" office:value="10049.120000000001" table:style-name="ce9">
            <text:p>10049,1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SAUL RAMOS DOS SANTOS FILHO</text:p>
          </table:table-cell>
          <table:table-cell office:value-type="string" table:style-name="ce7">
            <text:p>ASSESSOR - CJ-03</text:p>
          </table:table-cell>
          <table:table-cell office:value-type="string" table:style-name="ce7">
            <text:p>GABINETE DE DESEMBARGADOR (GABAC)</text:p>
          </table:table-cell>
          <table:table-cell office:value-type="float" office:value="19285.939999999999" table:style-name="ce9">
            <text:p>19285,94</text:p>
          </table:table-cell>
          <table:table-cell office:value-type="float" office:value="3451.99" table:style-name="ce9">
            <text:p>3451,99</text:p>
          </table:table-cell>
          <table:table-cell office:value-type="float" office:value="8411.01" table:style-name="ce9">
            <text:p>8411,01</text:p>
          </table:table-cell>
          <table:table-cell office:value-type="float" office:value="2359.44" table:style-name="ce9">
            <text:p>2359,4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3508.379999999997" table:style-name="ce9">
            <text:p>33508,38</text:p>
          </table:table-cell>
          <table:table-cell office:value-type="float" office:value="-828.39" table:style-name="ce10">
            <text:p>-828,39</text:p>
          </table:table-cell>
          <table:table-cell office:value-type="float" office:value="-7312.38" table:style-name="ce10">
            <text:p>-7312,38</text:p>
          </table:table-cell>
          <table:table-cell office:value-type="float" office:value="-2647.86" table:style-name="ce10">
            <text:p>-2647,86</text:p>
          </table:table-cell>
          <table:table-cell office:value-type="float" office:value="0" table:style-name="ce11">
            <text:p>0</text:p>
          </table:table-cell>
          <table:table-cell office:value-type="float" office:value="-10788.63" table:style-name="ce10">
            <text:p>-10788,63</text:p>
          </table:table-cell>
          <table:table-cell office:value-type="float" office:value="22719.75" table:style-name="ce9">
            <text:p>22719,7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SÁVIA MENEZES ALVES DA LUZ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TOR DE ANÁLISE E CADASTRAMENTO PROCESSUAL (CA</text:p>
          </table:table-cell>
          <table:table-cell office:value-type="float" office:value="19519.71" table:style-name="ce9">
            <text:p>19519,71</text:p>
          </table:table-cell>
          <table:table-cell office:value-type="float" office:value="4983.75" table:style-name="ce9">
            <text:p>4983,75</text:p>
          </table:table-cell>
          <table:table-cell table:style-name="ce8"/>
          <table:table-cell office:value-type="float" office:value="1184.72" table:style-name="ce9">
            <text:p>1184,7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5688.18" table:style-name="ce9">
            <text:p>25688,18</text:p>
          </table:table-cell>
          <table:table-cell office:value-type="float" office:value="-3562.51" table:style-name="ce10">
            <text:p>-3562,51</text:p>
          </table:table-cell>
          <table:table-cell office:value-type="float" office:value="-4889.3999999999996" table:style-name="ce12">
            <text:p>-4889,4</text:p>
          </table:table-cell>
          <table:table-cell office:value-type="float" office:value="-1689.62" table:style-name="ce10">
            <text:p>-1689,62</text:p>
          </table:table-cell>
          <table:table-cell office:value-type="float" office:value="0" table:style-name="ce11">
            <text:p>0</text:p>
          </table:table-cell>
          <table:table-cell office:value-type="float" office:value="-10141.530000000001" table:style-name="ce10">
            <text:p>-10141,53</text:p>
          </table:table-cell>
          <table:table-cell office:value-type="float" office:value="15546.65" table:style-name="ce9">
            <text:p>15546,6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SÉRGIO LUIS LISBOA CALHEIROS</text:p>
          </table:table-cell>
          <table:table-cell office:value-type="string" table:style-name="ce7">
            <text:p>DIRETOR DE SECRETARIA - CJ-03</text:p>
          </table:table-cell>
          <table:table-cell office:value-type="string" table:style-name="ce7">
            <text:p>SECRETARIA (4ª VT)</text:p>
          </table:table-cell>
          <table:table-cell office:value-type="float" office:value="11849.58" table:style-name="ce9">
            <text:p>11849,58</text:p>
          </table:table-cell>
          <table:table-cell office:value-type="float" office:value="4005.37" table:style-name="ce9">
            <text:p>4005,37</text:p>
          </table:table-cell>
          <table:table-cell office:value-type="float" office:value="8411.01" table:style-name="ce9">
            <text:p>8411,01</text:p>
          </table:table-cell>
          <table:table-cell office:value-type="float" office:value="2589.44" table:style-name="ce9">
            <text:p>2589,4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6855.4" table:style-name="ce13">
            <text:p>26855,4</text:p>
          </table:table-cell>
          <table:table-cell office:value-type="float" office:value="-828.39" table:style-name="ce10">
            <text:p>-828,39</text:p>
          </table:table-cell>
          <table:table-cell office:value-type="float" office:value="-4723.38" table:style-name="ce10">
            <text:p>-4723,38</text:p>
          </table:table-cell>
          <table:table-cell office:value-type="float" office:value="-4087.27" table:style-name="ce10">
            <text:p>-4087,27</text:p>
          </table:table-cell>
          <table:table-cell office:value-type="float" office:value="0" table:style-name="ce11">
            <text:p>0</text:p>
          </table:table-cell>
          <table:table-cell office:value-type="float" office:value="-9639.0400000000009" table:style-name="ce10">
            <text:p>-9639,04</text:p>
          </table:table-cell>
          <table:table-cell office:value-type="float" office:value="17216.36" table:style-name="ce9">
            <text:p>17216,3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SÉRGIO LUIZ ARAÚJO DA COSTA RIBEIRO</text:p>
          </table:table-cell>
          <table:table-cell office:value-type="string" table:style-name="ce7">
            <text:p>ASSISTENTE CHEFE - FC-04</text:p>
          </table:table-cell>
          <table:table-cell office:value-type="string" table:style-name="ce7">
            <text:p>SETOR DE BANCO DE DADOS (SETIC)</text:p>
          </table:table-cell>
          <table:table-cell office:value-type="float" office:value="19480.75" table:style-name="ce9">
            <text:p>19480,75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1409.76" table:style-name="ce9">
            <text:p>1409,7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2830.400000000001" table:style-name="ce13">
            <text:p>22830,4</text:p>
          </table:table-cell>
          <table:table-cell office:value-type="float" office:value="-2772.33" table:style-name="ce10">
            <text:p>-2772,33</text:p>
          </table:table-cell>
          <table:table-cell office:value-type="float" office:value="-4258.93" table:style-name="ce10">
            <text:p>-4258,93</text:p>
          </table:table-cell>
          <table:table-cell office:value-type="float" office:value="-662.82" table:style-name="ce10">
            <text:p>-662,82</text:p>
          </table:table-cell>
          <table:table-cell office:value-type="float" office:value="0" table:style-name="ce11">
            <text:p>0</text:p>
          </table:table-cell>
          <table:table-cell office:value-type="float" office:value="-7694.08" table:style-name="ce10">
            <text:p>-7694,08</text:p>
          </table:table-cell>
          <table:table-cell office:value-type="float" office:value="15136.32" table:style-name="ce9">
            <text:p>15136,3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SHEILA SANTOS ROLIM</text:p>
          </table:table-cell>
          <table:table-cell office:value-type="string" table:style-name="ce7">
            <text:p>CHEFE DE SEÇÃO - FC-05</text:p>
          </table:table-cell>
          <table:table-cell office:value-type="string" table:style-name="ce7">
            <text:p>SEÇÃO DE ANÁLISE DE PROCESSOS ADMINISTRATIVOS (C</text:p>
          </table:table-cell>
          <table:table-cell office:value-type="float" office:value="18701.52" table:style-name="ce9">
            <text:p>18701,52</text:p>
          </table:table-cell>
          <table:table-cell office:value-type="float" office:value="3143.09" table:style-name="ce9">
            <text:p>3143,09</text:p>
          </table:table-cell>
          <table:table-cell office:value-type="float" office:value="2232.38" table:style-name="ce9">
            <text:p>2232,38</text:p>
          </table:table-cell>
          <table:table-cell office:value-type="float" office:value="2238.6999999999998" table:style-name="ce13">
            <text:p>2238,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6315.69" table:style-name="ce9">
            <text:p>26315,69</text:p>
          </table:table-cell>
          <table:table-cell office:value-type="float" office:value="-4272.55" table:style-name="ce10">
            <text:p>-4272,55</text:p>
          </table:table-cell>
          <table:table-cell office:value-type="float" office:value="-4576.8599999999997" table:style-name="ce10">
            <text:p>-4576,86</text:p>
          </table:table-cell>
          <table:table-cell office:value-type="float" office:value="-6996.31" table:style-name="ce10">
            <text:p>-6996,31</text:p>
          </table:table-cell>
          <table:table-cell office:value-type="float" office:value="0" table:style-name="ce11">
            <text:p>0</text:p>
          </table:table-cell>
          <table:table-cell office:value-type="float" office:value="-15845.72" table:style-name="ce10">
            <text:p>-15845,72</text:p>
          </table:table-cell>
          <table:table-cell office:value-type="float" office:value="10469.969999999999" table:style-name="ce9">
            <text:p>10469,9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SHEIRLEY <text:s/>VASCONCELOS <text:s/>ALBUQUERQUE</text:p>
          </table:table-cell>
          <table:table-cell office:value-type="string" table:style-name="ce7">
            <text:p>ASSISTENTE CHEFE - FC-04</text:p>
          </table:table-cell>
          <table:table-cell office:value-type="string" table:style-name="ce7">
            <text:p>SETOR DE EXECUÇÕES, MANDADOS E LEILÕES (CAEX)</text:p>
          </table:table-cell>
          <table:table-cell office:value-type="float" office:value="11840.08" table:style-name="ce9">
            <text:p>11840,08</text:p>
          </table:table-cell>
          <table:table-cell office:value-type="float" office:value="3174.42" table:style-name="ce9">
            <text:p>3174,42</text:p>
          </table:table-cell>
          <table:table-cell office:value-type="float" office:value="1939.89" table:style-name="ce9">
            <text:p>1939,89</text:p>
          </table:table-cell>
          <table:table-cell office:value-type="float" office:value="3100.01" table:style-name="ce9">
            <text:p>3100,01</text:p>
          </table:table-cell>
          <table:table-cell office:value-type="float" office:value="1584.87" table:number-columns-spanned="2" table:number-rows-spanned="1" table:style-name="ce26">
            <text:p>1584,87</text:p>
          </table:table-cell>
          <table:covered-table-cell/>
          <table:table-cell table:style-name="ce8"/>
          <table:table-cell office:value-type="float" office:value="21639.27" table:style-name="ce9">
            <text:p>21639,27</text:p>
          </table:table-cell>
          <table:table-cell office:value-type="float" office:value="-2021.3" table:style-name="ce12">
            <text:p>-2021,3</text:p>
          </table:table-cell>
          <table:table-cell office:value-type="float" office:value="-3568.8" table:style-name="ce12">
            <text:p>-3568,8</text:p>
          </table:table-cell>
          <table:table-cell office:value-type="float" office:value="-2464.54" table:style-name="ce10">
            <text:p>-2464,54</text:p>
          </table:table-cell>
          <table:table-cell office:value-type="float" office:value="0" table:style-name="ce11">
            <text:p>0</text:p>
          </table:table-cell>
          <table:table-cell office:value-type="float" office:value="-8054.64" table:style-name="ce10">
            <text:p>-8054,64</text:p>
          </table:table-cell>
          <table:table-cell office:value-type="float" office:value="13584.63" table:style-name="ce9">
            <text:p>13584,6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SHIRLEY MIRANDA LOPES LUNA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(6ª VT)</text:p>
          </table:table-cell>
          <table:table-cell office:value-type="float" office:value="2921.34" table:style-name="ce9">
            <text:p>2921,34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2725.68" table:style-name="ce9">
            <text:p>2725,6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6832.07" table:style-name="ce9">
            <text:p>6832,07</text:p>
          </table:table-cell>
          <table:table-cell office:value-type="float" office:value="-388.57" table:style-name="ce10">
            <text:p>-388,57</text:p>
          </table:table-cell>
          <table:table-cell office:value-type="float" office:value="-54" table:style-name="ce14">
            <text:p>-54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442.57" table:style-name="ce10">
            <text:p>-442,57</text:p>
          </table:table-cell>
          <table:table-cell office:value-type="float" office:value="6389.5" table:style-name="ce13">
            <text:p>6389,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SILVANA PONTES FERREIRA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ÁREA DE APOIO À GESTÃO SÓCIO AMBIENTAL (SGE)</text:p>
          </table:table-cell>
          <table:table-cell office:value-type="float" office:value="11635.86" table:style-name="ce9">
            <text:p>11635,86</text:p>
          </table:table-cell>
          <table:table-cell office:value-type="float" office:value="5085.76" table:style-name="ce9">
            <text:p>5085,76</text:p>
          </table:table-cell>
          <table:table-cell table:style-name="ce8"/>
          <table:table-cell office:value-type="float" office:value="2160.39" table:style-name="ce9">
            <text:p>2160,3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882.009999999998" table:style-name="ce9">
            <text:p>18882,01</text:p>
          </table:table-cell>
          <table:table-cell office:value-type="float" office:value="-1988.91" table:style-name="ce10">
            <text:p>-1988,91</text:p>
          </table:table-cell>
          <table:table-cell office:value-type="float" office:value="-3130" table:style-name="ce14">
            <text:p>-3130</text:p>
          </table:table-cell>
          <table:table-cell office:value-type="float" office:value="-3221.7" table:style-name="ce12">
            <text:p>-3221,7</text:p>
          </table:table-cell>
          <table:table-cell office:value-type="float" office:value="0" table:style-name="ce11">
            <text:p>0</text:p>
          </table:table-cell>
          <table:table-cell office:value-type="float" office:value="-8340.61" table:style-name="ce10">
            <text:p>-8340,61</text:p>
          </table:table-cell>
          <table:table-cell office:value-type="float" office:value="10541.4" table:style-name="ce13">
            <text:p>10541,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SILVANY MARIA MENDES PIRES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(10ª VT)</text:p>
          </table:table-cell>
          <table:table-cell office:value-type="float" office:value="11398.39" table:style-name="ce9">
            <text:p>11398,39</text:p>
          </table:table-cell>
          <table:table-cell office:value-type="float" office:value="1833.26" table:style-name="ce9">
            <text:p>1833,26</text:p>
          </table:table-cell>
          <table:table-cell office:value-type="float" office:value="1185.05" table:style-name="ce9">
            <text:p>1185,05</text:p>
          </table:table-cell>
          <table:table-cell office:value-type="float" office:value="1980.79" table:style-name="ce9">
            <text:p>1980,7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397.490000000002" table:style-name="ce9">
            <text:p>16397,49</text:p>
          </table:table-cell>
          <table:table-cell office:value-type="float" office:value="-1741.23" table:style-name="ce10">
            <text:p>-1741,23</text:p>
          </table:table-cell>
          <table:table-cell office:value-type="float" office:value="-2512.12" table:style-name="ce10">
            <text:p>-2512,12</text:p>
          </table:table-cell>
          <table:table-cell office:value-type="float" office:value="-2899.64" table:style-name="ce10">
            <text:p>-2899,64</text:p>
          </table:table-cell>
          <table:table-cell office:value-type="float" office:value="0" table:style-name="ce11">
            <text:p>0</text:p>
          </table:table-cell>
          <table:table-cell office:value-type="float" office:value="-7152.99" table:style-name="ce10">
            <text:p>-7152,99</text:p>
          </table:table-cell>
          <table:table-cell office:value-type="float" office:value="9244.5" table:style-name="ce13">
            <text:p>9244,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SILVIA RAFAELA TENORIO NOGUEIRA TEIXEIRA</text:p>
          </table:table-cell>
          <table:table-cell office:value-type="string" table:style-name="ce7">
            <text:p>ASSISTENTE DE JUIZ III - FC-05</text:p>
          </table:table-cell>
          <table:table-cell office:value-type="string" table:style-name="ce7">
            <text:p>SECRETARIA DA CORREGEDORIA REGIONAL</text:p>
          </table:table-cell>
          <table:table-cell office:value-type="float" office:value="10443.780000000001" table:style-name="ce9">
            <text:p>10443,78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2742.96" table:style-name="ce9">
            <text:p>2742,96</text:p>
          </table:table-cell>
          <table:table-cell office:value-type="float" office:value="4225.3900000000003" table:number-columns-spanned="2" table:number-rows-spanned="1" table:style-name="ce26">
            <text:p>4225,39</text:p>
          </table:table-cell>
          <table:covered-table-cell/>
          <table:table-cell table:style-name="ce8"/>
          <table:table-cell office:value-type="float" office:value="19644.509999999998" table:style-name="ce9">
            <text:p>19644,51</text:p>
          </table:table-cell>
          <table:table-cell office:value-type="float" office:value="-1315.1" table:style-name="ce12">
            <text:p>-1315,1</text:p>
          </table:table-cell>
          <table:table-cell office:value-type="float" office:value="-2379.9299999999998" table:style-name="ce10">
            <text:p>-2379,93</text:p>
          </table:table-cell>
          <table:table-cell office:value-type="float" office:value="-1104.81" table:style-name="ce10">
            <text:p>-1104,81</text:p>
          </table:table-cell>
          <table:table-cell office:value-type="float" office:value="0" table:style-name="ce11">
            <text:p>0</text:p>
          </table:table-cell>
          <table:table-cell office:value-type="float" office:value="-4799.84" table:style-name="ce10">
            <text:p>-4799,84</text:p>
          </table:table-cell>
          <table:table-cell office:value-type="float" office:value="14844.67" table:style-name="ce9">
            <text:p>14844,6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SILVIO ANTÔNIO SILVA COSTA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1754.59" table:style-name="ce9">
            <text:p>11754,59</text:p>
          </table:table-cell>
          <table:table-cell office:value-type="float" office:value="2752.41" table:style-name="ce9">
            <text:p>2752,41</text:p>
          </table:table-cell>
          <table:table-cell table:style-name="ce8"/>
          <table:table-cell office:value-type="float" office:value="980.63" table:style-name="ce9">
            <text:p>98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487.63" table:style-name="ce9">
            <text:p>15487,63</text:p>
          </table:table-cell>
          <table:table-cell office:value-type="float" office:value="-1123.28" table:style-name="ce10">
            <text:p>-1123,28</text:p>
          </table:table-cell>
          <table:table-cell office:value-type="float" office:value="-1938.92" table:style-name="ce10">
            <text:p>-1938,92</text:p>
          </table:table-cell>
          <table:table-cell office:value-type="float" office:value="-1422.99" table:style-name="ce10">
            <text:p>-1422,99</text:p>
          </table:table-cell>
          <table:table-cell office:value-type="float" office:value="0" table:style-name="ce11">
            <text:p>0</text:p>
          </table:table-cell>
          <table:table-cell office:value-type="float" office:value="-4485.1899999999996" table:style-name="ce10">
            <text:p>-4485,19</text:p>
          </table:table-cell>
          <table:table-cell office:value-type="float" office:value="11002.44" table:style-name="ce9">
            <text:p>11002,4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SILVIO CÉSAR DE FIGUEIREDO SANTOS</text:p>
          </table:table-cell>
          <table:table-cell office:value-type="string" table:style-name="ce7">
            <text:p>ASSISTENTE DE SERVIÇO - FC-03</text:p>
          </table:table-cell>
          <table:table-cell office:value-type="string" table:style-name="ce7">
            <text:p>SECRETARIA (6ª VT)</text:p>
          </table:table-cell>
          <table:table-cell office:value-type="float" office:value="18701.52" table:style-name="ce9">
            <text:p>18701,52</text:p>
          </table:table-cell>
          <table:table-cell office:value-type="float" office:value="2242.7800000000002" table:style-name="ce9">
            <text:p>2242,78</text:p>
          </table:table-cell>
          <table:table-cell office:value-type="float" office:value="1379.07" table:style-name="ce9">
            <text:p>1379,07</text:p>
          </table:table-cell>
          <table:table-cell office:value-type="float" office:value="2092.56" table:style-name="ce9">
            <text:p>2092,5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4415.93" table:style-name="ce9">
            <text:p>24415,93</text:p>
          </table:table-cell>
          <table:table-cell office:value-type="float" office:value="-3013.82" table:style-name="ce10">
            <text:p>-3013,82</text:p>
          </table:table-cell>
          <table:table-cell office:value-type="float" office:value="-4336.49" table:style-name="ce10">
            <text:p>-4336,49</text:p>
          </table:table-cell>
          <table:table-cell office:value-type="float" office:value="-2975.28" table:style-name="ce10">
            <text:p>-2975,28</text:p>
          </table:table-cell>
          <table:table-cell office:value-type="float" office:value="0" table:style-name="ce11">
            <text:p>0</text:p>
          </table:table-cell>
          <table:table-cell office:value-type="float" office:value="-10325.59" table:style-name="ce10">
            <text:p>-10325,59</text:p>
          </table:table-cell>
          <table:table-cell office:value-type="float" office:value="14090.34" table:style-name="ce9">
            <text:p>14090,3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SILVIO JOSÉ DE OLIVEIRA TENÓRIO PRADO</text:p>
          </table:table-cell>
          <table:table-cell office:value-type="string" table:style-name="ce7">
            <text:p>ASSISTENTE JURIDICO III - FC-04</text:p>
          </table:table-cell>
          <table:table-cell office:value-type="string" table:style-name="ce7">
            <text:p>GABINETE DE DESEMBARGADOR (GABEAPB)</text:p>
          </table:table-cell>
          <table:table-cell office:value-type="float" office:value="11848.04" table:style-name="ce9">
            <text:p>11848,04</text:p>
          </table:table-cell>
          <table:table-cell office:value-type="float" office:value="2704.24" table:style-name="ce9">
            <text:p>2704,24</text:p>
          </table:table-cell>
          <table:table-cell office:value-type="float" office:value="1939.89" table:style-name="ce9">
            <text:p>1939,89</text:p>
          </table:table-cell>
          <table:table-cell office:value-type="float" office:value="2392.16" table:style-name="ce9">
            <text:p>2392,1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884.330000000002" table:style-name="ce9">
            <text:p>18884,33</text:p>
          </table:table-cell>
          <table:table-cell office:value-type="float" office:value="-1943.72" table:style-name="ce10">
            <text:p>-1943,72</text:p>
          </table:table-cell>
          <table:table-cell office:value-type="float" office:value="-3027.19" table:style-name="ce10">
            <text:p>-3027,19</text:p>
          </table:table-cell>
          <table:table-cell office:value-type="float" office:value="-2968.39" table:style-name="ce10">
            <text:p>-2968,39</text:p>
          </table:table-cell>
          <table:table-cell office:value-type="float" office:value="0" table:style-name="ce11">
            <text:p>0</text:p>
          </table:table-cell>
          <table:table-cell office:value-type="float" office:value="-7939.3" table:style-name="ce12">
            <text:p>-7939,3</text:p>
          </table:table-cell>
          <table:table-cell office:value-type="float" office:value="10945.03" table:style-name="ce9">
            <text:p>10945,0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SILVIO SILVA DE SOUZA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SECRETARIA <text:s/>(ATA)</text:p>
          </table:table-cell>
          <table:table-cell office:value-type="float" office:value="11635.86" table:style-name="ce9">
            <text:p>11635,86</text:p>
          </table:table-cell>
          <table:table-cell office:value-type="float" office:value="4745.62" table:style-name="ce9">
            <text:p>4745,62</text:p>
          </table:table-cell>
          <table:table-cell table:style-name="ce8"/>
          <table:table-cell office:value-type="float" office:value="1880.71" table:style-name="ce9">
            <text:p>1880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262.189999999999" table:style-name="ce9">
            <text:p>18262,19</text:p>
          </table:table-cell>
          <table:table-cell office:value-type="float" office:value="-1940.73" table:style-name="ce10">
            <text:p>-1940,73</text:p>
          </table:table-cell>
          <table:table-cell office:value-type="float" office:value="-3049.71" table:style-name="ce10">
            <text:p>-3049,71</text:p>
          </table:table-cell>
          <table:table-cell office:value-type="float" office:value="-3116.64" table:style-name="ce10">
            <text:p>-3116,64</text:p>
          </table:table-cell>
          <table:table-cell office:value-type="float" office:value="0" table:style-name="ce11">
            <text:p>0</text:p>
          </table:table-cell>
          <table:table-cell office:value-type="float" office:value="-8107.08" table:style-name="ce10">
            <text:p>-8107,08</text:p>
          </table:table-cell>
          <table:table-cell office:value-type="float" office:value="10155.11" table:style-name="ce9">
            <text:p>10155,1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SIMONE MOURA E MENDES</text:p>
          </table:table-cell>
          <table:table-cell office:value-type="string" table:style-name="ce7">
            <text:p>DIRETOR DE SECRETARIA - CJ-03</text:p>
          </table:table-cell>
          <table:table-cell office:value-type="string" table:style-name="ce7">
            <text:p>SECRETARIA (2ª VT-ARA)</text:p>
          </table:table-cell>
          <table:table-cell office:value-type="float" office:value="19441.79" table:style-name="ce9">
            <text:p>19441,79</text:p>
          </table:table-cell>
          <table:table-cell office:value-type="float" office:value="3234.53" table:style-name="ce9">
            <text:p>3234,53</text:p>
          </table:table-cell>
          <table:table-cell office:value-type="float" office:value="8411.01" table:style-name="ce9">
            <text:p>8411,01</text:p>
          </table:table-cell>
          <table:table-cell office:value-type="float" office:value="2644.77" table:style-name="ce9">
            <text:p>2644,7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3732.1" table:style-name="ce13">
            <text:p>33732,1</text:p>
          </table:table-cell>
          <table:table-cell office:value-type="float" office:value="-2810.2" table:style-name="ce12">
            <text:p>-2810,2</text:p>
          </table:table-cell>
          <table:table-cell office:value-type="float" office:value="-6906.85" table:style-name="ce10">
            <text:p>-6906,85</text:p>
          </table:table-cell>
          <table:table-cell office:value-type="float" office:value="-5208.43" table:style-name="ce10">
            <text:p>-5208,43</text:p>
          </table:table-cell>
          <table:table-cell office:value-type="float" office:value="0" table:style-name="ce11">
            <text:p>0</text:p>
          </table:table-cell>
          <table:table-cell office:value-type="float" office:value="-14925.48" table:style-name="ce10">
            <text:p>-14925,48</text:p>
          </table:table-cell>
          <table:table-cell office:value-type="float" office:value="18806.62" table:style-name="ce9">
            <text:p>18806,6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SIMONE PORTO MENEZES</text:p>
          </table:table-cell>
          <table:table-cell office:value-type="string" table:style-name="ce7">
            <text:p>CALCULISTA I - FC-04</text:p>
          </table:table-cell>
          <table:table-cell office:value-type="string" table:style-name="ce7">
            <text:p>SECRETARIA (2ª VT)</text:p>
          </table:table-cell>
          <table:table-cell office:value-type="float" office:value="19519.71" table:style-name="ce9">
            <text:p>19519,71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1592.88" table:style-name="ce9">
            <text:p>1592,8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3052.48" table:style-name="ce9">
            <text:p>23052,48</text:p>
          </table:table-cell>
          <table:table-cell office:value-type="float" office:value="-2740.19" table:style-name="ce10">
            <text:p>-2740,19</text:p>
          </table:table-cell>
          <table:table-cell office:value-type="float" office:value="-4066.3" table:style-name="ce12">
            <text:p>-4066,3</text:p>
          </table:table-cell>
          <table:table-cell office:value-type="float" office:value="-2626.4" table:style-name="ce12">
            <text:p>-2626,4</text:p>
          </table:table-cell>
          <table:table-cell office:value-type="float" office:value="0" table:style-name="ce11">
            <text:p>0</text:p>
          </table:table-cell>
          <table:table-cell office:value-type="float" office:value="-9432.89" table:style-name="ce10">
            <text:p>-9432,89</text:p>
          </table:table-cell>
          <table:table-cell office:value-type="float" office:value="13619.59" table:style-name="ce9">
            <text:p>13619,5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SISNELZE MARIA LIMA RIBEIRO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(8ª VT)</text:p>
          </table:table-cell>
          <table:table-cell office:value-type="float" office:value="11754.59" table:style-name="ce9">
            <text:p>11754,59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1488.07" table:style-name="ce9">
            <text:p>1488,0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427.71" table:style-name="ce9">
            <text:p>14427,71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2275.12" table:style-name="ce10">
            <text:p>-2275,12</text:p>
          </table:table-cell>
          <table:table-cell office:value-type="float" office:value="-1733.03" table:style-name="ce10">
            <text:p>-1733,03</text:p>
          </table:table-cell>
          <table:table-cell office:value-type="float" office:value="0" table:style-name="ce11">
            <text:p>0</text:p>
          </table:table-cell>
          <table:table-cell office:value-type="float" office:value="-5513.32" table:style-name="ce10">
            <text:p>-5513,32</text:p>
          </table:table-cell>
          <table:table-cell office:value-type="float" office:value="8914.39" table:style-name="ce9">
            <text:p>8914,3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SOLANGE DE OLIVEIRA MECHAILEH</text:p>
          </table:table-cell>
          <table:table-cell office:value-type="string" table:style-name="ce7">
            <text:p>TÉCNICO JUDICIÁRIO - NÍVEL MÉDIO C13</text:p>
          </table:table-cell>
          <table:table-cell table:style-name="ce8"/>
          <table:table-cell office:value-type="float" office:value="11754.59" table:style-name="ce9">
            <text:p>11754,59</text:p>
          </table:table-cell>
          <table:table-cell office:value-type="float" office:value="2245.38" table:style-name="ce9">
            <text:p>2245,38</text:p>
          </table:table-cell>
          <table:table-cell table:style-name="ce8"/>
          <table:table-cell office:value-type="float" office:value="1488.07" table:style-name="ce9">
            <text:p>1488,0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488.04" table:style-name="ce9">
            <text:p>15488,04</text:p>
          </table:table-cell>
          <table:table-cell office:value-type="float" office:value="-1868.01" table:style-name="ce10">
            <text:p>-1868,01</text:p>
          </table:table-cell>
          <table:table-cell office:value-type="float" office:value="-2466.9299999999998" table:style-name="ce10">
            <text:p>-2466,93</text:p>
          </table:table-cell>
          <table:table-cell office:value-type="float" office:value="-2641.9" table:style-name="ce12">
            <text:p>-2641,9</text:p>
          </table:table-cell>
          <table:table-cell office:value-type="float" office:value="0" table:style-name="ce11">
            <text:p>0</text:p>
          </table:table-cell>
          <table:table-cell office:value-type="float" office:value="-6976.84" table:style-name="ce10">
            <text:p>-6976,84</text:p>
          </table:table-cell>
          <table:table-cell office:value-type="float" office:value="8511.2000000000007" table:style-name="ce13">
            <text:p>8511,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SÔNIA VALDEZ SANTOS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1635.86" table:style-name="ce9">
            <text:p>11635,86</text:p>
          </table:table-cell>
          <table:table-cell office:value-type="float" office:value="1568.82" table:style-name="ce9">
            <text:p>1568,82</text:p>
          </table:table-cell>
          <table:table-cell table:style-name="ce8"/>
          <table:table-cell office:value-type="float" office:value="1328.62" table:style-name="ce9">
            <text:p>1328,6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533.3" table:style-name="ce13">
            <text:p>14533,3</text:p>
          </table:table-cell>
          <table:table-cell office:value-type="float" office:value="-908.39" table:style-name="ce10">
            <text:p>-908,39</text:p>
          </table:table-cell>
          <table:table-cell office:value-type="float" office:value="-2459.98" table:style-name="ce10">
            <text:p>-2459,98</text:p>
          </table:table-cell>
          <table:table-cell office:value-type="float" office:value="-3229.05" table:style-name="ce10">
            <text:p>-3229,05</text:p>
          </table:table-cell>
          <table:table-cell office:value-type="float" office:value="0" table:style-name="ce11">
            <text:p>0</text:p>
          </table:table-cell>
          <table:table-cell office:value-type="float" office:value="-6597.42" table:style-name="ce10">
            <text:p>-6597,42</text:p>
          </table:table-cell>
          <table:table-cell office:value-type="float" office:value="7935.88" table:style-name="ce9">
            <text:p>7935,8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SORAIA CRISTINA NUNES TENORIO CAVALCANTE</text:p>
          </table:table-cell>
          <table:table-cell office:value-type="string" table:style-name="ce7">
            <text:p>ASSISTENTE DE SERVIÇO - FC-03</text:p>
          </table:table-cell>
          <table:table-cell office:value-type="string" table:style-name="ce7">
            <text:p>SECRETARIA (8ª VT)</text:p>
          </table:table-cell>
          <table:table-cell office:value-type="float" office:value="11897.07" table:style-name="ce9">
            <text:p>11897,07</text:p>
          </table:table-cell>
          <table:table-cell table:style-name="ce8"/>
          <table:table-cell office:value-type="float" office:value="1379.07" table:style-name="ce9">
            <text:p>1379,07</text:p>
          </table:table-cell>
          <table:table-cell office:value-type="float" office:value="1409.76" table:style-name="ce9">
            <text:p>1409,7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685.9" table:style-name="ce13">
            <text:p>14685,9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2367.66" table:style-name="ce10">
            <text:p>-2367,66</text:p>
          </table:table-cell>
          <table:table-cell office:value-type="float" office:value="-2372.3000000000002" table:style-name="ce12">
            <text:p>-2372,3</text:p>
          </table:table-cell>
          <table:table-cell office:value-type="float" office:value="0" table:style-name="ce11">
            <text:p>0</text:p>
          </table:table-cell>
          <table:table-cell office:value-type="float" office:value="-6245.13" table:style-name="ce10">
            <text:p>-6245,13</text:p>
          </table:table-cell>
          <table:table-cell office:value-type="float" office:value="8440.77" table:style-name="ce9">
            <text:p>8440,7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SORAYA SANTA ROSA DE MEDEIROS</text:p>
          </table:table-cell>
          <table:table-cell office:value-type="string" table:style-name="ce7">
            <text:p>ASSISTENTE CHEFE - FC-04</text:p>
          </table:table-cell>
          <table:table-cell office:value-type="string" table:style-name="ce7">
            <text:p>SETOR DE ESTÁGIO E TREINAMENTO (EJ)</text:p>
          </table:table-cell>
          <table:table-cell office:value-type="float" office:value="18399.2" table:style-name="ce13">
            <text:p>18399,2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1835.68" table:style-name="ce9">
            <text:p>1835,6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2174.77" table:style-name="ce9">
            <text:p>22174,77</text:p>
          </table:table-cell>
          <table:table-cell office:value-type="float" office:value="-2557.52" table:style-name="ce10">
            <text:p>-2557,52</text:p>
          </table:table-cell>
          <table:table-cell office:value-type="float" office:value="-4020.57" table:style-name="ce10">
            <text:p>-4020,57</text:p>
          </table:table-cell>
          <table:table-cell office:value-type="float" office:value="-1401.83" table:style-name="ce10">
            <text:p>-1401,83</text:p>
          </table:table-cell>
          <table:table-cell office:value-type="float" office:value="0" table:style-name="ce11">
            <text:p>0</text:p>
          </table:table-cell>
          <table:table-cell office:value-type="float" office:value="-7979.92" table:style-name="ce10">
            <text:p>-7979,92</text:p>
          </table:table-cell>
          <table:table-cell office:value-type="float" office:value="14194.85" table:style-name="ce9">
            <text:p>14194,8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STEVES LUCAS BARBOSA</text:p>
          </table:table-cell>
          <table:table-cell office:value-type="string" table:style-name="ce7">
            <text:p>ASSISTENTE DE SERVIÇO - FC-03</text:p>
          </table:table-cell>
          <table:table-cell office:value-type="string" table:style-name="ce7">
            <text:p>SECRETARIA (5ª VT)</text:p>
          </table:table-cell>
          <table:table-cell office:value-type="float" office:value="11635.86" table:style-name="ce9">
            <text:p>11635,86</text:p>
          </table:table-cell>
          <table:table-cell office:value-type="float" office:value="2292.88" table:style-name="ce9">
            <text:p>2292,88</text:p>
          </table:table-cell>
          <table:table-cell office:value-type="float" office:value="1379.07" table:style-name="ce9">
            <text:p>1379,07</text:p>
          </table:table-cell>
          <table:table-cell office:value-type="float" office:value="1488.07" table:style-name="ce9">
            <text:p>1488,0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795.88" table:style-name="ce9">
            <text:p>16795,88</text:p>
          </table:table-cell>
          <table:table-cell office:value-type="float" office:value="-1856.25" table:style-name="ce10">
            <text:p>-1856,25</text:p>
          </table:table-cell>
          <table:table-cell office:value-type="float" office:value="-2829.82" table:style-name="ce10">
            <text:p>-2829,82</text:p>
          </table:table-cell>
          <table:table-cell office:value-type="float" office:value="-4238.55" table:style-name="ce10">
            <text:p>-4238,55</text:p>
          </table:table-cell>
          <table:table-cell office:value-type="float" office:value="0" table:style-name="ce11">
            <text:p>0</text:p>
          </table:table-cell>
          <table:table-cell office:value-type="float" office:value="-8924.6200000000008" table:style-name="ce10">
            <text:p>-8924,62</text:p>
          </table:table-cell>
          <table:table-cell office:value-type="float" office:value="7871.26" table:style-name="ce9">
            <text:p>7871,2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SUELY GOMES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1398.39" table:style-name="ce9">
            <text:p>11398,39</text:p>
          </table:table-cell>
          <table:table-cell office:value-type="float" office:value="5367.4" table:style-name="ce13">
            <text:p>5367,4</text:p>
          </table:table-cell>
          <table:table-cell table:style-name="ce8"/>
          <table:table-cell office:value-type="float" office:value="1501.26" table:style-name="ce9">
            <text:p>1501,2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267.05" table:style-name="ce9">
            <text:p>18267,05</text:p>
          </table:table-cell>
          <table:table-cell office:value-type="float" office:value="-1495.98" table:style-name="ce10">
            <text:p>-1495,98</text:p>
          </table:table-cell>
          <table:table-cell office:value-type="float" office:value="-2806.24" table:style-name="ce10">
            <text:p>-2806,24</text:p>
          </table:table-cell>
          <table:table-cell office:value-type="float" office:value="-4144.1000000000004" table:style-name="ce12">
            <text:p>-4144,1</text:p>
          </table:table-cell>
          <table:table-cell office:value-type="float" office:value="0" table:style-name="ce11">
            <text:p>0</text:p>
          </table:table-cell>
          <table:table-cell office:value-type="float" office:value="-8446.32" table:style-name="ce10">
            <text:p>-8446,32</text:p>
          </table:table-cell>
          <table:table-cell office:value-type="float" office:value="9820.73" table:style-name="ce9">
            <text:p>9820,7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TACIANA KELLY TENÓRIO DE ALENCAR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TOR DE EXECUÇÕES, MANDADOS E LEILÕES (CAEX)</text:p>
          </table:table-cell>
          <table:table-cell office:value-type="float" office:value="21031.55" table:style-name="ce9">
            <text:p>21031,55</text:p>
          </table:table-cell>
          <table:table-cell office:value-type="float" office:value="1167.3399999999999" table:style-name="ce9">
            <text:p>1167,34</text:p>
          </table:table-cell>
          <table:table-cell table:style-name="ce8"/>
          <table:table-cell office:value-type="float" office:value="2159.5100000000002" table:style-name="ce9">
            <text:p>2159,5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4358.400000000001" table:style-name="ce13">
            <text:p>24358,4</text:p>
          </table:table-cell>
          <table:table-cell office:value-type="float" office:value="-3174.31" table:style-name="ce10">
            <text:p>-3174,31</text:p>
          </table:table-cell>
          <table:table-cell office:value-type="float" office:value="-4258.13" table:style-name="ce10">
            <text:p>-4258,13</text:p>
          </table:table-cell>
          <table:table-cell office:value-type="float" office:value="-3019.25" table:style-name="ce10">
            <text:p>-3019,25</text:p>
          </table:table-cell>
          <table:table-cell office:value-type="float" office:value="0" table:style-name="ce11">
            <text:p>0</text:p>
          </table:table-cell>
          <table:table-cell office:value-type="float" office:value="-10451.69" table:style-name="ce10">
            <text:p>-10451,69</text:p>
          </table:table-cell>
          <table:table-cell office:value-type="float" office:value="13906.71" table:style-name="ce9">
            <text:p>13906,7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TACIANA MEDEIROS DE LUNA LESSA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1754.59" table:style-name="ce9">
            <text:p>11754,59</text:p>
          </table:table-cell>
          <table:table-cell office:value-type="float" office:value="1512.58" table:style-name="ce9">
            <text:p>1512,58</text:p>
          </table:table-cell>
          <table:table-cell table:style-name="ce8"/>
          <table:table-cell office:value-type="float" office:value="1501.26" table:style-name="ce9">
            <text:p>1501,2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768.43" table:style-name="ce9">
            <text:p>14768,43</text:p>
          </table:table-cell>
          <table:table-cell office:value-type="float" office:value="-918.7" table:style-name="ce12">
            <text:p>-918,7</text:p>
          </table:table-cell>
          <table:table-cell office:value-type="float" office:value="-2526.4699999999998" table:style-name="ce10">
            <text:p>-2526,47</text:p>
          </table:table-cell>
          <table:table-cell office:value-type="float" office:value="-5721.61" table:style-name="ce10">
            <text:p>-5721,61</text:p>
          </table:table-cell>
          <table:table-cell office:value-type="float" office:value="0" table:style-name="ce11">
            <text:p>0</text:p>
          </table:table-cell>
          <table:table-cell office:value-type="float" office:value="-9166.7800000000007" table:style-name="ce10">
            <text:p>-9166,78</text:p>
          </table:table-cell>
          <table:table-cell office:value-type="float" office:value="5601.65" table:style-name="ce9">
            <text:p>5601,6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TADEU DE ANDRADE AMORIM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CRETARIA (1ª VT-ARA)</text:p>
          </table:table-cell>
          <table:table-cell office:value-type="float" office:value="20359.169999999998" table:style-name="ce9">
            <text:p>20359,17</text:p>
          </table:table-cell>
          <table:table-cell table:number-columns-repeated="2" table:style-name="ce8"/>
          <table:table-cell office:value-type="float" office:value="5076.3900000000003" table:style-name="ce9">
            <text:p>5076,3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5435.56" table:style-name="ce9">
            <text:p>25435,56</text:p>
          </table:table-cell>
          <table:table-cell office:value-type="float" office:value="-2881.97" table:style-name="ce10">
            <text:p>-2881,97</text:p>
          </table:table-cell>
          <table:table-cell office:value-type="float" office:value="-3780.46" table:style-name="ce10">
            <text:p>-3780,46</text:p>
          </table:table-cell>
          <table:table-cell office:value-type="float" office:value="24.2" table:style-name="ce13">
            <text:p>24,2</text:p>
          </table:table-cell>
          <table:table-cell office:value-type="float" office:value="0" table:style-name="ce11">
            <text:p>0</text:p>
          </table:table-cell>
          <table:table-cell office:value-type="float" office:value="-6638.23" table:style-name="ce10">
            <text:p>-6638,23</text:p>
          </table:table-cell>
          <table:table-cell office:value-type="float" office:value="18797.330000000002" table:style-name="ce9">
            <text:p>18797,3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TAÍS FIGUEIRÊDO SILVA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SEÇÃO DE PESSOAL (SEGESP)</text:p>
          </table:table-cell>
          <table:table-cell table:number-columns-repeated="2" table:style-name="ce8"/>
          <table:table-cell office:value-type="float" office:value="1185.05" table:style-name="ce9">
            <text:p>1185,05</text:p>
          </table:table-cell>
          <table:table-cell office:value-type="float" office:value="336.63" table:style-name="ce9">
            <text:p>336,63</text:p>
          </table:table-cell>
          <table:table-cell office:value-type="float" office:value="34.909999999999997" table:number-columns-spanned="2" table:number-rows-spanned="1" table:style-name="ce26">
            <text:p>34,91</text:p>
          </table:table-cell>
          <table:covered-table-cell/>
          <table:table-cell table:style-name="ce8"/>
          <table:table-cell office:value-type="float" office:value="1556.59" table:style-name="ce9">
            <text:p>1556,59</text:p>
          </table:table-cell>
          <table:table-cell table:number-columns-repeated="3" table:style-name="ce8"/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556.59" table:style-name="ce9">
            <text:p>1556,5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TAIS SACRAMENTO LOPES RAMALHO</text:p>
          </table:table-cell>
          <table:table-cell office:value-type="string" table:style-name="ce7">
            <text:p>ASSISTENTE JURIDICO I - FC-04</text:p>
          </table:table-cell>
          <table:table-cell office:value-type="string" table:style-name="ce7">
            <text:p>GABINETE DE DESEMBARGADOR (GABAHFI)</text:p>
          </table:table-cell>
          <table:table-cell office:value-type="float" office:value="17863.3" table:style-name="ce13">
            <text:p>17863,3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1234.4000000000001" table:style-name="ce13">
            <text:p>1234,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1037.59" table:style-name="ce9">
            <text:p>21037,59</text:p>
          </table:table-cell>
          <table:table-cell office:value-type="float" office:value="-828.39" table:style-name="ce10">
            <text:p>-828,39</text:p>
          </table:table-cell>
          <table:table-cell office:value-type="float" office:value="-4348.71" table:style-name="ce10">
            <text:p>-4348,71</text:p>
          </table:table-cell>
          <table:table-cell office:value-type="float" office:value="-486.94" table:style-name="ce10">
            <text:p>-486,94</text:p>
          </table:table-cell>
          <table:table-cell office:value-type="float" office:value="0" table:style-name="ce11">
            <text:p>0</text:p>
          </table:table-cell>
          <table:table-cell office:value-type="float" office:value="-5664.04" table:style-name="ce10">
            <text:p>-5664,04</text:p>
          </table:table-cell>
          <table:table-cell office:value-type="float" office:value="15373.55" table:style-name="ce9">
            <text:p>15373,5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TALITA CAVALCANTE SEIXAS BATISTA</text:p>
          </table:table-cell>
          <table:table-cell office:value-type="string" table:style-name="ce7">
            <text:p>ASSISTENTE CHEFE - FC-04</text:p>
          </table:table-cell>
          <table:table-cell office:value-type="string" table:style-name="ce7">
            <text:p>SETOR DE PESQUISA PATRIMONIAL (CAEX)</text:p>
          </table:table-cell>
          <table:table-cell table:number-columns-repeated="2" table:style-name="ce8"/>
          <table:table-cell office:value-type="float" office:value="1939.89" table:style-name="ce9">
            <text:p>1939,89</text:p>
          </table:table-cell>
          <table:table-cell office:value-type="float" office:value="2684.57" table:style-name="ce9">
            <text:p>2684,5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4624.46" table:style-name="ce9">
            <text:p>4624,46</text:p>
          </table:table-cell>
          <table:table-cell table:number-columns-repeated="2" table:style-name="ce8"/>
          <table:table-cell office:value-type="float" office:value="-1331.4" table:style-name="ce12">
            <text:p>-1331,4</text:p>
          </table:table-cell>
          <table:table-cell office:value-type="float" office:value="0" table:style-name="ce11">
            <text:p>0</text:p>
          </table:table-cell>
          <table:table-cell office:value-type="float" office:value="-1331.4" table:style-name="ce12">
            <text:p>-1331,4</text:p>
          </table:table-cell>
          <table:table-cell office:value-type="float" office:value="3293.06" table:style-name="ce9">
            <text:p>3293,0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TAMARA BARROS FRAGOSO DE ARAÚJO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TOR DE EXECUÇÕES, MANDADOS E LEILÕES (CAEX)</text:p>
          </table:table-cell>
          <table:table-cell office:value-type="float" office:value="21506.75" table:style-name="ce9">
            <text:p>21506,75</text:p>
          </table:table-cell>
          <table:table-cell office:value-type="float" office:value="6068.7" table:style-name="ce13">
            <text:p>6068,7</text:p>
          </table:table-cell>
          <table:table-cell table:style-name="ce8"/>
          <table:table-cell office:value-type="float" office:value="3793.5" table:style-name="ce13">
            <text:p>3793,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1368.95" table:style-name="ce9">
            <text:p>31368,95</text:p>
          </table:table-cell>
          <table:table-cell office:value-type="float" office:value="-4175.7" table:style-name="ce12">
            <text:p>-4175,7</text:p>
          </table:table-cell>
          <table:table-cell office:value-type="float" office:value="-5513.43" table:style-name="ce10">
            <text:p>-5513,43</text:p>
          </table:table-cell>
          <table:table-cell office:value-type="float" office:value="-979.34" table:style-name="ce10">
            <text:p>-979,34</text:p>
          </table:table-cell>
          <table:table-cell office:value-type="float" office:value="0" table:style-name="ce11">
            <text:p>0</text:p>
          </table:table-cell>
          <table:table-cell office:value-type="float" office:value="-10668.47" table:style-name="ce10">
            <text:p>-10668,47</text:p>
          </table:table-cell>
          <table:table-cell office:value-type="float" office:value="20700.48" table:style-name="ce9">
            <text:p>20700,4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TÂNIA DE MORAES RODRIGUES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(1ª VT-ARA)</text:p>
          </table:table-cell>
          <table:table-cell office:value-type="float" office:value="3008.27" table:style-name="ce9">
            <text:p>3008,27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3274.65" table:style-name="ce9">
            <text:p>3274,6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7467.97" table:style-name="ce9">
            <text:p>7467,97</text:p>
          </table:table-cell>
          <table:table-cell office:value-type="float" office:value="-421.16" table:style-name="ce10">
            <text:p>-421,16</text:p>
          </table:table-cell>
          <table:table-cell office:value-type="float" office:value="-154.15" table:style-name="ce10">
            <text:p>-154,15</text:p>
          </table:table-cell>
          <table:table-cell office:value-type="float" office:value="-2200" table:style-name="ce14">
            <text:p>-2200</text:p>
          </table:table-cell>
          <table:table-cell office:value-type="float" office:value="0" table:style-name="ce11">
            <text:p>0</text:p>
          </table:table-cell>
          <table:table-cell office:value-type="float" office:value="-2775.31" table:style-name="ce10">
            <text:p>-2775,31</text:p>
          </table:table-cell>
          <table:table-cell office:value-type="float" office:value="4692.66" table:style-name="ce9">
            <text:p>4692,6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TÂNIA MARIA SALES REBÊLO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SETOR DE INFORMAÇÕES FUNCIONAIS (SEGESP)</text:p>
          </table:table-cell>
          <table:table-cell office:value-type="float" office:value="5898.74" table:style-name="ce9">
            <text:p>5898,74</text:p>
          </table:table-cell>
          <table:table-cell office:value-type="float" office:value="825.82" table:style-name="ce9">
            <text:p>825,82</text:p>
          </table:table-cell>
          <table:table-cell office:value-type="float" office:value="1185.05" table:style-name="ce9">
            <text:p>1185,05</text:p>
          </table:table-cell>
          <table:table-cell office:value-type="float" office:value="2411.34" table:style-name="ce9">
            <text:p>2411,3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0320.950000000001" table:style-name="ce9">
            <text:p>10320,95</text:p>
          </table:table-cell>
          <table:table-cell office:value-type="float" office:value="-825.82" table:style-name="ce10">
            <text:p>-825,82</text:p>
          </table:table-cell>
          <table:table-cell office:value-type="float" office:value="-1026.55" table:style-name="ce10">
            <text:p>-1026,55</text:p>
          </table:table-cell>
          <table:table-cell office:value-type="float" office:value="-3488.82" table:style-name="ce10">
            <text:p>-3488,82</text:p>
          </table:table-cell>
          <table:table-cell office:value-type="float" office:value="0" table:style-name="ce11">
            <text:p>0</text:p>
          </table:table-cell>
          <table:table-cell office:value-type="float" office:value="-5341.19" table:style-name="ce10">
            <text:p>-5341,19</text:p>
          </table:table-cell>
          <table:table-cell office:value-type="float" office:value="4979.76" table:style-name="ce9">
            <text:p>4979,7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TÂNIA NÁDIA CHAGAS OGRODNIK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SETOR DE PETIÇÃO E PROTOCOLO (CAVT)</text:p>
          </table:table-cell>
          <table:table-cell office:value-type="float" office:value="11398.39" table:style-name="ce9">
            <text:p>11398,39</text:p>
          </table:table-cell>
          <table:table-cell office:value-type="float" office:value="3716.31" table:style-name="ce9">
            <text:p>3716,31</text:p>
          </table:table-cell>
          <table:table-cell table:style-name="ce8"/>
          <table:table-cell office:value-type="float" office:value="2411.34" table:style-name="ce9">
            <text:p>2411,3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7526.04" table:style-name="ce9">
            <text:p>17526,04</text:p>
          </table:table-cell>
          <table:table-cell office:value-type="float" office:value="-1761.32" table:style-name="ce10">
            <text:p>-1761,32</text:p>
          </table:table-cell>
          <table:table-cell office:value-type="float" office:value="-2750.68" table:style-name="ce10">
            <text:p>-2750,68</text:p>
          </table:table-cell>
          <table:table-cell office:value-type="float" office:value="-4207.66" table:style-name="ce10">
            <text:p>-4207,66</text:p>
          </table:table-cell>
          <table:table-cell office:value-type="float" office:value="0" table:style-name="ce11">
            <text:p>0</text:p>
          </table:table-cell>
          <table:table-cell office:value-type="float" office:value="-8719.66" table:style-name="ce10">
            <text:p>-8719,66</text:p>
          </table:table-cell>
          <table:table-cell office:value-type="float" office:value="8806.3799999999992" table:style-name="ce9">
            <text:p>8806,3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TÂNIA TENÓRIO DE LIMA RODRIGUES</text:p>
          </table:table-cell>
          <table:table-cell office:value-type="string" table:style-name="ce7">
            <text:p>ANALISTA <text:s/>JUDICIÁRIO</text:p>
          </table:table-cell>
          <table:table-cell office:value-type="string" table:style-name="ce7">
            <text:p>INATIVO</text:p>
          </table:table-cell>
          <table:table-cell office:value-type="float" office:value="18701.52" table:style-name="ce9">
            <text:p>18701,52</text:p>
          </table:table-cell>
          <table:table-cell office:value-type="float" office:value="4692.71" table:style-name="ce9">
            <text:p>4692,71</text:p>
          </table:table-cell>
          <table:table-cell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4144.86" table:style-name="ce9">
            <text:p>24144,86</text:p>
          </table:table-cell>
          <table:table-cell office:value-type="float" office:value="-2589.67" table:style-name="ce10">
            <text:p>-2589,67</text:p>
          </table:table-cell>
          <table:table-cell office:value-type="float" office:value="-4851.8900000000003" table:style-name="ce10">
            <text:p>-4851,89</text:p>
          </table:table-cell>
          <table:table-cell office:value-type="float" office:value="-2624.1" table:style-name="ce12">
            <text:p>-2624,1</text:p>
          </table:table-cell>
          <table:table-cell office:value-type="float" office:value="0" table:style-name="ce11">
            <text:p>0</text:p>
          </table:table-cell>
          <table:table-cell office:value-type="float" office:value="-10065.66" table:style-name="ce10">
            <text:p>-10065,66</text:p>
          </table:table-cell>
          <table:table-cell office:value-type="float" office:value="14079.2" table:style-name="ce13">
            <text:p>14079,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TATHIANA FERREIRA COUTINHO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SETOR DE LEGISLAÇÃO DE PESSOAL (SEGESP)</text:p>
          </table:table-cell>
          <table:table-cell office:value-type="float" office:value="19285.939999999999" table:style-name="ce9">
            <text:p>19285,94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1372.88" table:style-name="ce9">
            <text:p>1372,8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1843.87" table:style-name="ce9">
            <text:p>21843,87</text:p>
          </table:table-cell>
          <table:table-cell office:value-type="float" office:value="-828.39" table:style-name="ce10">
            <text:p>-828,39</text:p>
          </table:table-cell>
          <table:table-cell office:value-type="float" office:value="-4219.51" table:style-name="ce10">
            <text:p>-4219,51</text:p>
          </table:table-cell>
          <table:table-cell office:value-type="float" office:value="-690.59" table:style-name="ce10">
            <text:p>-690,59</text:p>
          </table:table-cell>
          <table:table-cell office:value-type="float" office:value="0" table:style-name="ce11">
            <text:p>0</text:p>
          </table:table-cell>
          <table:table-cell office:value-type="float" office:value="-5738.49" table:style-name="ce10">
            <text:p>-5738,49</text:p>
          </table:table-cell>
          <table:table-cell office:value-type="float" office:value="16105.38" table:style-name="ce9">
            <text:p>16105,3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TATIENE REGINA BITENCOURT RABELO LIMA TENÓ</text:p>
          </table:table-cell>
          <table:table-cell office:value-type="string" table:style-name="ce7">
            <text:p>ASSISTENTE DE JUIZ II - FC-05</text:p>
          </table:table-cell>
          <table:table-cell office:value-type="string" table:style-name="ce7">
            <text:p>SECRETARIA (9ª VT)</text:p>
          </table:table-cell>
          <table:table-cell office:value-type="float" office:value="18799.87" table:style-name="ce9">
            <text:p>18799,87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2773.97" table:style-name="ce9">
            <text:p>2773,9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3806.22" table:style-name="ce9">
            <text:p>23806,22</text:p>
          </table:table-cell>
          <table:table-cell office:value-type="float" office:value="-828.39" table:style-name="ce10">
            <text:p>-828,39</text:p>
          </table:table-cell>
          <table:table-cell office:value-type="float" office:value="-4258.2700000000004" table:style-name="ce10">
            <text:p>-4258,27</text:p>
          </table:table-cell>
          <table:table-cell office:value-type="float" office:value="-3622.25" table:style-name="ce10">
            <text:p>-3622,25</text:p>
          </table:table-cell>
          <table:table-cell office:value-type="float" office:value="0" table:style-name="ce11">
            <text:p>0</text:p>
          </table:table-cell>
          <table:table-cell office:value-type="float" office:value="-8708.91" table:style-name="ce10">
            <text:p>-8708,91</text:p>
          </table:table-cell>
          <table:table-cell office:value-type="float" office:value="15097.31" table:style-name="ce9">
            <text:p>15097,3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TERESA LUÍSA RODRIGUES DE ALENCAR</text:p>
          </table:table-cell>
          <table:table-cell office:value-type="string" table:style-name="ce7">
            <text:p>ASSISTENTE ADMINISTRATIVO - FC-03</text:p>
          </table:table-cell>
          <table:table-cell office:value-type="string" table:style-name="ce7">
            <text:p>SETOR DE ESTÁGIO E TREINAMENTO (EJ)</text:p>
          </table:table-cell>
          <table:table-cell office:value-type="float" office:value="11849.58" table:style-name="ce9">
            <text:p>11849,58</text:p>
          </table:table-cell>
          <table:table-cell office:value-type="float" office:value="1505.17" table:style-name="ce9">
            <text:p>1505,17</text:p>
          </table:table-cell>
          <table:table-cell office:value-type="float" office:value="1379.07" table:style-name="ce9">
            <text:p>1379,07</text:p>
          </table:table-cell>
          <table:table-cell office:value-type="float" office:value="1660.71" table:style-name="ce9">
            <text:p>1660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394.53" table:style-name="ce9">
            <text:p>16394,53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2768.52" table:style-name="ce10">
            <text:p>-2768,52</text:p>
          </table:table-cell>
          <table:table-cell office:value-type="float" office:value="-1113.8699999999999" table:style-name="ce10">
            <text:p>-1113,87</text:p>
          </table:table-cell>
          <table:table-cell office:value-type="float" office:value="0" table:style-name="ce11">
            <text:p>0</text:p>
          </table:table-cell>
          <table:table-cell office:value-type="float" office:value="-5387.56" table:style-name="ce10">
            <text:p>-5387,56</text:p>
          </table:table-cell>
          <table:table-cell office:value-type="float" office:value="11006.97" table:style-name="ce9">
            <text:p>11006,9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TERTULINO BERNARDO DE OLIVEIRA NETO</text:p>
          </table:table-cell>
          <table:table-cell office:value-type="string" table:style-name="ce7">
            <text:p>SECRETÁRIO DE AUDIÊNCIA I - FC-04</text:p>
          </table:table-cell>
          <table:table-cell office:value-type="string" table:style-name="ce7">
            <text:p>SECRETARIA (1ª VT-ARA)</text:p>
          </table:table-cell>
          <table:table-cell office:value-type="float" office:value="11398.39" table:style-name="ce9">
            <text:p>11398,39</text:p>
          </table:table-cell>
          <table:table-cell office:value-type="float" office:value="2656.74" table:style-name="ce9">
            <text:p>2656,74</text:p>
          </table:table-cell>
          <table:table-cell office:value-type="float" office:value="1939.89" table:style-name="ce9">
            <text:p>1939,89</text:p>
          </table:table-cell>
          <table:table-cell office:value-type="float" office:value="2911.02" table:style-name="ce9">
            <text:p>2911,0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906.04" table:style-name="ce9">
            <text:p>18906,04</text:p>
          </table:table-cell>
          <table:table-cell office:value-type="float" office:value="-1877.11" table:style-name="ce10">
            <text:p>-1877,11</text:p>
          </table:table-cell>
          <table:table-cell office:value-type="float" office:value="-2908.79" table:style-name="ce10">
            <text:p>-2908,79</text:p>
          </table:table-cell>
          <table:table-cell office:value-type="float" office:value="-3364.63" table:style-name="ce10">
            <text:p>-3364,63</text:p>
          </table:table-cell>
          <table:table-cell office:value-type="float" office:value="0" table:style-name="ce11">
            <text:p>0</text:p>
          </table:table-cell>
          <table:table-cell office:value-type="float" office:value="-8150.53" table:style-name="ce10">
            <text:p>-8150,53</text:p>
          </table:table-cell>
          <table:table-cell office:value-type="float" office:value="10755.51" table:style-name="ce9">
            <text:p>10755,5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THALITA MARIA CAVALCANTI RAMOS</text:p>
          </table:table-cell>
          <table:table-cell office:value-type="string" table:style-name="ce7">
            <text:p>ASSISTENTE DE JUIZ II - FC-05</text:p>
          </table:table-cell>
          <table:table-cell office:value-type="string" table:style-name="ce7">
            <text:p>SECRETARIA (5ª VT)</text:p>
          </table:table-cell>
          <table:table-cell office:value-type="float" office:value="16211.27" table:style-name="ce9">
            <text:p>16211,27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1778.72" table:style-name="ce9">
            <text:p>1778,7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0222.37" table:style-name="ce9">
            <text:p>20222,37</text:p>
          </table:table-cell>
          <table:table-cell office:value-type="float" office:value="-828.39" table:style-name="ce10">
            <text:p>-828,39</text:p>
          </table:table-cell>
          <table:table-cell office:value-type="float" office:value="-3974.84" table:style-name="ce10">
            <text:p>-3974,84</text:p>
          </table:table-cell>
          <table:table-cell office:value-type="float" office:value="-1352.07" table:style-name="ce10">
            <text:p>-1352,07</text:p>
          </table:table-cell>
          <table:table-cell office:value-type="float" office:value="0" table:style-name="ce11">
            <text:p>0</text:p>
          </table:table-cell>
          <table:table-cell office:value-type="float" office:value="-6155.3" table:style-name="ce12">
            <text:p>-6155,3</text:p>
          </table:table-cell>
          <table:table-cell office:value-type="float" office:value="14067.07" table:style-name="ce9">
            <text:p>14067,0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THAWMEDES DA SILVA PORCIÚNCULA</text:p>
          </table:table-cell>
          <table:table-cell office:value-type="string" table:style-name="ce7">
            <text:p>ASSISTENTE DE JUIZ III - FC-05</text:p>
          </table:table-cell>
          <table:table-cell office:value-type="string" table:style-name="ce7">
            <text:p>SECRETARIA DA CORREGEDORIA REGIONAL</text:p>
          </table:table-cell>
          <table:table-cell office:value-type="float" office:value="10778.85" table:style-name="ce9">
            <text:p>10778,85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2553.9699999999998" table:style-name="ce9">
            <text:p>2553,9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565.2" table:style-name="ce13">
            <text:p>15565,2</text:p>
          </table:table-cell>
          <table:table-cell office:value-type="float" office:value="-1344.78" table:style-name="ce10">
            <text:p>-1344,78</text:p>
          </table:table-cell>
          <table:table-cell office:value-type="float" office:value="-2234.64" table:style-name="ce10">
            <text:p>-2234,64</text:p>
          </table:table-cell>
          <table:table-cell office:value-type="float" office:value="-1109.9000000000001" table:style-name="ce12">
            <text:p>-1109,9</text:p>
          </table:table-cell>
          <table:table-cell office:value-type="float" office:value="0" table:style-name="ce11">
            <text:p>0</text:p>
          </table:table-cell>
          <table:table-cell office:value-type="float" office:value="-4689.32" table:style-name="ce10">
            <text:p>-4689,32</text:p>
          </table:table-cell>
          <table:table-cell office:value-type="float" office:value="10875.88" table:style-name="ce9">
            <text:p>10875,8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THAYSE FERNANDES CARDOSO</text:p>
          </table:table-cell>
          <table:table-cell office:value-type="string" table:style-name="ce7">
            <text:p>ASSISTENTE DE JUIZ - FC-05</text:p>
          </table:table-cell>
          <table:table-cell office:value-type="string" table:style-name="ce7">
            <text:p>SECRETARIA <text:s/>(ATA)</text:p>
          </table:table-cell>
          <table:table-cell office:value-type="float" office:value="18399.2" table:style-name="ce13">
            <text:p>18399,2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2174.02" table:style-name="ce9">
            <text:p>2174,0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2805.599999999999" table:style-name="ce13">
            <text:p>22805,6</text:p>
          </table:table-cell>
          <table:table-cell office:value-type="float" office:value="-2557.52" table:style-name="ce10">
            <text:p>-2557,52</text:p>
          </table:table-cell>
          <table:table-cell office:value-type="float" office:value="-4101.01" table:style-name="ce10">
            <text:p>-4101,01</text:p>
          </table:table-cell>
          <table:table-cell office:value-type="float" office:value="-1859.66" table:style-name="ce10">
            <text:p>-1859,66</text:p>
          </table:table-cell>
          <table:table-cell office:value-type="float" office:value="0" table:style-name="ce11">
            <text:p>0</text:p>
          </table:table-cell>
          <table:table-cell office:value-type="float" office:value="-8518.19" table:style-name="ce10">
            <text:p>-8518,19</text:p>
          </table:table-cell>
          <table:table-cell office:value-type="float" office:value="14287.41" table:style-name="ce9">
            <text:p>14287,4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THEREZINHA JULIA TESCH</text:p>
          </table:table-cell>
          <table:table-cell office:value-type="string" table:style-name="ce7">
            <text:p>PENSIONISTA</text:p>
          </table:table-cell>
          <table:table-cell table:style-name="ce8"/>
          <table:table-cell office:value-type="float" office:value="6062.87" table:style-name="ce9">
            <text:p>6062,87</text:p>
          </table:table-cell>
          <table:table-cell table:number-columns-repeated="2"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6813.5" table:style-name="ce13">
            <text:p>6813,5</text:p>
          </table:table-cell>
          <table:table-cell office:value-type="float" office:value="-236.84" table:style-name="ce10">
            <text:p>-236,84</text:p>
          </table:table-cell>
          <table:table-cell office:value-type="float" office:value="-246.34" table:style-name="ce10">
            <text:p>-246,34</text:p>
          </table:table-cell>
          <table:table-cell office:value-type="float" office:value="-1122.42" table:style-name="ce10">
            <text:p>-1122,42</text:p>
          </table:table-cell>
          <table:table-cell office:value-type="float" office:value="0" table:style-name="ce11">
            <text:p>0</text:p>
          </table:table-cell>
          <table:table-cell office:value-type="float" office:value="-1605.6" table:style-name="ce12">
            <text:p>-1605,6</text:p>
          </table:table-cell>
          <table:table-cell office:value-type="float" office:value="5207.8999999999996" table:style-name="ce13">
            <text:p>5207,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THIAGO CAMÊLO FONSECA</text:p>
          </table:table-cell>
          <table:table-cell office:value-type="string" table:style-name="ce7">
            <text:p>CHEFE DE SEÇÃO - FC-05</text:p>
          </table:table-cell>
          <table:table-cell office:value-type="string" table:style-name="ce7">
            <text:p>SEÇÃO DE APOIO ADMINISTRATIVO (SA)</text:p>
          </table:table-cell>
          <table:table-cell office:value-type="float" office:value="19441.79" table:style-name="ce9">
            <text:p>19441,79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2685.95" table:style-name="ce9">
            <text:p>2685,9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4360.12" table:style-name="ce9">
            <text:p>24360,12</text:p>
          </table:table-cell>
          <table:table-cell office:value-type="float" office:value="-828.39" table:style-name="ce10">
            <text:p>-828,39</text:p>
          </table:table-cell>
          <table:table-cell office:value-type="float" office:value="-4426.6899999999996" table:style-name="ce10">
            <text:p>-4426,69</text:p>
          </table:table-cell>
          <table:table-cell office:value-type="float" office:value="-561.09" table:style-name="ce10">
            <text:p>-561,09</text:p>
          </table:table-cell>
          <table:table-cell office:value-type="float" office:value="0" table:style-name="ce11">
            <text:p>0</text:p>
          </table:table-cell>
          <table:table-cell office:value-type="float" office:value="-5816.17" table:style-name="ce10">
            <text:p>-5816,17</text:p>
          </table:table-cell>
          <table:table-cell office:value-type="float" office:value="18543.95" table:style-name="ce9">
            <text:p>18543,9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THIAGO DAVIS EVARISTO OLIVEIRA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SECRETARIA (10ª VT)</text:p>
          </table:table-cell>
          <table:table-cell office:value-type="float" office:value="11398.39" table:style-name="ce9">
            <text:p>11398,39</text:p>
          </table:table-cell>
          <table:table-cell table:number-columns-repeated="2" table:style-name="ce8"/>
          <table:table-cell office:value-type="float" office:value="2406.33" table:style-name="ce9">
            <text:p>2406,3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3804.72" table:style-name="ce9">
            <text:p>13804,72</text:p>
          </table:table-cell>
          <table:table-cell office:value-type="float" office:value="-828.39" table:style-name="ce10">
            <text:p>-828,39</text:p>
          </table:table-cell>
          <table:table-cell office:value-type="float" office:value="-1631.13" table:style-name="ce10">
            <text:p>-1631,13</text:p>
          </table:table-cell>
          <table:table-cell office:value-type="float" office:value="-1087.72" table:style-name="ce10">
            <text:p>-1087,72</text:p>
          </table:table-cell>
          <table:table-cell office:value-type="float" office:value="0" table:style-name="ce11">
            <text:p>0</text:p>
          </table:table-cell>
          <table:table-cell office:value-type="float" office:value="-3547.24" table:style-name="ce10">
            <text:p>-3547,24</text:p>
          </table:table-cell>
          <table:table-cell office:value-type="float" office:value="10257.48" table:style-name="ce9">
            <text:p>10257,4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THIAGO HENRIQUE DE BARROS VANDERLEI</text:p>
          </table:table-cell>
          <table:table-cell office:value-type="string" table:style-name="ce7">
            <text:p>ASSISTENTE DE JUIZ III - FC-05</text:p>
          </table:table-cell>
          <table:table-cell office:value-type="string" table:style-name="ce7">
            <text:p>SECRETARIA DA CORREGEDORIA REGIONAL</text:p>
          </table:table-cell>
          <table:table-cell office:value-type="float" office:value="11550.56" table:style-name="ce9">
            <text:p>11550,56</text:p>
          </table:table-cell>
          <table:table-cell table:style-name="ce8"/>
          <table:table-cell office:value-type="float" office:value="2232.38" table:style-name="ce9">
            <text:p>2232,38</text:p>
          </table:table-cell>
          <table:table-cell office:value-type="float" office:value="2718.34" table:style-name="ce9">
            <text:p>2718,3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501.28" table:style-name="ce9">
            <text:p>16501,28</text:p>
          </table:table-cell>
          <table:table-cell office:value-type="float" office:value="-1455.52" table:style-name="ce10">
            <text:p>-1455,52</text:p>
          </table:table-cell>
          <table:table-cell office:value-type="float" office:value="-2364.27" table:style-name="ce10">
            <text:p>-2364,27</text:p>
          </table:table-cell>
          <table:table-cell office:value-type="float" office:value="-2582.38" table:style-name="ce10">
            <text:p>-2582,38</text:p>
          </table:table-cell>
          <table:table-cell office:value-type="float" office:value="0" table:style-name="ce11">
            <text:p>0</text:p>
          </table:table-cell>
          <table:table-cell office:value-type="float" office:value="-6402.17" table:style-name="ce10">
            <text:p>-6402,17</text:p>
          </table:table-cell>
          <table:table-cell office:value-type="float" office:value="10099.11" table:style-name="ce9">
            <text:p>10099,1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THIAGO HENRIQUE SOUZA MUNT</text:p>
          </table:table-cell>
          <table:table-cell office:value-type="string" table:style-name="ce7">
            <text:p>DIRETOR DE SECRETARIA - CJ-03</text:p>
          </table:table-cell>
          <table:table-cell office:value-type="string" table:style-name="ce7">
            <text:p>SECRETARIA (2ª VT)</text:p>
          </table:table-cell>
          <table:table-cell office:value-type="float" office:value="11897.07" table:style-name="ce9">
            <text:p>11897,07</text:p>
          </table:table-cell>
          <table:table-cell table:style-name="ce8"/>
          <table:table-cell office:value-type="float" office:value="8411.01" table:style-name="ce9">
            <text:p>8411,01</text:p>
          </table:table-cell>
          <table:table-cell office:value-type="float" office:value="3073.19" table:style-name="ce9">
            <text:p>3073,1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3381.27" table:style-name="ce9">
            <text:p>23381,27</text:p>
          </table:table-cell>
          <table:table-cell office:value-type="float" office:value="-1505.17" table:style-name="ce10">
            <text:p>-1505,17</text:p>
          </table:table-cell>
          <table:table-cell office:value-type="float" office:value="-4092.89" table:style-name="ce10">
            <text:p>-4092,89</text:p>
          </table:table-cell>
          <table:table-cell office:value-type="float" office:value="-3599.64" table:style-name="ce10">
            <text:p>-3599,64</text:p>
          </table:table-cell>
          <table:table-cell office:value-type="float" office:value="0" table:style-name="ce11">
            <text:p>0</text:p>
          </table:table-cell>
          <table:table-cell office:value-type="float" office:value="-9197.7000000000007" table:style-name="ce12">
            <text:p>-9197,7</text:p>
          </table:table-cell>
          <table:table-cell office:value-type="float" office:value="14183.57" table:style-name="ce9">
            <text:p>14183,5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THIAGO PHILIPPE CORDEIRO DE BARROS</text:p>
          </table:table-cell>
          <table:table-cell office:value-type="string" table:style-name="ce7">
            <text:p>ANALISTA JUDICIÁRIO - NÍVEL SUPERIOR A1</text:p>
          </table:table-cell>
          <table:table-cell office:value-type="string" table:style-name="ce7">
            <text:p>SETOR DE SEGURANÇA DA INFORMAÇÃO E PROCESSOS D</text:p>
          </table:table-cell>
          <table:table-cell office:value-type="float" office:value="12610.99" table:style-name="ce9">
            <text:p>12610,99</text:p>
          </table:table-cell>
          <table:table-cell table:number-columns-repeated="2" table:style-name="ce8"/>
          <table:table-cell office:value-type="float" office:value="2735.66" table:style-name="ce9">
            <text:p>2735,66</text:p>
          </table:table-cell>
          <table:table-cell office:value-type="float" office:value="775.96" table:number-columns-spanned="2" table:number-rows-spanned="1" table:style-name="ce26">
            <text:p>775,96</text:p>
          </table:table-cell>
          <table:covered-table-cell/>
          <table:table-cell table:style-name="ce8"/>
          <table:table-cell office:value-type="float" office:value="16122.61" table:style-name="ce9">
            <text:p>16122,61</text:p>
          </table:table-cell>
          <table:table-cell office:value-type="float" office:value="-828.39" table:style-name="ce10">
            <text:p>-828,39</text:p>
          </table:table-cell>
          <table:table-cell office:value-type="float" office:value="-2354.4899999999998" table:style-name="ce10">
            <text:p>-2354,49</text:p>
          </table:table-cell>
          <table:table-cell office:value-type="float" office:value="-777.48" table:style-name="ce10">
            <text:p>-777,48</text:p>
          </table:table-cell>
          <table:table-cell office:value-type="float" office:value="0" table:style-name="ce11">
            <text:p>0</text:p>
          </table:table-cell>
          <table:table-cell office:value-type="float" office:value="-3960.36" table:style-name="ce10">
            <text:p>-3960,36</text:p>
          </table:table-cell>
          <table:table-cell office:value-type="float" office:value="12162.25" table:style-name="ce9">
            <text:p>12162,2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THIAGO PONTES DE ALENCAR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COORDENADORIA DE POLÍCIA JUDICIAL</text:p>
          </table:table-cell>
          <table:table-cell office:value-type="float" office:value="13511.85" table:style-name="ce9">
            <text:p>13511,85</text:p>
          </table:table-cell>
          <table:table-cell table:number-columns-repeated="2" table:style-name="ce8"/>
          <table:table-cell office:value-type="float" office:value="2011.03" table:style-name="ce9">
            <text:p>2011,0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522.88" table:style-name="ce9">
            <text:p>15522,88</text:p>
          </table:table-cell>
          <table:table-cell office:value-type="float" office:value="-1771.79" table:style-name="ce10">
            <text:p>-1771,79</text:p>
          </table:table-cell>
          <table:table-cell office:value-type="float" office:value="-2254.88" table:style-name="ce10">
            <text:p>-2254,88</text:p>
          </table:table-cell>
          <table:table-cell office:value-type="float" office:value="-1672.71" table:style-name="ce10">
            <text:p>-1672,71</text:p>
          </table:table-cell>
          <table:table-cell office:value-type="float" office:value="0" table:style-name="ce11">
            <text:p>0</text:p>
          </table:table-cell>
          <table:table-cell office:value-type="float" office:value="-5699.38" table:style-name="ce10">
            <text:p>-5699,38</text:p>
          </table:table-cell>
          <table:table-cell office:value-type="float" office:value="9823.5" table:style-name="ce13">
            <text:p>9823,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TIAGO JOSÉ SANTANA CABRAL</text:p>
          </table:table-cell>
          <table:table-cell office:value-type="string" table:style-name="ce7">
            <text:p>TÉCNICO JUDICIÁRIO - NÍVEL MÉDIO B10</text:p>
          </table:table-cell>
          <table:table-cell office:value-type="string" table:style-name="ce7">
            <text:p>COORDENADORIA DE POLÍCIA JUDICIAL</text:p>
          </table:table-cell>
          <table:table-cell office:value-type="float" office:value="12408.71" table:style-name="ce9">
            <text:p>12408,71</text:p>
          </table:table-cell>
          <table:table-cell table:number-columns-repeated="2" table:style-name="ce8"/>
          <table:table-cell office:value-type="float" office:value="2662.99" table:style-name="ce9">
            <text:p>2662,9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071.7" table:style-name="ce13">
            <text:p>15071,7</text:p>
          </table:table-cell>
          <table:table-cell office:value-type="float" office:value="-828.39" table:style-name="ce10">
            <text:p>-828,39</text:p>
          </table:table-cell>
          <table:table-cell office:value-type="float" office:value="-2141.75" table:style-name="ce10">
            <text:p>-2141,75</text:p>
          </table:table-cell>
          <table:table-cell office:value-type="float" office:value="-1108.3699999999999" table:style-name="ce10">
            <text:p>-1108,37</text:p>
          </table:table-cell>
          <table:table-cell office:value-type="float" office:value="0" table:style-name="ce11">
            <text:p>0</text:p>
          </table:table-cell>
          <table:table-cell office:value-type="float" office:value="-4078.51" table:style-name="ce10">
            <text:p>-4078,51</text:p>
          </table:table-cell>
          <table:table-cell office:value-type="float" office:value="10993.19" table:style-name="ce9">
            <text:p>10993,1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TIAGO PIMENTEL GOMES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TOR DE SISTEMAS CORPORATIVOS E PORTAIS (SETIC)</text:p>
          </table:table-cell>
          <table:table-cell office:value-type="float" office:value="19441.79" table:style-name="ce9">
            <text:p>19441,79</text:p>
          </table:table-cell>
          <table:table-cell table:number-columns-repeated="2" table:style-name="ce8"/>
          <table:table-cell office:value-type="float" office:value="2718.34" table:style-name="ce9">
            <text:p>2718,3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2160.13" table:style-name="ce9">
            <text:p>22160,13</text:p>
          </table:table-cell>
          <table:table-cell office:value-type="float" office:value="-828.39" table:style-name="ce10">
            <text:p>-828,39</text:p>
          </table:table-cell>
          <table:table-cell office:value-type="float" office:value="-4092.91" table:style-name="ce10">
            <text:p>-4092,91</text:p>
          </table:table-cell>
          <table:table-cell office:value-type="float" office:value="-1582.1" table:style-name="ce12">
            <text:p>-1582,1</text:p>
          </table:table-cell>
          <table:table-cell office:value-type="float" office:value="0" table:style-name="ce11">
            <text:p>0</text:p>
          </table:table-cell>
          <table:table-cell office:value-type="float" office:value="-6503.4" table:style-name="ce12">
            <text:p>-6503,4</text:p>
          </table:table-cell>
          <table:table-cell office:value-type="float" office:value="15656.73" table:style-name="ce9">
            <text:p>15656,7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TÚLIO MÁRCIO FREITAS LINS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1398.39" table:style-name="ce9">
            <text:p>11398,39</text:p>
          </table:table-cell>
          <table:table-cell office:value-type="float" office:value="5857.22" table:style-name="ce9">
            <text:p>5857,22</text:p>
          </table:table-cell>
          <table:table-cell table:style-name="ce8"/>
          <table:table-cell office:value-type="float" office:value="1328.62" table:style-name="ce9">
            <text:p>1328,6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584.23" table:style-name="ce9">
            <text:p>18584,23</text:p>
          </table:table-cell>
          <table:table-cell office:value-type="float" office:value="-1576.8" table:style-name="ce12">
            <text:p>-1576,8</text:p>
          </table:table-cell>
          <table:table-cell table:style-name="ce8"/>
          <table:table-cell office:value-type="float" office:value="-3969.58" table:style-name="ce10">
            <text:p>-3969,58</text:p>
          </table:table-cell>
          <table:table-cell office:value-type="float" office:value="0" table:style-name="ce11">
            <text:p>0</text:p>
          </table:table-cell>
          <table:table-cell office:value-type="float" office:value="-5546.38" table:style-name="ce10">
            <text:p>-5546,38</text:p>
          </table:table-cell>
          <table:table-cell office:value-type="float" office:value="13037.85" table:style-name="ce9">
            <text:p>13037,8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ULISSES SILVA MELO</text:p>
          </table:table-cell>
          <table:table-cell office:value-type="string" table:style-name="ce7">
            <text:p>ASSISTENTE ADMINISTRATIVO - FC-03</text:p>
          </table:table-cell>
          <table:table-cell office:value-type="string" table:style-name="ce7">
            <text:p>SEÇÃO DE INFRAESTRUTURA TECNOLÓGICA (SETIC)</text:p>
          </table:table-cell>
          <table:table-cell office:value-type="float" office:value="18399.2" table:style-name="ce13">
            <text:p>18399,2</text:p>
          </table:table-cell>
          <table:table-cell table:style-name="ce8"/>
          <table:table-cell office:value-type="float" office:value="1379.07" table:style-name="ce9">
            <text:p>1379,07</text:p>
          </table:table-cell>
          <table:table-cell office:value-type="float" office:value="2510.65" table:style-name="ce9">
            <text:p>2510,6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2288.92" table:style-name="ce9">
            <text:p>22288,92</text:p>
          </table:table-cell>
          <table:table-cell office:value-type="float" office:value="-2557.52" table:style-name="ce10">
            <text:p>-2557,52</text:p>
          </table:table-cell>
          <table:table-cell office:value-type="float" office:value="-3814.21" table:style-name="ce10">
            <text:p>-3814,21</text:p>
          </table:table-cell>
          <table:table-cell office:value-type="float" office:value="-1312.53" table:style-name="ce10">
            <text:p>-1312,53</text:p>
          </table:table-cell>
          <table:table-cell office:value-type="float" office:value="0" table:style-name="ce11">
            <text:p>0</text:p>
          </table:table-cell>
          <table:table-cell office:value-type="float" office:value="-7684.26" table:style-name="ce10">
            <text:p>-7684,26</text:p>
          </table:table-cell>
          <table:table-cell office:value-type="float" office:value="14604.66" table:style-name="ce9">
            <text:p>14604,6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VALDÊNIO SANTOS COSTA</text:p>
          </table:table-cell>
          <table:table-cell office:value-type="string" table:style-name="ce7">
            <text:p>CALCULISTA I - FC-04</text:p>
          </table:table-cell>
          <table:table-cell office:value-type="string" table:style-name="ce7">
            <text:p>SECRETARIA <text:s/>(PEN)</text:p>
          </table:table-cell>
          <table:table-cell office:value-type="float" office:value="11778.34" table:style-name="ce9">
            <text:p>11778,34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2359.44" table:style-name="ce9">
            <text:p>2359,4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077.67" table:style-name="ce9">
            <text:p>16077,67</text:p>
          </table:table-cell>
          <table:table-cell office:value-type="float" office:value="-1487.95" table:style-name="ce10">
            <text:p>-1487,95</text:p>
          </table:table-cell>
          <table:table-cell office:value-type="float" office:value="-2337.56" table:style-name="ce10">
            <text:p>-2337,56</text:p>
          </table:table-cell>
          <table:table-cell office:value-type="float" office:value="-3592.1" table:style-name="ce12">
            <text:p>-3592,1</text:p>
          </table:table-cell>
          <table:table-cell office:value-type="float" office:value="0" table:style-name="ce11">
            <text:p>0</text:p>
          </table:table-cell>
          <table:table-cell office:value-type="float" office:value="-7417.61" table:style-name="ce10">
            <text:p>-7417,61</text:p>
          </table:table-cell>
          <table:table-cell office:value-type="float" office:value="8660.06" table:style-name="ce9">
            <text:p>8660,0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VALDO ROSTAN DOS SANTOS SILVA</text:p>
          </table:table-cell>
          <table:table-cell office:value-type="string" table:style-name="ce7">
            <text:p>SECRETÁRIO DE AUDIÊNCIA I - FC-04</text:p>
          </table:table-cell>
          <table:table-cell office:value-type="string" table:style-name="ce7">
            <text:p>SECRETARIA (9ª VT)</text:p>
          </table:table-cell>
          <table:table-cell office:value-type="float" office:value="19285.939999999999" table:style-name="ce9">
            <text:p>19285,94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2856.82" table:style-name="ce9">
            <text:p>2856,8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4082.65" table:style-name="ce9">
            <text:p>24082,65</text:p>
          </table:table-cell>
          <table:table-cell office:value-type="float" office:value="-2740.19" table:style-name="ce10">
            <text:p>-2740,19</text:p>
          </table:table-cell>
          <table:table-cell office:value-type="float" office:value="-4057.78" table:style-name="ce10">
            <text:p>-4057,78</text:p>
          </table:table-cell>
          <table:table-cell office:value-type="float" office:value="-1785.76" table:style-name="ce10">
            <text:p>-1785,76</text:p>
          </table:table-cell>
          <table:table-cell office:value-type="float" office:value="0" table:style-name="ce11">
            <text:p>0</text:p>
          </table:table-cell>
          <table:table-cell office:value-type="float" office:value="-8583.73" table:style-name="ce10">
            <text:p>-8583,73</text:p>
          </table:table-cell>
          <table:table-cell office:value-type="float" office:value="15498.92" table:style-name="ce9">
            <text:p>15498,9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VALÉRIA ALVES LEITE</text:p>
          </table:table-cell>
          <table:table-cell office:value-type="string" table:style-name="ce7">
            <text:p>ANALISTA <text:s/>JUDICIÁRIO</text:p>
          </table:table-cell>
          <table:table-cell office:value-type="string" table:style-name="ce7">
            <text:p>INATIVO</text:p>
          </table:table-cell>
          <table:table-cell office:value-type="float" office:value="21428.83" table:style-name="ce9">
            <text:p>21428,83</text:p>
          </table:table-cell>
          <table:table-cell office:value-type="float" office:value="7395.67" table:style-name="ce9">
            <text:p>7395,67</text:p>
          </table:table-cell>
          <table:table-cell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9575.13" table:style-name="ce9">
            <text:p>29575,13</text:p>
          </table:table-cell>
          <table:table-cell office:value-type="float" office:value="-3599.44" table:style-name="ce10">
            <text:p>-3599,44</text:p>
          </table:table-cell>
          <table:table-cell office:value-type="float" office:value="-6067.53" table:style-name="ce10">
            <text:p>-6067,53</text:p>
          </table:table-cell>
          <table:table-cell office:value-type="float" office:value="-1881" table:style-name="ce14">
            <text:p>-1881</text:p>
          </table:table-cell>
          <table:table-cell office:value-type="float" office:value="0" table:style-name="ce11">
            <text:p>0</text:p>
          </table:table-cell>
          <table:table-cell office:value-type="float" office:value="-11547.97" table:style-name="ce10">
            <text:p>-11547,97</text:p>
          </table:table-cell>
          <table:table-cell office:value-type="float" office:value="18027.16" table:style-name="ce9">
            <text:p>18027,1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VALÉRIA PERDIGÃO GOMES SOARES BEZERRA</text:p>
          </table:table-cell>
          <table:table-cell office:value-type="string" table:style-name="ce7">
            <text:p>ASSISTENTE JURIDICO IV - FC-04</text:p>
          </table:table-cell>
          <table:table-cell office:value-type="string" table:style-name="ce7">
            <text:p>GABINETE DE DESEMBARGADOR (GABVL)</text:p>
          </table:table-cell>
          <table:table-cell office:value-type="float" office:value="19441.79" table:style-name="ce9">
            <text:p>19441,79</text:p>
          </table:table-cell>
          <table:table-cell office:value-type="float" office:value="1753.22" table:style-name="ce9">
            <text:p>1753,22</text:p>
          </table:table-cell>
          <table:table-cell office:value-type="float" office:value="1939.89" table:style-name="ce9">
            <text:p>1939,89</text:p>
          </table:table-cell>
          <table:table-cell office:value-type="float" office:value="2458.6999999999998" table:style-name="ce13">
            <text:p>2458,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5593.599999999999" table:style-name="ce13">
            <text:p>25593,6</text:p>
          </table:table-cell>
          <table:table-cell office:value-type="float" office:value="-3029.47" table:style-name="ce10">
            <text:p>-3029,47</text:p>
          </table:table-cell>
          <table:table-cell office:value-type="float" office:value="-4555.3599999999997" table:style-name="ce10">
            <text:p>-4555,36</text:p>
          </table:table-cell>
          <table:table-cell office:value-type="float" office:value="-3472.76" table:style-name="ce10">
            <text:p>-3472,76</text:p>
          </table:table-cell>
          <table:table-cell office:value-type="float" office:value="0" table:style-name="ce11">
            <text:p>0</text:p>
          </table:table-cell>
          <table:table-cell office:value-type="float" office:value="-11057.59" table:style-name="ce10">
            <text:p>-11057,59</text:p>
          </table:table-cell>
          <table:table-cell office:value-type="float" office:value="14536.01" table:style-name="ce9">
            <text:p>14536,0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VALESKA RODRIGUES MEDEIROS TORRES MULLER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<text:s/>(1ªVTSMC)</text:p>
          </table:table-cell>
          <table:table-cell office:value-type="float" office:value="10844.04" table:style-name="ce9">
            <text:p>10844,04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1908.44" table:style-name="ce9">
            <text:p>1908,4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3937.53" table:style-name="ce9">
            <text:p>13937,53</text:p>
          </table:table-cell>
          <table:table-cell office:value-type="float" office:value="-1360.53" table:style-name="ce10">
            <text:p>-1360,53</text:p>
          </table:table-cell>
          <table:table-cell office:value-type="float" office:value="-2064.4899999999998" table:style-name="ce10">
            <text:p>-2064,49</text:p>
          </table:table-cell>
          <table:table-cell office:value-type="float" office:value="-2166.1799999999998" table:style-name="ce10">
            <text:p>-2166,18</text:p>
          </table:table-cell>
          <table:table-cell office:value-type="float" office:value="0" table:style-name="ce11">
            <text:p>0</text:p>
          </table:table-cell>
          <table:table-cell office:value-type="float" office:value="-5591.2" table:style-name="ce12">
            <text:p>-5591,2</text:p>
          </table:table-cell>
          <table:table-cell office:value-type="float" office:value="8346.33" table:style-name="ce9">
            <text:p>8346,3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VALTER COSTA DOS SANTOS</text:p>
          </table:table-cell>
          <table:table-cell office:value-type="string" table:style-name="ce7">
            <text:p>DIRETOR DE SECRETARIA - CJ-03</text:p>
          </table:table-cell>
          <table:table-cell office:value-type="string" table:style-name="ce7">
            <text:p>SECRETARIA <text:s/>(PAL)</text:p>
          </table:table-cell>
          <table:table-cell office:value-type="float" office:value="11778.34" table:style-name="ce9">
            <text:p>11778,34</text:p>
          </table:table-cell>
          <table:table-cell office:value-type="float" office:value="2202.79" table:style-name="ce9">
            <text:p>2202,79</text:p>
          </table:table-cell>
          <table:table-cell office:value-type="float" office:value="8411.01" table:style-name="ce9">
            <text:p>8411,01</text:p>
          </table:table-cell>
          <table:table-cell office:value-type="float" office:value="4006.94" table:style-name="ce9">
            <text:p>4006,9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6399.08" table:style-name="ce9">
            <text:p>26399,08</text:p>
          </table:table-cell>
          <table:table-cell office:value-type="float" office:value="-1841.39" table:style-name="ce10">
            <text:p>-1841,39</text:p>
          </table:table-cell>
          <table:table-cell office:value-type="float" office:value="-4469.2700000000004" table:style-name="ce10">
            <text:p>-4469,27</text:p>
          </table:table-cell>
          <table:table-cell office:value-type="float" office:value="-3884.64" table:style-name="ce10">
            <text:p>-3884,64</text:p>
          </table:table-cell>
          <table:table-cell office:value-type="float" office:value="0" table:style-name="ce11">
            <text:p>0</text:p>
          </table:table-cell>
          <table:table-cell office:value-type="float" office:value="-10195.299999999999" table:style-name="ce12">
            <text:p>-10195,3</text:p>
          </table:table-cell>
          <table:table-cell office:value-type="float" office:value="16203.78" table:style-name="ce9">
            <text:p>16203,7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VALTER MELO DA SILVA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SETOR DE LICITAÇÃO E COMPRAS (CL)</text:p>
          </table:table-cell>
          <table:table-cell office:value-type="float" office:value="11754.59" table:style-name="ce9">
            <text:p>11754,59</text:p>
          </table:table-cell>
          <table:table-cell office:value-type="float" office:value="4224.05" table:style-name="ce9">
            <text:p>4224,05</text:p>
          </table:table-cell>
          <table:table-cell office:value-type="float" office:value="1185.05" table:style-name="ce9">
            <text:p>1185,05</text:p>
          </table:table-cell>
          <table:table-cell office:value-type="float" office:value="3161.97" table:style-name="ce9">
            <text:p>3161,9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0325.66" table:style-name="ce9">
            <text:p>20325,66</text:p>
          </table:table-cell>
          <table:table-cell office:value-type="float" office:value="-1883.68" table:style-name="ce10">
            <text:p>-1883,68</text:p>
          </table:table-cell>
          <table:table-cell office:value-type="float" office:value="-3228.37" table:style-name="ce10">
            <text:p>-3228,37</text:p>
          </table:table-cell>
          <table:table-cell office:value-type="float" office:value="-4355.34" table:style-name="ce10">
            <text:p>-4355,34</text:p>
          </table:table-cell>
          <table:table-cell office:value-type="float" office:value="0" table:style-name="ce11">
            <text:p>0</text:p>
          </table:table-cell>
          <table:table-cell office:value-type="float" office:value="-9467.39" table:style-name="ce10">
            <text:p>-9467,39</text:p>
          </table:table-cell>
          <table:table-cell office:value-type="float" office:value="10858.27" table:style-name="ce9">
            <text:p>10858,2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VANESSA AGRA BARROS</text:p>
          </table:table-cell>
          <table:table-cell office:value-type="string" table:style-name="ce7">
            <text:p>DIRETOR DE SECRETARIA - CJ-03</text:p>
          </table:table-cell>
          <table:table-cell office:value-type="string" table:style-name="ce7">
            <text:p>SECRETARIA (5ª VT)</text:p>
          </table:table-cell>
          <table:table-cell office:value-type="float" office:value="18701.52" table:style-name="ce9">
            <text:p>18701,52</text:p>
          </table:table-cell>
          <table:table-cell office:value-type="float" office:value="2755.21" table:style-name="ce9">
            <text:p>2755,21</text:p>
          </table:table-cell>
          <table:table-cell office:value-type="float" office:value="8411.01" table:style-name="ce9">
            <text:p>8411,01</text:p>
          </table:table-cell>
          <table:table-cell office:value-type="float" office:value="2129.44" table:style-name="ce9">
            <text:p>2129,4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1997.18" table:style-name="ce9">
            <text:p>31997,18</text:p>
          </table:table-cell>
          <table:table-cell office:value-type="float" office:value="-3098.37" table:style-name="ce10">
            <text:p>-3098,37</text:p>
          </table:table-cell>
          <table:table-cell office:value-type="float" office:value="-6440.08" table:style-name="ce10">
            <text:p>-6440,08</text:p>
          </table:table-cell>
          <table:table-cell office:value-type="float" office:value="-5482.36" table:style-name="ce10">
            <text:p>-5482,36</text:p>
          </table:table-cell>
          <table:table-cell office:value-type="float" office:value="0" table:style-name="ce11">
            <text:p>0</text:p>
          </table:table-cell>
          <table:table-cell office:value-type="float" office:value="-15020.81" table:style-name="ce10">
            <text:p>-15020,81</text:p>
          </table:table-cell>
          <table:table-cell office:value-type="float" office:value="16976.37" table:style-name="ce9">
            <text:p>16976,3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VANESSA DE ALMEIDA PINTO MONTEIRO</text:p>
          </table:table-cell>
          <table:table-cell office:value-type="string" table:style-name="ce7">
            <text:p>ANALISTA JUDICIÁRIO - NÍVEL SUPERIOR A3</text:p>
          </table:table-cell>
          <table:table-cell office:value-type="string" table:style-name="ce7">
            <text:p>SETOR DE SAÚDE (SEGESP)</text:p>
          </table:table-cell>
          <table:table-cell office:value-type="float" office:value="14342.5" table:style-name="ce13">
            <text:p>14342,5</text:p>
          </table:table-cell>
          <table:table-cell table:number-columns-repeated="2" table:style-name="ce8"/>
          <table:table-cell office:value-type="float" office:value="1820.64" table:style-name="ce9">
            <text:p>1820,6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163.14" table:style-name="ce9">
            <text:p>16163,14</text:p>
          </table:table-cell>
          <table:table-cell office:value-type="float" office:value="-1806.42" table:style-name="ce10">
            <text:p>-1806,42</text:p>
          </table:table-cell>
          <table:table-cell office:value-type="float" office:value="-2578.06" table:style-name="ce10">
            <text:p>-2578,06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4384.4799999999996" table:style-name="ce10">
            <text:p>-4384,48</text:p>
          </table:table-cell>
          <table:table-cell office:value-type="float" office:value="11778.66" table:style-name="ce9">
            <text:p>11778,6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VANESSA MARGARIDA SILVA DE CARVALHO</text:p>
          </table:table-cell>
          <table:table-cell office:value-type="string" table:style-name="ce7">
            <text:p>ASSISTENTE CHEFE - FC-04</text:p>
          </table:table-cell>
          <table:table-cell office:value-type="string" table:style-name="ce7">
            <text:p>SETOR DE ANÁLISE E CADASTRAMENTO PROCESSUAL (CA</text:p>
          </table:table-cell>
          <table:table-cell office:value-type="float" office:value="11897.07" table:style-name="ce9">
            <text:p>11897,07</text:p>
          </table:table-cell>
          <table:table-cell office:value-type="float" office:value="2299.42" table:style-name="ce9">
            <text:p>2299,42</text:p>
          </table:table-cell>
          <table:table-cell office:value-type="float" office:value="1939.89" table:style-name="ce9">
            <text:p>1939,89</text:p>
          </table:table-cell>
          <table:table-cell office:value-type="float" office:value="2092.56" table:style-name="ce9">
            <text:p>2092,5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228.939999999999" table:style-name="ce9">
            <text:p>18228,94</text:p>
          </table:table-cell>
          <table:table-cell office:value-type="float" office:value="-1876.92" table:style-name="ce10">
            <text:p>-1876,92</text:p>
          </table:table-cell>
          <table:table-cell office:value-type="float" office:value="-2999.85" table:style-name="ce10">
            <text:p>-2999,85</text:p>
          </table:table-cell>
          <table:table-cell office:value-type="float" office:value="-2148.6799999999998" table:style-name="ce10">
            <text:p>-2148,68</text:p>
          </table:table-cell>
          <table:table-cell office:value-type="float" office:value="0" table:style-name="ce11">
            <text:p>0</text:p>
          </table:table-cell>
          <table:table-cell office:value-type="float" office:value="-7025.45" table:style-name="ce10">
            <text:p>-7025,45</text:p>
          </table:table-cell>
          <table:table-cell office:value-type="float" office:value="11203.49" table:style-name="ce9">
            <text:p>11203,4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VANESSA MERCENAS DOS SANTOS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SETOR DE CONTROLE O. E FINANCEIRO (SOF)</text:p>
          </table:table-cell>
          <table:table-cell table:number-columns-repeated="2" table:style-name="ce8"/>
          <table:table-cell office:value-type="float" office:value="1185.05" table:style-name="ce9">
            <text:p>1185,05</text:p>
          </table:table-cell>
          <table:table-cell office:value-type="float" office:value="2509.5100000000002" table:style-name="ce9">
            <text:p>2509,51</text:p>
          </table:table-cell>
          <table:table-cell office:value-type="float" office:value="466.19" table:number-columns-spanned="2" table:number-rows-spanned="1" table:style-name="ce26">
            <text:p>466,19</text:p>
          </table:table-cell>
          <table:covered-table-cell/>
          <table:table-cell table:style-name="ce8"/>
          <table:table-cell office:value-type="float" office:value="4160.75" table:style-name="ce9">
            <text:p>4160,75</text:p>
          </table:table-cell>
          <table:table-cell table:number-columns-repeated="2" table:style-name="ce8"/>
          <table:table-cell office:value-type="float" office:value="-382.78" table:style-name="ce10">
            <text:p>-382,78</text:p>
          </table:table-cell>
          <table:table-cell office:value-type="float" office:value="0" table:style-name="ce11">
            <text:p>0</text:p>
          </table:table-cell>
          <table:table-cell office:value-type="float" office:value="-382.78" table:style-name="ce10">
            <text:p>-382,78</text:p>
          </table:table-cell>
          <table:table-cell office:value-type="float" office:value="3777.97" table:style-name="ce9">
            <text:p>3777,9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VANESSA VIEIRA DA SILVA</text:p>
          </table:table-cell>
          <table:table-cell office:value-type="string" table:style-name="ce7">
            <text:p>PENSIONISTA</text:p>
          </table:table-cell>
          <table:table-cell table:style-name="ce8"/>
          <table:table-cell office:value-type="float" office:value="5499.84" table:style-name="ce9">
            <text:p>5499,84</text:p>
          </table:table-cell>
          <table:table-cell table:number-columns-repeated="2" table:style-name="ce8"/>
          <table:table-cell office:value-type="float" office:value="230" table:style-name="ce11">
            <text:p>230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5729.84" table:style-name="ce9">
            <text:p>5729,84</text:p>
          </table:table-cell>
          <table:table-cell office:value-type="float" office:value="-283.66000000000003" table:style-name="ce10">
            <text:p>-283,66</text:p>
          </table:table-cell>
          <table:table-cell office:value-type="float" office:value="-565.09" table:style-name="ce10">
            <text:p>-565,09</text:p>
          </table:table-cell>
          <table:table-cell office:value-type="float" office:value="-335.85" table:style-name="ce10">
            <text:p>-335,85</text:p>
          </table:table-cell>
          <table:table-cell office:value-type="float" office:value="0" table:style-name="ce11">
            <text:p>0</text:p>
          </table:table-cell>
          <table:table-cell office:value-type="float" office:value="-1184.5999999999999" table:style-name="ce12">
            <text:p>-1184,6</text:p>
          </table:table-cell>
          <table:table-cell office:value-type="float" office:value="4545.24" table:style-name="ce9">
            <text:p>4545,2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VÂNIA FLORÊNCIO DA COSTA CAVALCANTE</text:p>
          </table:table-cell>
          <table:table-cell office:value-type="string" table:style-name="ce7">
            <text:p>SECRETÁRIO ESPECIALIZADO - FC-02</text:p>
          </table:table-cell>
          <table:table-cell office:value-type="string" table:style-name="ce7">
            <text:p>SETOR DE SAÚDE (SEGESP)</text:p>
          </table:table-cell>
          <table:table-cell office:value-type="float" office:value="12229.52" table:style-name="ce9">
            <text:p>12229,52</text:p>
          </table:table-cell>
          <table:table-cell office:value-type="float" office:value="2560.16" table:style-name="ce9">
            <text:p>2560,16</text:p>
          </table:table-cell>
          <table:table-cell office:value-type="float" office:value="1185.05" table:style-name="ce9">
            <text:p>1185,05</text:p>
          </table:table-cell>
          <table:table-cell office:value-type="float" office:value="3361.02" table:style-name="ce9">
            <text:p>3361,0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335.75" table:style-name="ce9">
            <text:p>19335,75</text:p>
          </table:table-cell>
          <table:table-cell office:value-type="float" office:value="-1648.02" table:style-name="ce10">
            <text:p>-1648,02</text:p>
          </table:table-cell>
          <table:table-cell office:value-type="float" office:value="-2966.21" table:style-name="ce10">
            <text:p>-2966,21</text:p>
          </table:table-cell>
          <table:table-cell office:value-type="float" office:value="-6226.62" table:style-name="ce10">
            <text:p>-6226,62</text:p>
          </table:table-cell>
          <table:table-cell office:value-type="float" office:value="0" table:style-name="ce11">
            <text:p>0</text:p>
          </table:table-cell>
          <table:table-cell office:value-type="float" office:value="-10840.85" table:style-name="ce10">
            <text:p>-10840,85</text:p>
          </table:table-cell>
          <table:table-cell office:value-type="float" office:value="8494.9" table:style-name="ce13">
            <text:p>8494,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VANUZA NICÁCIO DO NASCIMENTO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TOR DE CONTABILIDADE (SOF)</text:p>
          </table:table-cell>
          <table:table-cell office:value-type="float" office:value="19363.86" table:style-name="ce9">
            <text:p>19363,86</text:p>
          </table:table-cell>
          <table:table-cell office:value-type="float" office:value="424.33" table:style-name="ce9">
            <text:p>424,33</text:p>
          </table:table-cell>
          <table:table-cell table:style-name="ce8"/>
          <table:table-cell office:value-type="float" office:value="1859.76" table:style-name="ce9">
            <text:p>1859,7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1647.95" table:style-name="ce9">
            <text:p>21647,95</text:p>
          </table:table-cell>
          <table:table-cell office:value-type="float" office:value="-2810.2" table:style-name="ce12">
            <text:p>-2810,2</text:p>
          </table:table-cell>
          <table:table-cell office:value-type="float" office:value="-3695.31" table:style-name="ce10">
            <text:p>-3695,31</text:p>
          </table:table-cell>
          <table:table-cell office:value-type="float" office:value="-1397.57" table:style-name="ce10">
            <text:p>-1397,57</text:p>
          </table:table-cell>
          <table:table-cell office:value-type="float" office:value="0" table:style-name="ce11">
            <text:p>0</text:p>
          </table:table-cell>
          <table:table-cell office:value-type="float" office:value="-7903.08" table:style-name="ce10">
            <text:p>-7903,08</text:p>
          </table:table-cell>
          <table:table-cell office:value-type="float" office:value="13744.87" table:style-name="ce9">
            <text:p>13744,8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VERA BOMFIM LOUREIRO PORTELA</text:p>
          </table:table-cell>
          <table:table-cell office:value-type="string" table:style-name="ce7">
            <text:p>PENSIONISTA</text:p>
          </table:table-cell>
          <table:table-cell table:style-name="ce8"/>
          <table:table-cell office:value-type="float" office:value="6976.45" table:style-name="ce9">
            <text:p>6976,45</text:p>
          </table:table-cell>
          <table:table-cell table:number-columns-repeated="2"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7727.08" table:style-name="ce9">
            <text:p>7727,08</text:p>
          </table:table-cell>
          <table:table-cell office:value-type="float" office:value="-515.92999999999995" table:style-name="ce10">
            <text:p>-515,93</text:p>
          </table:table-cell>
          <table:table-cell office:value-type="float" office:value="-389.1" table:style-name="ce12">
            <text:p>-389,1</text:p>
          </table:table-cell>
          <table:table-cell office:value-type="float" office:value="-2780.6" table:style-name="ce12">
            <text:p>-2780,6</text:p>
          </table:table-cell>
          <table:table-cell office:value-type="float" office:value="0" table:style-name="ce11">
            <text:p>0</text:p>
          </table:table-cell>
          <table:table-cell office:value-type="float" office:value="-3685.63" table:style-name="ce10">
            <text:p>-3685,63</text:p>
          </table:table-cell>
          <table:table-cell office:value-type="float" office:value="4041.45" table:style-name="ce9">
            <text:p>4041,4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VERA LÚCIA GAMA DE MENDONÇA</text:p>
          </table:table-cell>
          <table:table-cell office:value-type="string" table:style-name="ce7">
            <text:p>ANALISTA <text:s/>JUDICIÁRIO</text:p>
          </table:table-cell>
          <table:table-cell office:value-type="string" table:style-name="ce7">
            <text:p>INATIVO</text:p>
          </table:table-cell>
          <table:table-cell office:value-type="float" office:value="38182.269999999997" table:style-name="ce9">
            <text:p>38182,27</text:p>
          </table:table-cell>
          <table:table-cell office:value-type="float" office:value="754.25" table:style-name="ce9">
            <text:p>754,25</text:p>
          </table:table-cell>
          <table:table-cell table:style-name="ce8"/>
          <table:table-cell office:value-type="float" office:value="807.99" table:style-name="ce9">
            <text:p>807,9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9744.51" table:style-name="ce9">
            <text:p>39744,51</text:p>
          </table:table-cell>
          <table:table-cell office:value-type="float" office:value="-5520.72" table:style-name="ce10">
            <text:p>-5520,72</text:p>
          </table:table-cell>
          <table:table-cell office:value-type="float" office:value="-8267.85" table:style-name="ce10">
            <text:p>-8267,85</text:p>
          </table:table-cell>
          <table:table-cell office:value-type="float" office:value="-1231.4000000000001" table:style-name="ce12">
            <text:p>-1231,4</text:p>
          </table:table-cell>
          <table:table-cell office:value-type="float" office:value="0" table:style-name="ce11">
            <text:p>0</text:p>
          </table:table-cell>
          <table:table-cell office:value-type="float" office:value="-15019.97" table:style-name="ce10">
            <text:p>-15019,97</text:p>
          </table:table-cell>
          <table:table-cell office:value-type="float" office:value="24724.54" table:style-name="ce9">
            <text:p>24724,5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VERÔNICA CRISTINA SOBREIRA DE LIMA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9696.5499999999993" table:style-name="ce9">
            <text:p>9696,55</text:p>
          </table:table-cell>
          <table:table-cell office:value-type="float" office:value="3313.86" table:style-name="ce9">
            <text:p>3313,86</text:p>
          </table:table-cell>
          <table:table-cell table:style-name="ce8"/>
          <table:table-cell office:value-type="float" office:value="1501.26" table:style-name="ce9">
            <text:p>1501,2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511.67" table:style-name="ce9">
            <text:p>14511,67</text:p>
          </table:table-cell>
          <table:table-cell office:value-type="float" office:value="-876.34" table:style-name="ce10">
            <text:p>-876,34</text:p>
          </table:table-cell>
          <table:table-cell office:value-type="float" office:value="-1891.78" table:style-name="ce10">
            <text:p>-1891,78</text:p>
          </table:table-cell>
          <table:table-cell office:value-type="float" office:value="-4254.32" table:style-name="ce10">
            <text:p>-4254,32</text:p>
          </table:table-cell>
          <table:table-cell office:value-type="float" office:value="0" table:style-name="ce11">
            <text:p>0</text:p>
          </table:table-cell>
          <table:table-cell office:value-type="float" office:value="-7022.44" table:style-name="ce10">
            <text:p>-7022,44</text:p>
          </table:table-cell>
          <table:table-cell office:value-type="float" office:value="7489.23" table:style-name="ce9">
            <text:p>7489,2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VICTOR MANOEL MÁXIMO</text:p>
          </table:table-cell>
          <table:table-cell office:value-type="string" table:style-name="ce7">
            <text:p>TÉCNICO JUDICIÁRIO - NÍVEL MÉDIO C13</text:p>
          </table:table-cell>
          <table:table-cell office:value-type="string" table:style-name="ce7">
            <text:p>COORDENADORIA DE POLÍCIA JUDICIAL</text:p>
          </table:table-cell>
          <table:table-cell office:value-type="float" office:value="13108.15" table:style-name="ce9">
            <text:p>13108,15</text:p>
          </table:table-cell>
          <table:table-cell office:value-type="float" office:value="1590.36" table:style-name="ce9">
            <text:p>1590,36</text:p>
          </table:table-cell>
          <table:table-cell table:style-name="ce8"/>
          <table:table-cell office:value-type="float" office:value="1488.07" table:style-name="ce9">
            <text:p>1488,0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186.58" table:style-name="ce9">
            <text:p>16186,58</text:p>
          </table:table-cell>
          <table:table-cell office:value-type="float" office:value="-1701.15" table:style-name="ce10">
            <text:p>-1701,15</text:p>
          </table:table-cell>
          <table:table-cell office:value-type="float" office:value="-2204.96" table:style-name="ce10">
            <text:p>-2204,96</text:p>
          </table:table-cell>
          <table:table-cell office:value-type="float" office:value="-1633.33" table:style-name="ce10">
            <text:p>-1633,33</text:p>
          </table:table-cell>
          <table:table-cell office:value-type="float" office:value="0" table:style-name="ce11">
            <text:p>0</text:p>
          </table:table-cell>
          <table:table-cell office:value-type="float" office:value="-5539.44" table:style-name="ce10">
            <text:p>-5539,44</text:p>
          </table:table-cell>
          <table:table-cell office:value-type="float" office:value="10647.14" table:style-name="ce9">
            <text:p>10647,1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VICTOR REZENDE DOREA</text:p>
          </table:table-cell>
          <table:table-cell office:value-type="string" table:style-name="ce7">
            <text:p>SECRETÁRIO - CJ-03</text:p>
          </table:table-cell>
          <table:table-cell office:value-type="string" table:style-name="ce7">
            <text:p>SECRETARIA DE GESTÃO ESTRATÉGICA</text:p>
          </table:table-cell>
          <table:table-cell office:value-type="float" office:value="17791.990000000002" table:style-name="ce9">
            <text:p>17791,99</text:p>
          </table:table-cell>
          <table:table-cell table:style-name="ce8"/>
          <table:table-cell office:value-type="float" office:value="8411.01" table:style-name="ce9">
            <text:p>8411,01</text:p>
          </table:table-cell>
          <table:table-cell office:value-type="float" office:value="1466.71" table:style-name="ce9">
            <text:p>1466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7669.71" table:style-name="ce9">
            <text:p>27669,71</text:p>
          </table:table-cell>
          <table:table-cell office:value-type="float" office:value="-828.39" table:style-name="ce10">
            <text:p>-828,39</text:p>
          </table:table-cell>
          <table:table-cell office:value-type="float" office:value="-5534.72" table:style-name="ce10">
            <text:p>-5534,72</text:p>
          </table:table-cell>
          <table:table-cell office:value-type="float" office:value="-813.49" table:style-name="ce10">
            <text:p>-813,49</text:p>
          </table:table-cell>
          <table:table-cell office:value-type="float" office:value="0" table:style-name="ce11">
            <text:p>0</text:p>
          </table:table-cell>
          <table:table-cell office:value-type="float" office:value="-7176.6" table:style-name="ce12">
            <text:p>-7176,6</text:p>
          </table:table-cell>
          <table:table-cell office:value-type="float" office:value="20493.11" table:style-name="ce9">
            <text:p>20493,1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VIVIANA MENEZES COSTA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1873.32" table:style-name="ce9">
            <text:p>11873,32</text:p>
          </table:table-cell>
          <table:table-cell office:value-type="float" office:value="551.05999999999995" table:style-name="ce9">
            <text:p>551,06</text:p>
          </table:table-cell>
          <table:table-cell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3175.01" table:style-name="ce9">
            <text:p>13175,01</text:p>
          </table:table-cell>
          <table:table-cell office:value-type="float" office:value="-779.64" table:style-name="ce10">
            <text:p>-779,64</text:p>
          </table:table-cell>
          <table:table-cell office:value-type="float" office:value="-2332.94" table:style-name="ce10">
            <text:p>-2332,94</text:p>
          </table:table-cell>
          <table:table-cell office:value-type="float" office:value="-1573.8" table:style-name="ce12">
            <text:p>-1573,8</text:p>
          </table:table-cell>
          <table:table-cell office:value-type="float" office:value="0" table:style-name="ce11">
            <text:p>0</text:p>
          </table:table-cell>
          <table:table-cell office:value-type="float" office:value="-4686.38" table:style-name="ce10">
            <text:p>-4686,38</text:p>
          </table:table-cell>
          <table:table-cell office:value-type="float" office:value="8488.6299999999992" table:style-name="ce9">
            <text:p>8488,6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VIVIANE RODRIGUES MAIA NOBRE</text:p>
          </table:table-cell>
          <table:table-cell office:value-type="string" table:style-name="ce7">
            <text:p>ASSISTENTE JURIDICO II - FC-04</text:p>
          </table:table-cell>
          <table:table-cell office:value-type="string" table:style-name="ce7">
            <text:p>SETOR DE ESTÁGIO E TREINAMENTO (EJ)</text:p>
          </table:table-cell>
          <table:table-cell office:value-type="float" office:value="11897.07" table:style-name="ce9">
            <text:p>11897,07</text:p>
          </table:table-cell>
          <table:table-cell office:value-type="float" office:value="1974.29" table:style-name="ce9">
            <text:p>1974,29</text:p>
          </table:table-cell>
          <table:table-cell office:value-type="float" office:value="1939.89" table:style-name="ce9">
            <text:p>1939,89</text:p>
          </table:table-cell>
          <table:table-cell office:value-type="float" office:value="2468.6999999999998" table:style-name="ce13">
            <text:p>2468,7</text:p>
          </table:table-cell>
          <table:table-cell office:value-type="float" office:value="15.83" table:number-columns-spanned="2" table:number-rows-spanned="1" table:style-name="ce26">
            <text:p>15,83</text:p>
          </table:table-cell>
          <table:covered-table-cell/>
          <table:table-cell table:style-name="ce8"/>
          <table:table-cell office:value-type="float" office:value="18295.78" table:style-name="ce9">
            <text:p>18295,78</text:p>
          </table:table-cell>
          <table:table-cell office:value-type="float" office:value="-1823.28" table:style-name="ce10">
            <text:p>-1823,28</text:p>
          </table:table-cell>
          <table:table-cell office:value-type="float" office:value="-2977.33" table:style-name="ce10">
            <text:p>-2977,33</text:p>
          </table:table-cell>
          <table:table-cell office:value-type="float" office:value="-4653.2299999999996" table:style-name="ce10">
            <text:p>-4653,23</text:p>
          </table:table-cell>
          <table:table-cell office:value-type="float" office:value="0" table:style-name="ce11">
            <text:p>0</text:p>
          </table:table-cell>
          <table:table-cell office:value-type="float" office:value="-9453.84" table:style-name="ce10">
            <text:p>-9453,84</text:p>
          </table:table-cell>
          <table:table-cell office:value-type="float" office:value="8841.94" table:style-name="ce9">
            <text:p>8841,9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WALDIK DA PAIXÃO MARQUES CANTANHEDE</text:p>
          </table:table-cell>
          <table:table-cell office:value-type="string" table:style-name="ce7">
            <text:p>TÉCNICO JUDICIÁRIO - NÍVEL MÉDIO C13</text:p>
          </table:table-cell>
          <table:table-cell table:style-name="ce8"/>
          <table:table-cell office:value-type="float" office:value="11398.39" table:style-name="ce9">
            <text:p>11398,39</text:p>
          </table:table-cell>
          <table:table-cell office:value-type="float" office:value="3649.36" table:style-name="ce9">
            <text:p>3649,36</text:p>
          </table:table-cell>
          <table:table-cell table:style-name="ce8"/>
          <table:table-cell office:value-type="float" office:value="910.08" table:style-name="ce9">
            <text:p>910,0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957.83" table:style-name="ce9">
            <text:p>15957,83</text:p>
          </table:table-cell>
          <table:table-cell office:value-type="float" office:value="-2040.89" table:style-name="ce10">
            <text:p>-2040,89</text:p>
          </table:table-cell>
          <table:table-cell office:value-type="float" office:value="-2050.4" table:style-name="ce12">
            <text:p>-2050,4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4091.29" table:style-name="ce10">
            <text:p>-4091,29</text:p>
          </table:table-cell>
          <table:table-cell office:value-type="float" office:value="11866.54" table:style-name="ce9">
            <text:p>11866,5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WANDA GODEIRO DOS SANTOS</text:p>
          </table:table-cell>
          <table:table-cell office:value-type="string" table:style-name="ce7">
            <text:p>ANALISTA <text:s/>JUDICIÁRIO</text:p>
          </table:table-cell>
          <table:table-cell office:value-type="string" table:style-name="ce7">
            <text:p>INATIVO</text:p>
          </table:table-cell>
          <table:table-cell office:value-type="float" office:value="19285.939999999999" table:style-name="ce9">
            <text:p>19285,94</text:p>
          </table:table-cell>
          <table:table-cell office:value-type="float" office:value="3919.53" table:style-name="ce9">
            <text:p>3919,53</text:p>
          </table:table-cell>
          <table:table-cell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3956.1" table:style-name="ce13">
            <text:p>23956,1</text:p>
          </table:table-cell>
          <table:table-cell office:value-type="float" office:value="-2558.52" table:style-name="ce10">
            <text:p>-2558,52</text:p>
          </table:table-cell>
          <table:table-cell office:value-type="float" office:value="-4808.55" table:style-name="ce10">
            <text:p>-4808,55</text:p>
          </table:table-cell>
          <table:table-cell office:value-type="float" office:value="-2417.71" table:style-name="ce10">
            <text:p>-2417,71</text:p>
          </table:table-cell>
          <table:table-cell office:value-type="float" office:value="0" table:style-name="ce11">
            <text:p>0</text:p>
          </table:table-cell>
          <table:table-cell office:value-type="float" office:value="-9784.7800000000007" table:style-name="ce10">
            <text:p>-9784,78</text:p>
          </table:table-cell>
          <table:table-cell office:value-type="float" office:value="14171.32" table:style-name="ce9">
            <text:p>14171,32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WANDERLÉA DA SILVA SOARES</text:p>
          </table:table-cell>
          <table:table-cell office:value-type="string" table:style-name="ce7">
            <text:p>COORDENADOR - CJ-02</text:p>
          </table:table-cell>
          <table:table-cell office:value-type="string" table:style-name="ce7">
            <text:p>COORDENADORIA DE APOIO ÀS VARAS (SEJ)</text:p>
          </table:table-cell>
          <table:table-cell office:value-type="float" office:value="11802.08" table:style-name="ce9">
            <text:p>11802,08</text:p>
          </table:table-cell>
          <table:table-cell office:value-type="float" office:value="3671.9" table:style-name="ce13">
            <text:p>3671,9</text:p>
          </table:table-cell>
          <table:table-cell office:value-type="float" office:value="7398.87" table:style-name="ce9">
            <text:p>7398,87</text:p>
          </table:table-cell>
          <table:table-cell office:value-type="float" office:value="3036.69" table:style-name="ce9">
            <text:p>3036,6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5909.54" table:style-name="ce9">
            <text:p>25909,54</text:p>
          </table:table-cell>
          <table:table-cell office:value-type="float" office:value="-2103.38" table:style-name="ce10">
            <text:p>-2103,38</text:p>
          </table:table-cell>
          <table:table-cell office:value-type="float" office:value="-4737.97" table:style-name="ce10">
            <text:p>-4737,97</text:p>
          </table:table-cell>
          <table:table-cell office:value-type="float" office:value="-5726.73" table:style-name="ce10">
            <text:p>-5726,73</text:p>
          </table:table-cell>
          <table:table-cell office:value-type="float" office:value="0" table:style-name="ce11">
            <text:p>0</text:p>
          </table:table-cell>
          <table:table-cell office:value-type="float" office:value="-12568.08" table:style-name="ce10">
            <text:p>-12568,08</text:p>
          </table:table-cell>
          <table:table-cell office:value-type="float" office:value="13341.46" table:style-name="ce9">
            <text:p>13341,4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WANESSA KIEV FERNANDES ALBUQUERQUE</text:p>
          </table:table-cell>
          <table:table-cell office:value-type="string" table:style-name="ce7">
            <text:p>REMOVIDO</text:p>
          </table:table-cell>
          <table:table-cell office:value-type="string" table:style-name="ce7">
            <text:p>SETOR DE EXECUÇÕES, MANDADOS E LEILÕES (CAEX)</text:p>
          </table:table-cell>
          <table:table-cell table:number-columns-repeated="3" table:style-name="ce8"/>
          <table:table-cell office:value-type="float" office:value="1537.89" table:style-name="ce9">
            <text:p>1537,8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537.89" table:style-name="ce9">
            <text:p>1537,89</text:p>
          </table:table-cell>
          <table:table-cell table:number-columns-repeated="3" table:style-name="ce8"/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537.89" table:style-name="ce9">
            <text:p>1537,8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WASHINGTON LUIZ DE FRANÇA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<text:s/>(SLQ)</text:p>
          </table:table-cell>
          <table:table-cell office:value-type="float" office:value="1917" table:style-name="ce11">
            <text:p>1917</text:p>
          </table:table-cell>
          <table:table-cell table:style-name="ce8"/>
          <table:table-cell office:value-type="float" office:value="1185.05" table:style-name="ce9">
            <text:p>1185,05</text:p>
          </table:table-cell>
          <table:table-cell office:value-type="float" office:value="2411.34" table:style-name="ce9">
            <text:p>2411,3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5513.39" table:style-name="ce9">
            <text:p>5513,39</text:p>
          </table:table-cell>
          <table:table-cell office:value-type="float" office:value="-210.87" table:style-name="ce10">
            <text:p>-210,87</text:p>
          </table:table-cell>
          <table:table-cell office:value-type="float" office:value="-59.83" table:style-name="ce10">
            <text:p>-59,83</text:p>
          </table:table-cell>
          <table:table-cell office:value-type="float" office:value="-1890.6" table:style-name="ce12">
            <text:p>-1890,6</text:p>
          </table:table-cell>
          <table:table-cell office:value-type="float" office:value="0" table:style-name="ce11">
            <text:p>0</text:p>
          </table:table-cell>
          <table:table-cell office:value-type="float" office:value="-2161.3000000000002" table:style-name="ce12">
            <text:p>-2161,3</text:p>
          </table:table-cell>
          <table:table-cell office:value-type="float" office:value="3352.09" table:style-name="ce9">
            <text:p>3352,0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WEBER GUIMARÃES ARARUNA</text:p>
          </table:table-cell>
          <table:table-cell office:value-type="string" table:style-name="ce7">
            <text:p>ANALISTA <text:s/>JUDICIÁRIO</text:p>
          </table:table-cell>
          <table:table-cell office:value-type="string" table:style-name="ce7">
            <text:p>INATIVO</text:p>
          </table:table-cell>
          <table:table-cell office:value-type="float" office:value="19285.939999999999" table:style-name="ce9">
            <text:p>19285,94</text:p>
          </table:table-cell>
          <table:table-cell office:value-type="float" office:value="3734.06" table:style-name="ce9">
            <text:p>3734,06</text:p>
          </table:table-cell>
          <table:table-cell table:style-name="ce8"/>
          <table:table-cell office:value-type="float" office:value="499.68" table:style-name="ce9">
            <text:p>499,68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3519.68" table:style-name="ce9">
            <text:p>23519,68</text:p>
          </table:table-cell>
          <table:table-cell office:value-type="float" office:value="-2527.92" table:style-name="ce10">
            <text:p>-2527,92</text:p>
          </table:table-cell>
          <table:table-cell table:style-name="ce8"/>
          <table:table-cell office:value-type="float" office:value="-744.83" table:style-name="ce10">
            <text:p>-744,83</text:p>
          </table:table-cell>
          <table:table-cell office:value-type="float" office:value="0" table:style-name="ce11">
            <text:p>0</text:p>
          </table:table-cell>
          <table:table-cell office:value-type="float" office:value="-3272.75" table:style-name="ce10">
            <text:p>-3272,75</text:p>
          </table:table-cell>
          <table:table-cell office:value-type="float" office:value="20246.93" table:style-name="ce9">
            <text:p>20246,9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WELLINGTON MARCONDE PINHEIRO DE ALMEIDA</text:p>
          </table:table-cell>
          <table:table-cell office:value-type="string" table:style-name="ce7">
            <text:p>REMOVIDO</text:p>
          </table:table-cell>
          <table:table-cell office:value-type="string" table:style-name="ce7">
            <text:p>SETOR DE PETIÇÃO E PROTOCOLO (CAVT)</text:p>
          </table:table-cell>
          <table:table-cell table:number-columns-repeated="3" table:style-name="ce8"/>
          <table:table-cell office:value-type="float" office:value="3823.82" table:style-name="ce9">
            <text:p>3823,82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3823.82" table:style-name="ce9">
            <text:p>3823,82</text:p>
          </table:table-cell>
          <table:table-cell table:number-columns-repeated="2" table:style-name="ce8"/>
          <table:table-cell office:value-type="float" office:value="36.35" table:style-name="ce9">
            <text:p>36,35</text:p>
          </table:table-cell>
          <table:table-cell office:value-type="float" office:value="0" table:style-name="ce11">
            <text:p>0</text:p>
          </table:table-cell>
          <table:table-cell office:value-type="float" office:value="36.35" table:style-name="ce9">
            <text:p>36,35</text:p>
          </table:table-cell>
          <table:table-cell office:value-type="float" office:value="3860.17" table:style-name="ce9">
            <text:p>3860,1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WELLINGTON VASCONCELOS SILVA</text:p>
          </table:table-cell>
          <table:table-cell office:value-type="string" table:style-name="ce7">
            <text:p>ASSISTENTE DE DIRETOR - FC-04</text:p>
          </table:table-cell>
          <table:table-cell office:value-type="string" table:style-name="ce7">
            <text:p>COORDENADORIA DE PRECATÓRIO (SEJ)</text:p>
          </table:table-cell>
          <table:table-cell office:value-type="float" office:value="11802.08" table:style-name="ce9">
            <text:p>11802,08</text:p>
          </table:table-cell>
          <table:table-cell office:value-type="float" office:value="3174.42" table:style-name="ce9">
            <text:p>3174,42</text:p>
          </table:table-cell>
          <table:table-cell office:value-type="float" office:value="1939.89" table:style-name="ce9">
            <text:p>1939,89</text:p>
          </table:table-cell>
          <table:table-cell office:value-type="float" office:value="3120.07" table:style-name="ce9">
            <text:p>3120,0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0036.46" table:style-name="ce9">
            <text:p>20036,46</text:p>
          </table:table-cell>
          <table:table-cell office:value-type="float" office:value="-2021.3" table:style-name="ce12">
            <text:p>-2021,3</text:p>
          </table:table-cell>
          <table:table-cell office:value-type="float" office:value="-3018.24" table:style-name="ce10">
            <text:p>-3018,24</text:p>
          </table:table-cell>
          <table:table-cell office:value-type="float" office:value="-4425.49" table:style-name="ce10">
            <text:p>-4425,49</text:p>
          </table:table-cell>
          <table:table-cell office:value-type="float" office:value="0" table:style-name="ce11">
            <text:p>0</text:p>
          </table:table-cell>
          <table:table-cell office:value-type="float" office:value="-9465.0300000000007" table:style-name="ce10">
            <text:p>-9465,03</text:p>
          </table:table-cell>
          <table:table-cell office:value-type="float" office:value="10571.43" table:style-name="ce9">
            <text:p>10571,43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WENDELL SILVA SOARES</text:p>
          </table:table-cell>
          <table:table-cell office:value-type="string" table:style-name="ce7">
            <text:p>ANALISTA JUDICIÁRIO - NÍVEL SUPERIOR A1</text:p>
          </table:table-cell>
          <table:table-cell office:value-type="string" table:style-name="ce7">
            <text:p>SETOR DE APOIO AO USUÁRIO (SETIC)</text:p>
          </table:table-cell>
          <table:table-cell office:value-type="float" office:value="13026.17" table:style-name="ce9">
            <text:p>13026,17</text:p>
          </table:table-cell>
          <table:table-cell table:number-columns-repeated="2" table:style-name="ce8"/>
          <table:table-cell office:value-type="float" office:value="3419.59" table:style-name="ce9">
            <text:p>3419,5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445.759999999998" table:style-name="ce9">
            <text:p>16445,76</text:p>
          </table:table-cell>
          <table:table-cell office:value-type="float" office:value="-828.39" table:style-name="ce10">
            <text:p>-828,39</text:p>
          </table:table-cell>
          <table:table-cell office:value-type="float" office:value="-2328.62" table:style-name="ce10">
            <text:p>-2328,62</text:p>
          </table:table-cell>
          <table:table-cell office:value-type="float" office:value="-1602.59" table:style-name="ce10">
            <text:p>-1602,59</text:p>
          </table:table-cell>
          <table:table-cell office:value-type="float" office:value="0" table:style-name="ce11">
            <text:p>0</text:p>
          </table:table-cell>
          <table:table-cell office:value-type="float" office:value="-4759.6000000000004" table:style-name="ce12">
            <text:p>-4759,6</text:p>
          </table:table-cell>
          <table:table-cell office:value-type="float" office:value="11686.16" table:style-name="ce9">
            <text:p>11686,1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WERTHER JOSÉ AMARAL BORGES</text:p>
          </table:table-cell>
          <table:table-cell office:value-type="string" table:style-name="ce7">
            <text:p>ANALISTA JUDICIÁRIO - NÍVEL SUPERIOR C1</text:p>
          </table:table-cell>
          <table:table-cell office:value-type="string" table:style-name="ce7">
            <text:p>SETOR DE PAGAMENTO (SOF)</text:p>
          </table:table-cell>
          <table:table-cell office:value-type="float" office:value="19285.939999999999" table:style-name="ce9">
            <text:p>19285,94</text:p>
          </table:table-cell>
          <table:table-cell office:value-type="float" office:value="3451.99" table:style-name="ce9">
            <text:p>3451,99</text:p>
          </table:table-cell>
          <table:table-cell table:style-name="ce8"/>
          <table:table-cell office:value-type="float" office:value="1987.75" table:style-name="ce9">
            <text:p>1987,7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4725.68" table:style-name="ce9">
            <text:p>24725,68</text:p>
          </table:table-cell>
          <table:table-cell office:value-type="float" office:value="-3309.77" table:style-name="ce10">
            <text:p>-3309,77</text:p>
          </table:table-cell>
          <table:table-cell office:value-type="float" office:value="-4421.25" table:style-name="ce10">
            <text:p>-4421,25</text:p>
          </table:table-cell>
          <table:table-cell office:value-type="float" office:value="-65.56" table:style-name="ce10">
            <text:p>-65,56</text:p>
          </table:table-cell>
          <table:table-cell office:value-type="float" office:value="0" table:style-name="ce11">
            <text:p>0</text:p>
          </table:table-cell>
          <table:table-cell office:value-type="float" office:value="-7796.58" table:style-name="ce10">
            <text:p>-7796,58</text:p>
          </table:table-cell>
          <table:table-cell office:value-type="float" office:value="16929.099999999999" table:style-name="ce13">
            <text:p>16929,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WESLEY SIMPLÍCIO MELO</text:p>
          </table:table-cell>
          <table:table-cell office:value-type="string" table:style-name="ce7">
            <text:p>DIRETOR DE SECRETARIA - CJ-03</text:p>
          </table:table-cell>
          <table:table-cell office:value-type="string" table:style-name="ce7">
            <text:p>SECRETARIA (9ª VT)</text:p>
          </table:table-cell>
          <table:table-cell office:value-type="float" office:value="11802.08" table:style-name="ce9">
            <text:p>11802,08</text:p>
          </table:table-cell>
          <table:table-cell office:value-type="float" office:value="3629.4" table:style-name="ce13">
            <text:p>3629,4</text:p>
          </table:table-cell>
          <table:table-cell office:value-type="float" office:value="8411.01" table:style-name="ce9">
            <text:p>8411,01</text:p>
          </table:table-cell>
          <table:table-cell office:value-type="float" office:value="3110.07" table:style-name="ce9">
            <text:p>3110,07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6952.560000000001" table:style-name="ce9">
            <text:p>26952,56</text:p>
          </table:table-cell>
          <table:table-cell office:value-type="float" office:value="-2096.37" table:style-name="ce10">
            <text:p>-2096,37</text:p>
          </table:table-cell>
          <table:table-cell office:value-type="float" office:value="-4902.2700000000004" table:style-name="ce10">
            <text:p>-4902,27</text:p>
          </table:table-cell>
          <table:table-cell office:value-type="float" office:value="-3256.27" table:style-name="ce10">
            <text:p>-3256,27</text:p>
          </table:table-cell>
          <table:table-cell office:value-type="float" office:value="0" table:style-name="ce11">
            <text:p>0</text:p>
          </table:table-cell>
          <table:table-cell office:value-type="float" office:value="-10254.91" table:style-name="ce10">
            <text:p>-10254,91</text:p>
          </table:table-cell>
          <table:table-cell office:value-type="float" office:value="16697.650000000001" table:style-name="ce9">
            <text:p>16697,6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WILLAMBERGH HOLANDA BRITO</text:p>
          </table:table-cell>
          <table:table-cell office:value-type="string" table:style-name="ce7">
            <text:p>ASSISTENTE DE DIRETOR DE SECRETARIA -</text:p>
          </table:table-cell>
          <table:table-cell office:value-type="string" table:style-name="ce7">
            <text:p>SECRETARIA (2ª VT)</text:p>
          </table:table-cell>
          <table:table-cell office:value-type="float" office:value="19285.939999999999" table:style-name="ce9">
            <text:p>19285,94</text:p>
          </table:table-cell>
          <table:table-cell office:value-type="float" office:value="1770.21" table:style-name="ce9">
            <text:p>1770,21</text:p>
          </table:table-cell>
          <table:table-cell office:value-type="float" office:value="2232.38" table:style-name="ce9">
            <text:p>2232,38</text:p>
          </table:table-cell>
          <table:table-cell office:value-type="float" office:value="1592.88" table:style-name="ce9">
            <text:p>1592,88</text:p>
          </table:table-cell>
          <table:table-cell office:value-type="float" office:value="3673.96" table:number-columns-spanned="2" table:number-rows-spanned="1" table:style-name="ce26">
            <text:p>3673,96</text:p>
          </table:table-cell>
          <table:covered-table-cell/>
          <table:table-cell table:style-name="ce8"/>
          <table:table-cell office:value-type="float" office:value="28555.37" table:style-name="ce9">
            <text:p>28555,37</text:p>
          </table:table-cell>
          <table:table-cell office:value-type="float" office:value="-3032.27" table:style-name="ce10">
            <text:p>-3032,27</text:p>
          </table:table-cell>
          <table:table-cell office:value-type="float" office:value="-4376.8100000000004" table:style-name="ce10">
            <text:p>-4376,81</text:p>
          </table:table-cell>
          <table:table-cell office:value-type="float" office:value="-2756.94" table:style-name="ce10">
            <text:p>-2756,94</text:p>
          </table:table-cell>
          <table:table-cell office:value-type="float" office:value="0" table:style-name="ce11">
            <text:p>0</text:p>
          </table:table-cell>
          <table:table-cell office:value-type="float" office:value="-10166.02" table:style-name="ce10">
            <text:p>-10166,02</text:p>
          </table:table-cell>
          <table:table-cell office:value-type="float" office:value="18389.349999999999" table:style-name="ce9">
            <text:p>18389,3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WILLANY REGINA ALVES DA SILVA LOPES</text:p>
          </table:table-cell>
          <table:table-cell office:value-type="string" table:style-name="ce7">
            <text:p>ANALISTA JUDICIÁRIO - NÍVEL SUPERIOR A5</text:p>
          </table:table-cell>
          <table:table-cell office:value-type="string" table:style-name="ce7">
            <text:p>SETOR DE EXECUÇÕES, MANDADOS E LEILÕES (CAEX)</text:p>
          </table:table-cell>
          <table:table-cell office:value-type="float" office:value="17113.38" table:style-name="ce9">
            <text:p>17113,38</text:p>
          </table:table-cell>
          <table:table-cell table:number-columns-repeated="2" table:style-name="ce8"/>
          <table:table-cell office:value-type="float" office:value="3255.19" table:style-name="ce9">
            <text:p>3255,19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0368.57" table:style-name="ce9">
            <text:p>20368,57</text:p>
          </table:table-cell>
          <table:table-cell office:value-type="float" office:value="-2352.0500000000002" table:style-name="ce10">
            <text:p>-2352,05</text:p>
          </table:table-cell>
          <table:table-cell office:value-type="float" office:value="-3085.73" table:style-name="ce10">
            <text:p>-3085,73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5437.78" table:style-name="ce10">
            <text:p>-5437,78</text:p>
          </table:table-cell>
          <table:table-cell office:value-type="float" office:value="14930.79" table:style-name="ce9">
            <text:p>14930,7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WILSON AUGUSTO OURIVES MACEDO</text:p>
          </table:table-cell>
          <table:table-cell office:value-type="string" table:style-name="ce7">
            <text:p>SECRETÁRIO DE AUDIÊNCIA I - FC-04</text:p>
          </table:table-cell>
          <table:table-cell office:value-type="string" table:style-name="ce7">
            <text:p>SECRETARIA <text:s/>(1UNP)</text:p>
          </table:table-cell>
          <table:table-cell office:value-type="float" office:value="11214.13" table:style-name="ce9">
            <text:p>11214,13</text:p>
          </table:table-cell>
          <table:table-cell table:style-name="ce8"/>
          <table:table-cell office:value-type="float" office:value="1939.89" table:style-name="ce9">
            <text:p>1939,89</text:p>
          </table:table-cell>
          <table:table-cell office:value-type="float" office:value="2955.44" table:style-name="ce9">
            <text:p>2955,44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109.46" table:style-name="ce9">
            <text:p>16109,46</text:p>
          </table:table-cell>
          <table:table-cell office:value-type="float" office:value="-1407.33" table:style-name="ce10">
            <text:p>-1407,33</text:p>
          </table:table-cell>
          <table:table-cell office:value-type="float" office:value="-2360.98" table:style-name="ce10">
            <text:p>-2360,98</text:p>
          </table:table-cell>
          <table:table-cell office:value-type="float" office:value="-1301.44" table:style-name="ce10">
            <text:p>-1301,44</text:p>
          </table:table-cell>
          <table:table-cell office:value-type="float" office:value="0" table:style-name="ce11">
            <text:p>0</text:p>
          </table:table-cell>
          <table:table-cell office:value-type="float" office:value="-5069.75" table:style-name="ce10">
            <text:p>-5069,75</text:p>
          </table:table-cell>
          <table:table-cell office:value-type="float" office:value="11039.71" table:style-name="ce9">
            <text:p>11039,7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YARA MARIA DA COSTA BARBOZA ROCHA SANTOS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1635.86" table:style-name="ce9">
            <text:p>11635,86</text:p>
          </table:table-cell>
          <table:table-cell office:value-type="float" office:value="1447.87" table:style-name="ce9">
            <text:p>1447,87</text:p>
          </table:table-cell>
          <table:table-cell table:style-name="ce8"/>
          <table:table-cell office:value-type="float" office:value="1501.26" table:style-name="ce9">
            <text:p>1501,2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4584.99" table:style-name="ce9">
            <text:p>14584,99</text:p>
          </table:table-cell>
          <table:table-cell office:value-type="float" office:value="-888.44" table:style-name="ce10">
            <text:p>-888,44</text:p>
          </table:table-cell>
          <table:table-cell office:value-type="float" office:value="-1908.61" table:style-name="ce10">
            <text:p>-1908,61</text:p>
          </table:table-cell>
          <table:table-cell office:value-type="float" office:value="-5861.94" table:style-name="ce10">
            <text:p>-5861,94</text:p>
          </table:table-cell>
          <table:table-cell office:value-type="float" office:value="0" table:style-name="ce11">
            <text:p>0</text:p>
          </table:table-cell>
          <table:table-cell office:value-type="float" office:value="-8658.99" table:style-name="ce10">
            <text:p>-8658,99</text:p>
          </table:table-cell>
          <table:table-cell office:value-type="float" office:value="5926" table:style-name="ce11">
            <text:p>5926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YASMIN BARBOSA FONTES OLIVEIRA</text:p>
          </table:table-cell>
          <table:table-cell office:value-type="string" table:style-name="ce7">
            <text:p>PENSIONISTA</text:p>
          </table:table-cell>
          <table:table-cell table:style-name="ce8"/>
          <table:table-cell office:value-type="float" office:value="5681.08" table:style-name="ce9">
            <text:p>5681,08</text:p>
          </table:table-cell>
          <table:table-cell table:number-columns-repeated="3" table:style-name="ce8"/>
          <table:table-cell table:number-columns-spanned="2" table:number-rows-spanned="1" table:style-name="ce25"/>
          <table:covered-table-cell/>
          <table:table-cell table:style-name="ce8"/>
          <table:table-cell office:value-type="float" office:value="5681.08" table:style-name="ce9">
            <text:p>5681,08</text:p>
          </table:table-cell>
          <table:table-cell office:value-type="float" office:value="-309.94" table:style-name="ce10">
            <text:p>-309,94</text:p>
          </table:table-cell>
          <table:table-cell office:value-type="float" office:value="-607.70000000000005" table:style-name="ce12">
            <text:p>-607,7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917.64" table:style-name="ce10">
            <text:p>-917,64</text:p>
          </table:table-cell>
          <table:table-cell office:value-type="float" office:value="4763.4399999999996" table:style-name="ce9">
            <text:p>4763,44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YOLANDA ARAUJO ALVES BALBINO</text:p>
          </table:table-cell>
          <table:table-cell office:value-type="string" table:style-name="ce7">
            <text:p>ASSISTENTE SECRETÁRIO - FC-05</text:p>
          </table:table-cell>
          <table:table-cell office:value-type="string" table:style-name="ce7">
            <text:p>SETOR DE CONTRATOS E PUBLICAÇÃO (SA)</text:p>
          </table:table-cell>
          <table:table-cell office:value-type="float" office:value="1524.77" table:style-name="ce9">
            <text:p>1524,77</text:p>
          </table:table-cell>
          <table:table-cell table:style-name="ce8"/>
          <table:table-cell office:value-type="float" office:value="2736.47" table:style-name="ce9">
            <text:p>2736,47</text:p>
          </table:table-cell>
          <table:table-cell office:value-type="float" office:value="2068.36" table:style-name="ce9">
            <text:p>2068,3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6329.6" table:style-name="ce13">
            <text:p>6329,6</text:p>
          </table:table-cell>
          <table:table-cell office:value-type="float" office:value="-213.47" table:style-name="ce10">
            <text:p>-213,47</text:p>
          </table:table-cell>
          <table:table-cell office:value-type="float" office:value="-274.63" table:style-name="ce10">
            <text:p>-274,63</text:p>
          </table:table-cell>
          <table:table-cell table:style-name="ce8"/>
          <table:table-cell office:value-type="float" office:value="0" table:style-name="ce11">
            <text:p>0</text:p>
          </table:table-cell>
          <table:table-cell office:value-type="float" office:value="-488.1" table:style-name="ce12">
            <text:p>-488,1</text:p>
          </table:table-cell>
          <table:table-cell office:value-type="float" office:value="5841.5" table:style-name="ce13">
            <text:p>5841,5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YONALDO CARLOS ESTEVÃO DA COSTA</text:p>
          </table:table-cell>
          <table:table-cell office:value-type="string" table:style-name="ce7">
            <text:p>TÉCNICO JUDICIÁRIO - NÍVEL MÉDIO C13</text:p>
          </table:table-cell>
          <table:table-cell table:style-name="ce8"/>
          <table:table-cell office:value-type="float" office:value="13559.34" table:style-name="ce9">
            <text:p>13559,34</text:p>
          </table:table-cell>
          <table:table-cell office:value-type="float" office:value="3269.41" table:style-name="ce9">
            <text:p>3269,41</text:p>
          </table:table-cell>
          <table:table-cell table:style-name="ce8"/>
          <table:table-cell office:value-type="float" office:value="2312.56" table:style-name="ce9">
            <text:p>2312,5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141.310000000001" table:style-name="ce9">
            <text:p>19141,31</text:p>
          </table:table-cell>
          <table:table-cell office:value-type="float" office:value="-2036.97" table:style-name="ce10">
            <text:p>-2036,97</text:p>
          </table:table-cell>
          <table:table-cell office:value-type="float" office:value="-2693.82" table:style-name="ce10">
            <text:p>-2693,82</text:p>
          </table:table-cell>
          <table:table-cell office:value-type="float" office:value="-2043.65" table:style-name="ce10">
            <text:p>-2043,65</text:p>
          </table:table-cell>
          <table:table-cell office:value-type="float" office:value="0" table:style-name="ce11">
            <text:p>0</text:p>
          </table:table-cell>
          <table:table-cell office:value-type="float" office:value="-6774.44" table:style-name="ce10">
            <text:p>-6774,44</text:p>
          </table:table-cell>
          <table:table-cell office:value-type="float" office:value="12366.87" table:style-name="ce9">
            <text:p>12366,8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ZAILDA CARDOSO DA SILVA</text:p>
          </table:table-cell>
          <table:table-cell office:value-type="string" table:style-name="ce7">
            <text:p>ASSISTENTE - FC-02</text:p>
          </table:table-cell>
          <table:table-cell office:value-type="string" table:style-name="ce7">
            <text:p>SECRETARIA (8ª VT)</text:p>
          </table:table-cell>
          <table:table-cell table:number-columns-repeated="2" table:style-name="ce8"/>
          <table:table-cell office:value-type="float" office:value="1185.05" table:style-name="ce9">
            <text:p>1185,05</text:p>
          </table:table-cell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935.68" table:style-name="ce9">
            <text:p>1935,68</text:p>
          </table:table-cell>
          <table:table-cell table:number-columns-repeated="2" table:style-name="ce8"/>
          <table:table-cell office:value-type="float" office:value="-1111.8699999999999" table:style-name="ce10">
            <text:p>-1111,87</text:p>
          </table:table-cell>
          <table:table-cell office:value-type="float" office:value="0" table:style-name="ce11">
            <text:p>0</text:p>
          </table:table-cell>
          <table:table-cell office:value-type="float" office:value="-1111.8699999999999" table:style-name="ce10">
            <text:p>-1111,87</text:p>
          </table:table-cell>
          <table:table-cell office:value-type="float" office:value="823.81" table:style-name="ce9">
            <text:p>823,8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ZANELI MALTA PRATA</text:p>
          </table:table-cell>
          <table:table-cell office:value-type="string" table:style-name="ce7">
            <text:p>ASSISTENTE DE JUIZ I - FC-05</text:p>
          </table:table-cell>
          <table:table-cell office:value-type="string" table:style-name="ce7">
            <text:p>SECRETARIA <text:s/>(1UNP)</text:p>
          </table:table-cell>
          <table:table-cell table:number-columns-repeated="2" table:style-name="ce8"/>
          <table:table-cell office:value-type="float" office:value="2232.38" table:style-name="ce9">
            <text:p>2232,38</text:p>
          </table:table-cell>
          <table:table-cell office:value-type="float" office:value="1987.75" table:style-name="ce9">
            <text:p>1987,75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4220.13" table:style-name="ce9">
            <text:p>4220,13</text:p>
          </table:table-cell>
          <table:table-cell table:style-name="ce8"/>
          <table:table-cell office:value-type="float" office:value="-24.63" table:style-name="ce10">
            <text:p>-24,63</text:p>
          </table:table-cell>
          <table:table-cell office:value-type="float" office:value="-1887.13" table:style-name="ce10">
            <text:p>-1887,13</text:p>
          </table:table-cell>
          <table:table-cell office:value-type="float" office:value="0" table:style-name="ce11">
            <text:p>0</text:p>
          </table:table-cell>
          <table:table-cell office:value-type="float" office:value="-1911.76" table:style-name="ce10">
            <text:p>-1911,76</text:p>
          </table:table-cell>
          <table:table-cell office:value-type="float" office:value="2308.37" table:style-name="ce9">
            <text:p>2308,37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ZENAIDE MONTE SOARES DE OLIVEIRA RAMOS</text:p>
          </table:table-cell>
          <table:table-cell office:value-type="string" table:style-name="ce7">
            <text:p>TÉCNICO <text:s/>JUDICIÁRIO</text:p>
          </table:table-cell>
          <table:table-cell office:value-type="string" table:style-name="ce7">
            <text:p>INATIVO</text:p>
          </table:table-cell>
          <table:table-cell office:value-type="float" office:value="11247.99" table:style-name="ce9">
            <text:p>11247,99</text:p>
          </table:table-cell>
          <table:table-cell office:value-type="float" office:value="12532.19" table:style-name="ce9">
            <text:p>12532,19</text:p>
          </table:table-cell>
          <table:table-cell table:style-name="ce8"/>
          <table:table-cell office:value-type="float" office:value="1501.26" table:style-name="ce9">
            <text:p>1501,26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25281.439999999999" table:style-name="ce9">
            <text:p>25281,44</text:p>
          </table:table-cell>
          <table:table-cell office:value-type="float" office:value="-2653.35" table:style-name="ce10">
            <text:p>-2653,35</text:p>
          </table:table-cell>
          <table:table-cell office:value-type="float" office:value="-4416.92" table:style-name="ce10">
            <text:p>-4416,92</text:p>
          </table:table-cell>
          <table:table-cell office:value-type="float" office:value="-2889.18" table:style-name="ce10">
            <text:p>-2889,18</text:p>
          </table:table-cell>
          <table:table-cell office:value-type="float" office:value="0" table:style-name="ce11">
            <text:p>0</text:p>
          </table:table-cell>
          <table:table-cell office:value-type="float" office:value="-9959.4500000000007" table:style-name="ce10">
            <text:p>-9959,45</text:p>
          </table:table-cell>
          <table:table-cell office:value-type="float" office:value="15321.99" table:style-name="ce9">
            <text:p>15321,99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ZILDA MONTEIRO CAVALCANTE FILHA</text:p>
          </table:table-cell>
          <table:table-cell office:value-type="string" table:style-name="ce7">
            <text:p>REMOVIDO</text:p>
          </table:table-cell>
          <table:table-cell office:value-type="string" table:style-name="ce7">
            <text:p>SETOR DE PETIÇÃO E PROTOCOLO (CAVT)</text:p>
          </table:table-cell>
          <table:table-cell table:number-columns-repeated="3" table:style-name="ce8"/>
          <table:table-cell office:value-type="float" office:value="1660.71" table:style-name="ce9">
            <text:p>1660,71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660.71" table:style-name="ce9">
            <text:p>1660,71</text:p>
          </table:table-cell>
          <table:table-cell table:number-columns-repeated="2" table:style-name="ce8"/>
          <table:table-cell office:value-type="float" office:value="12.1" table:style-name="ce13">
            <text:p>12,1</text:p>
          </table:table-cell>
          <table:table-cell office:value-type="float" office:value="0" table:style-name="ce11">
            <text:p>0</text:p>
          </table:table-cell>
          <table:table-cell office:value-type="float" office:value="12.1" table:style-name="ce13">
            <text:p>12,1</text:p>
          </table:table-cell>
          <table:table-cell office:value-type="float" office:value="1672.81" table:style-name="ce9">
            <text:p>1672,81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4">
          <table:table-cell office:value-type="string" table:style-name="ce7">
            <text:p>ZULEIDE ALVES DOS SANTOS</text:p>
          </table:table-cell>
          <table:table-cell office:value-type="string" table:style-name="ce7">
            <text:p>PENSIONISTA</text:p>
          </table:table-cell>
          <table:table-cell table:style-name="ce8"/>
          <table:table-cell office:value-type="float" office:value="17904.03" table:style-name="ce9">
            <text:p>17904,03</text:p>
          </table:table-cell>
          <table:table-cell table:number-columns-repeated="2" table:style-name="ce8"/>
          <table:table-cell office:value-type="float" office:value="750.63" table:style-name="ce9">
            <text:p>750,63</text:p>
          </table:table-cell>
          <table:table-cell table:number-columns-spanned="2" table:number-rows-spanned="1" table:style-name="ce25"/>
          <table:covered-table-cell/>
          <table:table-cell table:style-name="ce8"/>
          <table:table-cell office:value-type="float" office:value="18654.66" table:style-name="ce9">
            <text:p>18654,66</text:p>
          </table:table-cell>
          <table:table-cell office:value-type="float" office:value="-1683.78" table:style-name="ce10">
            <text:p>-1683,78</text:p>
          </table:table-cell>
          <table:table-cell office:value-type="float" office:value="-3067.61" table:style-name="ce10">
            <text:p>-3067,61</text:p>
          </table:table-cell>
          <table:table-cell office:value-type="float" office:value="-1753.99" table:style-name="ce10">
            <text:p>-1753,99</text:p>
          </table:table-cell>
          <table:table-cell office:value-type="float" office:value="0" table:style-name="ce11">
            <text:p>0</text:p>
          </table:table-cell>
          <table:table-cell office:value-type="float" office:value="-6505.38" table:style-name="ce10">
            <text:p>-6505,38</text:p>
          </table:table-cell>
          <table:table-cell office:value-type="float" office:value="12149.28" table:style-name="ce9">
            <text:p>12149,28</text:p>
          </table:table-cell>
          <table:table-cell table:number-columns-spanned="2" table:number-rows-spanned="1" table:style-name="ce25"/>
          <table:covered-table-cell/>
          <table:table-cell table:style-name="ce8"/>
          <table:table-cell table:number-columns-repeated="16364"/>
        </table:table-row>
        <table:table-row table:style-name="ro2">
          <table:table-cell office:value-type="string" table:number-columns-spanned="3" table:number-rows-spanned="1" table:style-name="ce29">
            <text:p>TOTAL</text:p>
          </table:table-cell>
          <table:covered-table-cell table:number-columns-repeated="2"/>
          <table:table-cell office:value-type="float" office:value="9666124.0600000005" table:style-name="ce15">
            <text:p>9.666.124,06</text:p>
          </table:table-cell>
          <table:table-cell office:value-type="float" office:value="1252853.81" table:style-name="ce15">
            <text:p>1.252.853,81</text:p>
          </table:table-cell>
          <table:table-cell office:value-type="float" office:value="2824357.6" table:style-name="ce15">
            <text:p>2.824.357,60</text:p>
          </table:table-cell>
          <table:table-cell office:value-type="float" office:value="1629092.44" table:style-name="ce15">
            <text:p>1.629.092,44</text:p>
          </table:table-cell>
          <table:table-cell office:value-type="float" office:value="413369.3" table:number-columns-spanned="2" table:number-rows-spanned="1" table:style-name="ce30">
            <text:p>413.369,30</text:p>
          </table:table-cell>
          <table:covered-table-cell/>
          <table:table-cell office:value-type="float" office:value="82358.5" table:style-name="ce15">
            <text:p>82.358,50</text:p>
          </table:table-cell>
          <table:table-cell office:value-type="float" office:value="15868155.710000001" table:style-name="ce15">
            <text:p>15.868.155,71</text:p>
          </table:table-cell>
          <table:table-cell office:value-type="float" office:value="-1390085.73" table:style-name="ce16">
            <text:p>-1.390.085,73</text:p>
          </table:table-cell>
          <table:table-cell office:value-type="float" office:value="-2525116.14" table:style-name="ce16">
            <text:p>-2.525.116,14</text:p>
          </table:table-cell>
          <table:table-cell office:value-type="float" office:value="-1893255.17" table:style-name="ce16">
            <text:p>-1.893.255,17</text:p>
          </table:table-cell>
          <table:table-cell office:value-type="float" office:value="-65063.79" table:style-name="ce16">
            <text:p>-65.063,79</text:p>
          </table:table-cell>
          <table:table-cell office:value-type="float" office:value="-5873520.8300000001" table:style-name="ce16">
            <text:p>-5.873.520,83</text:p>
          </table:table-cell>
          <table:table-cell office:value-type="float" office:value="9994634.8800000008" table:style-name="ce15">
            <text:p>9.994.634,88</text:p>
          </table:table-cell>
          <table:table-cell office:value-type="float" office:value="0" table:number-columns-spanned="2" table:number-rows-spanned="1" table:style-name="ce31">
            <text:p>0,00</text:p>
          </table:table-cell>
          <table:covered-table-cell/>
          <table:table-cell office:value-type="float" office:value="0" table:style-name="ce17">
            <text:p>0,00</text:p>
          </table:table-cell>
          <table:table-cell table:number-columns-repeated="16364"/>
        </table:table-row>
        <table:table-row table:style-name="ro5">
          <table:table-cell office:value-type="float" office:value="0" table:style-name="ce18">
            <text:p>0,00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i] Remuneração do cargo efetivo - Vencimento, G.A.J., V.P.I, Adicionais de Qualificação, G.A.E e G.A.S, além de outras desta natureza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ii] V.P.N.I., Adicional por tempo de serviço, quintos, décimos e vantagens decorrentes de sentença judicial ou extensão administrativa, abono de permanência. <text:s text:c="5"/>[iii] Auxílio-alimentação, Auxílio-transporte, Auxílio Pré-escolar, Auxílio Saúde, Auxílio Natalidade, Auxílio Moradia, Ajuda de Custo, além de outras desta natureza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iv] Abono constitucional de 1/3 de férias, indenização de férias, antecipação de férias, gratificação natalina, antecipação de gratificação natalina, serviço extraordinário, substituição, pagamentos retroativos, além de outras desta natureza. <text:s text:c="4"/>[v] Gratificações de qualquer natureza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vi] Total dos rendimentos pagos no mês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vii] Contribuição Previdenciária Oficial (Plano de Seguridade Social do Servidor Público e Regime Geral de Previdência Social). [viii] Imposto de Renda Retido na Fonte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ix] Cotas de participação de auxílio pré-escolar, auxílio transporte e demais descontos extraordinários de caráter não pessoal. [x] Valores retidos por excederem ao teto remuneratório constitucional conforme Resoluções nº 13 e 14, do CNJ.</text:p>
          </table:table-cell>
          <table:table-cell table:number-columns-repeated="16383"/>
        </table:table-row>
        <table:table-row table:style-name="ro2">
          <table:table-cell office:value-type="string" table:style-name="ce19">
            <text:p>11 Total dos descontos efetuados no mês.</text:p>
          </table:table-cell>
          <table:table-cell table:number-columns-repeated="16383"/>
        </table:table-row>
        <table:table-row table:style-name="ro2">
          <table:table-cell office:value-type="string" table:style-name="ce19">
            <text:p>12 Rendimento líquido após os descontos referidos nos itens anteriores.</text:p>
          </table:table-cell>
          <table:table-cell table:number-columns-repeated="16383"/>
        </table:table-row>
        <table:table-row table:style-name="ro2">
          <table:table-cell office:value-type="string" table:style-name="ce19">
            <text:p>13 Remuneração percebida no órgão de origem por magistrados e servidores, cedidos ou requisitados, optantes por aquela remuneração. 14 Valor de diárias efetivamente pago no mês de referência, ainda que o período de afastamento se estenda para além deste.</text:p>
          </table:table-cell>
          <table:table-cell table:number-columns-repeated="16383"/>
        </table:table-row>
        <table:table-row table:number-rows-repeated="1047740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2">
      <number:number number:decimal-places="2"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number:number-style style:name="N37">
      <number:number number:decimal-places="1" number:min-integer-digits="1"/>
    </number:number-style>
    <number:number-style style:name="N38P0">
      <number:number number:decimal-places="1" number:min-integer-digits="1"/>
    </number:number-style>
    <number:number-style style:name="N38">
      <number:number number:decimal-places="1" number:min-integer-digits="1"/>
      <style:map style:condition="value()&gt;=0" style:apply-style-name="N38P0"/>
    </number:number-style>
    <number:number-style style:name="N39P0">
      <number:number number:decimal-places="2" number:min-integer-digits="1" number:grouping="true"/>
    </number:number-style>
    <number:number-style style:name="N39">
      <number:number number:decimal-places="2" number:min-integer-digits="1" number:grouping="true"/>
      <style:map style:condition="value()&gt;=0" style:apply-style-name="N39P0"/>
    </number:number-style>
    <number:number-style style:name="N40">
      <style:text-properties fo:color="#FF0000"/>
      <number:number number:decimal-places="2" number:min-integer-digits="1" number:grouping="true"/>
    </number:number-style>
    <number:number-style style:name="N41P0">
      <number:number number:decimal-places="2" number:min-integer-digits="1"/>
    </number:number-style>
    <number:number-style style:name="N41">
      <number:number number:decimal-places="2" number:min-integer-digits="1"/>
      <style:map style:condition="value()&gt;=0" style:apply-style-name="N41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Online2PDF.com</meta:initial-creator>
    <dc:creator>Marianize Bento Patitucci da Silva</dc:creator>
    <meta:creation-date>2022-07-21T20:19:25Z</meta:creation-date>
    <dc:date>2022-07-21T18:20:35Z</dc:date>
    <meta:editing-duration>PT0S</meta:editing-duration>
  </office:meta>
</office:document-meta>
</file>