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Arial" style:font-name-asian="Arial" style:font-name-complex="Arial" fo:font-size="6pt" style:font-size-asian="6pt" style:font-size-complex="6pt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10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1" style:family="table-cell" style:parent-style-name="Default" style:data-style-name="N2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2" style:family="table-cell" style:parent-style-name="Default" style:data-style-name="N4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3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5" style:family="table-cell" style:parent-style-name="Default" style:data-style-name="N2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6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17" style:family="table-cell" style:parent-style-name="Default" style:data-style-name="N38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18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19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2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21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23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2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25" style:family="table-cell" style:parent-style-name="Default" style:data-style-name="N0">
      <style:table-cell-properties fo:border="thin solid #000000" fo:background-color="transparent"/>
    </style:style>
    <style:style style:name="ce26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27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28" style:family="table-cell" style:parent-style-name="Default" style:data-style-name="N2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2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30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4pt" style:font-size-asian="4pt" style:font-size-complex="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3.889375cm"/>
    </style:style>
    <style:style style:name="co2" style:family="table-column">
      <style:table-column-properties fo:break-before="auto" style:column-width="3.30729166666667cm"/>
    </style:style>
    <style:style style:name="co3" style:family="table-column">
      <style:table-column-properties fo:break-before="auto" style:column-width="4.23333333333333cm"/>
    </style:style>
    <style:style style:name="co4" style:family="table-column">
      <style:table-column-properties fo:break-before="auto" style:column-width="1.825625cm"/>
    </style:style>
    <style:style style:name="co5" style:family="table-column">
      <style:table-column-properties fo:break-before="auto" style:column-width="1.08479166666667cm"/>
    </style:style>
    <style:style style:name="co6" style:family="table-column">
      <style:table-column-properties fo:break-before="auto" style:column-width="1.48166666666667cm"/>
    </style:style>
    <style:style style:name="co7" style:family="table-column">
      <style:table-column-properties fo:break-before="auto" style:column-width="0.529166666666667cm"/>
    </style:style>
    <style:style style:name="co8" style:family="table-column">
      <style:table-column-properties fo:break-before="auto" style:column-width="1.666875cm"/>
    </style:style>
    <style:style style:name="co9" style:family="table-column">
      <style:table-column-properties fo:break-before="auto" style:column-width="1.27cm"/>
    </style:style>
    <style:style style:name="co10" style:family="table-column">
      <style:table-column-properties fo:break-before="auto" style:column-width="0.926041666666667cm"/>
    </style:style>
    <style:style style:name="co11" style:family="table-column">
      <style:table-column-properties fo:break-before="auto" style:column-width="0.185208333333333cm"/>
    </style:style>
    <style:style style:name="ro1" style:family="table-row">
      <style:table-row-properties style:row-height="8.1pt" style:use-optimal-row-height="false" fo:break-before="auto"/>
    </style:style>
    <style:style style:name="ro2" style:family="table-row">
      <style:table-row-properties style:row-height="5.1pt" style:use-optimal-row-height="false" fo:break-before="auto"/>
    </style:style>
    <style:style style:name="ro3" style:family="table-row">
      <style:table-row-properties style:row-height="29.1pt" style:use-optimal-row-height="false" fo:break-before="auto"/>
    </style:style>
    <style:style style:name="ro4" style:family="table-row">
      <style:table-row-properties style:row-height="15.95pt" style:use-optimal-row-height="false" fo:break-before="auto"/>
    </style:style>
    <style:style style:name="ro5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Table_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number-columns-repeated="2" table:default-cell-style-name="ce3"/>
        <table:table-column table:style-name="co7" table:default-cell-style-name="ce3"/>
        <table:table-column table:style-name="co5" table:default-cell-style-name="ce3"/>
        <table:table-column table:style-name="co8" table:default-cell-style-name="ce3"/>
        <table:table-column table:style-name="co5" table:number-columns-repeated="2" table:default-cell-style-name="ce3"/>
        <table:table-column table:style-name="co9" table:default-cell-style-name="ce3"/>
        <table:table-column table:style-name="co5" table:number-columns-repeated="2" table:default-cell-style-name="ce3"/>
        <table:table-column table:style-name="co10" table:default-cell-style-name="ce3"/>
        <table:table-column table:style-name="co5" table:number-columns-repeated="3" table:default-cell-style-name="ce3"/>
        <table:table-column table:style-name="co11" table:default-cell-style-name="ce3"/>
        <table:table-column table:style-name="co6" table:number-columns-repeated="16364" table:default-cell-style-name="ce3"/>
        <table:table-row table:style-name="ro1">
          <table:table-cell office:value-type="string" table:style-name="ce2">
            <text:p>Detalhamento da folha de pagamento de pessoal – Resolução CNJ nº 102 de 15/12/2009 e Resolução CNJ Nº 215 de 16/12/2015</text:p>
          </table:table-cell>
          <table:table-cell table:number-columns-repeated="16383" table:style-name="ce3"/>
        </table:table-row>
        <table:table-row table:style-name="ro1">
          <table:table-cell office:value-type="string" table:style-name="ce2">
            <text:p>ABRIL DE 2022</text:p>
          </table:table-cell>
          <table:table-cell table:number-columns-repeated="16383" table:style-name="ce3"/>
        </table:table-row>
        <table:table-row table:style-name="ro2">
          <table:table-cell office:value-type="string" table:number-columns-spanned="1" table:number-rows-spanned="2" table:style-name="ce20">
            <text:p>Nome</text:p>
          </table:table-cell>
          <table:table-cell office:value-type="string" table:number-columns-spanned="1" table:number-rows-spanned="2" table:style-name="ce20">
            <text:p>CARGO</text:p>
          </table:table-cell>
          <table:table-cell office:value-type="string" table:number-columns-spanned="1" table:number-rows-spanned="2" table:style-name="ce20">
            <text:p>LOTAÇÃO</text:p>
          </table:table-cell>
          <table:table-cell office:value-type="string" table:number-columns-spanned="8" table:number-rows-spanned="1" table:style-name="ce21">
            <text:p>RENDIMENTOS</text:p>
          </table:table-cell>
          <table:covered-table-cell table:number-columns-repeated="7"/>
          <table:table-cell office:value-type="string" table:number-columns-spanned="5" table:number-rows-spanned="1" table:style-name="ce21">
            <text:p>DESCONTOS</text:p>
          </table:table-cell>
          <table:covered-table-cell table:number-columns-repeated="4"/>
          <table:table-cell office:value-type="string" table:number-columns-spanned="1" table:number-rows-spanned="2" table:style-name="ce22">
            <text:p><text:span text:style-name="T1">Rendimento Líquido</text:span><text:span text:style-name="T1"/></text:p>
            <text:p><text:span text:style-name="T1">12</text:span></text:p>
          </table:table-cell>
          <table:table-cell office:value-type="string" table:number-columns-spanned="1" table:number-rows-spanned="2" table:style-name="ce22">
            <text:p><text:span text:style-name="T1">Remuneração do Órgão de origem</text:span><text:span text:style-name="T1"/></text:p>
            <text:p><text:span text:style-name="T1">13</text:span></text:p>
          </table:table-cell>
          <table:table-cell office:value-type="string" table:number-columns-spanned="1" table:number-rows-spanned="2" table:style-name="ce23">
            <text:p>Diárias 14</text:p>
          </table:table-cell>
          <table:table-cell table:number-columns-repeated="16365"/>
        </table:table-row>
        <table:table-row table:style-name="ro3">
          <table:covered-table-cell/>
          <table:covered-table-cell/>
          <table:covered-table-cell/>
          <table:table-cell office:value-type="string" table:style-name="ce5">
            <text:p><text:span text:style-name="T1">Remuneração Paradigma</text:span><text:span text:style-name="T1"/></text:p>
            <text:p><text:span text:style-name="T1">(I)</text:span></text:p>
          </table:table-cell>
          <table:table-cell office:value-type="string" table:style-name="ce4">
            <text:p>Vantagens Pessoais (II)</text:p>
          </table:table-cell>
          <table:table-cell office:value-type="string" table:style-name="ce4">
            <text:p>Subsídio, Diferença de Subsídio, Função de confiança ou Cargo em comissão</text:p>
          </table:table-cell>
          <table:table-cell office:value-type="string" table:style-name="ce6">
            <text:p>Indenizações (III)</text:p>
          </table:table-cell>
          <table:table-cell office:value-type="string" table:number-columns-spanned="2" table:number-rows-spanned="1" table:style-name="ce24">
            <text:p>Vantagens <text:s/>Eventuais (IV)</text:p>
          </table:table-cell>
          <table:covered-table-cell/>
          <table:table-cell office:value-type="string" table:style-name="ce6">
            <text:p>Gratificações (V)</text:p>
          </table:table-cell>
          <table:table-cell office:value-type="string" table:style-name="ce7">
            <text:p>Total do Crédito (VI)</text:p>
          </table:table-cell>
          <table:table-cell office:value-type="string" table:style-name="ce5">
            <text:p><text:span text:style-name="T1">Previdência Pública</text:span><text:span text:style-name="T1"/></text:p>
            <text:p><text:span text:style-name="T1">(VII)</text:span></text:p>
          </table:table-cell>
          <table:table-cell office:value-type="string" table:style-name="ce6">
            <text:p>Imposto de Renda (VIII)</text:p>
          </table:table-cell>
          <table:table-cell office:value-type="string" table:style-name="ce4">
            <text:p>Descontos Diversos (IX)</text:p>
          </table:table-cell>
          <table:table-cell office:value-type="string" table:style-name="ce4">
            <text:p>Retenção por Teto Constitucional (X)</text:p>
          </table:table-cell>
          <table:table-cell office:value-type="string" table:style-name="ce7">
            <text:p>Total do Desconto 11</text:p>
          </table:table-cell>
          <table:covered-table-cell/>
          <table:covered-table-cell/>
          <table:covered-table-cell/>
          <table:table-cell table:number-columns-repeated="16365"/>
        </table:table-row>
        <table:table-row table:style-name="ro4">
          <table:table-cell office:value-type="string" table:style-name="ce8">
            <text:p>ADRIANA MARIA CÂMARA DE OLIVEIRA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2ª VARA DO TRABALHO DE UNIÃO DOS PALMARES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1409.76" table:style-name="ce10">
            <text:p>1.40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098.870000000003" table:style-name="ce10">
            <text:p>35.098,87</text:p>
          </table:table-cell>
          <table:table-cell office:value-type="float" office:value="-828.39" table:style-name="ce11">
            <text:p>-828,39</text:p>
          </table:table-cell>
          <table:table-cell office:value-type="float" office:value="-8167.34" table:style-name="ce12">
            <text:p>-8.167,34</text:p>
          </table:table-cell>
          <table:table-cell office:value-type="float" office:value="-3189.21" table:style-name="ce12">
            <text:p>-3.189,21</text:p>
          </table:table-cell>
          <table:table-cell office:value-type="float" office:value="0" table:style-name="ce13">
            <text:p>0,00</text:p>
          </table:table-cell>
          <table:table-cell office:value-type="float" office:value="-12184.94" table:style-name="ce12">
            <text:p>-12.184,94</text:p>
          </table:table-cell>
          <table:table-cell office:value-type="float" office:value="22913.93" table:style-name="ce10">
            <text:p>22.913,9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AN DA SILVA ESTEVES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7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2427.75" table:style-name="ce10">
            <text:p>2.427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116.86" table:style-name="ce10">
            <text:p>36.116,86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6766.91" table:style-name="ce12">
            <text:p>-6.766,91</text:p>
          </table:table-cell>
          <table:table-cell office:value-type="float" office:value="-2544.98" table:style-name="ce12">
            <text:p>-2.544,98</text:p>
          </table:table-cell>
          <table:table-cell office:value-type="float" office:value="0" table:style-name="ce13">
            <text:p>0,00</text:p>
          </table:table-cell>
          <table:table-cell office:value-type="float" office:value="-14663.99" table:style-name="ce12">
            <text:p>-14.663,99</text:p>
          </table:table-cell>
          <table:table-cell office:value-type="float" office:value="21452.87" table:style-name="ce10">
            <text:p>21.452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BINO PLÁCIDO NETO JÚNIOR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1ª VARA DO TRABALHO DE SÃO MIGUEL DOS CAMPOS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1629.76" table:style-name="ce10">
            <text:p>1.62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318.870000000003" table:style-name="ce10">
            <text:p>35.318,87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5690.56" table:style-name="ce12">
            <text:p>-5.690,56</text:p>
          </table:table-cell>
          <table:table-cell office:value-type="float" office:value="-2253.65" table:style-name="ce12">
            <text:p>-2.253,65</text:p>
          </table:table-cell>
          <table:table-cell office:value-type="float" office:value="0" table:style-name="ce13">
            <text:p>0,00</text:p>
          </table:table-cell>
          <table:table-cell office:value-type="float" office:value="-13296.31" table:style-name="ce12">
            <text:p>-13.296,31</text:p>
          </table:table-cell>
          <table:table-cell office:value-type="float" office:value="22022.560000000001" table:style-name="ce10">
            <text:p>22.022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DA DE BARROS ARAÚJO CABÚS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9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2168.83" table:style-name="ce10">
            <text:p>2.168,8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857.94" table:style-name="ce10">
            <text:p>35.857,94</text:p>
          </table:table-cell>
          <table:table-cell office:value-type="float" office:value="-828.39" table:style-name="ce11">
            <text:p>-828,39</text:p>
          </table:table-cell>
          <table:table-cell office:value-type="float" office:value="-8010.93" table:style-name="ce12">
            <text:p>-8.010,93</text:p>
          </table:table-cell>
          <table:table-cell office:value-type="float" office:value="-2262.9499999999998" table:style-name="ce12">
            <text:p>-2.262,95</text:p>
          </table:table-cell>
          <table:table-cell office:value-type="float" office:value="0" table:style-name="ce13">
            <text:p>0,00</text:p>
          </table:table-cell>
          <table:table-cell office:value-type="float" office:value="-11102.27" table:style-name="ce12">
            <text:p>-11.102,27</text:p>
          </table:table-cell>
          <table:table-cell office:value-type="float" office:value="24755.67" table:style-name="ce10">
            <text:p>24.755,6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ONSO CAVALCANTE DE ALBUQUERQUE FILHO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10ª VARA DO TRABALHO DE MACEIÓ/AL</text:p>
          </table:table-cell>
          <table:table-cell table:style-name="ce9"/>
          <table:table-cell office:value-type="float" office:value="828.39" table:style-name="ce14">
            <text:p>828,39</text:p>
          </table:table-cell>
          <table:table-cell office:value-type="float" office:value="33689.11" table:style-name="ce10">
            <text:p>33.689,11</text:p>
          </table:table-cell>
          <table:table-cell office:value-type="float" office:value="4663.5600000000004" table:style-name="ce10">
            <text:p>4.663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9181.06" table:style-name="ce10">
            <text:p>39.181,06</text:p>
          </table:table-cell>
          <table:table-cell office:value-type="float" office:value="-828.39" table:style-name="ce11">
            <text:p>-828,39</text:p>
          </table:table-cell>
          <table:table-cell office:value-type="float" office:value="-7485.28" table:style-name="ce12">
            <text:p>-7.485,28</text:p>
          </table:table-cell>
          <table:table-cell office:value-type="float" office:value="-5958.28" table:style-name="ce12">
            <text:p>-5.958,28</text:p>
          </table:table-cell>
          <table:table-cell office:value-type="float" office:value="0" table:style-name="ce13">
            <text:p>0,00</text:p>
          </table:table-cell>
          <table:table-cell office:value-type="float" office:value="-14271.95" table:style-name="ce12">
            <text:p>-14.271,95</text:p>
          </table:table-cell>
          <table:table-cell office:value-type="float" office:value="24909.11" table:style-name="ce10">
            <text:p>24.909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CRISTINA MAGALHÃES BARBOSA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5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2238.6999999999998" table:style-name="ce10">
            <text:p>2.238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927.81" table:style-name="ce10">
            <text:p>35.927,81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6871.18" table:style-name="ce12">
            <text:p>-6.871,18</text:p>
          </table:table-cell>
          <table:table-cell office:value-type="float" office:value="-5442.4" table:style-name="ce12">
            <text:p>-5.442,40</text:p>
          </table:table-cell>
          <table:table-cell office:value-type="float" office:value="0" table:style-name="ce13">
            <text:p>0,00</text:p>
          </table:table-cell>
          <table:table-cell office:value-type="float" office:value="-17665.68" table:style-name="ce12">
            <text:p>-17.665,68</text:p>
          </table:table-cell>
          <table:table-cell office:value-type="float" office:value="18262.13" table:style-name="ce10">
            <text:p>18.262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LUISA DE MORAIS AMORIM FIGUEIREDO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3169.06" table:style-name="ce10">
            <text:p>3.169,06</text:p>
          </table:table-cell>
          <table:table-cell office:value-type="float" office:value="1684.46" table:number-columns-spanned="2" table:number-rows-spanned="1" table:style-name="ce26">
            <text:p>1.684,46</text:p>
          </table:table-cell>
          <table:covered-table-cell/>
          <table:table-cell table:style-name="ce9"/>
          <table:table-cell office:value-type="float" office:value="36858.17" table:style-name="ce10">
            <text:p>36.858,17</text:p>
          </table:table-cell>
          <table:table-cell office:value-type="float" office:value="-828.39" table:style-name="ce11">
            <text:p>-828,39</text:p>
          </table:table-cell>
          <table:table-cell office:value-type="float" office:value="-8010.93" table:style-name="ce12">
            <text:p>-8.010,93</text:p>
          </table:table-cell>
          <table:table-cell office:value-type="float" office:value="-6342.8" table:style-name="ce12">
            <text:p>-6.342,80</text:p>
          </table:table-cell>
          <table:table-cell office:value-type="float" office:value="0" table:style-name="ce13">
            <text:p>0,00</text:p>
          </table:table-cell>
          <table:table-cell office:value-type="float" office:value="-15182.12" table:style-name="ce12">
            <text:p>-15.182,12</text:p>
          </table:table-cell>
          <table:table-cell office:value-type="float" office:value="21676.05" table:style-name="ce10">
            <text:p>21.676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OLÍMPIA CELSO DE MIRANDA SEVER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6863.689999999999" table:style-name="ce10">
            <text:p>16.863,69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863.689999999999" table:style-name="ce10">
            <text:p>16.863,69</text:p>
          </table:table-cell>
          <table:table-cell office:value-type="float" office:value="-2265.4899999999998" table:style-name="ce12">
            <text:p>-2.265,49</text:p>
          </table:table-cell>
          <table:table-cell office:value-type="float" office:value="-3145.15" table:style-name="ce12">
            <text:p>-3.145,15</text:p>
          </table:table-cell>
          <table:table-cell office:value-type="float" office:value="-178.75" table:style-name="ce11">
            <text:p>-178,75</text:p>
          </table:table-cell>
          <table:table-cell office:value-type="float" office:value="0" table:style-name="ce13">
            <text:p>0,00</text:p>
          </table:table-cell>
          <table:table-cell office:value-type="float" office:value="-5589.39" table:style-name="ce12">
            <text:p>-5.589,39</text:p>
          </table:table-cell>
          <table:table-cell office:value-type="float" office:value="11274.3" table:style-name="ce10">
            <text:p>11.274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ANTONIO GALINDO SOBRAL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3823.29" table:style-name="ce10">
            <text:p>3.823,29</text:p>
          </table:table-cell>
          <table:table-cell office:value-type="float" office:value="978.07" table:number-columns-spanned="2" table:number-rows-spanned="1" table:style-name="ce27">
            <text:p>978,07</text:p>
          </table:table-cell>
          <table:covered-table-cell/>
          <table:table-cell table:style-name="ce9"/>
          <table:table-cell office:value-type="float" office:value="36806.01" table:style-name="ce10">
            <text:p>36.806,01</text:p>
          </table:table-cell>
          <table:table-cell office:value-type="float" office:value="-828.39" table:style-name="ce11">
            <text:p>-828,39</text:p>
          </table:table-cell>
          <table:table-cell office:value-type="float" office:value="-3242.01" table:style-name="ce12">
            <text:p>-3.242,01</text:p>
          </table:table-cell>
          <table:table-cell office:value-type="float" office:value="-6295.69" table:style-name="ce12">
            <text:p>-6.295,69</text:p>
          </table:table-cell>
          <table:table-cell office:value-type="float" office:value="0" table:style-name="ce13">
            <text:p>0,00</text:p>
          </table:table-cell>
          <table:table-cell office:value-type="float" office:value="-10366.09" table:style-name="ce12">
            <text:p>-10.366,09</text:p>
          </table:table-cell>
          <table:table-cell office:value-type="float" office:value="26439.919999999998" table:style-name="ce10">
            <text:p>26.439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NE HELENA FISCHER INOJOSA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A DESEMBARGADORA ANNE HELENA FISCHER I</text:p>
          </table:table-cell>
          <table:table-cell table:style-name="ce9"/>
          <table:table-cell office:value-type="float" office:value="5688.99" table:style-name="ce10">
            <text:p>5.688,99</text:p>
          </table:table-cell>
          <table:table-cell office:value-type="float" office:value="35462.22" table:style-name="ce10">
            <text:p>35.462,22</text:p>
          </table:table-cell>
          <table:table-cell office:value-type="float" office:value="2411.34" table:style-name="ce10">
            <text:p>2.411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3562.55" table:style-name="ce10">
            <text:p>43.562,55</text:p>
          </table:table-cell>
          <table:table-cell office:value-type="float" office:value="-5688.99" table:style-name="ce12">
            <text:p>-5.688,99</text:p>
          </table:table-cell>
          <table:table-cell office:value-type="float" office:value="-8882.75" table:style-name="ce12">
            <text:p>-8.882,75</text:p>
          </table:table-cell>
          <table:table-cell office:value-type="float" office:value="-3886.67" table:style-name="ce12">
            <text:p>-3.886,67</text:p>
          </table:table-cell>
          <table:table-cell office:value-type="float" office:value="0" table:style-name="ce13">
            <text:p>0,00</text:p>
          </table:table-cell>
          <table:table-cell office:value-type="float" office:value="-18458.41" table:style-name="ce12">
            <text:p>-18.458,41</text:p>
          </table:table-cell>
          <table:table-cell office:value-type="float" office:value="25104.14" table:style-name="ce10">
            <text:p>25.104,1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ADRUALDO ALCOFORADO CATÃO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O DESEMBARGADOR ANTÔNIO ADRUALDO A. C</text:p>
          </table:table-cell>
          <table:table-cell table:style-name="ce9"/>
          <table:table-cell office:value-type="float" office:value="5688.99" table:style-name="ce10">
            <text:p>5.688,99</text:p>
          </table:table-cell>
          <table:table-cell office:value-type="float" office:value="35462.22" table:style-name="ce10">
            <text:p>35.462,22</text:p>
          </table:table-cell>
          <table:table-cell office:value-type="float" office:value="2447.69" table:style-name="ce10">
            <text:p>2.447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3598.9" table:style-name="ce10">
            <text:p>43.598,90</text:p>
          </table:table-cell>
          <table:table-cell office:value-type="float" office:value="-5688.99" table:style-name="ce12">
            <text:p>-5.688,99</text:p>
          </table:table-cell>
          <table:table-cell office:value-type="float" office:value="-3497.15" table:style-name="ce12">
            <text:p>-3.497,15</text:p>
          </table:table-cell>
          <table:table-cell office:value-type="float" office:value="-4819.45" table:style-name="ce12">
            <text:p>-4.819,45</text:p>
          </table:table-cell>
          <table:table-cell office:value-type="float" office:value="0" table:style-name="ce13">
            <text:p>0,00</text:p>
          </table:table-cell>
          <table:table-cell office:value-type="float" office:value="-14005.59" table:style-name="ce12">
            <text:p>-14.005,59</text:p>
          </table:table-cell>
          <table:table-cell office:value-type="float" office:value="29593.31" table:style-name="ce10">
            <text:p>29.593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CARLOS DUARTE DE FIGUEREDO CAMPOS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1246.71" table:style-name="ce10">
            <text:p>1.246,71</text:p>
          </table:table-cell>
          <table:table-cell office:value-type="float" office:value="543.37" table:number-columns-spanned="2" table:number-rows-spanned="1" table:style-name="ce27">
            <text:p>543,37</text:p>
          </table:table-cell>
          <table:covered-table-cell/>
          <table:table-cell table:style-name="ce9"/>
          <table:table-cell office:value-type="float" office:value="33794.730000000003" table:style-name="ce10">
            <text:p>33.794,73</text:p>
          </table:table-cell>
          <table:table-cell office:value-type="float" office:value="-5135.29" table:style-name="ce12">
            <text:p>-5.135,29</text:p>
          </table:table-cell>
          <table:table-cell office:value-type="float" office:value="-6669.14" table:style-name="ce12">
            <text:p>-6.669,14</text:p>
          </table:table-cell>
          <table:table-cell office:value-type="float" office:value="-889.31" table:style-name="ce11">
            <text:p>-889,31</text:p>
          </table:table-cell>
          <table:table-cell office:value-type="float" office:value="0" table:style-name="ce13">
            <text:p>0,00</text:p>
          </table:table-cell>
          <table:table-cell office:value-type="float" office:value="-12693.74" table:style-name="ce12">
            <text:p>-12.693,74</text:p>
          </table:table-cell>
          <table:table-cell office:value-type="float" office:value="21100.99" table:style-name="ce10">
            <text:p>21.100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RMANDO SILVA PINTO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33689.11" table:style-name="ce10">
            <text:p>33.689,11</text:p>
          </table:table-cell>
          <table:table-cell table:number-columns-repeated="2" table:style-name="ce9"/>
          <table:table-cell office:value-type="float" office:value="1537.61" table:style-name="ce10">
            <text:p>1.537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226.720000000001" table:style-name="ce10">
            <text:p>35.226,72</text:p>
          </table:table-cell>
          <table:table-cell office:value-type="float" office:value="-4523.71" table:style-name="ce12">
            <text:p>-4.523,71</text:p>
          </table:table-cell>
          <table:table-cell table:style-name="ce9"/>
          <table:table-cell office:value-type="float" office:value="-3172.85" table:style-name="ce12">
            <text:p>-3.172,85</text:p>
          </table:table-cell>
          <table:table-cell office:value-type="float" office:value="0" table:style-name="ce13">
            <text:p>0,00</text:p>
          </table:table-cell>
          <table:table-cell office:value-type="float" office:value="-7696.56" table:style-name="ce12">
            <text:p>-7.696,56</text:p>
          </table:table-cell>
          <table:table-cell office:value-type="float" office:value="27530.16" table:style-name="ce10">
            <text:p>27.530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IANCA TENÓRIO CALAÇA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1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2348.91" table:style-name="ce10">
            <text:p>2.348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038.019999999997" table:style-name="ce10">
            <text:p>36.038,02</text:p>
          </table:table-cell>
          <table:table-cell office:value-type="float" office:value="-828.39" table:style-name="ce11">
            <text:p>-828,39</text:p>
          </table:table-cell>
          <table:table-cell office:value-type="float" office:value="-7587.56" table:style-name="ce12">
            <text:p>-7.587,56</text:p>
          </table:table-cell>
          <table:table-cell office:value-type="float" office:value="-5435.52" table:style-name="ce12">
            <text:p>-5.435,52</text:p>
          </table:table-cell>
          <table:table-cell office:value-type="float" office:value="0" table:style-name="ce13">
            <text:p>0,00</text:p>
          </table:table-cell>
          <table:table-cell office:value-type="float" office:value="-13851.47" table:style-name="ce12">
            <text:p>-13.851,47</text:p>
          </table:table-cell>
          <table:table-cell office:value-type="float" office:value="22186.55" table:style-name="ce10">
            <text:p>22.186,5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ARTHUR DE MACEDO FIGUEIREDO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1246.71" table:style-name="ce10">
            <text:p>1.246,71</text:p>
          </table:table-cell>
          <table:table-cell office:value-type="float" office:value="1684.46" table:number-columns-spanned="2" table:number-rows-spanned="1" table:style-name="ce26">
            <text:p>1.684,46</text:p>
          </table:table-cell>
          <table:covered-table-cell/>
          <table:table-cell table:style-name="ce9"/>
          <table:table-cell office:value-type="float" office:value="34935.82" table:style-name="ce10">
            <text:p>34.935,82</text:p>
          </table:table-cell>
          <table:table-cell office:value-type="float" office:value="-828.39" table:style-name="ce11">
            <text:p>-828,39</text:p>
          </table:table-cell>
          <table:table-cell office:value-type="float" office:value="-8167.34" table:style-name="ce12">
            <text:p>-8.167,34</text:p>
          </table:table-cell>
          <table:table-cell office:value-type="float" office:value="-862.55" table:style-name="ce11">
            <text:p>-862,55</text:p>
          </table:table-cell>
          <table:table-cell office:value-type="float" office:value="0" table:style-name="ce13">
            <text:p>0,00</text:p>
          </table:table-cell>
          <table:table-cell office:value-type="float" office:value="-9858.2800000000007" table:style-name="ce12">
            <text:p>-9.858,28</text:p>
          </table:table-cell>
          <table:table-cell office:value-type="float" office:value="25077.54" table:style-name="ce10">
            <text:p>25.077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OLINA BERTRAND RODRIGUES OLIVEIRA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VARA DO TRABALHO DE PALMEIRA DOS ÍNDIOS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1676.11" table:style-name="ce10">
            <text:p>1.676,1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365.22" table:style-name="ce10">
            <text:p>35.365,22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6871.18" table:style-name="ce12">
            <text:p>-6.871,18</text:p>
          </table:table-cell>
          <table:table-cell office:value-type="float" office:value="-4154.84" table:style-name="ce12">
            <text:p>-4.154,84</text:p>
          </table:table-cell>
          <table:table-cell office:value-type="float" office:value="0" table:style-name="ce13">
            <text:p>0,00</text:p>
          </table:table-cell>
          <table:table-cell office:value-type="float" office:value="-16378.12" table:style-name="ce12">
            <text:p>-16.378,12</text:p>
          </table:table-cell>
          <table:table-cell office:value-type="float" office:value="18987.099999999999" table:style-name="ce10">
            <text:p>18.987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ÍCERO ALANIO TENÓRIO DE MELO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2312.0300000000002" table:style-name="ce10">
            <text:p>2.312,03</text:p>
          </table:table-cell>
          <table:table-cell office:value-type="float" office:value="1684.46" table:number-columns-spanned="2" table:number-rows-spanned="1" table:style-name="ce26">
            <text:p>1.684,46</text:p>
          </table:table-cell>
          <table:covered-table-cell/>
          <table:table-cell table:style-name="ce9"/>
          <table:table-cell office:value-type="float" office:value="36001.14" table:style-name="ce10">
            <text:p>36.001,14</text:p>
          </table:table-cell>
          <table:table-cell office:value-type="float" office:value="-828.39" table:style-name="ce11">
            <text:p>-828,39</text:p>
          </table:table-cell>
          <table:table-cell office:value-type="float" office:value="-7343.3" table:style-name="ce12">
            <text:p>-7.343,30</text:p>
          </table:table-cell>
          <table:table-cell office:value-type="float" office:value="-4652.29" table:style-name="ce12">
            <text:p>-4.652,29</text:p>
          </table:table-cell>
          <table:table-cell office:value-type="float" office:value="0" table:style-name="ce13">
            <text:p>0,00</text:p>
          </table:table-cell>
          <table:table-cell office:value-type="float" office:value="-12823.98" table:style-name="ce12">
            <text:p>-12.823,98</text:p>
          </table:table-cell>
          <table:table-cell office:value-type="float" office:value="23177.16" table:style-name="ce10">
            <text:p>23.177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AUDEVÂNIA PEREIRA MARTINS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2235.9499999999998" table:style-name="ce10">
            <text:p>2.235,95</text:p>
          </table:table-cell>
          <table:table-cell office:value-type="float" office:value="1249.76" table:number-columns-spanned="2" table:number-rows-spanned="1" table:style-name="ce26">
            <text:p>1.249,76</text:p>
          </table:table-cell>
          <table:covered-table-cell/>
          <table:table-cell table:style-name="ce9"/>
          <table:table-cell office:value-type="float" office:value="35490.36" table:style-name="ce10">
            <text:p>35.490,36</text:p>
          </table:table-cell>
          <table:table-cell office:value-type="float" office:value="-5269.51" table:style-name="ce12">
            <text:p>-5.269,51</text:p>
          </table:table-cell>
          <table:table-cell office:value-type="float" office:value="-6722.21" table:style-name="ce12">
            <text:p>-6.722,21</text:p>
          </table:table-cell>
          <table:table-cell office:value-type="float" office:value="-6199.31" table:style-name="ce12">
            <text:p>-6.199,31</text:p>
          </table:table-cell>
          <table:table-cell office:value-type="float" office:value="0" table:style-name="ce13">
            <text:p>0,00</text:p>
          </table:table-cell>
          <table:table-cell office:value-type="float" office:value="-18191.03" table:style-name="ce12">
            <text:p>-18.191,03</text:p>
          </table:table-cell>
          <table:table-cell office:value-type="float" office:value="17299.330000000002" table:style-name="ce10">
            <text:p>17.299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ÁUDIO MÁRCIO LIMA DOS SANTOS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2532.5" table:style-name="ce10">
            <text:p>2.532,50</text:p>
          </table:table-cell>
          <table:table-cell office:value-type="float" office:value="1575.79" table:number-columns-spanned="2" table:number-rows-spanned="1" table:style-name="ce26">
            <text:p>1.575,79</text:p>
          </table:table-cell>
          <table:covered-table-cell/>
          <table:table-cell table:style-name="ce9"/>
          <table:table-cell office:value-type="float" office:value="36112.94" table:style-name="ce10">
            <text:p>36.112,94</text:p>
          </table:table-cell>
          <table:table-cell office:value-type="float" office:value="-828.39" table:style-name="ce11">
            <text:p>-828,39</text:p>
          </table:table-cell>
          <table:table-cell office:value-type="float" office:value="-7413.9" table:style-name="ce12">
            <text:p>-7.413,90</text:p>
          </table:table-cell>
          <table:table-cell office:value-type="float" office:value="-1630.75" table:style-name="ce12">
            <text:p>-1.630,75</text:p>
          </table:table-cell>
          <table:table-cell office:value-type="float" office:value="0" table:style-name="ce13">
            <text:p>0,00</text:p>
          </table:table-cell>
          <table:table-cell office:value-type="float" office:value="-9873.0400000000009" table:style-name="ce12">
            <text:p>-9.873,04</text:p>
          </table:table-cell>
          <table:table-cell office:value-type="float" office:value="26239.9" table:style-name="ce10">
            <text:p>26.239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AUDIVINA TIAGO BEZER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27728.85" table:style-name="ce10">
            <text:p>27.728,85</text:p>
          </table:table-cell>
          <table:table-cell table:number-columns-repeated="2" table:style-name="ce9"/>
          <table:table-cell office:value-type="float" office:value="786.98" table:style-name="ce14">
            <text:p>786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515.83" table:style-name="ce10">
            <text:p>28.515,83</text:p>
          </table:table-cell>
          <table:table-cell office:value-type="float" office:value="-3391.26" table:style-name="ce12">
            <text:p>-3.391,26</text:p>
          </table:table-cell>
          <table:table-cell office:value-type="float" office:value="-5823.48" table:style-name="ce12">
            <text:p>-5.823,48</text:p>
          </table:table-cell>
          <table:table-cell office:value-type="float" office:value="-2664.34" table:style-name="ce12">
            <text:p>-2.664,34</text:p>
          </table:table-cell>
          <table:table-cell office:value-type="float" office:value="0" table:style-name="ce13">
            <text:p>0,00</text:p>
          </table:table-cell>
          <table:table-cell office:value-type="float" office:value="-11879.08" table:style-name="ce12">
            <text:p>-11.879,08</text:p>
          </table:table-cell>
          <table:table-cell office:value-type="float" office:value="16636.75" table:style-name="ce10">
            <text:p>16.636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NALDO DA SILVA LIMA</text:p>
          </table:table-cell>
          <table:table-cell office:value-type="string" table:style-name="ce8">
            <text:p>JUIZ DO TRABALHO SUBSTITUTO - NÍVEL SUP</text:p>
          </table:table-cell>
          <table:table-cell table:number-columns-repeated="3" table:style-name="ce9"/>
          <table:table-cell office:value-type="float" office:value="32004.65" table:style-name="ce10">
            <text:p>32.004,65</text:p>
          </table:table-cell>
          <table:table-cell office:value-type="float" office:value="1409.76" table:style-name="ce10">
            <text:p>1.409,76</text:p>
          </table:table-cell>
          <table:table-cell office:value-type="float" office:value="26576.97" table:number-columns-spanned="2" table:number-rows-spanned="1" table:style-name="ce26">
            <text:p>26.576,97</text:p>
          </table:table-cell>
          <table:covered-table-cell/>
          <table:table-cell table:style-name="ce9"/>
          <table:table-cell office:value-type="float" office:value="59991.38" table:style-name="ce10">
            <text:p>59.991,38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8055.09" table:style-name="ce12">
            <text:p>-8.055,09</text:p>
          </table:table-cell>
          <table:table-cell office:value-type="float" office:value="-1695.25" table:style-name="ce12">
            <text:p>-1.695,25</text:p>
          </table:table-cell>
          <table:table-cell office:value-type="float" office:value="0" table:style-name="ce13">
            <text:p>0,00</text:p>
          </table:table-cell>
          <table:table-cell office:value-type="float" office:value="-15102.44" table:style-name="ce12">
            <text:p>-15.102,44</text:p>
          </table:table-cell>
          <table:table-cell office:value-type="float" office:value="44888.94" table:style-name="ce10">
            <text:p>44.888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SON <text:s/>FRANÇOSO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3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2762.41" table:style-name="ce10">
            <text:p>2.762,4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451.519999999997" table:style-name="ce10">
            <text:p>36.451,52</text:p>
          </table:table-cell>
          <table:table-cell office:value-type="float" office:value="-828.39" table:style-name="ce11">
            <text:p>-828,39</text:p>
          </table:table-cell>
          <table:table-cell office:value-type="float" office:value="-7389.11" table:style-name="ce12">
            <text:p>-7.389,11</text:p>
          </table:table-cell>
          <table:table-cell office:value-type="float" office:value="-3013.39" table:style-name="ce12">
            <text:p>-3.013,39</text:p>
          </table:table-cell>
          <table:table-cell office:value-type="float" office:value="0" table:style-name="ce13">
            <text:p>0,00</text:p>
          </table:table-cell>
          <table:table-cell office:value-type="float" office:value="-11230.89" table:style-name="ce12">
            <text:p>-11.230,89</text:p>
          </table:table-cell>
          <table:table-cell office:value-type="float" office:value="25220.63" table:style-name="ce10">
            <text:p>25.220,6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ANE ARÔXA PEREIRA RAMOS BARRETO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A DESEMBARGADORA ELIANE ARÔXA PEREIRA</text:p>
          </table:table-cell>
          <table:table-cell table:style-name="ce9"/>
          <table:table-cell office:value-type="float" office:value="5688.99" table:style-name="ce10">
            <text:p>5.688,99</text:p>
          </table:table-cell>
          <table:table-cell office:value-type="float" office:value="35462.22" table:style-name="ce10">
            <text:p>35.462,22</text:p>
          </table:table-cell>
          <table:table-cell office:value-type="float" office:value="1697.06" table:style-name="ce10">
            <text:p>1.697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2848.27" table:style-name="ce10">
            <text:p>42.848,27</text:p>
          </table:table-cell>
          <table:table-cell office:value-type="float" office:value="-5688.99" table:style-name="ce12">
            <text:p>-5.688,99</text:p>
          </table:table-cell>
          <table:table-cell office:value-type="float" office:value="-5439.57" table:style-name="ce12">
            <text:p>-5.439,57</text:p>
          </table:table-cell>
          <table:table-cell office:value-type="float" office:value="-3196.11" table:style-name="ce12">
            <text:p>-3.196,11</text:p>
          </table:table-cell>
          <table:table-cell office:value-type="float" office:value="0" table:style-name="ce13">
            <text:p>0,00</text:p>
          </table:table-cell>
          <table:table-cell office:value-type="float" office:value="-14324.67" table:style-name="ce12">
            <text:p>-14.324,67</text:p>
          </table:table-cell>
          <table:table-cell office:value-type="float" office:value="28523.599999999999" table:style-name="ce10">
            <text:p>28.523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RNANDO ANTÔNIO DA SILVA FALCÃO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1ª VARA DO TRABALHO DE ARAPIRACA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3219.99" table:style-name="ce10">
            <text:p>3.219,9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909.1" table:style-name="ce10">
            <text:p>36.909,10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6766.91" table:style-name="ce12">
            <text:p>-6.766,91</text:p>
          </table:table-cell>
          <table:table-cell office:value-type="float" office:value="-2657.85" table:style-name="ce12">
            <text:p>-2.657,85</text:p>
          </table:table-cell>
          <table:table-cell office:value-type="float" office:value="0" table:style-name="ce13">
            <text:p>0,00</text:p>
          </table:table-cell>
          <table:table-cell office:value-type="float" office:value="-14776.86" table:style-name="ce12">
            <text:p>-14.776,86</text:p>
          </table:table-cell>
          <table:table-cell office:value-type="float" office:value="22132.240000000002" table:style-name="ce10">
            <text:p>22.132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LÁVIO LUIZ DA COSTA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2656.74" table:style-name="ce10">
            <text:p>2.656,74</text:p>
          </table:table-cell>
          <table:table-cell office:value-type="float" office:value="3234.5" table:number-columns-spanned="2" table:number-rows-spanned="1" table:style-name="ce26">
            <text:p>3.234,50</text:p>
          </table:table-cell>
          <table:covered-table-cell/>
          <table:table-cell office:value-type="float" office:value="6538.58" table:style-name="ce10">
            <text:p>6.538,58</text:p>
          </table:table-cell>
          <table:table-cell office:value-type="float" office:value="44434.47" table:style-name="ce10">
            <text:p>44.434,47</text:p>
          </table:table-cell>
          <table:table-cell office:value-type="float" office:value="-5646.61" table:style-name="ce12">
            <text:p>-5.646,61</text:p>
          </table:table-cell>
          <table:table-cell office:value-type="float" office:value="-8227.07" table:style-name="ce12">
            <text:p>-8.227,07</text:p>
          </table:table-cell>
          <table:table-cell office:value-type="float" office:value="-3027.95" table:style-name="ce12">
            <text:p>-3.027,95</text:p>
          </table:table-cell>
          <table:table-cell office:value-type="float" office:value="-2484.41" table:style-name="ce12">
            <text:p>-2.484,41</text:p>
          </table:table-cell>
          <table:table-cell office:value-type="float" office:value="-19386.04" table:style-name="ce12">
            <text:p>-19.386,04</text:p>
          </table:table-cell>
          <table:table-cell office:value-type="float" office:value="25048.43" table:style-name="ce10">
            <text:p>25.048,4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ANCISCO OSANI DE LAVOR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10">
            <text:p>35.462,22</text:p>
          </table:table-cell>
          <table:table-cell table:number-columns-repeated="2" table:style-name="ce9"/>
          <table:table-cell office:value-type="float" office:value="1501.26" table:style-name="ce10">
            <text:p>1.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963.480000000003" table:style-name="ce10">
            <text:p>36.963,48</text:p>
          </table:table-cell>
          <table:table-cell office:value-type="float" office:value="-4860.6000000000004" table:style-name="ce12">
            <text:p>-4.860,60</text:p>
          </table:table-cell>
          <table:table-cell office:value-type="float" office:value="-6970.35" table:style-name="ce12">
            <text:p>-6.970,35</text:p>
          </table:table-cell>
          <table:table-cell office:value-type="float" office:value="-2632.76" table:style-name="ce12">
            <text:p>-2.632,76</text:p>
          </table:table-cell>
          <table:table-cell office:value-type="float" office:value="0" table:style-name="ce13">
            <text:p>0,00</text:p>
          </table:table-cell>
          <table:table-cell office:value-type="float" office:value="-14463.71" table:style-name="ce12">
            <text:p>-14.463,71</text:p>
          </table:table-cell>
          <table:table-cell office:value-type="float" office:value="22499.77" table:style-name="ce10">
            <text:p>22.499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ANCISCO TAVARES NORONHA NETO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2059.69" table:style-name="ce10">
            <text:p>2.059,69</text:p>
          </table:table-cell>
          <table:table-cell office:value-type="float" office:value="1684.46" table:number-columns-spanned="2" table:number-rows-spanned="1" table:style-name="ce26">
            <text:p>1.684,46</text:p>
          </table:table-cell>
          <table:covered-table-cell/>
          <table:table-cell table:style-name="ce9"/>
          <table:table-cell office:value-type="float" office:value="35748.800000000003" table:style-name="ce10">
            <text:p>35.748,80</text:p>
          </table:table-cell>
          <table:table-cell office:value-type="float" office:value="-828.39" table:style-name="ce11">
            <text:p>-828,39</text:p>
          </table:table-cell>
          <table:table-cell office:value-type="float" office:value="-7389.11" table:style-name="ce12">
            <text:p>-7.389,11</text:p>
          </table:table-cell>
          <table:table-cell office:value-type="float" office:value="-2012.18" table:style-name="ce12">
            <text:p>-2.012,18</text:p>
          </table:table-cell>
          <table:table-cell office:value-type="float" office:value="0" table:style-name="ce13">
            <text:p>0,00</text:p>
          </table:table-cell>
          <table:table-cell office:value-type="float" office:value="-10229.68" table:style-name="ce12">
            <text:p>-10.229,68</text:p>
          </table:table-cell>
          <table:table-cell office:value-type="float" office:value="25519.119999999999" table:style-name="ce10">
            <text:p>25.519,1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USTAVO TENÓRIO CAVALCANTE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2ª VARA DO TRABALHO DE SÃO MIGUEL DOS CAMPOS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1966.39" table:style-name="ce10">
            <text:p>1.966,39</text:p>
          </table:table-cell>
          <table:table-cell office:value-type="float" office:value="42810.57" table:number-columns-spanned="2" table:number-rows-spanned="1" table:style-name="ce26">
            <text:p>42.810,57</text:p>
          </table:table-cell>
          <table:covered-table-cell/>
          <table:table-cell office:value-type="float" office:value="16844.560000000001" table:style-name="ce10">
            <text:p>16.844,56</text:p>
          </table:table-cell>
          <table:table-cell office:value-type="float" office:value="95310.63" table:style-name="ce10">
            <text:p>95.310,63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13605.03" table:style-name="ce12">
            <text:p>-13.605,03</text:p>
          </table:table-cell>
          <table:table-cell office:value-type="float" office:value="-3012.58" table:style-name="ce12">
            <text:p>-3.012,58</text:p>
          </table:table-cell>
          <table:table-cell office:value-type="float" office:value="0" table:style-name="ce13">
            <text:p>0,00</text:p>
          </table:table-cell>
          <table:table-cell office:value-type="float" office:value="-21969.71" table:style-name="ce12">
            <text:p>-21.969,71</text:p>
          </table:table-cell>
          <table:table-cell office:value-type="float" office:value="73340.92" table:style-name="ce10">
            <text:p>73.340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AMILTON APARECIDO MALHEIROS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8ª VARA DO TRABALHO DE MACEIÓ/AL</text:p>
          </table:table-cell>
          <table:table-cell table:style-name="ce9"/>
          <table:table-cell office:value-type="float" office:value="5352.1" table:style-name="ce10">
            <text:p>5.352,10</text:p>
          </table:table-cell>
          <table:table-cell office:value-type="float" office:value="33689.11" table:style-name="ce10">
            <text:p>33.689,11</text:p>
          </table:table-cell>
          <table:table-cell office:value-type="float" office:value="2853.04" table:style-name="ce10">
            <text:p>2.853,04</text:p>
          </table:table-cell>
          <table:table-cell office:value-type="float" office:value="36837.68" table:number-columns-spanned="2" table:number-rows-spanned="1" table:style-name="ce26">
            <text:p>36.837,68</text:p>
          </table:table-cell>
          <table:covered-table-cell/>
          <table:table-cell table:style-name="ce9"/>
          <table:table-cell office:value-type="float" office:value="78731.929999999993" table:style-name="ce10">
            <text:p>78.731,93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13434.32" table:style-name="ce12">
            <text:p>-13.434,32</text:p>
          </table:table-cell>
          <table:table-cell office:value-type="float" office:value="-5281.41" table:style-name="ce12">
            <text:p>-5.281,41</text:p>
          </table:table-cell>
          <table:table-cell office:value-type="float" office:value="0" table:style-name="ce13">
            <text:p>0,00</text:p>
          </table:table-cell>
          <table:table-cell office:value-type="float" office:value="-24067.83" table:style-name="ce12">
            <text:p>-24.067,83</text:p>
          </table:table-cell>
          <table:table-cell office:value-type="float" office:value="54664.1" table:style-name="ce10">
            <text:p>54.664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LENA SOBRAL DE ALBUQUERQUE E MELLO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10">
            <text:p>35.462,22</text:p>
          </table:table-cell>
          <table:table-cell table:number-columns-repeated="2"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212.85" table:style-name="ce10">
            <text:p>36.212,85</text:p>
          </table:table-cell>
          <table:table-cell office:value-type="float" office:value="-4860.6000000000004" table:style-name="ce12">
            <text:p>-4.860,60</text:p>
          </table:table-cell>
          <table:table-cell office:value-type="float" office:value="-7022.49" table:style-name="ce12">
            <text:p>-7.022,49</text:p>
          </table:table-cell>
          <table:table-cell office:value-type="float" office:value="-2263.69" table:style-name="ce12">
            <text:p>-2.263,69</text:p>
          </table:table-cell>
          <table:table-cell office:value-type="float" office:value="0" table:style-name="ce13">
            <text:p>0,00</text:p>
          </table:table-cell>
          <table:table-cell office:value-type="float" office:value="-14146.78" table:style-name="ce12">
            <text:p>-14.146,78</text:p>
          </table:table-cell>
          <table:table-cell office:value-type="float" office:value="22066.07" table:style-name="ce10">
            <text:p>22.066,0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NRIQUE COSTA CAVALCANTE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VARA DO TRABALHO DE SANTANA DO IPANEMA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1409.76" table:style-name="ce10">
            <text:p>1.409,76</text:p>
          </table:table-cell>
          <table:table-cell office:value-type="float" office:value="11229.7" table:number-columns-spanned="2" table:number-rows-spanned="1" table:style-name="ce26">
            <text:p>11.229,70</text:p>
          </table:table-cell>
          <table:covered-table-cell/>
          <table:table-cell office:value-type="float" office:value="16844.560000000001" table:style-name="ce10">
            <text:p>16.844,56</text:p>
          </table:table-cell>
          <table:table-cell office:value-type="float" office:value="63173.13" table:style-name="ce10">
            <text:p>63.173,13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9142.1299999999992" table:style-name="ce12">
            <text:p>-9.142,13</text:p>
          </table:table-cell>
          <table:table-cell office:value-type="float" office:value="-1847.16" table:style-name="ce12">
            <text:p>-1.847,16</text:p>
          </table:table-cell>
          <table:table-cell office:value-type="float" office:value="0" table:style-name="ce13">
            <text:p>0,00</text:p>
          </table:table-cell>
          <table:table-cell office:value-type="float" office:value="-16341.39" table:style-name="ce12">
            <text:p>-16.341,39</text:p>
          </table:table-cell>
          <table:table-cell office:value-type="float" office:value="46831.74" table:style-name="ce10">
            <text:p>46.831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UGO DE MIRANDA SEVER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6863.689999999999" table:style-name="ce10">
            <text:p>16.863,69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863.689999999999" table:style-name="ce10">
            <text:p>16.863,69</text:p>
          </table:table-cell>
          <table:table-cell office:value-type="float" office:value="-2265.4899999999998" table:style-name="ce12">
            <text:p>-2.265,49</text:p>
          </table:table-cell>
          <table:table-cell office:value-type="float" office:value="-3145.15" table:style-name="ce12">
            <text:p>-3.145,15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5410.64" table:style-name="ce12">
            <text:p>-5.410,64</text:p>
          </table:table-cell>
          <table:table-cell office:value-type="float" office:value="11453.05" table:style-name="ce10">
            <text:p>11.453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SA RAIMUNDA PEREIRA DE LIMA</text:p>
          </table:table-cell>
          <table:table-cell office:value-type="string" table:style-name="ce8">
            <text:p>JUIZ DO TRABALHO SUBSTITUTO</text:p>
          </table:table-cell>
          <table:table-cell office:value-type="string" table:style-name="ce8">
            <text:p>INATIVO</text:p>
          </table:table-cell>
          <table:table-cell office:value-type="float" office:value="32004.65" table:style-name="ce10">
            <text:p>32.004,65</text:p>
          </table:table-cell>
          <table:table-cell table:number-columns-repeated="2"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2755.279999999999" table:style-name="ce10">
            <text:p>32.755,28</text:p>
          </table:table-cell>
          <table:table-cell office:value-type="float" office:value="-4203.66" table:style-name="ce12">
            <text:p>-4.203,66</text:p>
          </table:table-cell>
          <table:table-cell office:value-type="float" office:value="-6252.32" table:style-name="ce12">
            <text:p>-6.252,32</text:p>
          </table:table-cell>
          <table:table-cell office:value-type="float" office:value="-357.5" table:style-name="ce11">
            <text:p>-357,50</text:p>
          </table:table-cell>
          <table:table-cell office:value-type="float" office:value="0" table:style-name="ce13">
            <text:p>0,00</text:p>
          </table:table-cell>
          <table:table-cell office:value-type="float" office:value="-10813.48" table:style-name="ce12">
            <text:p>-10.813,48</text:p>
          </table:table-cell>
          <table:table-cell office:value-type="float" office:value="21941.8" table:style-name="ce10">
            <text:p>21.941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VETE MOREIRA ANGEL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31609.65" table:style-name="ce10">
            <text:p>31.609,65</text:p>
          </table:table-cell>
          <table:table-cell table:number-columns-repeated="2"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2372.38" table:style-name="ce10">
            <text:p>32.372,38</text:p>
          </table:table-cell>
          <table:table-cell office:value-type="float" office:value="-3752.76" table:style-name="ce12">
            <text:p>-3.752,76</text:p>
          </table:table-cell>
          <table:table-cell office:value-type="float" office:value="-5723.7" table:style-name="ce12">
            <text:p>-5.723,70</text:p>
          </table:table-cell>
          <table:table-cell office:value-type="float" office:value="-1313.27" table:style-name="ce12">
            <text:p>-1.313,27</text:p>
          </table:table-cell>
          <table:table-cell office:value-type="float" office:value="-1978.16" table:style-name="ce12">
            <text:p>-1.978,16</text:p>
          </table:table-cell>
          <table:table-cell office:value-type="float" office:value="-12767.89" table:style-name="ce12">
            <text:p>-12.767,89</text:p>
          </table:table-cell>
          <table:table-cell office:value-type="float" office:value="19604.490000000002" table:style-name="ce10">
            <text:p>19.604,4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SIEL IVO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VARA DO TRABALHO DE PENEDO/AL</text:p>
          </table:table-cell>
          <table:table-cell table:style-name="ce9"/>
          <table:table-cell office:value-type="float" office:value="5352.1" table:style-name="ce10">
            <text:p>5.352,10</text:p>
          </table:table-cell>
          <table:table-cell office:value-type="float" office:value="33689.11" table:style-name="ce10">
            <text:p>33.689,11</text:p>
          </table:table-cell>
          <table:table-cell office:value-type="float" office:value="3397.06" table:style-name="ce10">
            <text:p>3.397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2438.27" table:style-name="ce10">
            <text:p>42.438,27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8395.15" table:style-name="ce12">
            <text:p>-8.395,15</text:p>
          </table:table-cell>
          <table:table-cell office:value-type="float" office:value="-3936.65" table:style-name="ce12">
            <text:p>-3.936,65</text:p>
          </table:table-cell>
          <table:table-cell office:value-type="float" office:value="0" table:style-name="ce13">
            <text:p>0,00</text:p>
          </table:table-cell>
          <table:table-cell office:value-type="float" office:value="-17683.900000000001" table:style-name="ce12">
            <text:p>-17.683,90</text:p>
          </table:table-cell>
          <table:table-cell office:value-type="float" office:value="24754.37" table:style-name="ce10">
            <text:p>24.754,3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BATISTA DA SILVA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10">
            <text:p>35.462,22</text:p>
          </table:table-cell>
          <table:table-cell table:number-columns-repeated="2"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212.85" table:style-name="ce10">
            <text:p>36.212,85</text:p>
          </table:table-cell>
          <table:table-cell office:value-type="float" office:value="-4860.6000000000004" table:style-name="ce12">
            <text:p>-4.860,60</text:p>
          </table:table-cell>
          <table:table-cell office:value-type="float" office:value="-5124.7299999999996" table:style-name="ce12">
            <text:p>-5.124,73</text:p>
          </table:table-cell>
          <table:table-cell office:value-type="float" office:value="-1976.42" table:style-name="ce12">
            <text:p>-1.976,42</text:p>
          </table:table-cell>
          <table:table-cell office:value-type="float" office:value="0" table:style-name="ce13">
            <text:p>0,00</text:p>
          </table:table-cell>
          <table:table-cell office:value-type="float" office:value="-11961.75" table:style-name="ce12">
            <text:p>-11.961,75</text:p>
          </table:table-cell>
          <table:table-cell office:value-type="float" office:value="24251.1" table:style-name="ce10">
            <text:p>24.251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LEITE DE ARRUDA ALENCAR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O DESEMBARGADOR JOÃO LEITE DE ARRUDA A</text:p>
          </table:table-cell>
          <table:table-cell table:number-columns-repeated="2" table:style-name="ce9"/>
          <table:table-cell office:value-type="float" office:value="35513.919999999998" table:style-name="ce10">
            <text:p>35.513,92</text:p>
          </table:table-cell>
          <table:table-cell office:value-type="float" office:value="2102.41" table:style-name="ce10">
            <text:p>2.102,41</text:p>
          </table:table-cell>
          <table:table-cell office:value-type="float" office:value="17.23" table:number-columns-spanned="2" table:number-rows-spanned="1" table:style-name="ce27">
            <text:p>17,23</text:p>
          </table:table-cell>
          <table:covered-table-cell/>
          <table:table-cell office:value-type="float" office:value="3779.4" table:style-name="ce10">
            <text:p>3.779,40</text:p>
          </table:table-cell>
          <table:table-cell office:value-type="float" office:value="41412.959999999999" table:style-name="ce10">
            <text:p>41.412,96</text:p>
          </table:table-cell>
          <table:table-cell office:value-type="float" office:value="-828.39" table:style-name="ce11">
            <text:p>-828,39</text:p>
          </table:table-cell>
          <table:table-cell office:value-type="float" office:value="-9722.7099999999991" table:style-name="ce12">
            <text:p>-9.722,71</text:p>
          </table:table-cell>
          <table:table-cell office:value-type="float" office:value="-3523.76" table:style-name="ce12">
            <text:p>-3.523,76</text:p>
          </table:table-cell>
          <table:table-cell office:value-type="float" office:value="-7989.64" table:style-name="ce12">
            <text:p>-7.989,64</text:p>
          </table:table-cell>
          <table:table-cell office:value-type="float" office:value="-22064.5" table:style-name="ce12">
            <text:p>-22.064,50</text:p>
          </table:table-cell>
          <table:table-cell office:value-type="float" office:value="19348.46" table:style-name="ce10">
            <text:p>19.348,4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RGE BASTOS DA NOVA MOREIRA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10">
            <text:p>35.462,22</text:p>
          </table:table-cell>
          <table:table-cell table:number-columns-repeated="2" table:style-name="ce9"/>
          <table:table-cell office:value-type="float" office:value="1501.26" table:style-name="ce10">
            <text:p>1.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963.480000000003" table:style-name="ce10">
            <text:p>36.963,48</text:p>
          </table:table-cell>
          <table:table-cell office:value-type="float" office:value="-4860.6000000000004" table:style-name="ce12">
            <text:p>-4.860,60</text:p>
          </table:table-cell>
          <table:table-cell office:value-type="float" office:value="-7022.49" table:style-name="ce12">
            <text:p>-7.022,49</text:p>
          </table:table-cell>
          <table:table-cell office:value-type="float" office:value="-457.5" table:style-name="ce11">
            <text:p>-457,50</text:p>
          </table:table-cell>
          <table:table-cell office:value-type="float" office:value="0" table:style-name="ce13">
            <text:p>0,00</text:p>
          </table:table-cell>
          <table:table-cell office:value-type="float" office:value="-12340.59" table:style-name="ce12">
            <text:p>-12.340,59</text:p>
          </table:table-cell>
          <table:table-cell office:value-type="float" office:value="24622.89" table:style-name="ce10">
            <text:p>24.622,8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DOS SANTOS JUNIOR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3062.66" table:style-name="ce10">
            <text:p>3.062,66</text:p>
          </table:table-cell>
          <table:table-cell office:value-type="float" office:value="1304.0999999999999" table:number-columns-spanned="2" table:number-rows-spanned="1" table:style-name="ce26">
            <text:p>1.304,10</text:p>
          </table:table-cell>
          <table:covered-table-cell/>
          <table:table-cell table:style-name="ce9"/>
          <table:table-cell office:value-type="float" office:value="36371.410000000003" table:style-name="ce10">
            <text:p>36.371,41</text:p>
          </table:table-cell>
          <table:table-cell office:value-type="float" office:value="-828.39" table:style-name="ce11">
            <text:p>-828,39</text:p>
          </table:table-cell>
          <table:table-cell office:value-type="float" office:value="-7293.4" table:style-name="ce12">
            <text:p>-7.293,40</text:p>
          </table:table-cell>
          <table:table-cell office:value-type="float" office:value="-5017.8900000000003" table:style-name="ce12">
            <text:p>-5.017,89</text:p>
          </table:table-cell>
          <table:table-cell office:value-type="float" office:value="0" table:style-name="ce13">
            <text:p>0,00</text:p>
          </table:table-cell>
          <table:table-cell office:value-type="float" office:value="-13139.68" table:style-name="ce12">
            <text:p>-13.139,68</text:p>
          </table:table-cell>
          <table:table-cell office:value-type="float" office:value="23231.73" table:style-name="ce10">
            <text:p>23.231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MARCELO VIEIRA DE ARAÚJO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O DESEMBARGADOR JOSÉ MARCELO VIEIRA D</text:p>
          </table:table-cell>
          <table:table-cell table:number-columns-repeated="2" table:style-name="ce9"/>
          <table:table-cell office:value-type="float" office:value="36237.75" table:style-name="ce10">
            <text:p>36.237,75</text:p>
          </table:table-cell>
          <table:table-cell office:value-type="float" office:value="910.08" table:style-name="ce14">
            <text:p>910,08</text:p>
          </table:table-cell>
          <table:table-cell office:value-type="float" office:value="27840.240000000002" table:number-columns-spanned="2" table:number-rows-spanned="1" table:style-name="ce26">
            <text:p>27.840,24</text:p>
          </table:table-cell>
          <table:covered-table-cell/>
          <table:table-cell office:value-type="float" office:value="7244.97" table:style-name="ce10">
            <text:p>7.244,97</text:p>
          </table:table-cell>
          <table:table-cell office:value-type="float" office:value="72233.039999999994" table:style-name="ce10">
            <text:p>72.233,04</text:p>
          </table:table-cell>
          <table:table-cell office:value-type="float" office:value="-828.39" table:style-name="ce11">
            <text:p>-828,39</text:p>
          </table:table-cell>
          <table:table-cell office:value-type="float" office:value="-11497.66" table:style-name="ce12">
            <text:p>-11.497,66</text:p>
          </table:table-cell>
          <table:table-cell office:value-type="float" office:value="-357.5" table:style-name="ce11">
            <text:p>-357,50</text:p>
          </table:table-cell>
          <table:table-cell office:value-type="float" office:value="-4189.3999999999996" table:style-name="ce12">
            <text:p>-4.189,40</text:p>
          </table:table-cell>
          <table:table-cell office:value-type="float" office:value="-16872.95" table:style-name="ce12">
            <text:p>-16.872,95</text:p>
          </table:table-cell>
          <table:table-cell office:value-type="float" office:value="55360.09" table:style-name="ce10">
            <text:p>55.360,0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SOARES FILHO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10">
            <text:p>35.462,22</text:p>
          </table:table-cell>
          <table:table-cell table:number-columns-repeated="2"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212.85" table:style-name="ce10">
            <text:p>36.212,85</text:p>
          </table:table-cell>
          <table:table-cell office:value-type="float" office:value="-4860.6000000000004" table:style-name="ce12">
            <text:p>-4.860,60</text:p>
          </table:table-cell>
          <table:table-cell office:value-type="float" office:value="-6970.35" table:style-name="ce12">
            <text:p>-6.970,35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11830.95" table:style-name="ce12">
            <text:p>-11.830,95</text:p>
          </table:table-cell>
          <table:table-cell office:value-type="float" office:value="24381.9" table:style-name="ce10">
            <text:p>24.381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IMAR BATISTA DOS SANTOS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50310.99" table:style-name="ce10">
            <text:p>50.310,99</text:p>
          </table:table-cell>
          <table:table-cell table:number-columns-repeated="2" table:style-name="ce9"/>
          <table:table-cell office:value-type="float" office:value="1422.33" table:style-name="ce10">
            <text:p>1.422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1733.32" table:style-name="ce10">
            <text:p>51.733,32</text:p>
          </table:table-cell>
          <table:table-cell table:style-name="ce9"/>
          <table:table-cell office:value-type="float" office:value="-1027.49" table:style-name="ce12">
            <text:p>-1.027,49</text:p>
          </table:table-cell>
          <table:table-cell office:value-type="float" office:value="-3670.53" table:style-name="ce12">
            <text:p>-3.670,53</text:p>
          </table:table-cell>
          <table:table-cell office:value-type="float" office:value="0" table:style-name="ce13">
            <text:p>0,00</text:p>
          </table:table-cell>
          <table:table-cell office:value-type="float" office:value="-4698.0200000000004" table:style-name="ce12">
            <text:p>-4.698,02</text:p>
          </table:table-cell>
          <table:table-cell office:value-type="float" office:value="47035.3" table:style-name="ce10">
            <text:p>47.035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ASSANDRA NATALY DE ANDRADE CARVALHO E LIM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2312.0300000000002" table:style-name="ce10">
            <text:p>2.312,03</text:p>
          </table:table-cell>
          <table:table-cell office:value-type="float" office:value="1684.46" table:number-columns-spanned="2" table:number-rows-spanned="1" table:style-name="ce26">
            <text:p>1.684,46</text:p>
          </table:table-cell>
          <table:covered-table-cell/>
          <table:table-cell table:style-name="ce9"/>
          <table:table-cell office:value-type="float" office:value="36001.14" table:style-name="ce10">
            <text:p>36.001,14</text:p>
          </table:table-cell>
          <table:table-cell office:value-type="float" office:value="-828.39" table:style-name="ce11">
            <text:p>-828,39</text:p>
          </table:table-cell>
          <table:table-cell office:value-type="float" office:value="-7389.11" table:style-name="ce12">
            <text:p>-7.389,11</text:p>
          </table:table-cell>
          <table:table-cell office:value-type="float" office:value="-2383.2600000000002" table:style-name="ce12">
            <text:p>-2.383,26</text:p>
          </table:table-cell>
          <table:table-cell office:value-type="float" office:value="0" table:style-name="ce13">
            <text:p>0,00</text:p>
          </table:table-cell>
          <table:table-cell office:value-type="float" office:value="-10600.76" table:style-name="ce12">
            <text:p>-10.600,76</text:p>
          </table:table-cell>
          <table:table-cell office:value-type="float" office:value="25400.38" table:style-name="ce10">
            <text:p>25.400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ELLEN YOKO NAKAO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3113.64" table:style-name="ce10">
            <text:p>3.113,6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118.29" table:style-name="ce10">
            <text:p>35.118,29</text:p>
          </table:table-cell>
          <table:table-cell office:value-type="float" office:value="-828.39" table:style-name="ce11">
            <text:p>-828,39</text:p>
          </table:table-cell>
          <table:table-cell office:value-type="float" office:value="-7017.39" table:style-name="ce12">
            <text:p>-7.017,39</text:p>
          </table:table-cell>
          <table:table-cell office:value-type="float" office:value="-1427.11" table:style-name="ce12">
            <text:p>-1.427,11</text:p>
          </table:table-cell>
          <table:table-cell office:value-type="float" office:value="0" table:style-name="ce13">
            <text:p>0,00</text:p>
          </table:table-cell>
          <table:table-cell office:value-type="float" office:value="-9272.89" table:style-name="ce12">
            <text:p>-9.272,89</text:p>
          </table:table-cell>
          <table:table-cell office:value-type="float" office:value="25845.4" table:style-name="ce10">
            <text:p>25.845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ERTE NEVES DE SOUZA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O DESEMBARGADOR LAERTE NEVES DE SOUZA</text:p>
          </table:table-cell>
          <table:table-cell table:style-name="ce9"/>
          <table:table-cell office:value-type="float" office:value="5688.99" table:style-name="ce10">
            <text:p>5.688,99</text:p>
          </table:table-cell>
          <table:table-cell office:value-type="float" office:value="35462.22" table:style-name="ce10">
            <text:p>35.462,22</text:p>
          </table:table-cell>
          <table:table-cell office:value-type="float" office:value="2411.34" table:style-name="ce10">
            <text:p>2.411,34</text:p>
          </table:table-cell>
          <table:table-cell office:value-type="float" office:value="27581.73" table:number-columns-spanned="2" table:number-rows-spanned="1" table:style-name="ce26">
            <text:p>27.581,73</text:p>
          </table:table-cell>
          <table:covered-table-cell/>
          <table:table-cell table:style-name="ce9"/>
          <table:table-cell office:value-type="float" office:value="71144.28" table:style-name="ce10">
            <text:p>71.144,28</text:p>
          </table:table-cell>
          <table:table-cell office:value-type="float" office:value="-5688.99" table:style-name="ce12">
            <text:p>-5.688,99</text:p>
          </table:table-cell>
          <table:table-cell office:value-type="float" office:value="-11264.09" table:style-name="ce12">
            <text:p>-11.264,09</text:p>
          </table:table-cell>
          <table:table-cell office:value-type="float" office:value="-357.5" table:style-name="ce11">
            <text:p>-357,50</text:p>
          </table:table-cell>
          <table:table-cell office:value-type="float" office:value="0" table:style-name="ce13">
            <text:p>0,00</text:p>
          </table:table-cell>
          <table:table-cell office:value-type="float" office:value="-17310.580000000002" table:style-name="ce12">
            <text:p>-17.310,58</text:p>
          </table:table-cell>
          <table:table-cell office:value-type="float" office:value="53833.7" table:style-name="ce10">
            <text:p>53.833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ÚCIA COSTA LIMA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37631.360000000001" table:style-name="ce10">
            <text:p>37.631,36</text:p>
          </table:table-cell>
          <table:table-cell table:number-columns-repeated="2" table:style-name="ce9"/>
          <table:table-cell office:value-type="float" office:value="1537.61" table:style-name="ce10">
            <text:p>1.537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9168.97" table:style-name="ce10">
            <text:p>39.168,97</text:p>
          </table:table-cell>
          <table:table-cell office:value-type="float" office:value="-5272.74" table:style-name="ce12">
            <text:p>-5.272,74</text:p>
          </table:table-cell>
          <table:table-cell office:value-type="float" office:value="-7505.67" table:style-name="ce12">
            <text:p>-7.505,67</text:p>
          </table:table-cell>
          <table:table-cell office:value-type="float" office:value="-5700.59" table:style-name="ce12">
            <text:p>-5.700,59</text:p>
          </table:table-cell>
          <table:table-cell office:value-type="float" office:value="0" table:style-name="ce13">
            <text:p>0,00</text:p>
          </table:table-cell>
          <table:table-cell office:value-type="float" office:value="-18479" table:style-name="ce12">
            <text:p>-18.479,00</text:p>
          </table:table-cell>
          <table:table-cell office:value-type="float" office:value="20689.97" table:style-name="ce10">
            <text:p>20.689,9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ESPÍRITO SANTO SILVEIRA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2685.48" table:style-name="ce10">
            <text:p>2.685,48</text:p>
          </table:table-cell>
          <table:table-cell office:value-type="float" office:value="543.37" table:number-columns-spanned="2" table:number-rows-spanned="1" table:style-name="ce27">
            <text:p>543,37</text:p>
          </table:table-cell>
          <table:covered-table-cell/>
          <table:table-cell table:style-name="ce9"/>
          <table:table-cell office:value-type="float" office:value="35233.5" table:style-name="ce10">
            <text:p>35.233,50</text:p>
          </table:table-cell>
          <table:table-cell office:value-type="float" office:value="-828.39" table:style-name="ce11">
            <text:p>-828,39</text:p>
          </table:table-cell>
          <table:table-cell office:value-type="float" office:value="-7801.4" table:style-name="ce12">
            <text:p>-7.801,40</text:p>
          </table:table-cell>
          <table:table-cell office:value-type="float" office:value="-2197.7199999999998" table:style-name="ce12">
            <text:p>-2.197,72</text:p>
          </table:table-cell>
          <table:table-cell office:value-type="float" office:value="0" table:style-name="ce13">
            <text:p>0,00</text:p>
          </table:table-cell>
          <table:table-cell office:value-type="float" office:value="-10827.51" table:style-name="ce12">
            <text:p>-10.827,51</text:p>
          </table:table-cell>
          <table:table-cell office:value-type="float" office:value="24405.99" table:style-name="ce10">
            <text:p>24.405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CARLOS MONTEIRO COUTINHO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VARA DO TRABALHO DE SÃO LUÍS DO QUITUNDE/AL</text:p>
          </table:table-cell>
          <table:table-cell table:style-name="ce9"/>
          <table:table-cell office:value-type="float" office:value="5612.92" table:style-name="ce10">
            <text:p>5.612,92</text:p>
          </table:table-cell>
          <table:table-cell office:value-type="float" office:value="33689.11" table:style-name="ce10">
            <text:p>33.689,11</text:p>
          </table:table-cell>
          <table:table-cell office:value-type="float" office:value="2426.7399999999998" table:style-name="ce10">
            <text:p>2.426,74</text:p>
          </table:table-cell>
          <table:table-cell office:value-type="float" office:value="1372.73" table:number-columns-spanned="2" table:number-rows-spanned="1" table:style-name="ce26">
            <text:p>1.372,73</text:p>
          </table:table-cell>
          <table:covered-table-cell/>
          <table:table-cell table:style-name="ce9"/>
          <table:table-cell office:value-type="float" office:value="43101.5" table:style-name="ce10">
            <text:p>43.101,50</text:p>
          </table:table-cell>
          <table:table-cell office:value-type="float" office:value="-5612.92" table:style-name="ce12">
            <text:p>-5.612,92</text:p>
          </table:table-cell>
          <table:table-cell office:value-type="float" office:value="-8668.3700000000008" table:style-name="ce12">
            <text:p>-8.668,37</text:p>
          </table:table-cell>
          <table:table-cell office:value-type="float" office:value="-5112.2" table:style-name="ce12">
            <text:p>-5.112,20</text:p>
          </table:table-cell>
          <table:table-cell office:value-type="float" office:value="0" table:style-name="ce13">
            <text:p>0,00</text:p>
          </table:table-cell>
          <table:table-cell office:value-type="float" office:value="-19393.490000000002" table:style-name="ce12">
            <text:p>-19.393,49</text:p>
          </table:table-cell>
          <table:table-cell office:value-type="float" office:value="23708.01" table:style-name="ce10">
            <text:p>23.708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HENRIQUE CÂNDIDO DA SILVA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5118.16" table:style-name="ce10">
            <text:p>5.118,16</text:p>
          </table:table-cell>
          <table:table-cell office:value-type="float" office:value="1575.79" table:number-columns-spanned="2" table:number-rows-spanned="1" table:style-name="ce26">
            <text:p>1.575,79</text:p>
          </table:table-cell>
          <table:covered-table-cell/>
          <table:table-cell table:style-name="ce9"/>
          <table:table-cell office:value-type="float" office:value="38698.6" table:style-name="ce10">
            <text:p>38.698,60</text:p>
          </table:table-cell>
          <table:table-cell office:value-type="float" office:value="-828.39" table:style-name="ce11">
            <text:p>-828,39</text:p>
          </table:table-cell>
          <table:table-cell office:value-type="float" office:value="-6553.04" table:style-name="ce12">
            <text:p>-6.553,04</text:p>
          </table:table-cell>
          <table:table-cell office:value-type="float" office:value="-4739.97" table:style-name="ce12">
            <text:p>-4.739,97</text:p>
          </table:table-cell>
          <table:table-cell office:value-type="float" office:value="0" table:style-name="ce13">
            <text:p>0,00</text:p>
          </table:table-cell>
          <table:table-cell office:value-type="float" office:value="-12121.4" table:style-name="ce12">
            <text:p>-12.121,40</text:p>
          </table:table-cell>
          <table:table-cell office:value-type="float" office:value="26577.200000000001" table:style-name="ce10">
            <text:p>26.577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SÁVIO DE LIMA GAZZANÉO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1ª VARA DO TRABALHO DE UNIÃO DOS PALMARES/AL</text:p>
          </table:table-cell>
          <table:table-cell table:style-name="ce9"/>
          <table:table-cell office:value-type="float" office:value="5352.1" table:style-name="ce10">
            <text:p>5.352,10</text:p>
          </table:table-cell>
          <table:table-cell office:value-type="float" office:value="33689.11" table:style-name="ce10">
            <text:p>33.689,11</text:p>
          </table:table-cell>
          <table:table-cell office:value-type="float" office:value="2017.14" table:style-name="ce10">
            <text:p>2.017,1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1058.35" table:style-name="ce10">
            <text:p>41.058,35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8290.8700000000008" table:style-name="ce12">
            <text:p>-8.290,87</text:p>
          </table:table-cell>
          <table:table-cell office:value-type="float" office:value="-5099.34" table:style-name="ce12">
            <text:p>-5.099,34</text:p>
          </table:table-cell>
          <table:table-cell office:value-type="float" office:value="0" table:style-name="ce13">
            <text:p>0,00</text:p>
          </table:table-cell>
          <table:table-cell office:value-type="float" office:value="-18742.310000000001" table:style-name="ce12">
            <text:p>-18.742,31</text:p>
          </table:table-cell>
          <table:table-cell office:value-type="float" office:value="22316.04" table:style-name="ce10">
            <text:p>22.316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NOEL HERMES DE LIMA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33689.11" table:style-name="ce10">
            <text:p>33.689,11</text:p>
          </table:table-cell>
          <table:table-cell table:number-columns-repeated="2" table:style-name="ce9"/>
          <table:table-cell office:value-type="float" office:value="1757.61" table:style-name="ce10">
            <text:p>1.757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446.720000000001" table:style-name="ce10">
            <text:p>35.446,72</text:p>
          </table:table-cell>
          <table:table-cell office:value-type="float" office:value="-4523.71" table:style-name="ce12">
            <text:p>-4.523,71</text:p>
          </table:table-cell>
          <table:table-cell office:value-type="float" office:value="-6575.39" table:style-name="ce12">
            <text:p>-6.575,39</text:p>
          </table:table-cell>
          <table:table-cell office:value-type="float" office:value="-6211.92" table:style-name="ce12">
            <text:p>-6.211,92</text:p>
          </table:table-cell>
          <table:table-cell office:value-type="float" office:value="0" table:style-name="ce13">
            <text:p>0,00</text:p>
          </table:table-cell>
          <table:table-cell office:value-type="float" office:value="-17311.02" table:style-name="ce12">
            <text:p>-17.311,02</text:p>
          </table:table-cell>
          <table:table-cell office:value-type="float" office:value="18135.7" table:style-name="ce10">
            <text:p>18.135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LTON BELTRÃO DE ALBUQUERQUE JÚNIOR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1246.71" table:style-name="ce10">
            <text:p>1.246,71</text:p>
          </table:table-cell>
          <table:table-cell office:value-type="float" office:value="3457.57" table:number-columns-spanned="2" table:number-rows-spanned="1" table:style-name="ce26">
            <text:p>3.457,57</text:p>
          </table:table-cell>
          <table:covered-table-cell/>
          <table:table-cell office:value-type="float" office:value="10668.22" table:style-name="ce10">
            <text:p>10.668,22</text:p>
          </table:table-cell>
          <table:table-cell office:value-type="float" office:value="47377.15" table:style-name="ce10">
            <text:p>47.377,15</text:p>
          </table:table-cell>
          <table:table-cell office:value-type="float" office:value="-828.39" table:style-name="ce11">
            <text:p>-828,39</text:p>
          </table:table-cell>
          <table:table-cell office:value-type="float" office:value="-9045.23" table:style-name="ce12">
            <text:p>-9.045,23</text:p>
          </table:table-cell>
          <table:table-cell office:value-type="float" office:value="-3868.56" table:style-name="ce12">
            <text:p>-3.868,56</text:p>
          </table:table-cell>
          <table:table-cell office:value-type="float" office:value="-6837.12" table:style-name="ce12">
            <text:p>-6.837,12</text:p>
          </table:table-cell>
          <table:table-cell office:value-type="float" office:value="-20579.3" table:style-name="ce12">
            <text:p>-20.579,30</text:p>
          </table:table-cell>
          <table:table-cell office:value-type="float" office:value="26797.85" table:style-name="ce10">
            <text:p>26.797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ORLANDO JACQUES DA SILVA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33689.11" table:style-name="ce10">
            <text:p>33.689,11</text:p>
          </table:table-cell>
          <table:table-cell table:number-columns-repeated="2" table:style-name="ce9"/>
          <table:table-cell office:value-type="float" office:value="1501.26" table:style-name="ce10">
            <text:p>1.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190.370000000003" table:style-name="ce10">
            <text:p>35.190,37</text:p>
          </table:table-cell>
          <table:table-cell office:value-type="float" office:value="-4523.71" table:style-name="ce12">
            <text:p>-4.523,71</text:p>
          </table:table-cell>
          <table:table-cell table:style-name="ce9"/>
          <table:table-cell office:value-type="float" office:value="-3504.72" table:style-name="ce12">
            <text:p>-3.504,72</text:p>
          </table:table-cell>
          <table:table-cell office:value-type="float" office:value="0" table:style-name="ce13">
            <text:p>0,00</text:p>
          </table:table-cell>
          <table:table-cell office:value-type="float" office:value="-8028.43" table:style-name="ce12">
            <text:p>-8.028,43</text:p>
          </table:table-cell>
          <table:table-cell office:value-type="float" office:value="27161.94" table:style-name="ce10">
            <text:p>27.161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EDRO INÁCIO DA SILVA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O DESEMBARGADOR PEDRO INÁCIO DA SILVA (</text:p>
          </table:table-cell>
          <table:table-cell table:style-name="ce9"/>
          <table:table-cell office:value-type="float" office:value="5688.99" table:style-name="ce10">
            <text:p>5.688,99</text:p>
          </table:table-cell>
          <table:table-cell office:value-type="float" office:value="35462.22" table:style-name="ce10">
            <text:p>35.462,22</text:p>
          </table:table-cell>
          <table:table-cell office:value-type="float" office:value="2253.69" table:style-name="ce10">
            <text:p>2.253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3404.9" table:style-name="ce10">
            <text:p>43.404,90</text:p>
          </table:table-cell>
          <table:table-cell office:value-type="float" office:value="-5688.99" table:style-name="ce12">
            <text:p>-5.688,99</text:p>
          </table:table-cell>
          <table:table-cell office:value-type="float" office:value="-8830.61" table:style-name="ce12">
            <text:p>-8.830,61</text:p>
          </table:table-cell>
          <table:table-cell office:value-type="float" office:value="-3443.57" table:style-name="ce12">
            <text:p>-3.443,57</text:p>
          </table:table-cell>
          <table:table-cell office:value-type="float" office:value="0" table:style-name="ce13">
            <text:p>0,00</text:p>
          </table:table-cell>
          <table:table-cell office:value-type="float" office:value="-17963.169999999998" table:style-name="ce12">
            <text:p>-17.963,17</text:p>
          </table:table-cell>
          <table:table-cell office:value-type="float" office:value="25441.73" table:style-name="ce10">
            <text:p>25.441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ICARDO TENÓRIO CAVALCANTE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VARA DO TRABALHO DE ATALAIA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2129.44" table:style-name="ce10">
            <text:p>2.129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818.550000000003" table:style-name="ce10">
            <text:p>35.818,55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6819.04" table:style-name="ce12">
            <text:p>-6.819,04</text:p>
          </table:table-cell>
          <table:table-cell office:value-type="float" office:value="-2138.4899999999998" table:style-name="ce12">
            <text:p>-2.138,49</text:p>
          </table:table-cell>
          <table:table-cell office:value-type="float" office:value="0" table:style-name="ce13">
            <text:p>0,00</text:p>
          </table:table-cell>
          <table:table-cell office:value-type="float" office:value="-14309.63" table:style-name="ce12">
            <text:p>-14.309,63</text:p>
          </table:table-cell>
          <table:table-cell office:value-type="float" office:value="21508.92" table:style-name="ce10">
            <text:p>21.508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INALDO GUEDES RAPASSI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2128.91" table:style-name="ce10">
            <text:p>2.128,91</text:p>
          </table:table-cell>
          <table:table-cell office:value-type="float" office:value="1684.46" table:number-columns-spanned="2" table:number-rows-spanned="1" table:style-name="ce26">
            <text:p>1.684,46</text:p>
          </table:table-cell>
          <table:covered-table-cell/>
          <table:table-cell table:style-name="ce9"/>
          <table:table-cell office:value-type="float" office:value="35818.019999999997" table:style-name="ce10">
            <text:p>35.818,02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6819.04" table:style-name="ce12">
            <text:p>-6.819,04</text:p>
          </table:table-cell>
          <table:table-cell office:value-type="float" office:value="-101.91" table:style-name="ce11">
            <text:p>-101,91</text:p>
          </table:table-cell>
          <table:table-cell office:value-type="float" office:value="0" table:style-name="ce13">
            <text:p>0,00</text:p>
          </table:table-cell>
          <table:table-cell office:value-type="float" office:value="-12273.05" table:style-name="ce12">
            <text:p>-12.273,05</text:p>
          </table:table-cell>
          <table:table-cell office:value-type="float" office:value="23544.97" table:style-name="ce10">
            <text:p>23.544,9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BERTO RICARDO GUIMARÃES GOUVEIA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VARA DO TRABALHO DE PORTO CALVO/AL</text:p>
          </table:table-cell>
          <table:table-cell table:style-name="ce9"/>
          <table:table-cell office:value-type="float" office:value="828.39" table:style-name="ce14">
            <text:p>828,39</text:p>
          </table:table-cell>
          <table:table-cell office:value-type="float" office:value="33689.11" table:style-name="ce10">
            <text:p>33.689,11</text:p>
          </table:table-cell>
          <table:table-cell office:value-type="float" office:value="2447.69" table:style-name="ce10">
            <text:p>2.447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965.19" table:style-name="ce10">
            <text:p>36.965,19</text:p>
          </table:table-cell>
          <table:table-cell office:value-type="float" office:value="-828.39" table:style-name="ce11">
            <text:p>-828,39</text:p>
          </table:table-cell>
          <table:table-cell office:value-type="float" office:value="-8343.01" table:style-name="ce12">
            <text:p>-8.343,01</text:p>
          </table:table-cell>
          <table:table-cell office:value-type="float" office:value="-5120.57" table:style-name="ce12">
            <text:p>-5.120,57</text:p>
          </table:table-cell>
          <table:table-cell office:value-type="float" office:value="0" table:style-name="ce13">
            <text:p>0,00</text:p>
          </table:table-cell>
          <table:table-cell office:value-type="float" office:value="-14291.97" table:style-name="ce12">
            <text:p>-14.291,97</text:p>
          </table:table-cell>
          <table:table-cell office:value-type="float" office:value="22673.22" table:style-name="ce10">
            <text:p>22.673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RA VICENTE DA SILVA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1812.88" table:style-name="ce10">
            <text:p>1.812,88</text:p>
          </table:table-cell>
          <table:table-cell office:value-type="float" office:value="326.02999999999997" table:number-columns-spanned="2" table:number-rows-spanned="1" table:style-name="ce27">
            <text:p>326,03</text:p>
          </table:table-cell>
          <table:covered-table-cell/>
          <table:table-cell table:style-name="ce9"/>
          <table:table-cell office:value-type="float" office:value="34143.56" table:style-name="ce10">
            <text:p>34.143,56</text:p>
          </table:table-cell>
          <table:table-cell office:value-type="float" office:value="-5094" table:style-name="ce12">
            <text:p>-5.094,00</text:p>
          </table:table-cell>
          <table:table-cell office:value-type="float" office:value="-3838.37" table:style-name="ce12">
            <text:p>-3.838,37</text:p>
          </table:table-cell>
          <table:table-cell office:value-type="float" office:value="-8853.4500000000007" table:style-name="ce12">
            <text:p>-8.853,45</text:p>
          </table:table-cell>
          <table:table-cell office:value-type="float" office:value="0" table:style-name="ce13">
            <text:p>0,00</text:p>
          </table:table-cell>
          <table:table-cell office:value-type="float" office:value="-17785.82" table:style-name="ce12">
            <text:p>-17.785,82</text:p>
          </table:table-cell>
          <table:table-cell office:value-type="float" office:value="16357.74" table:style-name="ce10">
            <text:p>16.357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RAH VANESSA ARAUJO PAIXÃO FERRO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3474.31" table:style-name="ce10">
            <text:p>3.474,31</text:p>
          </table:table-cell>
          <table:table-cell office:value-type="float" office:value="1467.11" table:number-columns-spanned="2" table:number-rows-spanned="1" table:style-name="ce26">
            <text:p>1.467,11</text:p>
          </table:table-cell>
          <table:covered-table-cell/>
          <table:table-cell table:style-name="ce9"/>
          <table:table-cell office:value-type="float" office:value="36946.07" table:style-name="ce10">
            <text:p>36.946,07</text:p>
          </table:table-cell>
          <table:table-cell office:value-type="float" office:value="-828.39" table:style-name="ce11">
            <text:p>-828,39</text:p>
          </table:table-cell>
          <table:table-cell office:value-type="float" office:value="-8055.43" table:style-name="ce12">
            <text:p>-8.055,43</text:p>
          </table:table-cell>
          <table:table-cell office:value-type="float" office:value="-500.71" table:style-name="ce11">
            <text:p>-500,71</text:p>
          </table:table-cell>
          <table:table-cell office:value-type="float" office:value="0" table:style-name="ce13">
            <text:p>0,00</text:p>
          </table:table-cell>
          <table:table-cell office:value-type="float" office:value="-9384.5300000000007" table:style-name="ce12">
            <text:p>-9.384,53</text:p>
          </table:table-cell>
          <table:table-cell office:value-type="float" office:value="27561.54" table:style-name="ce10">
            <text:p>27.561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ÉRGIO ROBERTO DE MELLO QUEIROZ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2ª VARA DO TRABALHO DE ARAPIRACA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2474.1" table:style-name="ce10">
            <text:p>2.474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163.21" table:style-name="ce10">
            <text:p>36.163,21</text:p>
          </table:table-cell>
          <table:table-cell office:value-type="float" office:value="-828.39" table:style-name="ce11">
            <text:p>-828,39</text:p>
          </table:table-cell>
          <table:table-cell office:value-type="float" office:value="-8010.93" table:style-name="ce12">
            <text:p>-8.010,93</text:p>
          </table:table-cell>
          <table:table-cell office:value-type="float" office:value="-2651.41" table:style-name="ce12">
            <text:p>-2.651,41</text:p>
          </table:table-cell>
          <table:table-cell office:value-type="float" office:value="0" table:style-name="ce13">
            <text:p>0,00</text:p>
          </table:table-cell>
          <table:table-cell office:value-type="float" office:value="-11490.73" table:style-name="ce12">
            <text:p>-11.490,73</text:p>
          </table:table-cell>
          <table:table-cell office:value-type="float" office:value="24672.48" table:style-name="ce10">
            <text:p>24.672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EVERINO RODRIGUES DOS SANTOS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10">
            <text:p>35.462,22</text:p>
          </table:table-cell>
          <table:table-cell table:number-columns-repeated="2" table:style-name="ce9"/>
          <table:table-cell office:value-type="float" office:value="1226.98" table:style-name="ce10">
            <text:p>1.226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689.199999999997" table:style-name="ce10">
            <text:p>36.689,20</text:p>
          </table:table-cell>
          <table:table-cell office:value-type="float" office:value="-4860.6000000000004" table:style-name="ce12">
            <text:p>-4.860,60</text:p>
          </table:table-cell>
          <table:table-cell table:style-name="ce9"/>
          <table:table-cell office:value-type="float" office:value="-5307.92" table:style-name="ce12">
            <text:p>-5.307,92</text:p>
          </table:table-cell>
          <table:table-cell office:value-type="float" office:value="0" table:style-name="ce13">
            <text:p>0,00</text:p>
          </table:table-cell>
          <table:table-cell office:value-type="float" office:value="-10168.52" table:style-name="ce12">
            <text:p>-10.168,52</text:p>
          </table:table-cell>
          <table:table-cell office:value-type="float" office:value="26520.68" table:style-name="ce10">
            <text:p>26.520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ÂNIA MARIA PIMENTEL SOUS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43691.39" table:style-name="ce10">
            <text:p>43.691,39</text:p>
          </table:table-cell>
          <table:table-cell table:number-columns-repeated="2" table:style-name="ce9"/>
          <table:table-cell office:value-type="float" office:value="786.98" table:style-name="ce14">
            <text:p>786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4478.37" table:style-name="ce10">
            <text:p>44.478,37</text:p>
          </table:table-cell>
          <table:table-cell office:value-type="float" office:value="-3752.76" table:style-name="ce12">
            <text:p>-3.752,76</text:p>
          </table:table-cell>
          <table:table-cell office:value-type="float" office:value="-5723.7" table:style-name="ce12">
            <text:p>-5.723,70</text:p>
          </table:table-cell>
          <table:table-cell office:value-type="float" office:value="-2435.6999999999998" table:style-name="ce12">
            <text:p>-2.435,70</text:p>
          </table:table-cell>
          <table:table-cell office:value-type="float" office:value="-14059.9" table:style-name="ce12">
            <text:p>-14.059,90</text:p>
          </table:table-cell>
          <table:table-cell office:value-type="float" office:value="-25972.06" table:style-name="ce12">
            <text:p>-25.972,06</text:p>
          </table:table-cell>
          <table:table-cell office:value-type="float" office:value="18506.310000000001" table:style-name="ce10">
            <text:p>18.506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AÍS COSTA GONDIM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6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1629.23" table:style-name="ce10">
            <text:p>1.629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318.339999999997" table:style-name="ce10">
            <text:p>35.318,34</text:p>
          </table:table-cell>
          <table:table-cell office:value-type="float" office:value="-828.39" table:style-name="ce11">
            <text:p>-828,39</text:p>
          </table:table-cell>
          <table:table-cell office:value-type="float" office:value="-8115.2" table:style-name="ce12">
            <text:p>-8.115,20</text:p>
          </table:table-cell>
          <table:table-cell office:value-type="float" office:value="-1043.8399999999999" table:style-name="ce12">
            <text:p>-1.043,84</text:p>
          </table:table-cell>
          <table:table-cell office:value-type="float" office:value="0" table:style-name="ce13">
            <text:p>0,00</text:p>
          </table:table-cell>
          <table:table-cell office:value-type="float" office:value="-9987.43" table:style-name="ce12">
            <text:p>-9.987,43</text:p>
          </table:table-cell>
          <table:table-cell office:value-type="float" office:value="25330.91" table:style-name="ce10">
            <text:p>25.330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TER SOUZA PUGLIESI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4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2385.79" table:style-name="ce10">
            <text:p>2.385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074.9" table:style-name="ce10">
            <text:p>36.074,90</text:p>
          </table:table-cell>
          <table:table-cell office:value-type="float" office:value="-828.39" table:style-name="ce11">
            <text:p>-828,39</text:p>
          </table:table-cell>
          <table:table-cell office:value-type="float" office:value="-7389.11" table:style-name="ce12">
            <text:p>-7.389,11</text:p>
          </table:table-cell>
          <table:table-cell office:value-type="float" office:value="-4819.47" table:style-name="ce12">
            <text:p>-4.819,47</text:p>
          </table:table-cell>
          <table:table-cell office:value-type="float" office:value="0" table:style-name="ce13">
            <text:p>0,00</text:p>
          </table:table-cell>
          <table:table-cell office:value-type="float" office:value="-13036.97" table:style-name="ce12">
            <text:p>-13.036,97</text:p>
          </table:table-cell>
          <table:table-cell office:value-type="float" office:value="23037.93" table:style-name="ce10">
            <text:p>23.037,9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DA MARIA FERREIRA LUSTOSA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A DESEMBARGADORA VANDA MARIA FERREIRA</text:p>
          </table:table-cell>
          <table:table-cell table:style-name="ce9"/>
          <table:table-cell office:value-type="float" office:value="5688.99" table:style-name="ce10">
            <text:p>5.688,99</text:p>
          </table:table-cell>
          <table:table-cell office:value-type="float" office:value="35462.22" table:style-name="ce10">
            <text:p>35.462,22</text:p>
          </table:table-cell>
          <table:table-cell office:value-type="float" office:value="2910.49" table:style-name="ce10">
            <text:p>2.910,4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4061.7" table:style-name="ce10">
            <text:p>44.061,70</text:p>
          </table:table-cell>
          <table:table-cell office:value-type="float" office:value="-5688.99" table:style-name="ce12">
            <text:p>-5.688,99</text:p>
          </table:table-cell>
          <table:table-cell office:value-type="float" office:value="-8778.48" table:style-name="ce12">
            <text:p>-8.778,48</text:p>
          </table:table-cell>
          <table:table-cell office:value-type="float" office:value="-4824.1099999999997" table:style-name="ce12">
            <text:p>-4.824,11</text:p>
          </table:table-cell>
          <table:table-cell office:value-type="float" office:value="0" table:style-name="ce13">
            <text:p>0,00</text:p>
          </table:table-cell>
          <table:table-cell office:value-type="float" office:value="-19291.580000000002" table:style-name="ce12">
            <text:p>-19.291,58</text:p>
          </table:table-cell>
          <table:table-cell office:value-type="float" office:value="24770.12" table:style-name="ce10">
            <text:p>24.770,1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ESSA MARIA SAMPAIO VILLANOVA MATOS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2950.65" table:style-name="ce10">
            <text:p>2.950,6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4955.300000000003" table:style-name="ce10">
            <text:p>34.955,30</text:p>
          </table:table-cell>
          <table:table-cell office:value-type="float" office:value="-828.39" table:style-name="ce11">
            <text:p>-828,39</text:p>
          </table:table-cell>
          <table:table-cell office:value-type="float" office:value="-6913.12" table:style-name="ce12">
            <text:p>-6.913,12</text:p>
          </table:table-cell>
          <table:table-cell office:value-type="float" office:value="-332.96" table:style-name="ce11">
            <text:p>-332,96</text:p>
          </table:table-cell>
          <table:table-cell office:value-type="float" office:value="0" table:style-name="ce13">
            <text:p>0,00</text:p>
          </table:table-cell>
          <table:table-cell office:value-type="float" office:value="-8074.47" table:style-name="ce12">
            <text:p>-8.074,47</text:p>
          </table:table-cell>
          <table:table-cell office:value-type="float" office:value="26880.83" table:style-name="ce10">
            <text:p>26.880,8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ILZA MARIA VANDERLEI LINS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33689.11" table:style-name="ce10">
            <text:p>33.689,11</text:p>
          </table:table-cell>
          <table:table-cell table:number-columns-repeated="2" table:style-name="ce9"/>
          <table:table-cell office:value-type="float" office:value="1501.26" table:style-name="ce10">
            <text:p>1.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190.370000000003" table:style-name="ce10">
            <text:p>35.190,37</text:p>
          </table:table-cell>
          <table:table-cell office:value-type="float" office:value="-4523.71" table:style-name="ce12">
            <text:p>-4.523,71</text:p>
          </table:table-cell>
          <table:table-cell office:value-type="float" office:value="-6575.39" table:style-name="ce12">
            <text:p>-6.575,39</text:p>
          </table:table-cell>
          <table:table-cell office:value-type="float" office:value="-2585.2399999999998" table:style-name="ce12">
            <text:p>-2.585,24</text:p>
          </table:table-cell>
          <table:table-cell office:value-type="float" office:value="0" table:style-name="ce13">
            <text:p>0,00</text:p>
          </table:table-cell>
          <table:table-cell office:value-type="float" office:value="-13684.34" table:style-name="ce12">
            <text:p>-13.684,34</text:p>
          </table:table-cell>
          <table:table-cell office:value-type="float" office:value="21506.03" table:style-name="ce10">
            <text:p>21.506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ERÔNICA GUEDES DE ANDRADE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2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3397.37" table:style-name="ce10">
            <text:p>3.397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7086.480000000003" table:style-name="ce10">
            <text:p>37.086,48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6714.77" table:style-name="ce12">
            <text:p>-6.714,77</text:p>
          </table:table-cell>
          <table:table-cell office:value-type="float" office:value="-11050.46" table:style-name="ce12">
            <text:p>-11.050,46</text:p>
          </table:table-cell>
          <table:table-cell office:value-type="float" office:value="0" table:style-name="ce13">
            <text:p>0,00</text:p>
          </table:table-cell>
          <table:table-cell office:value-type="float" office:value="-23117.33" table:style-name="ce12">
            <text:p>-23.117,33</text:p>
          </table:table-cell>
          <table:table-cell office:value-type="float" office:value="13969.15" table:style-name="ce10">
            <text:p>13.969,1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AIL BENEDITO DOS SANTOS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3201.51" table:style-name="ce10">
            <text:p>3.201,51</text:p>
          </table:table-cell>
          <table:table-cell office:value-type="float" office:value="1939.89" table:style-name="ce10">
            <text:p>1.939,89</text:p>
          </table:table-cell>
          <table:table-cell office:value-type="float" office:value="2801" table:style-name="ce10">
            <text:p>2.801,00</text:p>
          </table:table-cell>
          <table:table-cell office:value-type="float" office:value="1192.1500000000001" table:number-columns-spanned="2" table:number-rows-spanned="1" table:style-name="ce26">
            <text:p>1.192,15</text:p>
          </table:table-cell>
          <table:covered-table-cell/>
          <table:table-cell table:style-name="ce9"/>
          <table:table-cell office:value-type="float" office:value="27836.07" table:style-name="ce10">
            <text:p>27.836,07</text:p>
          </table:table-cell>
          <table:table-cell office:value-type="float" office:value="-3172.01" table:style-name="ce12">
            <text:p>-3.172,01</text:p>
          </table:table-cell>
          <table:table-cell office:value-type="float" office:value="-4986.57" table:style-name="ce12">
            <text:p>-4.986,57</text:p>
          </table:table-cell>
          <table:table-cell office:value-type="float" office:value="-2432.0100000000002" table:style-name="ce12">
            <text:p>-2.432,01</text:p>
          </table:table-cell>
          <table:table-cell office:value-type="float" office:value="0" table:style-name="ce13">
            <text:p>0,00</text:p>
          </table:table-cell>
          <table:table-cell office:value-type="float" office:value="-10590.59" table:style-name="ce12">
            <text:p>-10.590,59</text:p>
          </table:table-cell>
          <table:table-cell office:value-type="float" office:value="17245.48" table:style-name="ce10">
            <text:p>17.245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ALGISA JATUBA PARAIZO DE CARVALHO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SEÇÃO DE SEGUNDA TURMA (SETP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10091.27" table:style-name="ce10">
            <text:p>10.091,27</text:p>
          </table:table-cell>
          <table:table-cell office:value-type="float" office:value="7398.87" table:style-name="ce10">
            <text:p>7.398,87</text:p>
          </table:table-cell>
          <table:table-cell office:value-type="float" office:value="2275.0500000000002" table:style-name="ce10">
            <text:p>2.275,05</text:p>
          </table:table-cell>
          <table:table-cell office:value-type="float" office:value="8843.36" table:number-columns-spanned="2" table:number-rows-spanned="1" table:style-name="ce26">
            <text:p>8.843,36</text:p>
          </table:table-cell>
          <table:covered-table-cell/>
          <table:table-cell table:style-name="ce9"/>
          <table:table-cell office:value-type="float" office:value="40363.14" table:style-name="ce10">
            <text:p>40.363,14</text:p>
          </table:table-cell>
          <table:table-cell office:value-type="float" office:value="-2714.66" table:style-name="ce12">
            <text:p>-2.714,66</text:p>
          </table:table-cell>
          <table:table-cell office:value-type="float" office:value="-7988.97" table:style-name="ce12">
            <text:p>-7.988,97</text:p>
          </table:table-cell>
          <table:table-cell office:value-type="float" office:value="-3502.14" table:style-name="ce12">
            <text:p>-3.502,14</text:p>
          </table:table-cell>
          <table:table-cell office:value-type="float" office:value="0" table:style-name="ce13">
            <text:p>0,00</text:p>
          </table:table-cell>
          <table:table-cell office:value-type="float" office:value="-14205.77" table:style-name="ce12">
            <text:p>-14.205,77</text:p>
          </table:table-cell>
          <table:table-cell office:value-type="float" office:value="26157.37" table:style-name="ce10">
            <text:p>26.157,3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NA MARIA SACRAMENTO MESSIAS MARTIN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CONSOLIDAÇÃO DE DADOS (SECR)</text:p>
          </table:table-cell>
          <table:table-cell office:value-type="float" office:value="11778.34" table:style-name="ce10">
            <text:p>11.778,34</text:p>
          </table:table-cell>
          <table:table-cell office:value-type="float" office:value="2359.12" table:style-name="ce10">
            <text:p>2.359,12</text:p>
          </table:table-cell>
          <table:table-cell office:value-type="float" office:value="1185.05" table:style-name="ce10">
            <text:p>1.185,05</text:p>
          </table:table-cell>
          <table:table-cell office:value-type="float" office:value="2464.1" table:style-name="ce10">
            <text:p>2.464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786.61" table:style-name="ce10">
            <text:p>17.786,61</text:p>
          </table:table-cell>
          <table:table-cell office:value-type="float" office:value="-1867.18" table:style-name="ce12">
            <text:p>-1.867,18</text:p>
          </table:table-cell>
          <table:table-cell office:value-type="float" office:value="-2674.44" table:style-name="ce12">
            <text:p>-2.674,44</text:p>
          </table:table-cell>
          <table:table-cell office:value-type="float" office:value="-3414.56" table:style-name="ce12">
            <text:p>-3.414,56</text:p>
          </table:table-cell>
          <table:table-cell office:value-type="float" office:value="0" table:style-name="ce13">
            <text:p>0,00</text:p>
          </table:table-cell>
          <table:table-cell office:value-type="float" office:value="-7956.18" table:style-name="ce12">
            <text:p>-7.956,18</text:p>
          </table:table-cell>
          <table:table-cell office:value-type="float" office:value="9830.43" table:style-name="ce10">
            <text:p>9.830,4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A CARDOSO BARBOSA DE OLIVEIRA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421.86" table:style-name="ce10">
            <text:p>1.421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211.33" table:style-name="ce10">
            <text:p>15.211,33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508.8200000000002" table:style-name="ce12">
            <text:p>-2.508,82</text:p>
          </table:table-cell>
          <table:table-cell office:value-type="float" office:value="-857.43" table:style-name="ce11">
            <text:p>-857,43</text:p>
          </table:table-cell>
          <table:table-cell office:value-type="float" office:value="0" table:style-name="ce13">
            <text:p>0,00</text:p>
          </table:table-cell>
          <table:table-cell office:value-type="float" office:value="-4871.42" table:style-name="ce12">
            <text:p>-4.871,42</text:p>
          </table:table-cell>
          <table:table-cell office:value-type="float" office:value="10339.91" table:style-name="ce10">
            <text:p>10.339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A DE OLIVEIRA SARMENTO COELH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DESENVOLVIMENTO DE PESSOAS (SEGESP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408.58" table:style-name="ce14">
            <text:p>408,58</text:p>
          </table:table-cell>
          <table:table-cell office:value-type="float" office:value="1289.78" table:style-name="ce10">
            <text:p>1.289,78</text:p>
          </table:table-cell>
          <table:table-cell office:value-type="float" office:value="2165.79" table:style-name="ce10">
            <text:p>2.165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761.22" table:style-name="ce10">
            <text:p>15.761,22</text:p>
          </table:table-cell>
          <table:table-cell office:value-type="float" office:value="-1564.93" table:style-name="ce12">
            <text:p>-1.564,93</text:p>
          </table:table-cell>
          <table:table-cell office:value-type="float" office:value="-2386.89" table:style-name="ce12">
            <text:p>-2.386,89</text:p>
          </table:table-cell>
          <table:table-cell office:value-type="float" office:value="-3292.62" table:style-name="ce12">
            <text:p>-3.292,62</text:p>
          </table:table-cell>
          <table:table-cell office:value-type="float" office:value="0" table:style-name="ce13">
            <text:p>0,00</text:p>
          </table:table-cell>
          <table:table-cell office:value-type="float" office:value="-7244.44" table:style-name="ce12">
            <text:p>-7.244,44</text:p>
          </table:table-cell>
          <table:table-cell office:value-type="float" office:value="8516.7800000000007" table:style-name="ce10">
            <text:p>8.516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A MARIA FELIX DE FREITAS CARNEIR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ESTÁGIO E TREINAMENTO (EJ)</text:p>
          </table:table-cell>
          <table:table-cell office:value-type="float" office:value="17863.3" table:style-name="ce10">
            <text:p>17.863,3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629.23" table:style-name="ce10">
            <text:p>1.629,23</text:p>
          </table:table-cell>
          <table:table-cell office:value-type="float" office:value="6815.64" table:number-columns-spanned="2" table:number-rows-spanned="1" table:style-name="ce26">
            <text:p>6.815,64</text:p>
          </table:table-cell>
          <table:covered-table-cell/>
          <table:table-cell table:style-name="ce9"/>
          <table:table-cell office:value-type="float" office:value="27493.22" table:style-name="ce10">
            <text:p>27.493,22</text:p>
          </table:table-cell>
          <table:table-cell office:value-type="float" office:value="-2470.16" table:style-name="ce12">
            <text:p>-2.470,16</text:p>
          </table:table-cell>
          <table:table-cell office:value-type="float" office:value="-4590.3100000000004" table:style-name="ce12">
            <text:p>-4.590,31</text:p>
          </table:table-cell>
          <table:table-cell office:value-type="float" office:value="-122.56" table:style-name="ce11">
            <text:p>-122,56</text:p>
          </table:table-cell>
          <table:table-cell office:value-type="float" office:value="0" table:style-name="ce13">
            <text:p>0,00</text:p>
          </table:table-cell>
          <table:table-cell office:value-type="float" office:value="-7183.03" table:style-name="ce12">
            <text:p>-7.183,03</text:p>
          </table:table-cell>
          <table:table-cell office:value-type="float" office:value="20310.189999999999" table:style-name="ce10">
            <text:p>20.310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A PINTO DE BARROS DIAS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<text:s/>(2ªVTSMC)</text:p>
          </table:table-cell>
          <table:table-cell office:value-type="float" office:value="11458.34" table:style-name="ce10">
            <text:p>11.458,34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101.61" table:style-name="ce10">
            <text:p>3.101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792.330000000002" table:style-name="ce10">
            <text:p>16.792,33</text:p>
          </table:table-cell>
          <table:table-cell office:value-type="float" office:value="-828.39" table:style-name="ce11">
            <text:p>-828,39</text:p>
          </table:table-cell>
          <table:table-cell office:value-type="float" office:value="-2514.5500000000002" table:style-name="ce12">
            <text:p>-2.514,55</text:p>
          </table:table-cell>
          <table:table-cell office:value-type="float" office:value="-1421.31" table:style-name="ce12">
            <text:p>-1.421,31</text:p>
          </table:table-cell>
          <table:table-cell office:value-type="float" office:value="0" table:style-name="ce13">
            <text:p>0,00</text:p>
          </table:table-cell>
          <table:table-cell office:value-type="float" office:value="-4764.25" table:style-name="ce12">
            <text:p>-4.764,25</text:p>
          </table:table-cell>
          <table:table-cell office:value-type="float" office:value="12028.08" table:style-name="ce10">
            <text:p>12.028,0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O BRITO DA ROCHA PEREIR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<text:s/>(2UNP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2413.5500000000002" table:style-name="ce10">
            <text:p>2.413,5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353.4399999999996" table:style-name="ce10">
            <text:p>4.353,44</text:p>
          </table:table-cell>
          <table:table-cell table:number-columns-repeated="2" table:style-name="ce9"/>
          <table:table-cell office:value-type="float" office:value="-1381.7" table:style-name="ce12">
            <text:p>-1.381,70</text:p>
          </table:table-cell>
          <table:table-cell office:value-type="float" office:value="0" table:style-name="ce13">
            <text:p>0,00</text:p>
          </table:table-cell>
          <table:table-cell office:value-type="float" office:value="-1381.7" table:style-name="ce12">
            <text:p>-1.381,70</text:p>
          </table:table-cell>
          <table:table-cell office:value-type="float" office:value="2971.74" table:style-name="ce10">
            <text:p>2.971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O DA ROCHA LIM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6ª VT)</text:p>
          </table:table-cell>
          <table:table-cell office:value-type="float" office:value="11540.87" table:style-name="ce10">
            <text:p>11.540,87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629.23" table:style-name="ce10">
            <text:p>1.629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355.15" table:style-name="ce10">
            <text:p>14.355,15</text:p>
          </table:table-cell>
          <table:table-cell office:value-type="float" office:value="-1453.52" table:style-name="ce12">
            <text:p>-1.453,52</text:p>
          </table:table-cell>
          <table:table-cell office:value-type="float" office:value="-2178.41" table:style-name="ce12">
            <text:p>-2.178,41</text:p>
          </table:table-cell>
          <table:table-cell office:value-type="float" office:value="-838.89" table:style-name="ce11">
            <text:p>-838,89</text:p>
          </table:table-cell>
          <table:table-cell office:value-type="float" office:value="0" table:style-name="ce13">
            <text:p>0,00</text:p>
          </table:table-cell>
          <table:table-cell office:value-type="float" office:value="-4470.82" table:style-name="ce12">
            <text:p>-4.470,82</text:p>
          </table:table-cell>
          <table:table-cell office:value-type="float" office:value="9884.33" table:style-name="ce10">
            <text:p>9.884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O MENDES BRIT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ÇÃO DE SEGUNDA TURMA (SETP)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6347.79" table:style-name="ce10">
            <text:p>6.347,79</text:p>
          </table:table-cell>
          <table:table-cell office:value-type="float" office:value="1379.07" table:style-name="ce10">
            <text:p>1.379,07</text:p>
          </table:table-cell>
          <table:table-cell office:value-type="float" office:value="2989.33" table:style-name="ce10">
            <text:p>2.989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417.71" table:style-name="ce10">
            <text:p>29.417,71</text:p>
          </table:table-cell>
          <table:table-cell office:value-type="float" office:value="-3710.54" table:style-name="ce12">
            <text:p>-3.710,54</text:p>
          </table:table-cell>
          <table:table-cell office:value-type="float" office:value="-5273.77" table:style-name="ce12">
            <text:p>-5.273,77</text:p>
          </table:table-cell>
          <table:table-cell office:value-type="float" office:value="-3365.07" table:style-name="ce12">
            <text:p>-3.365,07</text:p>
          </table:table-cell>
          <table:table-cell office:value-type="float" office:value="0" table:style-name="ce13">
            <text:p>0,00</text:p>
          </table:table-cell>
          <table:table-cell office:value-type="float" office:value="-12349.38" table:style-name="ce12">
            <text:p>-12.349,38</text:p>
          </table:table-cell>
          <table:table-cell office:value-type="float" office:value="17068.330000000002" table:style-name="ce10">
            <text:p>17.068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O WEBER MOTTA DE CARVALH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CURADORIA DO MEMORIAL PONTES DE MIRANDA (SEGP)</text:p>
          </table:table-cell>
          <table:table-cell table:number-columns-repeated="3" table:style-name="ce9"/>
          <table:table-cell office:value-type="float" office:value="536.03" table:style-name="ce14">
            <text:p>536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36.03" table:style-name="ce14">
            <text:p>536,03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536.03" table:style-name="ce14">
            <text:p>536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GUILÁ ALVES MENEZES</text:p>
          </table:table-cell>
          <table:table-cell office:value-type="string" table:style-name="ce8">
            <text:p>ANALISTA JUDICIÁRIO - NÍVEL SUPERIOR C12</text:p>
          </table:table-cell>
          <table:table-cell table:style-name="ce9"/>
          <table:table-cell office:value-type="float" office:value="21599.05" table:style-name="ce10">
            <text:p>21.599,05</text:p>
          </table:table-cell>
          <table:table-cell table:number-columns-repeated="2" table:style-name="ce9"/>
          <table:table-cell office:value-type="float" office:value="2033.69" table:style-name="ce10">
            <text:p>2.033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632.74" table:style-name="ce10">
            <text:p>23.632,74</text:p>
          </table:table-cell>
          <table:table-cell office:value-type="float" office:value="-828.39" table:style-name="ce11">
            <text:p>-828,39</text:p>
          </table:table-cell>
          <table:table-cell office:value-type="float" office:value="-4790.43" table:style-name="ce12">
            <text:p>-4.790,43</text:p>
          </table:table-cell>
          <table:table-cell office:value-type="float" office:value="-2815.34" table:style-name="ce12">
            <text:p>-2.815,34</text:p>
          </table:table-cell>
          <table:table-cell office:value-type="float" office:value="0" table:style-name="ce13">
            <text:p>0,00</text:p>
          </table:table-cell>
          <table:table-cell office:value-type="float" office:value="-8434.16" table:style-name="ce12">
            <text:p>-8.434,16</text:p>
          </table:table-cell>
          <table:table-cell office:value-type="float" office:value="15198.58" table:style-name="ce10">
            <text:p>15.198,5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ÍDA RACHEL TAVARES CAVALCANTI ROSSITER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8875.53" table:style-name="ce10">
            <text:p>18.875,53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450.27" table:style-name="ce10">
            <text:p>3.450,2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265.69" table:style-name="ce10">
            <text:p>24.265,69</text:p>
          </table:table-cell>
          <table:table-cell office:value-type="float" office:value="-828.39" table:style-name="ce11">
            <text:p>-828,39</text:p>
          </table:table-cell>
          <table:table-cell office:value-type="float" office:value="-4574.9399999999996" table:style-name="ce12">
            <text:p>-4.574,94</text:p>
          </table:table-cell>
          <table:table-cell office:value-type="float" office:value="-1141.51" table:style-name="ce12">
            <text:p>-1.141,51</text:p>
          </table:table-cell>
          <table:table-cell office:value-type="float" office:value="0" table:style-name="ce13">
            <text:p>0,00</text:p>
          </table:table-cell>
          <table:table-cell office:value-type="float" office:value="-6544.84" table:style-name="ce12">
            <text:p>-6.544,84</text:p>
          </table:table-cell>
          <table:table-cell office:value-type="float" office:value="17720.849999999999" table:style-name="ce10">
            <text:p>17.720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ILTON LUÍS DA SILVA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1100" table:style-name="ce10">
            <text:p>1.100,00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025.68" table:style-name="ce10">
            <text:p>3.025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358.06" table:style-name="ce10">
            <text:p>6.358,06</text:p>
          </table:table-cell>
          <table:table-cell office:value-type="float" office:value="-154" table:style-name="ce11">
            <text:p>-154,00</text:p>
          </table:table-cell>
          <table:table-cell office:value-type="float" office:value="-67.14" table:style-name="ce11">
            <text:p>-67,14</text:p>
          </table:table-cell>
          <table:table-cell office:value-type="float" office:value="-2108.5700000000002" table:style-name="ce12">
            <text:p>-2.108,57</text:p>
          </table:table-cell>
          <table:table-cell office:value-type="float" office:value="0" table:style-name="ce13">
            <text:p>0,00</text:p>
          </table:table-cell>
          <table:table-cell office:value-type="float" office:value="-2329.71" table:style-name="ce12">
            <text:p>-2.329,71</text:p>
          </table:table-cell>
          <table:table-cell office:value-type="float" office:value="4028.35" table:style-name="ce10">
            <text:p>4.028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AN LINS AZEVEDO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3ª VT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1149.6099999999999" table:style-name="ce10">
            <text:p>1.149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89.5" table:style-name="ce10">
            <text:p>3.089,50</text:p>
          </table:table-cell>
          <table:table-cell table:style-name="ce9"/>
          <table:table-cell office:value-type="float" office:value="-2.7" table:style-name="ce15">
            <text:p>-2,70</text:p>
          </table:table-cell>
          <table:table-cell office:value-type="float" office:value="-1343.86" table:style-name="ce12">
            <text:p>-1.343,86</text:p>
          </table:table-cell>
          <table:table-cell office:value-type="float" office:value="0" table:style-name="ce13">
            <text:p>0,00</text:p>
          </table:table-cell>
          <table:table-cell office:value-type="float" office:value="-1346.56" table:style-name="ce12">
            <text:p>-1.346,56</text:p>
          </table:table-cell>
          <table:table-cell office:value-type="float" office:value="1742.94" table:style-name="ce10">
            <text:p>1.742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BA VALÉRIA DE ALBUQUERQUE E SILVA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A PRESIDÊNCIA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4019.25" table:style-name="ce10">
            <text:p>4.019,25</text:p>
          </table:table-cell>
          <table:table-cell office:value-type="float" office:value="1939.89" table:style-name="ce10">
            <text:p>1.939,89</text:p>
          </table:table-cell>
          <table:table-cell office:value-type="float" office:value="3860.17" table:style-name="ce10">
            <text:p>3.860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573.9" table:style-name="ce10">
            <text:p>21.573,90</text:p>
          </table:table-cell>
          <table:table-cell office:value-type="float" office:value="-828.39" table:style-name="ce11">
            <text:p>-828,39</text:p>
          </table:table-cell>
          <table:table-cell office:value-type="float" office:value="-3317.17" table:style-name="ce12">
            <text:p>-3.317,17</text:p>
          </table:table-cell>
          <table:table-cell office:value-type="float" office:value="-7054.48" table:style-name="ce12">
            <text:p>-7.054,48</text:p>
          </table:table-cell>
          <table:table-cell office:value-type="float" office:value="0" table:style-name="ce13">
            <text:p>0,00</text:p>
          </table:table-cell>
          <table:table-cell office:value-type="float" office:value="-11200.04" table:style-name="ce12">
            <text:p>-11.200,04</text:p>
          </table:table-cell>
          <table:table-cell office:value-type="float" office:value="10373.86" table:style-name="ce10">
            <text:p>10.373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BERTO GUSTAVO NORBERTO ROCHA LIM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ÇÃO DE PRIMEIRA TURMA (SETP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572.63" table:style-name="ce10">
            <text:p>2.572,63</text:p>
          </table:table-cell>
          <table:table-cell office:value-type="float" office:value="1379.07" table:style-name="ce10">
            <text:p>1.379,07</text:p>
          </table:table-cell>
          <table:table-cell office:value-type="float" office:value="2129.44" table:style-name="ce10">
            <text:p>2.129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717" table:style-name="ce10">
            <text:p>17.717,00</text:p>
          </table:table-cell>
          <table:table-cell office:value-type="float" office:value="-1902.41" table:style-name="ce12">
            <text:p>-1.902,41</text:p>
          </table:table-cell>
          <table:table-cell office:value-type="float" office:value="-2424.46" table:style-name="ce12">
            <text:p>-2.424,46</text:p>
          </table:table-cell>
          <table:table-cell office:value-type="float" office:value="-1170.8" table:style-name="ce12">
            <text:p>-1.170,80</text:p>
          </table:table-cell>
          <table:table-cell office:value-type="float" office:value="0" table:style-name="ce13">
            <text:p>0,00</text:p>
          </table:table-cell>
          <table:table-cell office:value-type="float" office:value="-5497.67" table:style-name="ce12">
            <text:p>-5.497,67</text:p>
          </table:table-cell>
          <table:table-cell office:value-type="float" office:value="12219.33" table:style-name="ce10">
            <text:p>12.219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BERTO MIRINDIBA BONFIM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JORNALISMO (CCOM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317.29" table:style-name="ce10">
            <text:p>2.317,29</text:p>
          </table:table-cell>
          <table:table-cell table:style-name="ce9"/>
          <table:table-cell office:value-type="float" office:value="3823.82" table:style-name="ce10">
            <text:p>3.823,8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776.97" table:style-name="ce10">
            <text:p>17.776,97</text:p>
          </table:table-cell>
          <table:table-cell office:value-type="float" office:value="-1860.28" table:style-name="ce12">
            <text:p>-1.860,28</text:p>
          </table:table-cell>
          <table:table-cell office:value-type="float" office:value="-2195.4899999999998" table:style-name="ce12">
            <text:p>-2.195,49</text:p>
          </table:table-cell>
          <table:table-cell office:value-type="float" office:value="-4875.41" table:style-name="ce12">
            <text:p>-4.875,41</text:p>
          </table:table-cell>
          <table:table-cell office:value-type="float" office:value="0" table:style-name="ce13">
            <text:p>0,00</text:p>
          </table:table-cell>
          <table:table-cell office:value-type="float" office:value="-8931.18" table:style-name="ce12">
            <text:p>-8.931,18</text:p>
          </table:table-cell>
          <table:table-cell office:value-type="float" office:value="8845.7900000000009" table:style-name="ce10">
            <text:p>8.845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BERTO PESSOA ALBUQUERQUE SILVA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504.45" table:style-name="ce10">
            <text:p>11.504,45</text:p>
          </table:table-cell>
          <table:table-cell table:number-columns-repeated="2" table:style-name="ce9"/>
          <table:table-cell office:value-type="float" office:value="2009.44" table:style-name="ce10">
            <text:p>2.009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513.89" table:style-name="ce10">
            <text:p>13.513,89</text:p>
          </table:table-cell>
          <table:table-cell office:value-type="float" office:value="-1455.52" table:style-name="ce12">
            <text:p>-1.455,52</text:p>
          </table:table-cell>
          <table:table-cell office:value-type="float" office:value="-1841.96" table:style-name="ce12">
            <text:p>-1.841,96</text:p>
          </table:table-cell>
          <table:table-cell office:value-type="float" office:value="-1589.49" table:style-name="ce12">
            <text:p>-1.589,49</text:p>
          </table:table-cell>
          <table:table-cell office:value-type="float" office:value="0" table:style-name="ce13">
            <text:p>0,00</text:p>
          </table:table-cell>
          <table:table-cell office:value-type="float" office:value="-4886.97" table:style-name="ce12">
            <text:p>-4.886,97</text:p>
          </table:table-cell>
          <table:table-cell office:value-type="float" office:value="8626.92" table:style-name="ce10">
            <text:p>8.626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DENILSON GOMES DE LIM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GESTÃO DOCUMENTAL (CAVT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1680.14" table:style-name="ce10">
            <text:p>1.680,14</text:p>
          </table:table-cell>
          <table:table-cell office:value-type="float" office:value="1185.05" table:style-name="ce10">
            <text:p>1.185,05</text:p>
          </table:table-cell>
          <table:table-cell office:value-type="float" office:value="1908.91" table:style-name="ce10">
            <text:p>1.908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72.49" table:style-name="ce10">
            <text:p>16.172,49</text:p>
          </table:table-cell>
          <table:table-cell office:value-type="float" office:value="-1715.97" table:style-name="ce12">
            <text:p>-1.715,97</text:p>
          </table:table-cell>
          <table:table-cell office:value-type="float" office:value="-2529.1" table:style-name="ce12">
            <text:p>-2.529,10</text:p>
          </table:table-cell>
          <table:table-cell office:value-type="float" office:value="-5695.15" table:style-name="ce12">
            <text:p>-5.695,15</text:p>
          </table:table-cell>
          <table:table-cell office:value-type="float" office:value="0" table:style-name="ce13">
            <text:p>0,00</text:p>
          </table:table-cell>
          <table:table-cell office:value-type="float" office:value="-9940.2199999999993" table:style-name="ce12">
            <text:p>-9.940,22</text:p>
          </table:table-cell>
          <table:table-cell office:value-type="float" office:value="6232.27" table:style-name="ce10">
            <text:p>6.232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DO ARRUDA ROCH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2ª 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1967.98" table:style-name="ce10">
            <text:p>1.967,98</text:p>
          </table:table-cell>
          <table:table-cell office:value-type="float" office:value="1185.05" table:style-name="ce10">
            <text:p>1.185,05</text:p>
          </table:table-cell>
          <table:table-cell office:value-type="float" office:value="2613.98" table:style-name="ce10">
            <text:p>2.613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521.599999999999" table:style-name="ce10">
            <text:p>17.521,60</text:p>
          </table:table-cell>
          <table:table-cell office:value-type="float" office:value="-1822.23" table:style-name="ce12">
            <text:p>-1.822,23</text:p>
          </table:table-cell>
          <table:table-cell office:value-type="float" office:value="-2624.85" table:style-name="ce12">
            <text:p>-2.624,85</text:p>
          </table:table-cell>
          <table:table-cell office:value-type="float" office:value="-2269.39" table:style-name="ce12">
            <text:p>-2.269,39</text:p>
          </table:table-cell>
          <table:table-cell office:value-type="float" office:value="0" table:style-name="ce13">
            <text:p>0,00</text:p>
          </table:table-cell>
          <table:table-cell office:value-type="float" office:value="-6716.47" table:style-name="ce12">
            <text:p>-6.716,47</text:p>
          </table:table-cell>
          <table:table-cell office:value-type="float" office:value="10805.13" table:style-name="ce10">
            <text:p>10.805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ESSANDRO DE LIMA SOARE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8ª VT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629.23" table:style-name="ce10">
            <text:p>1.629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18.7" table:style-name="ce10">
            <text:p>15.418,70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1971.17" table:style-name="ce12">
            <text:p>-1.971,17</text:p>
          </table:table-cell>
          <table:table-cell office:value-type="float" office:value="-1043.83" table:style-name="ce12">
            <text:p>-1.043,83</text:p>
          </table:table-cell>
          <table:table-cell office:value-type="float" office:value="0" table:style-name="ce13">
            <text:p>0,00</text:p>
          </table:table-cell>
          <table:table-cell office:value-type="float" office:value="-4520.17" table:style-name="ce12">
            <text:p>-4.520,17</text:p>
          </table:table-cell>
          <table:table-cell office:value-type="float" office:value="10898.53" table:style-name="ce10">
            <text:p>10.898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ESSANDRO LANUSSO AZEVEDO DE MACÊDO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<text:s/>(2UNP)</text:p>
          </table:table-cell>
          <table:table-cell office:value-type="float" office:value="18951.18" table:style-name="ce10">
            <text:p>18.951,1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849.23" table:style-name="ce10">
            <text:p>1.849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032.79" table:style-name="ce10">
            <text:p>23.032,79</text:p>
          </table:table-cell>
          <table:table-cell office:value-type="float" office:value="-2647.51" table:style-name="ce12">
            <text:p>-2.647,51</text:p>
          </table:table-cell>
          <table:table-cell office:value-type="float" office:value="-4175.92" table:style-name="ce12">
            <text:p>-4.175,92</text:p>
          </table:table-cell>
          <table:table-cell office:value-type="float" office:value="-1063.83" table:style-name="ce12">
            <text:p>-1.063,83</text:p>
          </table:table-cell>
          <table:table-cell office:value-type="float" office:value="0" table:style-name="ce13">
            <text:p>0,00</text:p>
          </table:table-cell>
          <table:table-cell office:value-type="float" office:value="-7887.26" table:style-name="ce12">
            <text:p>-7.887,26</text:p>
          </table:table-cell>
          <table:table-cell office:value-type="float" office:value="15145.53" table:style-name="ce10">
            <text:p>15.145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ETHEA MARIE TAVARES DA CRUZ DANTA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ª VT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2348.91" table:style-name="ce10">
            <text:p>2.348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33.96" table:style-name="ce10">
            <text:p>3.533,96</text:p>
          </table:table-cell>
          <table:table-cell table:number-columns-repeated="2" table:style-name="ce9"/>
          <table:table-cell office:value-type="float" office:value="-1560.7" table:style-name="ce12">
            <text:p>-1.560,70</text:p>
          </table:table-cell>
          <table:table-cell office:value-type="float" office:value="0" table:style-name="ce13">
            <text:p>0,00</text:p>
          </table:table-cell>
          <table:table-cell office:value-type="float" office:value="-1560.7" table:style-name="ce12">
            <text:p>-1.560,70</text:p>
          </table:table-cell>
          <table:table-cell office:value-type="float" office:value="1973.26" table:style-name="ce10">
            <text:p>1.973,2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EXANDRE GRANJA MEDEIROS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9ª VT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215.3000000000002" table:style-name="ce10">
            <text:p>2.215,30</text:p>
          </table:table-cell>
          <table:table-cell office:value-type="float" office:value="1939.89" table:style-name="ce10">
            <text:p>1.939,89</text:p>
          </table:table-cell>
          <table:table-cell office:value-type="float" office:value="2578.91" table:style-name="ce10">
            <text:p>2.578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631.169999999998" table:style-name="ce10">
            <text:p>18.631,17</text:p>
          </table:table-cell>
          <table:table-cell office:value-type="float" office:value="-1863.04" table:style-name="ce12">
            <text:p>-1.863,04</text:p>
          </table:table-cell>
          <table:table-cell office:value-type="float" office:value="-2928.4" table:style-name="ce12">
            <text:p>-2.928,40</text:p>
          </table:table-cell>
          <table:table-cell office:value-type="float" office:value="-2477.14" table:style-name="ce12">
            <text:p>-2.477,14</text:p>
          </table:table-cell>
          <table:table-cell office:value-type="float" office:value="0" table:style-name="ce13">
            <text:p>0,00</text:p>
          </table:table-cell>
          <table:table-cell office:value-type="float" office:value="-7268.58" table:style-name="ce12">
            <text:p>-7.268,58</text:p>
          </table:table-cell>
          <table:table-cell office:value-type="float" office:value="11362.59" table:style-name="ce10">
            <text:p>11.362,5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ICE KELLY DE LIMA RIBEIR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4634.51" table:style-name="ce10">
            <text:p>4.634,51</text:p>
          </table:table-cell>
          <table:table-cell table:number-columns-repeated="2" table:style-name="ce9"/>
          <table:table-cell office:value-type="float" office:value="242.1" table:style-name="ce14">
            <text:p>242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876.6099999999997" table:style-name="ce10">
            <text:p>4.876,61</text:p>
          </table:table-cell>
          <table:table-cell office:value-type="float" office:value="-341.23" table:style-name="ce11">
            <text:p>-341,23</text:p>
          </table:table-cell>
          <table:table-cell office:value-type="float" office:value="-329.86" table:style-name="ce11">
            <text:p>-329,86</text:p>
          </table:table-cell>
          <table:table-cell office:value-type="float" office:value="-273.39999999999998" table:style-name="ce11">
            <text:p>-273,40</text:p>
          </table:table-cell>
          <table:table-cell office:value-type="float" office:value="0" table:style-name="ce13">
            <text:p>0,00</text:p>
          </table:table-cell>
          <table:table-cell office:value-type="float" office:value="-944.49" table:style-name="ce11">
            <text:p>-944,49</text:p>
          </table:table-cell>
          <table:table-cell office:value-type="float" office:value="3932.12" table:style-name="ce10">
            <text:p>3.932,1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INE KEYLA DE LIMA RIBEIR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4634.51" table:style-name="ce10">
            <text:p>4.634,51</text:p>
          </table:table-cell>
          <table:table-cell table:number-columns-repeated="2" table:style-name="ce9"/>
          <table:table-cell office:value-type="float" office:value="232.1" table:style-name="ce14">
            <text:p>232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866.6099999999997" table:style-name="ce10">
            <text:p>4.866,61</text:p>
          </table:table-cell>
          <table:table-cell office:value-type="float" office:value="-341.23" table:style-name="ce11">
            <text:p>-341,23</text:p>
          </table:table-cell>
          <table:table-cell office:value-type="float" office:value="-329.86" table:style-name="ce11">
            <text:p>-329,86</text:p>
          </table:table-cell>
          <table:table-cell office:value-type="float" office:value="-240.61" table:style-name="ce11">
            <text:p>-240,61</text:p>
          </table:table-cell>
          <table:table-cell office:value-type="float" office:value="0" table:style-name="ce13">
            <text:p>0,00</text:p>
          </table:table-cell>
          <table:table-cell office:value-type="float" office:value="-911.7" table:style-name="ce11">
            <text:p>-911,70</text:p>
          </table:table-cell>
          <table:table-cell office:value-type="float" office:value="3954.91" table:style-name="ce10">
            <text:p>3.954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INE PIRES SANTOS SOUZ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office:value-type="float" office:value="305.95" table:style-name="ce14">
            <text:p>305,9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38.33" table:style-name="ce10">
            <text:p>2.538,33</text:p>
          </table:table-cell>
          <table:table-cell table:style-name="ce9"/>
          <table:table-cell office:value-type="float" office:value="-24.63" table:style-name="ce11">
            <text:p>-24,63</text:p>
          </table:table-cell>
          <table:table-cell office:value-type="float" office:value="-459.93" table:style-name="ce11">
            <text:p>-459,93</text:p>
          </table:table-cell>
          <table:table-cell office:value-type="float" office:value="0" table:style-name="ce13">
            <text:p>0,00</text:p>
          </table:table-cell>
          <table:table-cell office:value-type="float" office:value="-484.56" table:style-name="ce11">
            <text:p>-484,56</text:p>
          </table:table-cell>
          <table:table-cell office:value-type="float" office:value="2053.77" table:style-name="ce10">
            <text:p>2.053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INE SOUSA PENAFORT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<text:s/>(1ªVTSMC)</text:p>
          </table:table-cell>
          <table:table-cell office:value-type="float" office:value="11550.56" table:style-name="ce10">
            <text:p>11.550,56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930.05" table:style-name="ce10">
            <text:p>2.930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420.5" table:style-name="ce10">
            <text:p>16.420,50</text:p>
          </table:table-cell>
          <table:table-cell office:value-type="float" office:value="-1455.52" table:style-name="ce12">
            <text:p>-1.455,52</text:p>
          </table:table-cell>
          <table:table-cell office:value-type="float" office:value="-2440.25" table:style-name="ce12">
            <text:p>-2.440,25</text:p>
          </table:table-cell>
          <table:table-cell office:value-type="float" office:value="-1876.34" table:style-name="ce12">
            <text:p>-1.876,34</text:p>
          </table:table-cell>
          <table:table-cell office:value-type="float" office:value="0" table:style-name="ce13">
            <text:p>0,00</text:p>
          </table:table-cell>
          <table:table-cell office:value-type="float" office:value="-5772.11" table:style-name="ce12">
            <text:p>-5.772,11</text:p>
          </table:table-cell>
          <table:table-cell office:value-type="float" office:value="10648.39" table:style-name="ce10">
            <text:p>10.648,3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LAN VICTOR FERREIRA LUSTOSA</text:p>
          </table:table-cell>
          <table:table-cell office:value-type="string" table:style-name="ce8">
            <text:p>TÉCNICO JUDICIÁRIO - NÍVEL MÉDIO B6</text:p>
          </table:table-cell>
          <table:table-cell office:value-type="string" table:style-name="ce8">
            <text:p>SETOR DE PUBLICIDADE</text:p>
          </table:table-cell>
          <table:table-cell office:value-type="float" office:value="9426.32" table:style-name="ce10">
            <text:p>9.426,32</text:p>
          </table:table-cell>
          <table:table-cell table:number-columns-repeated="2" table:style-name="ce9"/>
          <table:table-cell office:value-type="float" office:value="1216.03" table:style-name="ce10">
            <text:p>1.216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0642.35" table:style-name="ce10">
            <text:p>10.642,35</text:p>
          </table:table-cell>
          <table:table-cell office:value-type="float" office:value="-828.39" table:style-name="ce11">
            <text:p>-828,39</text:p>
          </table:table-cell>
          <table:table-cell office:value-type="float" office:value="-1443.03" table:style-name="ce12">
            <text:p>-1.443,03</text:p>
          </table:table-cell>
          <table:table-cell office:value-type="float" office:value="-480.58" table:style-name="ce11">
            <text:p>-480,58</text:p>
          </table:table-cell>
          <table:table-cell office:value-type="float" office:value="0" table:style-name="ce13">
            <text:p>0,00</text:p>
          </table:table-cell>
          <table:table-cell office:value-type="float" office:value="-2752" table:style-name="ce12">
            <text:p>-2.752,00</text:p>
          </table:table-cell>
          <table:table-cell office:value-type="float" office:value="7890.35" table:style-name="ce10">
            <text:p>7.890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MERINDA DE SOUSA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9285.939999999999" table:style-name="ce10">
            <text:p>19.285,94</text:p>
          </table:table-cell>
          <table:table-cell office:value-type="float" office:value="908.58" table:style-name="ce14">
            <text:p>908,58</text:p>
          </table:table-cell>
          <table:table-cell table:style-name="ce9"/>
          <table:table-cell office:value-type="float" office:value="922.18" table:style-name="ce14">
            <text:p>922,18</text:p>
          </table:table-cell>
          <table:table-cell office:value-type="float" office:value="6731.51" table:number-columns-spanned="2" table:number-rows-spanned="1" table:style-name="ce26">
            <text:p>6.731,51</text:p>
          </table:table-cell>
          <table:covered-table-cell/>
          <table:table-cell table:style-name="ce9"/>
          <table:table-cell office:value-type="float" office:value="27848.21" table:style-name="ce10">
            <text:p>27.848,21</text:p>
          </table:table-cell>
          <table:table-cell office:value-type="float" office:value="-2890.11" table:style-name="ce12">
            <text:p>-2.890,11</text:p>
          </table:table-cell>
          <table:table-cell office:value-type="float" office:value="-4662.6099999999997" table:style-name="ce12">
            <text:p>-4.662,61</text:p>
          </table:table-cell>
          <table:table-cell office:value-type="float" office:value="-2181.5300000000002" table:style-name="ce12">
            <text:p>-2.181,53</text:p>
          </table:table-cell>
          <table:table-cell office:value-type="float" office:value="0" table:style-name="ce13">
            <text:p>0,00</text:p>
          </table:table-cell>
          <table:table-cell office:value-type="float" office:value="-9734.25" table:style-name="ce12">
            <text:p>-9.734,25</text:p>
          </table:table-cell>
          <table:table-cell office:value-type="float" office:value="18113.96" table:style-name="ce10">
            <text:p>18.113,9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MIR MUNIZ DE SOUZA JUNIOR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247.02" table:style-name="ce10">
            <text:p>22.247,02</text:p>
          </table:table-cell>
          <table:table-cell table:number-columns-repeated="2" table:style-name="ce9"/>
          <table:table-cell office:value-type="float" office:value="5841.55" table:style-name="ce10">
            <text:p>5.841,5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088.57" table:style-name="ce10">
            <text:p>28.088,57</text:p>
          </table:table-cell>
          <table:table-cell office:value-type="float" office:value="-3190.2" table:style-name="ce12">
            <text:p>-3.190,20</text:p>
          </table:table-cell>
          <table:table-cell office:value-type="float" office:value="-4266.99" table:style-name="ce12">
            <text:p>-4.266,99</text:p>
          </table:table-cell>
          <table:table-cell office:value-type="float" office:value="-2348.04" table:style-name="ce12">
            <text:p>-2.348,04</text:p>
          </table:table-cell>
          <table:table-cell office:value-type="float" office:value="0" table:style-name="ce13">
            <text:p>0,00</text:p>
          </table:table-cell>
          <table:table-cell office:value-type="float" office:value="-9805.23" table:style-name="ce12">
            <text:p>-9.805,23</text:p>
          </table:table-cell>
          <table:table-cell office:value-type="float" office:value="18283.34" table:style-name="ce10">
            <text:p>18.283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OISIO BALBINO DA SILVA JÚNIOR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2ªVTSMC)</text:p>
          </table:table-cell>
          <table:table-cell office:value-type="float" office:value="10648.46" table:style-name="ce10">
            <text:p>10.648,46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390.9899999999998" table:style-name="ce10">
            <text:p>2.390,99</text:p>
          </table:table-cell>
          <table:table-cell office:value-type="float" office:value="1103.33" table:number-columns-spanned="2" table:number-rows-spanned="1" table:style-name="ce26">
            <text:p>1.103,33</text:p>
          </table:table-cell>
          <table:covered-table-cell/>
          <table:table-cell table:style-name="ce9"/>
          <table:table-cell office:value-type="float" office:value="16375.16" table:style-name="ce10">
            <text:p>16.375,16</text:p>
          </table:table-cell>
          <table:table-cell office:value-type="float" office:value="-828.39" table:style-name="ce11">
            <text:p>-828,39</text:p>
          </table:table-cell>
          <table:table-cell office:value-type="float" office:value="-2535.13" table:style-name="ce12">
            <text:p>-2.535,13</text:p>
          </table:table-cell>
          <table:table-cell office:value-type="float" office:value="-2146.65" table:style-name="ce12">
            <text:p>-2.146,65</text:p>
          </table:table-cell>
          <table:table-cell office:value-type="float" office:value="0" table:style-name="ce13">
            <text:p>0,00</text:p>
          </table:table-cell>
          <table:table-cell office:value-type="float" office:value="-5510.17" table:style-name="ce12">
            <text:p>-5.510,17</text:p>
          </table:table-cell>
          <table:table-cell office:value-type="float" office:value="10864.99" table:style-name="ce10">
            <text:p>10.864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OÍSIO PLÁCIDO LIMA LEITE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191.84" table:style-name="ce10">
            <text:p>3.191,84</text:p>
          </table:table-cell>
          <table:table-cell office:value-type="float" office:value="1379.07" table:style-name="ce10">
            <text:p>1.379,07</text:p>
          </table:table-cell>
          <table:table-cell office:value-type="float" office:value="3745.64" table:style-name="ce10">
            <text:p>3.745,6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071.14" table:style-name="ce10">
            <text:p>20.071,14</text:p>
          </table:table-cell>
          <table:table-cell office:value-type="float" office:value="-2024.17" table:style-name="ce12">
            <text:p>-2.024,17</text:p>
          </table:table-cell>
          <table:table-cell office:value-type="float" office:value="-2959.23" table:style-name="ce12">
            <text:p>-2.959,23</text:p>
          </table:table-cell>
          <table:table-cell office:value-type="float" office:value="-5455.73" table:style-name="ce12">
            <text:p>-5.455,73</text:p>
          </table:table-cell>
          <table:table-cell office:value-type="float" office:value="0" table:style-name="ce13">
            <text:p>0,00</text:p>
          </table:table-cell>
          <table:table-cell office:value-type="float" office:value="-10439.129999999999" table:style-name="ce12">
            <text:p>-10.439,13</text:p>
          </table:table-cell>
          <table:table-cell office:value-type="float" office:value="9632.01" table:style-name="ce10">
            <text:p>9.632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YSSON WAGNER BRITO FERREIRA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<text:s/>(SAN)</text:p>
          </table:table-cell>
          <table:table-cell office:value-type="float" office:value="8778.77" table:style-name="ce10">
            <text:p>8.778,77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216.03" table:style-name="ce10">
            <text:p>1.216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227.18" table:style-name="ce10">
            <text:p>12.227,18</text:p>
          </table:table-cell>
          <table:table-cell office:value-type="float" office:value="-828.39" table:style-name="ce11">
            <text:p>-828,39</text:p>
          </table:table-cell>
          <table:table-cell office:value-type="float" office:value="-1839.18" table:style-name="ce12">
            <text:p>-1.839,18</text:p>
          </table:table-cell>
          <table:table-cell office:value-type="float" office:value="-396.93" table:style-name="ce11">
            <text:p>-396,93</text:p>
          </table:table-cell>
          <table:table-cell office:value-type="float" office:value="0" table:style-name="ce13">
            <text:p>0,00</text:p>
          </table:table-cell>
          <table:table-cell office:value-type="float" office:value="-3064.5" table:style-name="ce12">
            <text:p>-3.064,50</text:p>
          </table:table-cell>
          <table:table-cell office:value-type="float" office:value="9162.68" table:style-name="ce10">
            <text:p>9.162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MALIA LUISA ALVES CEZAR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GABINETE DA PRESIDÊNCIA</text:p>
          </table:table-cell>
          <table:table-cell table:number-columns-repeated="2" table:style-name="ce9"/>
          <table:table-cell office:value-type="float" office:value="7734.05" table:style-name="ce10">
            <text:p>7.734,05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7734.05" table:style-name="ce10">
            <text:p>7.734,05</text:p>
          </table:table-cell>
          <table:table-cell table:style-name="ce9"/>
          <table:table-cell office:value-type="float" office:value="-1205.3699999999999" table:style-name="ce12">
            <text:p>-1.205,37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1205.3699999999999" table:style-name="ce12">
            <text:p>-1.205,37</text:p>
          </table:table-cell>
          <table:table-cell office:value-type="float" office:value="6528.68" table:style-name="ce10">
            <text:p>6.528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MANDA CAROLINE NUNES FREIRE RIBEIR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9426.32" table:style-name="ce10">
            <text:p>9.426,32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174.02" table:style-name="ce10">
            <text:p>2.174,0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785.39" table:style-name="ce10">
            <text:p>12.785,39</text:p>
          </table:table-cell>
          <table:table-cell office:value-type="float" office:value="-1151.2" table:style-name="ce12">
            <text:p>-1.151,20</text:p>
          </table:table-cell>
          <table:table-cell office:value-type="float" office:value="-1680.05" table:style-name="ce12">
            <text:p>-1.680,05</text:p>
          </table:table-cell>
          <table:table-cell office:value-type="float" office:value="-778.27" table:style-name="ce11">
            <text:p>-778,27</text:p>
          </table:table-cell>
          <table:table-cell office:value-type="float" office:value="0" table:style-name="ce13">
            <text:p>0,00</text:p>
          </table:table-cell>
          <table:table-cell office:value-type="float" office:value="-3609.52" table:style-name="ce12">
            <text:p>-3.609,52</text:p>
          </table:table-cell>
          <table:table-cell office:value-type="float" office:value="9175.8700000000008" table:style-name="ce10">
            <text:p>9.175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MANDA VITORINO LOPES ALVES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<text:s/>(1ªVTSMC)</text:p>
          </table:table-cell>
          <table:table-cell office:value-type="float" office:value="18779.439999999999" table:style-name="ce10">
            <text:p>18.779,44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401.63" table:style-name="ce10">
            <text:p>2.401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413.45" table:style-name="ce10">
            <text:p>23.413,45</text:p>
          </table:table-cell>
          <table:table-cell office:value-type="float" office:value="-2643.76" table:style-name="ce12">
            <text:p>-2.643,76</text:p>
          </table:table-cell>
          <table:table-cell office:value-type="float" office:value="-4077.58" table:style-name="ce12">
            <text:p>-4.077,58</text:p>
          </table:table-cell>
          <table:table-cell office:value-type="float" office:value="-3390.9" table:style-name="ce12">
            <text:p>-3.390,90</text:p>
          </table:table-cell>
          <table:table-cell office:value-type="float" office:value="0" table:style-name="ce13">
            <text:p>0,00</text:p>
          </table:table-cell>
          <table:table-cell office:value-type="float" office:value="-10112.24" table:style-name="ce12">
            <text:p>-10.112,24</text:p>
          </table:table-cell>
          <table:table-cell office:value-type="float" office:value="13301.21" table:style-name="ce10">
            <text:p>13.301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MARA LUIZA TEIXEIRA DA SILV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O CENTRO JUDICIÁRIO DE MÉTODOS CONSE</text:p>
          </table:table-cell>
          <table:table-cell office:value-type="float" office:value="19400.23" table:style-name="ce10">
            <text:p>19.400,23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3125.95" table:style-name="ce10">
            <text:p>3.125,9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905.25" table:style-name="ce10">
            <text:p>23.905,25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3987.12" table:style-name="ce12">
            <text:p>-3.987,12</text:p>
          </table:table-cell>
          <table:table-cell office:value-type="float" office:value="-2926.67" table:style-name="ce12">
            <text:p>-2.926,67</text:p>
          </table:table-cell>
          <table:table-cell office:value-type="float" office:value="0" table:style-name="ce13">
            <text:p>0,00</text:p>
          </table:table-cell>
          <table:table-cell office:value-type="float" office:value="-9653.98" table:style-name="ce12">
            <text:p>-9.653,98</text:p>
          </table:table-cell>
          <table:table-cell office:value-type="float" office:value="14251.27" table:style-name="ce10">
            <text:p>14.251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MAURY VALENÇA FRANÇ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013.25" table:style-name="ce10">
            <text:p>22.013,25</text:p>
          </table:table-cell>
          <table:table-cell office:value-type="float" office:value="3644.06" table:style-name="ce10">
            <text:p>3.644,06</text:p>
          </table:table-cell>
          <table:table-cell table:style-name="ce9"/>
          <table:table-cell office:value-type="float" office:value="5156.83" table:style-name="ce10">
            <text:p>5.156,8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814.14" table:style-name="ce10">
            <text:p>30.814,14</text:p>
          </table:table-cell>
          <table:table-cell office:value-type="float" office:value="-3826.06" table:style-name="ce12">
            <text:p>-3.826,06</text:p>
          </table:table-cell>
          <table:table-cell office:value-type="float" office:value="-5029.96" table:style-name="ce12">
            <text:p>-5.029,96</text:p>
          </table:table-cell>
          <table:table-cell office:value-type="float" office:value="-2150.5" table:style-name="ce12">
            <text:p>-2.150,50</text:p>
          </table:table-cell>
          <table:table-cell office:value-type="float" office:value="0" table:style-name="ce13">
            <text:p>0,00</text:p>
          </table:table-cell>
          <table:table-cell office:value-type="float" office:value="-11006.52" table:style-name="ce12">
            <text:p>-11.006,52</text:p>
          </table:table-cell>
          <table:table-cell office:value-type="float" office:value="19807.62" table:style-name="ce10">
            <text:p>19.807,6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CARINA COSTA ALVES BARRETO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9285.939999999999" table:style-name="ce10">
            <text:p>19.285,94</text:p>
          </table:table-cell>
          <table:table-cell office:value-type="float" office:value="1451.69" table:style-name="ce10">
            <text:p>1.451,69</text:p>
          </table:table-cell>
          <table:table-cell table:number-columns-repeated="2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737.63" table:style-name="ce10">
            <text:p>20.737,63</text:p>
          </table:table-cell>
          <table:table-cell office:value-type="float" office:value="-2979.72" table:style-name="ce12">
            <text:p>-2.979,72</text:p>
          </table:table-cell>
          <table:table-cell office:value-type="float" office:value="-4014.07" table:style-name="ce12">
            <text:p>-4.014,07</text:p>
          </table:table-cell>
          <table:table-cell office:value-type="float" office:value="-3245.09" table:style-name="ce12">
            <text:p>-3.245,09</text:p>
          </table:table-cell>
          <table:table-cell office:value-type="float" office:value="0" table:style-name="ce13">
            <text:p>0,00</text:p>
          </table:table-cell>
          <table:table-cell office:value-type="float" office:value="-10238.879999999999" table:style-name="ce12">
            <text:p>-10.238,88</text:p>
          </table:table-cell>
          <table:table-cell office:value-type="float" office:value="10498.75" table:style-name="ce10">
            <text:p>10.498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CAROLINA ALMEIDA DE AZEVEDO SANTANA</text:p>
          </table:table-cell>
          <table:table-cell office:value-type="string" table:style-name="ce8">
            <text:p>TÉCNICO JUDICIÁRIO - NÍVEL MÉDIO B8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9670.32" table:style-name="ce10">
            <text:p>9.670,32</text:p>
          </table:table-cell>
          <table:table-cell table:number-columns-repeated="2" table:style-name="ce9"/>
          <table:table-cell office:value-type="float" office:value="1234.4000000000001" table:style-name="ce10">
            <text:p>1.234,4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0904.72" table:style-name="ce10">
            <text:p>10.904,72</text:p>
          </table:table-cell>
          <table:table-cell office:value-type="float" office:value="-828.39" table:style-name="ce11">
            <text:p>-828,39</text:p>
          </table:table-cell>
          <table:table-cell office:value-type="float" office:value="-1503.6" table:style-name="ce12">
            <text:p>-1.503,60</text:p>
          </table:table-cell>
          <table:table-cell office:value-type="float" office:value="-538.24" table:style-name="ce11">
            <text:p>-538,24</text:p>
          </table:table-cell>
          <table:table-cell office:value-type="float" office:value="0" table:style-name="ce13">
            <text:p>0,00</text:p>
          </table:table-cell>
          <table:table-cell office:value-type="float" office:value="-2870.23" table:style-name="ce12">
            <text:p>-2.870,23</text:p>
          </table:table-cell>
          <table:table-cell office:value-type="float" office:value="8034.49" table:style-name="ce10">
            <text:p>8.034,4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CAROLINA PINHEIRO DE FRANÇA SANTANA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22247.02" table:style-name="ce10">
            <text:p>22.247,02</text:p>
          </table:table-cell>
          <table:table-cell table:number-columns-repeated="2" table:style-name="ce9"/>
          <table:table-cell office:value-type="float" office:value="2243.34" table:style-name="ce10">
            <text:p>2.243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490.36" table:style-name="ce10">
            <text:p>24.490,36</text:p>
          </table:table-cell>
          <table:table-cell office:value-type="float" office:value="-3190.2" table:style-name="ce12">
            <text:p>-3.190,20</text:p>
          </table:table-cell>
          <table:table-cell office:value-type="float" office:value="-4214.8500000000004" table:style-name="ce12">
            <text:p>-4.214,85</text:p>
          </table:table-cell>
          <table:table-cell office:value-type="float" office:value="-1884.11" table:style-name="ce12">
            <text:p>-1.884,11</text:p>
          </table:table-cell>
          <table:table-cell office:value-type="float" office:value="0" table:style-name="ce13">
            <text:p>0,00</text:p>
          </table:table-cell>
          <table:table-cell office:value-type="float" office:value="-9289.16" table:style-name="ce12">
            <text:p>-9.289,16</text:p>
          </table:table-cell>
          <table:table-cell office:value-type="float" office:value="15201.2" table:style-name="ce10">
            <text:p>15.201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CLÁUDIA BARBOSA FLORÊNCIO CALIFE DA SILV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9218.650000000001" table:style-name="ce10">
            <text:p>19.218,65</text:p>
          </table:table-cell>
          <table:table-cell table:number-columns-repeated="2" table:style-name="ce9"/>
          <table:table-cell office:value-type="float" office:value="536.03" table:style-name="ce14">
            <text:p>536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754.68" table:style-name="ce10">
            <text:p>19.754,68</text:p>
          </table:table-cell>
          <table:table-cell office:value-type="float" office:value="-1900.7" table:style-name="ce12">
            <text:p>-1.900,70</text:p>
          </table:table-cell>
          <table:table-cell office:value-type="float" office:value="-3840.94" table:style-name="ce12">
            <text:p>-3.840,94</text:p>
          </table:table-cell>
          <table:table-cell office:value-type="float" office:value="-2278.59" table:style-name="ce12">
            <text:p>-2.278,59</text:p>
          </table:table-cell>
          <table:table-cell office:value-type="float" office:value="0" table:style-name="ce13">
            <text:p>0,00</text:p>
          </table:table-cell>
          <table:table-cell office:value-type="float" office:value="-8020.23" table:style-name="ce12">
            <text:p>-8.020,23</text:p>
          </table:table-cell>
          <table:table-cell office:value-type="float" office:value="11734.45" table:style-name="ce10">
            <text:p>11.734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CLÁUDIA COSTA FORTES CAVALCANTI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PUBLICIDADE</text:p>
          </table:table-cell>
          <table:table-cell office:value-type="float" office:value="2052.16" table:style-name="ce10">
            <text:p>2.052,16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238.6999999999998" table:style-name="ce10">
            <text:p>2.238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230.75" table:style-name="ce10">
            <text:p>6.230,75</text:p>
          </table:table-cell>
          <table:table-cell office:value-type="float" office:value="-287.3" table:style-name="ce11">
            <text:p>-287,30</text:p>
          </table:table-cell>
          <table:table-cell office:value-type="float" office:value="-200.92" table:style-name="ce11">
            <text:p>-200,92</text:p>
          </table:table-cell>
          <table:table-cell office:value-type="float" office:value="-2417.5500000000002" table:style-name="ce12">
            <text:p>-2.417,55</text:p>
          </table:table-cell>
          <table:table-cell office:value-type="float" office:value="0" table:style-name="ce13">
            <text:p>0,00</text:p>
          </table:table-cell>
          <table:table-cell office:value-type="float" office:value="-2905.77" table:style-name="ce12">
            <text:p>-2.905,77</text:p>
          </table:table-cell>
          <table:table-cell office:value-type="float" office:value="3324.98" table:style-name="ce10">
            <text:p>3.324,9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CRISTINA DE OLIVEIRA PEIXOTO</text:p>
          </table:table-cell>
          <table:table-cell office:value-type="string" table:style-name="ce8">
            <text:p>TÉCNICO JUDICIÁRIO - NÍVEL MÉDIO B10</text:p>
          </table:table-cell>
          <table:table-cell office:value-type="string" table:style-name="ce8">
            <text:p>SETOR DE PAGAMENTO (SOF)</text:p>
          </table:table-cell>
          <table:table-cell office:value-type="float" office:value="10887.5" table:style-name="ce10">
            <text:p>10.887,50</text:p>
          </table:table-cell>
          <table:table-cell table:number-columns-repeated="2" table:style-name="ce9"/>
          <table:table-cell office:value-type="float" office:value="1246.71" table:style-name="ce10">
            <text:p>1.246,71</text:p>
          </table:table-cell>
          <table:table-cell office:value-type="float" office:value="435.5" table:number-columns-spanned="2" table:number-rows-spanned="1" table:style-name="ce27">
            <text:p>435,50</text:p>
          </table:table-cell>
          <table:covered-table-cell/>
          <table:table-cell table:style-name="ce9"/>
          <table:table-cell office:value-type="float" office:value="12569.71" table:style-name="ce10">
            <text:p>12.569,71</text:p>
          </table:table-cell>
          <table:table-cell office:value-type="float" office:value="-1360.53" table:style-name="ce12">
            <text:p>-1.360,53</text:p>
          </table:table-cell>
          <table:table-cell office:value-type="float" office:value="-1870.33" table:style-name="ce12">
            <text:p>-1.870,33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230.86" table:style-name="ce12">
            <text:p>-3.230,86</text:p>
          </table:table-cell>
          <table:table-cell office:value-type="float" office:value="9338.85" table:style-name="ce10">
            <text:p>9.338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FLÁVIA TEIXEIRA CINTRA BARBOSA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2ª VT)</text:p>
          </table:table-cell>
          <table:table-cell office:value-type="float" office:value="11754.59" table:style-name="ce10">
            <text:p>11.754,59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592.88" table:style-name="ce10">
            <text:p>1.592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287.36" table:style-name="ce10">
            <text:p>15.287,36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30.56" table:style-name="ce12">
            <text:p>-2.430,56</text:p>
          </table:table-cell>
          <table:table-cell office:value-type="float" office:value="-2095.79" table:style-name="ce12">
            <text:p>-2.095,79</text:p>
          </table:table-cell>
          <table:table-cell office:value-type="float" office:value="0" table:style-name="ce13">
            <text:p>0,00</text:p>
          </table:table-cell>
          <table:table-cell office:value-type="float" office:value="-6031.52" table:style-name="ce12">
            <text:p>-6.031,52</text:p>
          </table:table-cell>
          <table:table-cell office:value-type="float" office:value="9255.84" table:style-name="ce10">
            <text:p>9.255,8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IZABEL BEZERRA DE ALBUQUERQUE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412.23" table:style-name="ce10">
            <text:p>11.412,23</text:p>
          </table:table-cell>
          <table:table-cell table:number-columns-repeated="2"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162.86" table:style-name="ce10">
            <text:p>12.162,86</text:p>
          </table:table-cell>
          <table:table-cell office:value-type="float" office:value="-627.13" table:style-name="ce11">
            <text:p>-627,13</text:p>
          </table:table-cell>
          <table:table-cell table:style-name="ce9"/>
          <table:table-cell office:value-type="float" office:value="-1962.5" table:style-name="ce12">
            <text:p>-1.962,50</text:p>
          </table:table-cell>
          <table:table-cell office:value-type="float" office:value="0" table:style-name="ce13">
            <text:p>0,00</text:p>
          </table:table-cell>
          <table:table-cell office:value-type="float" office:value="-2589.63" table:style-name="ce12">
            <text:p>-2.589,63</text:p>
          </table:table-cell>
          <table:table-cell office:value-type="float" office:value="9573.23" table:style-name="ce10">
            <text:p>9.573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LÚCIA DOS SANTOS SILVA BATIST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2ª VT-ARA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196.7399999999998" table:style-name="ce10">
            <text:p>2.196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278.7" table:style-name="ce10">
            <text:p>16.278,70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537.12" table:style-name="ce12">
            <text:p>-2.537,12</text:p>
          </table:table-cell>
          <table:table-cell office:value-type="float" office:value="-1528.67" table:style-name="ce12">
            <text:p>-1.528,67</text:p>
          </table:table-cell>
          <table:table-cell office:value-type="float" office:value="0" table:style-name="ce13">
            <text:p>0,00</text:p>
          </table:table-cell>
          <table:table-cell office:value-type="float" office:value="-5570.96" table:style-name="ce12">
            <text:p>-5.570,96</text:p>
          </table:table-cell>
          <table:table-cell office:value-type="float" office:value="10707.74" table:style-name="ce10">
            <text:p>10.707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LÚCIA MONTEIRO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CONTRATOS E PUBLICAÇÃO (SA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4218.68" table:style-name="ce10">
            <text:p>4.218,68</text:p>
          </table:table-cell>
          <table:table-cell table:style-name="ce9"/>
          <table:table-cell office:value-type="float" office:value="3161.97" table:style-name="ce10">
            <text:p>3.161,9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016.509999999998" table:style-name="ce10">
            <text:p>19.016,51</text:p>
          </table:table-cell>
          <table:table-cell office:value-type="float" office:value="-1866.1" table:style-name="ce12">
            <text:p>-1.866,10</text:p>
          </table:table-cell>
          <table:table-cell office:value-type="float" office:value="-2873.19" table:style-name="ce12">
            <text:p>-2.873,19</text:p>
          </table:table-cell>
          <table:table-cell office:value-type="float" office:value="-1499.18" table:style-name="ce12">
            <text:p>-1.499,18</text:p>
          </table:table-cell>
          <table:table-cell office:value-type="float" office:value="0" table:style-name="ce13">
            <text:p>0,00</text:p>
          </table:table-cell>
          <table:table-cell office:value-type="float" office:value="-6238.47" table:style-name="ce12">
            <text:p>-6.238,47</text:p>
          </table:table-cell>
          <table:table-cell office:value-type="float" office:value="12778.04" table:style-name="ce10">
            <text:p>12.778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LUIZA FERREIRA BARROS CORRÊ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APOIO AO PJE (SEJ)</text:p>
          </table:table-cell>
          <table:table-cell office:value-type="float" office:value="11778.34" table:style-name="ce10">
            <text:p>11.778,34</text:p>
          </table:table-cell>
          <table:table-cell office:value-type="float" office:value="729.26" table:style-name="ce14">
            <text:p>729,26</text:p>
          </table:table-cell>
          <table:table-cell table:style-name="ce9"/>
          <table:table-cell office:value-type="float" office:value="2495.0500000000002" table:style-name="ce10">
            <text:p>2.495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002.65" table:style-name="ce10">
            <text:p>15.002,65</text:p>
          </table:table-cell>
          <table:table-cell office:value-type="float" office:value="-1598.25" table:style-name="ce12">
            <text:p>-1.598,25</text:p>
          </table:table-cell>
          <table:table-cell office:value-type="float" office:value="-2078.5700000000002" table:style-name="ce12">
            <text:p>-2.078,57</text:p>
          </table:table-cell>
          <table:table-cell office:value-type="float" office:value="-4921.01" table:style-name="ce12">
            <text:p>-4.921,01</text:p>
          </table:table-cell>
          <table:table-cell office:value-type="float" office:value="0" table:style-name="ce13">
            <text:p>0,00</text:p>
          </table:table-cell>
          <table:table-cell office:value-type="float" office:value="-8597.83" table:style-name="ce12">
            <text:p>-8.597,83</text:p>
          </table:table-cell>
          <table:table-cell office:value-type="float" office:value="6404.82" table:style-name="ce10">
            <text:p>6.404,8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PAULA BARRETO TEIXEIRA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CURADORIA DO MEMORIAL PONTES DE MIRANDA (SEGP)</text:p>
          </table:table-cell>
          <table:table-cell table:number-columns-repeated="3" table:style-name="ce9"/>
          <table:table-cell office:value-type="float" office:value="682.8" table:style-name="ce14">
            <text:p>682,8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82.8" table:style-name="ce14">
            <text:p>682,80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682.8" table:style-name="ce14">
            <text:p>682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MARIA SOARES MARINHO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1636.33" table:style-name="ce10">
            <text:p>1.636,33</text:p>
          </table:table-cell>
          <table:table-cell office:value-type="float" office:value="1939.89" table:style-name="ce10">
            <text:p>1.939,89</text:p>
          </table:table-cell>
          <table:table-cell office:value-type="float" office:value="2667.22" table:style-name="ce10">
            <text:p>2.667,22</text:p>
          </table:table-cell>
          <table:table-cell office:value-type="float" office:value="7672.67" table:number-columns-spanned="2" table:number-rows-spanned="1" table:style-name="ce26">
            <text:p>7.672,67</text:p>
          </table:table-cell>
          <table:covered-table-cell/>
          <table:table-cell table:style-name="ce9"/>
          <table:table-cell office:value-type="float" office:value="33357.9" table:style-name="ce10">
            <text:p>33.357,90</text:p>
          </table:table-cell>
          <table:table-cell office:value-type="float" office:value="-3010.18" table:style-name="ce12">
            <text:p>-3.010,18</text:p>
          </table:table-cell>
          <table:table-cell office:value-type="float" office:value="-5560.59" table:style-name="ce12">
            <text:p>-5.560,59</text:p>
          </table:table-cell>
          <table:table-cell office:value-type="float" office:value="-5682.24" table:style-name="ce12">
            <text:p>-5.682,24</text:p>
          </table:table-cell>
          <table:table-cell office:value-type="float" office:value="0" table:style-name="ce13">
            <text:p>0,00</text:p>
          </table:table-cell>
          <table:table-cell office:value-type="float" office:value="-14253.01" table:style-name="ce12">
            <text:p>-14.253,01</text:p>
          </table:table-cell>
          <table:table-cell office:value-type="float" office:value="19104.89" table:style-name="ce10">
            <text:p>19.104,8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CORREIA VIVEIRO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APOIO AO USUÁRIO (SETIC)</text:p>
          </table:table-cell>
          <table:table-cell office:value-type="float" office:value="9621.1" table:style-name="ce10">
            <text:p>9.621,1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384.98" table:style-name="ce10">
            <text:p>1.384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191.13" table:style-name="ce10">
            <text:p>12.191,13</text:p>
          </table:table-cell>
          <table:table-cell office:value-type="float" office:value="-1190.02" table:style-name="ce12">
            <text:p>-1.190,02</text:p>
          </table:table-cell>
          <table:table-cell office:value-type="float" office:value="-1775.08" table:style-name="ce12">
            <text:p>-1.775,08</text:p>
          </table:table-cell>
          <table:table-cell office:value-type="float" office:value="-711.24" table:style-name="ce11">
            <text:p>-711,24</text:p>
          </table:table-cell>
          <table:table-cell office:value-type="float" office:value="0" table:style-name="ce13">
            <text:p>0,00</text:p>
          </table:table-cell>
          <table:table-cell office:value-type="float" office:value="-3676.34" table:style-name="ce12">
            <text:p>-3.676,34</text:p>
          </table:table-cell>
          <table:table-cell office:value-type="float" office:value="8514.7900000000009" table:style-name="ce10">
            <text:p>8.514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GUSTAVO MELO DE SOUZ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DE PRECATÓRIOS</text:p>
          </table:table-cell>
          <table:table-cell office:value-type="float" office:value="19527.25" table:style-name="ce10">
            <text:p>19.527,25</text:p>
          </table:table-cell>
          <table:table-cell table:number-columns-repeated="2" table:style-name="ce9"/>
          <table:table-cell office:value-type="float" office:value="3099.13" table:style-name="ce10">
            <text:p>3.099,1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626.38" table:style-name="ce10">
            <text:p>22.626,38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3692.87" table:style-name="ce12">
            <text:p>-3.692,87</text:p>
          </table:table-cell>
          <table:table-cell office:value-type="float" office:value="-2114.15" table:style-name="ce12">
            <text:p>-2.114,15</text:p>
          </table:table-cell>
          <table:table-cell office:value-type="float" office:value="0" table:style-name="ce13">
            <text:p>0,00</text:p>
          </table:table-cell>
          <table:table-cell office:value-type="float" office:value="-8547.2099999999991" table:style-name="ce12">
            <text:p>-8.547,21</text:p>
          </table:table-cell>
          <table:table-cell office:value-type="float" office:value="14079.17" table:style-name="ce10">
            <text:p>14.079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HENRIQUE DE LIMA ANTUNE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TOR DE ESTÁGIO E TREINAMENTO (EJ)</text:p>
          </table:table-cell>
          <table:table-cell office:value-type="float" office:value="11778.34" table:style-name="ce10">
            <text:p>11.778,34</text:p>
          </table:table-cell>
          <table:table-cell office:value-type="float" office:value="3221.92" table:style-name="ce10">
            <text:p>3.221,92</text:p>
          </table:table-cell>
          <table:table-cell office:value-type="float" office:value="1379.07" table:style-name="ce10">
            <text:p>1.379,07</text:p>
          </table:table-cell>
          <table:table-cell office:value-type="float" office:value="1909.44" table:style-name="ce10">
            <text:p>1.909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288.77" table:style-name="ce10">
            <text:p>18.288,77</text:p>
          </table:table-cell>
          <table:table-cell office:value-type="float" office:value="-2009.54" table:style-name="ce12">
            <text:p>-2.009,54</text:p>
          </table:table-cell>
          <table:table-cell office:value-type="float" office:value="-3082.33" table:style-name="ce12">
            <text:p>-3.082,33</text:p>
          </table:table-cell>
          <table:table-cell office:value-type="float" office:value="-4510" table:style-name="ce12">
            <text:p>-4.510,00</text:p>
          </table:table-cell>
          <table:table-cell office:value-type="float" office:value="0" table:style-name="ce13">
            <text:p>0,00</text:p>
          </table:table-cell>
          <table:table-cell office:value-type="float" office:value="-9601.8700000000008" table:style-name="ce12">
            <text:p>-9.601,87</text:p>
          </table:table-cell>
          <table:table-cell office:value-type="float" office:value="8686.9" table:style-name="ce10">
            <text:p>8.686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LUIZ DE ARAÚJO CUNH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CONTRATOS E PUBLICAÇÃO (SA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997.09" table:style-name="ce10">
            <text:p>2.997,09</text:p>
          </table:table-cell>
          <table:table-cell office:value-type="float" office:value="1939.89" table:style-name="ce10">
            <text:p>1.939,89</text:p>
          </table:table-cell>
          <table:table-cell office:value-type="float" office:value="2916.42" table:style-name="ce10">
            <text:p>2.916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750.47" table:style-name="ce10">
            <text:p>19.750,47</text:p>
          </table:table-cell>
          <table:table-cell office:value-type="float" office:value="-1992.04" table:style-name="ce12">
            <text:p>-1.992,04</text:p>
          </table:table-cell>
          <table:table-cell office:value-type="float" office:value="-3107.92" table:style-name="ce12">
            <text:p>-3.107,92</text:p>
          </table:table-cell>
          <table:table-cell office:value-type="float" office:value="-3353.13" table:style-name="ce12">
            <text:p>-3.353,13</text:p>
          </table:table-cell>
          <table:table-cell office:value-type="float" office:value="0" table:style-name="ce13">
            <text:p>0,00</text:p>
          </table:table-cell>
          <table:table-cell office:value-type="float" office:value="-8453.09" table:style-name="ce12">
            <text:p>-8.453,09</text:p>
          </table:table-cell>
          <table:table-cell office:value-type="float" office:value="11297.38" table:style-name="ce10">
            <text:p>11.297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LUIZ FERREIRA SANTOS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AHFI)</text:p>
          </table:table-cell>
          <table:table-cell office:value-type="float" office:value="19714.52" table:style-name="ce10">
            <text:p>19.714,52</text:p>
          </table:table-cell>
          <table:table-cell office:value-type="float" office:value="369.69" table:style-name="ce14">
            <text:p>369,69</text:p>
          </table:table-cell>
          <table:table-cell office:value-type="float" office:value="1939.89" table:style-name="ce10">
            <text:p>1.939,89</text:p>
          </table:table-cell>
          <table:table-cell office:value-type="float" office:value="2642.58" table:style-name="ce10">
            <text:p>2.642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666.68" table:style-name="ce10">
            <text:p>24.666,68</text:p>
          </table:table-cell>
          <table:table-cell office:value-type="float" office:value="-2833.33" table:style-name="ce12">
            <text:p>-2.833,33</text:p>
          </table:table-cell>
          <table:table-cell office:value-type="float" office:value="-4303.83" table:style-name="ce12">
            <text:p>-4.303,83</text:p>
          </table:table-cell>
          <table:table-cell office:value-type="float" office:value="-4226.6499999999996" table:style-name="ce12">
            <text:p>-4.226,65</text:p>
          </table:table-cell>
          <table:table-cell office:value-type="float" office:value="0" table:style-name="ce13">
            <text:p>0,00</text:p>
          </table:table-cell>
          <table:table-cell office:value-type="float" office:value="-11363.81" table:style-name="ce12">
            <text:p>-11.363,81</text:p>
          </table:table-cell>
          <table:table-cell office:value-type="float" office:value="13302.87" table:style-name="ce10">
            <text:p>13.302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NOVAES SANTIAG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E DESEMBARGADOR (GABLNS)</text:p>
          </table:table-cell>
          <table:table-cell office:value-type="float" office:value="18951.18" table:style-name="ce10">
            <text:p>18.951,1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011.03" table:style-name="ce10">
            <text:p>2.011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147.26" table:style-name="ce10">
            <text:p>22.147,26</text:p>
          </table:table-cell>
          <table:table-cell office:value-type="float" office:value="-2647.51" table:style-name="ce12">
            <text:p>-2.647,51</text:p>
          </table:table-cell>
          <table:table-cell office:value-type="float" office:value="-3940.04" table:style-name="ce12">
            <text:p>-3.940,04</text:p>
          </table:table-cell>
          <table:table-cell office:value-type="float" office:value="-1574.65" table:style-name="ce12">
            <text:p>-1.574,65</text:p>
          </table:table-cell>
          <table:table-cell office:value-type="float" office:value="0" table:style-name="ce13">
            <text:p>0,00</text:p>
          </table:table-cell>
          <table:table-cell office:value-type="float" office:value="-8162.2" table:style-name="ce12">
            <text:p>-8.162,20</text:p>
          </table:table-cell>
          <table:table-cell office:value-type="float" office:value="13985.06" table:style-name="ce10">
            <text:p>13.985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PORTO TRONCHINI</text:p>
          </table:table-cell>
          <table:table-cell office:value-type="string" table:style-name="ce8">
            <text:p>ANALISTA JUDICIÁRIO - NÍVEL SUPERIOR A1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13063.25" table:style-name="ce10">
            <text:p>13.063,25</text:p>
          </table:table-cell>
          <table:table-cell table:number-columns-repeated="2" table:style-name="ce9"/>
          <table:table-cell office:value-type="float" office:value="1583.34" table:style-name="ce10">
            <text:p>1.583,34</text:p>
          </table:table-cell>
          <table:table-cell office:value-type="float" office:value="17.3" table:number-columns-spanned="2" table:number-rows-spanned="1" table:style-name="ce27">
            <text:p>17,30</text:p>
          </table:table-cell>
          <table:covered-table-cell/>
          <table:table-cell table:style-name="ce9"/>
          <table:table-cell office:value-type="float" office:value="14663.89" table:style-name="ce10">
            <text:p>14.663,89</text:p>
          </table:table-cell>
          <table:table-cell office:value-type="float" office:value="-828.39" table:style-name="ce11">
            <text:p>-828,39</text:p>
          </table:table-cell>
          <table:table-cell office:value-type="float" office:value="-2360.65" table:style-name="ce12">
            <text:p>-2.360,65</text:p>
          </table:table-cell>
          <table:table-cell office:value-type="float" office:value="-1051.4000000000001" table:style-name="ce12">
            <text:p>-1.051,40</text:p>
          </table:table-cell>
          <table:table-cell office:value-type="float" office:value="0" table:style-name="ce13">
            <text:p>0,00</text:p>
          </table:table-cell>
          <table:table-cell office:value-type="float" office:value="-4240.4399999999996" table:style-name="ce12">
            <text:p>-4.240,44</text:p>
          </table:table-cell>
          <table:table-cell office:value-type="float" office:value="10423.450000000001" table:style-name="ce10">
            <text:p>10.423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A DE VASCONCELOS COSTA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754.59" table:style-name="ce10">
            <text:p>11.754,59</text:p>
          </table:table-cell>
          <table:table-cell office:value-type="float" office:value="1954.99" table:style-name="ce10">
            <text:p>1.954,99</text:p>
          </table:table-cell>
          <table:table-cell table:style-name="ce9"/>
          <table:table-cell office:value-type="float" office:value="2353.5100000000002" table:style-name="ce10">
            <text:p>2.353,51</text:p>
          </table:table-cell>
          <table:table-cell office:value-type="float" office:value="4569.8599999999997" table:number-columns-spanned="2" table:number-rows-spanned="1" table:style-name="ce26">
            <text:p>4.569,86</text:p>
          </table:table-cell>
          <table:covered-table-cell/>
          <table:table-cell table:style-name="ce9"/>
          <table:table-cell office:value-type="float" office:value="20632.95" table:style-name="ce10">
            <text:p>20.632,95</text:p>
          </table:table-cell>
          <table:table-cell office:value-type="float" office:value="-1820.09" table:style-name="ce12">
            <text:p>-1.820,09</text:p>
          </table:table-cell>
          <table:table-cell office:value-type="float" office:value="-2602.75" table:style-name="ce12">
            <text:p>-2.602,75</text:p>
          </table:table-cell>
          <table:table-cell office:value-type="float" office:value="-2080.2399999999998" table:style-name="ce12">
            <text:p>-2.080,24</text:p>
          </table:table-cell>
          <table:table-cell office:value-type="float" office:value="0" table:style-name="ce13">
            <text:p>0,00</text:p>
          </table:table-cell>
          <table:table-cell office:value-type="float" office:value="-6503.08" table:style-name="ce12">
            <text:p>-6.503,08</text:p>
          </table:table-cell>
          <table:table-cell office:value-type="float" office:value="14129.87" table:style-name="ce10">
            <text:p>14.129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A LEÃO BARBOSA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8ª VT)</text:p>
          </table:table-cell>
          <table:table-cell office:value-type="float" office:value="11754.59" table:style-name="ce10">
            <text:p>11.754,59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639.23" table:style-name="ce10">
            <text:p>1.639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333.71" table:style-name="ce10">
            <text:p>15.333,71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30.56" table:style-name="ce12">
            <text:p>-2.430,56</text:p>
          </table:table-cell>
          <table:table-cell office:value-type="float" office:value="-3753.75" table:style-name="ce12">
            <text:p>-3.753,75</text:p>
          </table:table-cell>
          <table:table-cell office:value-type="float" office:value="0" table:style-name="ce13">
            <text:p>0,00</text:p>
          </table:table-cell>
          <table:table-cell office:value-type="float" office:value="-7689.48" table:style-name="ce12">
            <text:p>-7.689,48</text:p>
          </table:table-cell>
          <table:table-cell office:value-type="float" office:value="7644.23" table:style-name="ce10">
            <text:p>7.644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A LUCENA DE MEDEIROS LEITE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2ª VT)</text:p>
          </table:table-cell>
          <table:table-cell office:value-type="float" office:value="2483.7600000000002" table:style-name="ce10">
            <text:p>2.483,76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024.1" table:style-name="ce10">
            <text:p>2.024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692.91" table:style-name="ce10">
            <text:p>5.692,91</text:p>
          </table:table-cell>
          <table:table-cell office:value-type="float" office:value="-523.01" table:style-name="ce11">
            <text:p>-523,01</text:p>
          </table:table-cell>
          <table:table-cell office:value-type="float" office:value="-88.64" table:style-name="ce11">
            <text:p>-88,64</text:p>
          </table:table-cell>
          <table:table-cell office:value-type="float" office:value="-1694.23" table:style-name="ce12">
            <text:p>-1.694,23</text:p>
          </table:table-cell>
          <table:table-cell office:value-type="float" office:value="0" table:style-name="ce13">
            <text:p>0,00</text:p>
          </table:table-cell>
          <table:table-cell office:value-type="float" office:value="-2305.88" table:style-name="ce12">
            <text:p>-2.305,88</text:p>
          </table:table-cell>
          <table:table-cell office:value-type="float" office:value="3387.03" table:style-name="ce10">
            <text:p>3.387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A SILVA FONSÊCA</text:p>
          </table:table-cell>
          <table:table-cell office:value-type="string" table:style-name="ce8">
            <text:p>ASSISTENTE - FOLHA DE PAGAMENTO I - FC-</text:p>
          </table:table-cell>
          <table:table-cell office:value-type="string" table:style-name="ce8">
            <text:p>SETOR DE FOLHA DE PAGAMENTO (SEGESP)</text:p>
          </table:table-cell>
          <table:table-cell office:value-type="float" office:value="11754.59" table:style-name="ce10">
            <text:p>11.754,59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011.95" table:style-name="ce10">
            <text:p>2.011,9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706.43" table:style-name="ce10">
            <text:p>15.706,43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82.6999999999998" table:style-name="ce12">
            <text:p>-2.482,70</text:p>
          </table:table-cell>
          <table:table-cell office:value-type="float" office:value="-3266.35" table:style-name="ce12">
            <text:p>-3.266,35</text:p>
          </table:table-cell>
          <table:table-cell office:value-type="float" office:value="0" table:style-name="ce13">
            <text:p>0,00</text:p>
          </table:table-cell>
          <table:table-cell office:value-type="float" office:value="-7254.22" table:style-name="ce12">
            <text:p>-7.254,22</text:p>
          </table:table-cell>
          <table:table-cell office:value-type="float" office:value="8452.2099999999991" table:style-name="ce10">
            <text:p>8.452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ÂNGELA ALVES LOURENÇO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754.59" table:style-name="ce10">
            <text:p>11.754,59</text:p>
          </table:table-cell>
          <table:table-cell table:number-columns-repeated="2" table:style-name="ce9"/>
          <table:table-cell office:value-type="float" office:value="2165.79" table:style-name="ce10">
            <text:p>2.165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920.38" table:style-name="ce10">
            <text:p>13.920,38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1897.09" table:style-name="ce12">
            <text:p>-1.897,09</text:p>
          </table:table-cell>
          <table:table-cell office:value-type="float" office:value="-1842.9" table:style-name="ce12">
            <text:p>-1.842,90</text:p>
          </table:table-cell>
          <table:table-cell office:value-type="float" office:value="0" table:style-name="ce13">
            <text:p>0,00</text:p>
          </table:table-cell>
          <table:table-cell office:value-type="float" office:value="-5245.16" table:style-name="ce12">
            <text:p>-5.245,16</text:p>
          </table:table-cell>
          <table:table-cell office:value-type="float" office:value="8675.2199999999993" table:style-name="ce10">
            <text:p>8.675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ÂNGELA CHRISTINA BEZERRA LIN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5ª VT)</text:p>
          </table:table-cell>
          <table:table-cell office:value-type="float" office:value="10887.5" table:style-name="ce10">
            <text:p>10.887,5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299.23" table:style-name="ce10">
            <text:p>2.299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371.78" table:style-name="ce10">
            <text:p>14.371,78</text:p>
          </table:table-cell>
          <table:table-cell office:value-type="float" office:value="-1360.53" table:style-name="ce12">
            <text:p>-1.360,53</text:p>
          </table:table-cell>
          <table:table-cell office:value-type="float" office:value="-1867.9" table:style-name="ce12">
            <text:p>-1.867,90</text:p>
          </table:table-cell>
          <table:table-cell office:value-type="float" office:value="-2759.39" table:style-name="ce12">
            <text:p>-2.759,39</text:p>
          </table:table-cell>
          <table:table-cell office:value-type="float" office:value="0" table:style-name="ce13">
            <text:p>0,00</text:p>
          </table:table-cell>
          <table:table-cell office:value-type="float" office:value="-5987.82" table:style-name="ce12">
            <text:p>-5.987,82</text:p>
          </table:table-cell>
          <table:table-cell office:value-type="float" office:value="8383.9599999999991" table:style-name="ce10">
            <text:p>8.383,9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ÂNGELA MARIA CARNEIRO NOVAE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15927.64" table:style-name="ce10">
            <text:p>15.927,64</text:p>
          </table:table-cell>
          <table:table-cell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379.79" table:style-name="ce10">
            <text:p>35.379,79</text:p>
          </table:table-cell>
          <table:table-cell office:value-type="float" office:value="-4702.32" table:style-name="ce12">
            <text:p>-4.702,32</text:p>
          </table:table-cell>
          <table:table-cell office:value-type="float" office:value="-6836.93" table:style-name="ce12">
            <text:p>-6.836,93</text:p>
          </table:table-cell>
          <table:table-cell office:value-type="float" office:value="-4586.22" table:style-name="ce12">
            <text:p>-4.586,22</text:p>
          </table:table-cell>
          <table:table-cell office:value-type="float" office:value="0" table:style-name="ce13">
            <text:p>0,00</text:p>
          </table:table-cell>
          <table:table-cell office:value-type="float" office:value="-16125.47" table:style-name="ce12">
            <text:p>-16.125,47</text:p>
          </table:table-cell>
          <table:table-cell office:value-type="float" office:value="19254.32" table:style-name="ce10">
            <text:p>19.254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ÂNGELA MARIA LUSTOSA COELHO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464.07" table:style-name="ce10">
            <text:p>3.464,07</text:p>
          </table:table-cell>
          <table:table-cell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500.639999999999" table:style-name="ce10">
            <text:p>23.500,64</text:p>
          </table:table-cell>
          <table:table-cell office:value-type="float" office:value="-2483.37" table:style-name="ce12">
            <text:p>-2.483,37</text:p>
          </table:table-cell>
          <table:table-cell office:value-type="float" office:value="-4180.37" table:style-name="ce12">
            <text:p>-4.180,37</text:p>
          </table:table-cell>
          <table:table-cell office:value-type="float" office:value="-3201.62" table:style-name="ce12">
            <text:p>-3.201,62</text:p>
          </table:table-cell>
          <table:table-cell office:value-type="float" office:value="0" table:style-name="ce13">
            <text:p>0,00</text:p>
          </table:table-cell>
          <table:table-cell office:value-type="float" office:value="-9865.36" table:style-name="ce12">
            <text:p>-9.865,36</text:p>
          </table:table-cell>
          <table:table-cell office:value-type="float" office:value="13635.28" table:style-name="ce10">
            <text:p>13.635,2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GELINA CAVALCANTE DE MELO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4ª VT)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2524.87" table:style-name="ce10">
            <text:p>2.524,87</text:p>
          </table:table-cell>
          <table:table-cell office:value-type="float" office:value="1939.89" table:style-name="ce10">
            <text:p>1.939,89</text:p>
          </table:table-cell>
          <table:table-cell office:value-type="float" office:value="2275.0500000000002" table:style-name="ce10">
            <text:p>2.275,05</text:p>
          </table:table-cell>
          <table:table-cell office:value-type="float" office:value="4890.4399999999996" table:number-columns-spanned="2" table:number-rows-spanned="1" table:style-name="ce26">
            <text:p>4.890,44</text:p>
          </table:table-cell>
          <table:covered-table-cell/>
          <table:table-cell table:style-name="ce9"/>
          <table:table-cell office:value-type="float" office:value="23479.83" table:style-name="ce10">
            <text:p>23.479,83</text:p>
          </table:table-cell>
          <table:table-cell office:value-type="float" office:value="-1643.02" table:style-name="ce12">
            <text:p>-1.643,02</text:p>
          </table:table-cell>
          <table:table-cell office:value-type="float" office:value="-3536.49" table:style-name="ce12">
            <text:p>-3.536,49</text:p>
          </table:table-cell>
          <table:table-cell office:value-type="float" office:value="-3415.21" table:style-name="ce12">
            <text:p>-3.415,21</text:p>
          </table:table-cell>
          <table:table-cell office:value-type="float" office:value="0" table:style-name="ce13">
            <text:p>0,00</text:p>
          </table:table-cell>
          <table:table-cell office:value-type="float" office:value="-8594.7199999999993" table:style-name="ce12">
            <text:p>-8.594,72</text:p>
          </table:table-cell>
          <table:table-cell office:value-type="float" office:value="14885.11" table:style-name="ce10">
            <text:p>14.885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NE BRITO FARIAS</text:p>
          </table:table-cell>
          <table:table-cell office:value-type="string" table:style-name="ce8">
            <text:p>ANALISTA JUDICIÁRIO - NÍVEL SUPERIOR C12</text:p>
          </table:table-cell>
          <table:table-cell table:style-name="ce9"/>
          <table:table-cell office:value-type="float" office:value="21576.35" table:style-name="ce10">
            <text:p>21.576,35</text:p>
          </table:table-cell>
          <table:table-cell table:number-columns-repeated="2" table:style-name="ce9"/>
          <table:table-cell office:value-type="float" office:value="3364.65" table:style-name="ce10">
            <text:p>3.364,6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941" table:style-name="ce10">
            <text:p>24.941,00</text:p>
          </table:table-cell>
          <table:table-cell office:value-type="float" office:value="-828.39" table:style-name="ce11">
            <text:p>-828,39</text:p>
          </table:table-cell>
          <table:table-cell office:value-type="float" office:value="-4627.78" table:style-name="ce12">
            <text:p>-4.627,78</text:p>
          </table:table-cell>
          <table:table-cell office:value-type="float" office:value="-4093.72" table:style-name="ce12">
            <text:p>-4.093,72</text:p>
          </table:table-cell>
          <table:table-cell office:value-type="float" office:value="0" table:style-name="ce13">
            <text:p>0,00</text:p>
          </table:table-cell>
          <table:table-cell office:value-type="float" office:value="-9549.89" table:style-name="ce12">
            <text:p>-9.549,89</text:p>
          </table:table-cell>
          <table:table-cell office:value-type="float" office:value="15391.11" table:style-name="ce10">
            <text:p>15.391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NE CAROLINE PEDROSA DE OLIVEIRA BRASIL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GESTÃO DE CONTRATOS E TERCEIRIZAÇÃO (SA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800.67" table:style-name="ce14">
            <text:p>800,6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40.56" table:style-name="ce10">
            <text:p>2.740,56</text:p>
          </table:table-cell>
          <table:table-cell table:number-columns-repeated="2" table:style-name="ce9"/>
          <table:table-cell office:value-type="float" office:value="-1131.51" table:style-name="ce12">
            <text:p>-1.131,51</text:p>
          </table:table-cell>
          <table:table-cell office:value-type="float" office:value="0" table:style-name="ce13">
            <text:p>0,00</text:p>
          </table:table-cell>
          <table:table-cell office:value-type="float" office:value="-1131.51" table:style-name="ce12">
            <text:p>-1.131,51</text:p>
          </table:table-cell>
          <table:table-cell office:value-type="float" office:value="1609.05" table:style-name="ce10">
            <text:p>1.609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ALVES DE MEL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3ª VT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776.75" table:style-name="ce14">
            <text:p>776,75</text:p>
          </table:table-cell>
          <table:table-cell office:value-type="float" office:value="1185.05" table:style-name="ce10">
            <text:p>1.185,05</text:p>
          </table:table-cell>
          <table:table-cell office:value-type="float" office:value="3234.73" table:style-name="ce10">
            <text:p>3.234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093.599999999999" table:style-name="ce10">
            <text:p>17.093,60</text:p>
          </table:table-cell>
          <table:table-cell office:value-type="float" office:value="-1625.68" table:style-name="ce12">
            <text:p>-1.625,68</text:p>
          </table:table-cell>
          <table:table-cell office:value-type="float" office:value="-2338.36" table:style-name="ce12">
            <text:p>-2.338,36</text:p>
          </table:table-cell>
          <table:table-cell office:value-type="float" office:value="-2251.14" table:style-name="ce12">
            <text:p>-2.251,14</text:p>
          </table:table-cell>
          <table:table-cell office:value-type="float" office:value="0" table:style-name="ce13">
            <text:p>0,00</text:p>
          </table:table-cell>
          <table:table-cell office:value-type="float" office:value="-6215.18" table:style-name="ce12">
            <text:p>-6.215,18</text:p>
          </table:table-cell>
          <table:table-cell office:value-type="float" office:value="10878.42" table:style-name="ce10">
            <text:p>10.878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ONIO CAETANO PEREIRA NE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0ª VT)</text:p>
          </table:table-cell>
          <table:table-cell office:value-type="float" office:value="11398.39" table:style-name="ce10">
            <text:p>11.398,39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961.06" table:style-name="ce10">
            <text:p>2.961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544.5" table:style-name="ce10">
            <text:p>15.544,50</text:p>
          </table:table-cell>
          <table:table-cell office:value-type="float" office:value="-1453.52" table:style-name="ce12">
            <text:p>-1.453,52</text:p>
          </table:table-cell>
          <table:table-cell office:value-type="float" office:value="-1982.82" table:style-name="ce12">
            <text:p>-1.982,82</text:p>
          </table:table-cell>
          <table:table-cell office:value-type="float" office:value="-2990.21" table:style-name="ce12">
            <text:p>-2.990,21</text:p>
          </table:table-cell>
          <table:table-cell office:value-type="float" office:value="0" table:style-name="ce13">
            <text:p>0,00</text:p>
          </table:table-cell>
          <table:table-cell office:value-type="float" office:value="-6426.55" table:style-name="ce12">
            <text:p>-6.426,55</text:p>
          </table:table-cell>
          <table:table-cell office:value-type="float" office:value="9117.9500000000007" table:style-name="ce10">
            <text:p>9.117,9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DA SILVA PIRE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7632.87" table:style-name="ce10">
            <text:p>17.632,87</text:p>
          </table:table-cell>
          <table:table-cell office:value-type="float" office:value="6056.43" table:style-name="ce10">
            <text:p>6.056,43</text:p>
          </table:table-cell>
          <table:table-cell table:style-name="ce9"/>
          <table:table-cell office:value-type="float" office:value="1501.26" table:style-name="ce10">
            <text:p>1.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190.560000000001" table:style-name="ce10">
            <text:p>25.190,56</text:p>
          </table:table-cell>
          <table:table-cell office:value-type="float" office:value="-2638.35" table:style-name="ce12">
            <text:p>-2.638,35</text:p>
          </table:table-cell>
          <table:table-cell office:value-type="float" office:value="-4396.0600000000004" table:style-name="ce12">
            <text:p>-4.396,06</text:p>
          </table:table-cell>
          <table:table-cell office:value-type="float" office:value="-3511.07" table:style-name="ce12">
            <text:p>-3.511,07</text:p>
          </table:table-cell>
          <table:table-cell office:value-type="float" office:value="0" table:style-name="ce13">
            <text:p>0,00</text:p>
          </table:table-cell>
          <table:table-cell office:value-type="float" office:value="-10545.48" table:style-name="ce12">
            <text:p>-10.545,48</text:p>
          </table:table-cell>
          <table:table-cell office:value-type="float" office:value="14645.08" table:style-name="ce10">
            <text:p>14.645,0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ONIO DE ARAÚJO AGUIAR FILH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4ª VT)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4406.74" table:style-name="ce10">
            <text:p>4.406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488.86" table:style-name="ce10">
            <text:p>17.488,86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157.89" table:style-name="ce12">
            <text:p>-2.157,89</text:p>
          </table:table-cell>
          <table:table-cell office:value-type="float" office:value="-4695.38" table:style-name="ce12">
            <text:p>-4.695,38</text:p>
          </table:table-cell>
          <table:table-cell office:value-type="float" office:value="0" table:style-name="ce13">
            <text:p>0,00</text:p>
          </table:table-cell>
          <table:table-cell office:value-type="float" office:value="-8358.44" table:style-name="ce12">
            <text:p>-8.358,44</text:p>
          </table:table-cell>
          <table:table-cell office:value-type="float" office:value="9130.42" table:style-name="ce10">
            <text:p>9.130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DE PÁDUA OLIVEIR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6176.58" table:style-name="ce10">
            <text:p>6.176,58</text:p>
          </table:table-cell>
          <table:table-cell table:style-name="ce9"/>
          <table:table-cell office:value-type="float" office:value="1757.61" table:style-name="ce10">
            <text:p>1.757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570.05" table:style-name="ce10">
            <text:p>19.570,05</text:p>
          </table:table-cell>
          <table:table-cell office:value-type="float" office:value="-1668.67" table:style-name="ce12">
            <text:p>-1.668,67</text:p>
          </table:table-cell>
          <table:table-cell office:value-type="float" office:value="-2994.45" table:style-name="ce12">
            <text:p>-2.994,45</text:p>
          </table:table-cell>
          <table:table-cell office:value-type="float" office:value="-4749.46" table:style-name="ce12">
            <text:p>-4.749,46</text:p>
          </table:table-cell>
          <table:table-cell office:value-type="float" office:value="0" table:style-name="ce13">
            <text:p>0,00</text:p>
          </table:table-cell>
          <table:table-cell office:value-type="float" office:value="-9412.58" table:style-name="ce12">
            <text:p>-9.412,58</text:p>
          </table:table-cell>
          <table:table-cell office:value-type="float" office:value="10157.469999999999" table:style-name="ce10">
            <text:p>10.157,4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FÉLIX NETO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3529.04" table:style-name="ce10">
            <text:p>3.529,04</text:p>
          </table:table-cell>
          <table:table-cell table:style-name="ce9"/>
          <table:table-cell office:value-type="float" office:value="1537.61" table:style-name="ce10">
            <text:p>1.537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465.04" table:style-name="ce10">
            <text:p>16.465,04</text:p>
          </table:table-cell>
          <table:table-cell office:value-type="float" office:value="-1192.6500000000001" table:style-name="ce12">
            <text:p>-1.192,65</text:p>
          </table:table-cell>
          <table:table-cell office:value-type="float" office:value="-2018.4" table:style-name="ce12">
            <text:p>-2.018,40</text:p>
          </table:table-cell>
          <table:table-cell office:value-type="float" office:value="-5852.94" table:style-name="ce12">
            <text:p>-5.852,94</text:p>
          </table:table-cell>
          <table:table-cell office:value-type="float" office:value="0" table:style-name="ce13">
            <text:p>0,00</text:p>
          </table:table-cell>
          <table:table-cell office:value-type="float" office:value="-9063.99" table:style-name="ce12">
            <text:p>-9.063,99</text:p>
          </table:table-cell>
          <table:table-cell office:value-type="float" office:value="7401.05" table:style-name="ce10">
            <text:p>7.401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HENRIQUE TEIXEIRA NET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GOVERNANÇA E GESTÃO ESTRATÉGICA</text:p>
          </table:table-cell>
          <table:table-cell office:value-type="float" office:value="13416.86" table:style-name="ce10">
            <text:p>13.416,86</text:p>
          </table:table-cell>
          <table:table-cell office:value-type="float" office:value="2482.5500000000002" table:style-name="ce10">
            <text:p>2.482,55</text:p>
          </table:table-cell>
          <table:table-cell table:style-name="ce9"/>
          <table:table-cell office:value-type="float" office:value="1744.42" table:style-name="ce10">
            <text:p>1.744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643.830000000002" table:style-name="ce10">
            <text:p>17.643,83</text:p>
          </table:table-cell>
          <table:table-cell office:value-type="float" office:value="-1907.14" table:style-name="ce12">
            <text:p>-1.907,14</text:p>
          </table:table-cell>
          <table:table-cell office:value-type="float" office:value="-2262.75" table:style-name="ce12">
            <text:p>-2.262,75</text:p>
          </table:table-cell>
          <table:table-cell office:value-type="float" office:value="-2550.2199999999998" table:style-name="ce12">
            <text:p>-2.550,22</text:p>
          </table:table-cell>
          <table:table-cell office:value-type="float" office:value="0" table:style-name="ce13">
            <text:p>0,00</text:p>
          </table:table-cell>
          <table:table-cell office:value-type="float" office:value="-6720.11" table:style-name="ce12">
            <text:p>-6.720,11</text:p>
          </table:table-cell>
          <table:table-cell office:value-type="float" office:value="10923.72" table:style-name="ce10">
            <text:p>10.923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IDALINO DOS SANTOS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9363.86" table:style-name="ce10">
            <text:p>19.363,86</text:p>
          </table:table-cell>
          <table:table-cell office:value-type="float" office:value="2290.69" table:style-name="ce10">
            <text:p>2.290,69</text:p>
          </table:table-cell>
          <table:table-cell office:value-type="float" office:value="8411.01" table:style-name="ce10">
            <text:p>8.411,01</text:p>
          </table:table-cell>
          <table:table-cell office:value-type="float" office:value="2994.73" table:style-name="ce10">
            <text:p>2.994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3060.29" table:style-name="ce10">
            <text:p>33.060,29</text:p>
          </table:table-cell>
          <table:table-cell office:value-type="float" office:value="-3118.15" table:style-name="ce12">
            <text:p>-3.118,15</text:p>
          </table:table-cell>
          <table:table-cell office:value-type="float" office:value="-6436.9" table:style-name="ce12">
            <text:p>-6.436,90</text:p>
          </table:table-cell>
          <table:table-cell office:value-type="float" office:value="-3916.53" table:style-name="ce12">
            <text:p>-3.916,53</text:p>
          </table:table-cell>
          <table:table-cell office:value-type="float" office:value="0" table:style-name="ce13">
            <text:p>0,00</text:p>
          </table:table-cell>
          <table:table-cell office:value-type="float" office:value="-13471.58" table:style-name="ce12">
            <text:p>-13.471,58</text:p>
          </table:table-cell>
          <table:table-cell office:value-type="float" office:value="19588.71" table:style-name="ce10">
            <text:p>19.588,7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JORGE CAVALCANTE SANTOS</text:p>
          </table:table-cell>
          <table:table-cell office:value-type="string" table:style-name="ce8">
            <text:p>ASSISTENTE DE CÁLCULOS - FC-04</text:p>
          </table:table-cell>
          <table:table-cell office:value-type="string" table:style-name="ce8">
            <text:p>COORDENADORIA DE APOIO ÀS VARAS (SEJ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1478.74" table:style-name="ce10">
            <text:p>1.478,74</text:p>
          </table:table-cell>
          <table:table-cell office:value-type="float" office:value="1939.89" table:style-name="ce10">
            <text:p>1.939,89</text:p>
          </table:table-cell>
          <table:table-cell office:value-type="float" office:value="1859.23" table:style-name="ce10">
            <text:p>1.859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676.25" table:style-name="ce10">
            <text:p>16.676,25</text:p>
          </table:table-cell>
          <table:table-cell office:value-type="float" office:value="-1682.74" table:style-name="ce12">
            <text:p>-1.682,74</text:p>
          </table:table-cell>
          <table:table-cell office:value-type="float" office:value="-1823.36" table:style-name="ce12">
            <text:p>-1.823,36</text:p>
          </table:table-cell>
          <table:table-cell office:value-type="float" office:value="-2910.56" table:style-name="ce12">
            <text:p>-2.910,56</text:p>
          </table:table-cell>
          <table:table-cell office:value-type="float" office:value="0" table:style-name="ce13">
            <text:p>0,00</text:p>
          </table:table-cell>
          <table:table-cell office:value-type="float" office:value="-6416.66" table:style-name="ce12">
            <text:p>-6.416,66</text:p>
          </table:table-cell>
          <table:table-cell office:value-type="float" office:value="10259.59" table:style-name="ce10">
            <text:p>10.259,5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SERRA PINTO NETO</text:p>
          </table:table-cell>
          <table:table-cell office:value-type="string" table:style-name="ce8">
            <text:p>ASSISTENTE - FOLHA DE PAGAMENTO III - FC</text:p>
          </table:table-cell>
          <table:table-cell office:value-type="string" table:style-name="ce8">
            <text:p>SETOR DE FOLHA DE PAGAMENTO (SEGESP)</text:p>
          </table:table-cell>
          <table:table-cell office:value-type="float" office:value="19363.86" table:style-name="ce10">
            <text:p>19.363,86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348.91" table:style-name="ce10">
            <text:p>2.348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652.66" table:style-name="ce10">
            <text:p>23.652,66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131.34" table:style-name="ce12">
            <text:p>-4.131,34</text:p>
          </table:table-cell>
          <table:table-cell office:value-type="float" office:value="-2576.35" table:style-name="ce12">
            <text:p>-2.576,35</text:p>
          </table:table-cell>
          <table:table-cell office:value-type="float" office:value="0" table:style-name="ce13">
            <text:p>0,00</text:p>
          </table:table-cell>
          <table:table-cell office:value-type="float" office:value="-9447.8799999999992" table:style-name="ce12">
            <text:p>-9.447,88</text:p>
          </table:table-cell>
          <table:table-cell office:value-type="float" office:value="14204.78" table:style-name="ce10">
            <text:p>14.204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VICENTE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3060.66" table:style-name="ce10">
            <text:p>13.060,66</text:p>
          </table:table-cell>
          <table:table-cell office:value-type="float" office:value="1077.03" table:style-name="ce10">
            <text:p>1.077,03</text:p>
          </table:table-cell>
          <table:table-cell table:style-name="ce9"/>
          <table:table-cell office:value-type="float" office:value="1537.61" table:style-name="ce10">
            <text:p>1.537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675.3" table:style-name="ce10">
            <text:p>15.675,30</text:p>
          </table:table-cell>
          <table:table-cell office:value-type="float" office:value="-1062.3399999999999" table:style-name="ce12">
            <text:p>-1.062,34</text:p>
          </table:table-cell>
          <table:table-cell table:style-name="ce9"/>
          <table:table-cell office:value-type="float" office:value="-2403.63" table:style-name="ce12">
            <text:p>-2.403,63</text:p>
          </table:table-cell>
          <table:table-cell office:value-type="float" office:value="0" table:style-name="ce13">
            <text:p>0,00</text:p>
          </table:table-cell>
          <table:table-cell office:value-type="float" office:value="-3465.97" table:style-name="ce12">
            <text:p>-3.465,97</text:p>
          </table:table-cell>
          <table:table-cell office:value-type="float" office:value="12209.33" table:style-name="ce10">
            <text:p>12.209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REOVALDO CORDEIRO DA SILVA</text:p>
          </table:table-cell>
          <table:table-cell office:value-type="string" table:style-name="ce8">
            <text:p>ASSISTENTE DE CÁLCULOS - FC-04</text:p>
          </table:table-cell>
          <table:table-cell office:value-type="string" table:style-name="ce8">
            <text:p>SECRETARIA DE PRECATÓRIOS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2238.6999999999998" table:style-name="ce10">
            <text:p>2.238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178.59" table:style-name="ce10">
            <text:p>4.178,59</text:p>
          </table:table-cell>
          <table:table-cell table:number-columns-repeated="2" table:style-name="ce9"/>
          <table:table-cell office:value-type="float" office:value="-1347.88" table:style-name="ce12">
            <text:p>-1.347,88</text:p>
          </table:table-cell>
          <table:table-cell office:value-type="float" office:value="0" table:style-name="ce13">
            <text:p>0,00</text:p>
          </table:table-cell>
          <table:table-cell office:value-type="float" office:value="-1347.88" table:style-name="ce12">
            <text:p>-1.347,88</text:p>
          </table:table-cell>
          <table:table-cell office:value-type="float" office:value="2830.71" table:style-name="ce10">
            <text:p>2.830,7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RISTÓTELES TEODÓSIO DA SILVA SOBRINH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ANÁLISE E CADASTRAMENTO PROCESSUAL (CA</text:p>
          </table:table-cell>
          <table:table-cell office:value-type="float" office:value="3292.8" table:style-name="ce10">
            <text:p>3.292,8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505.0500000000002" table:style-name="ce10">
            <text:p>2.505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982.9" table:style-name="ce10">
            <text:p>6.982,90</text:p>
          </table:table-cell>
          <table:table-cell office:value-type="float" office:value="-460.99" table:style-name="ce11">
            <text:p>-460,99</text:p>
          </table:table-cell>
          <table:table-cell office:value-type="float" office:value="-190.86" table:style-name="ce11">
            <text:p>-190,86</text:p>
          </table:table-cell>
          <table:table-cell office:value-type="float" office:value="-2196.5700000000002" table:style-name="ce12">
            <text:p>-2.196,57</text:p>
          </table:table-cell>
          <table:table-cell office:value-type="float" office:value="0" table:style-name="ce13">
            <text:p>0,00</text:p>
          </table:table-cell>
          <table:table-cell office:value-type="float" office:value="-2848.42" table:style-name="ce12">
            <text:p>-2.848,42</text:p>
          </table:table-cell>
          <table:table-cell office:value-type="float" office:value="4134.4799999999996" table:style-name="ce10">
            <text:p>4.134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RNÓBIO JOSÉ REIS DE ARAUJO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7ª VT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4324.29" table:style-name="ce10">
            <text:p>4.324,29</text:p>
          </table:table-cell>
          <table:table-cell office:value-type="float" office:value="8411.01" table:style-name="ce10">
            <text:p>8.411,01</text:p>
          </table:table-cell>
          <table:table-cell office:value-type="float" office:value="2312.56" table:style-name="ce10">
            <text:p>2.312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944.93" table:style-name="ce10">
            <text:p>26.944,93</text:p>
          </table:table-cell>
          <table:table-cell office:value-type="float" office:value="-828.39" table:style-name="ce11">
            <text:p>-828,39</text:p>
          </table:table-cell>
          <table:table-cell office:value-type="float" office:value="-5258.01" table:style-name="ce12">
            <text:p>-5.258,01</text:p>
          </table:table-cell>
          <table:table-cell office:value-type="float" office:value="-2065.5700000000002" table:style-name="ce12">
            <text:p>-2.065,57</text:p>
          </table:table-cell>
          <table:table-cell office:value-type="float" office:value="0" table:style-name="ce13">
            <text:p>0,00</text:p>
          </table:table-cell>
          <table:table-cell office:value-type="float" office:value="-8151.97" table:style-name="ce12">
            <text:p>-8.151,97</text:p>
          </table:table-cell>
          <table:table-cell office:value-type="float" office:value="18792.96" table:style-name="ce10">
            <text:p>18.792,9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RTHUR AMORIM ALVES DA CRUZ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EXECUÇÃO E DE PESQUISA PATRIMONIAL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1320.48" table:style-name="ce10">
            <text:p>1.320,48</text:p>
          </table:table-cell>
          <table:table-cell table:style-name="ce9"/>
          <table:table-cell office:value-type="float" office:value="1629.23" table:style-name="ce10">
            <text:p>1.629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751.79" table:style-name="ce10">
            <text:p>14.751,79</text:p>
          </table:table-cell>
          <table:table-cell office:value-type="float" office:value="-828.39" table:style-name="ce11">
            <text:p>-828,39</text:p>
          </table:table-cell>
          <table:table-cell office:value-type="float" office:value="-2511.54" table:style-name="ce12">
            <text:p>-2.511,54</text:p>
          </table:table-cell>
          <table:table-cell office:value-type="float" office:value="-5127.16" table:style-name="ce12">
            <text:p>-5.127,16</text:p>
          </table:table-cell>
          <table:table-cell office:value-type="float" office:value="0" table:style-name="ce13">
            <text:p>0,00</text:p>
          </table:table-cell>
          <table:table-cell office:value-type="float" office:value="-8467.09" table:style-name="ce12">
            <text:p>-8.467,09</text:p>
          </table:table-cell>
          <table:table-cell office:value-type="float" office:value="6284.7" table:style-name="ce10">
            <text:p>6.284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RTUR LEANDRO COSTA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ATA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3269.41" table:style-name="ce10">
            <text:p>3.269,41</text:p>
          </table:table-cell>
          <table:table-cell office:value-type="float" office:value="1379.07" table:style-name="ce10">
            <text:p>1.379,07</text:p>
          </table:table-cell>
          <table:table-cell office:value-type="float" office:value="3292.31" table:style-name="ce10">
            <text:p>3.292,3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576.650000000001" table:style-name="ce10">
            <text:p>19.576,65</text:p>
          </table:table-cell>
          <table:table-cell office:value-type="float" office:value="-2017.38" table:style-name="ce12">
            <text:p>-2.017,38</text:p>
          </table:table-cell>
          <table:table-cell office:value-type="float" office:value="-3001.92" table:style-name="ce12">
            <text:p>-3.001,92</text:p>
          </table:table-cell>
          <table:table-cell office:value-type="float" office:value="-1488.62" table:style-name="ce12">
            <text:p>-1.488,62</text:p>
          </table:table-cell>
          <table:table-cell office:value-type="float" office:value="0" table:style-name="ce13">
            <text:p>0,00</text:p>
          </table:table-cell>
          <table:table-cell office:value-type="float" office:value="-6507.92" table:style-name="ce12">
            <text:p>-6.507,92</text:p>
          </table:table-cell>
          <table:table-cell office:value-type="float" office:value="13068.73" table:style-name="ce10">
            <text:p>13.068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UDELÍRIO PIMENTA CARNEIRO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LNS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531.6799999999998" table:style-name="ce10">
            <text:p>2.531,68</text:p>
          </table:table-cell>
          <table:table-cell office:value-type="float" office:value="1939.89" table:style-name="ce10">
            <text:p>1.939,89</text:p>
          </table:table-cell>
          <table:table-cell office:value-type="float" office:value="1886.11" table:style-name="ce10">
            <text:p>1.886,1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254.75" table:style-name="ce10">
            <text:p>18.254,75</text:p>
          </table:table-cell>
          <table:table-cell office:value-type="float" office:value="-1915.24" table:style-name="ce12">
            <text:p>-1.915,24</text:p>
          </table:table-cell>
          <table:table-cell office:value-type="float" office:value="-3001.05" table:style-name="ce12">
            <text:p>-3.001,05</text:p>
          </table:table-cell>
          <table:table-cell office:value-type="float" office:value="-2686.46" table:style-name="ce12">
            <text:p>-2.686,46</text:p>
          </table:table-cell>
          <table:table-cell office:value-type="float" office:value="0" table:style-name="ce13">
            <text:p>0,00</text:p>
          </table:table-cell>
          <table:table-cell office:value-type="float" office:value="-7602.75" table:style-name="ce12">
            <text:p>-7.602,75</text:p>
          </table:table-cell>
          <table:table-cell office:value-type="float" office:value="10652" table:style-name="ce10">
            <text:p>10.652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UGUSTO MARCELO DE OLIVEIRA SANTO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APOIO AO PJE (SEJ)</text:p>
          </table:table-cell>
          <table:table-cell office:value-type="float" office:value="19519.71" table:style-name="ce10">
            <text:p>19.519,71</text:p>
          </table:table-cell>
          <table:table-cell table:number-columns-repeated="2" table:style-name="ce9"/>
          <table:table-cell office:value-type="float" office:value="1521.32" table:style-name="ce10">
            <text:p>1.521,3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041.03" table:style-name="ce10">
            <text:p>21.041,03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3745.01" table:style-name="ce12">
            <text:p>-3.745,01</text:p>
          </table:table-cell>
          <table:table-cell office:value-type="float" office:value="-852.36" table:style-name="ce11">
            <text:p>-852,36</text:p>
          </table:table-cell>
          <table:table-cell office:value-type="float" office:value="0" table:style-name="ce13">
            <text:p>0,00</text:p>
          </table:table-cell>
          <table:table-cell office:value-type="float" office:value="-7337.56" table:style-name="ce12">
            <text:p>-7.337,56</text:p>
          </table:table-cell>
          <table:table-cell office:value-type="float" office:value="13703.47" table:style-name="ce10">
            <text:p>13.703,4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UREA CRISTINA CORRÊA MONTENEGRO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7ª VT)</text:p>
          </table:table-cell>
          <table:table-cell office:value-type="float" office:value="18399.2" table:style-name="ce10">
            <text:p>18.399,2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246.43" table:style-name="ce10">
            <text:p>1.246,4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585.52" table:style-name="ce10">
            <text:p>21.585,52</text:p>
          </table:table-cell>
          <table:table-cell office:value-type="float" office:value="-2557.52" table:style-name="ce12">
            <text:p>-2.557,52</text:p>
          </table:table-cell>
          <table:table-cell office:value-type="float" office:value="-4020.57" table:style-name="ce12">
            <text:p>-4.020,57</text:p>
          </table:table-cell>
          <table:table-cell office:value-type="float" office:value="-101.91" table:style-name="ce11">
            <text:p>-101,91</text:p>
          </table:table-cell>
          <table:table-cell office:value-type="float" office:value="0" table:style-name="ce13">
            <text:p>0,00</text:p>
          </table:table-cell>
          <table:table-cell office:value-type="float" office:value="-6680" table:style-name="ce12">
            <text:p>-6.680,00</text:p>
          </table:table-cell>
          <table:table-cell office:value-type="float" office:value="14905.52" table:style-name="ce10">
            <text:p>14.905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URICÉLIO FERREIRA LEITE</text:p>
          </table:table-cell>
          <table:table-cell office:value-type="string" table:style-name="ce8">
            <text:p>DIRETOR - CJ-03</text:p>
          </table:table-cell>
          <table:table-cell office:value-type="string" table:style-name="ce8">
            <text:p>SECRETARIA DE ADMINISTRAÇÃO (D.G.)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3364.4" table:style-name="ce10">
            <text:p>3.364,40</text:p>
          </table:table-cell>
          <table:table-cell office:value-type="float" office:value="8411.01" table:style-name="ce10">
            <text:p>8.411,01</text:p>
          </table:table-cell>
          <table:table-cell office:value-type="float" office:value="2275.0500000000002" table:style-name="ce10">
            <text:p>2.275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900.04" table:style-name="ce10">
            <text:p>25.900,04</text:p>
          </table:table-cell>
          <table:table-cell office:value-type="float" office:value="-2052.64" table:style-name="ce12">
            <text:p>-2.052,64</text:p>
          </table:table-cell>
          <table:table-cell office:value-type="float" office:value="-5010.8999999999996" table:style-name="ce12">
            <text:p>-5.010,90</text:p>
          </table:table-cell>
          <table:table-cell office:value-type="float" office:value="-4268.95" table:style-name="ce12">
            <text:p>-4.268,95</text:p>
          </table:table-cell>
          <table:table-cell office:value-type="float" office:value="0" table:style-name="ce13">
            <text:p>0,00</text:p>
          </table:table-cell>
          <table:table-cell office:value-type="float" office:value="-11332.49" table:style-name="ce12">
            <text:p>-11.332,49</text:p>
          </table:table-cell>
          <table:table-cell office:value-type="float" office:value="14567.55" table:style-name="ce10">
            <text:p>14.567,5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ARBARA DO REGO BARROS E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GESTÃO DE PESSOAS (D.G.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978.93" table:style-name="ce14">
            <text:p>978,93</text:p>
          </table:table-cell>
          <table:table-cell table:style-name="ce9"/>
          <table:table-cell office:value-type="float" office:value="756.03" table:style-name="ce14">
            <text:p>756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489.55" table:style-name="ce10">
            <text:p>13.489,55</text:p>
          </table:table-cell>
          <table:table-cell office:value-type="float" office:value="-1659.04" table:style-name="ce12">
            <text:p>-1.659,04</text:p>
          </table:table-cell>
          <table:table-cell office:value-type="float" office:value="-2071.85" table:style-name="ce12">
            <text:p>-2.071,85</text:p>
          </table:table-cell>
          <table:table-cell office:value-type="float" office:value="-2346.5700000000002" table:style-name="ce12">
            <text:p>-2.346,57</text:p>
          </table:table-cell>
          <table:table-cell office:value-type="float" office:value="0" table:style-name="ce13">
            <text:p>0,00</text:p>
          </table:table-cell>
          <table:table-cell office:value-type="float" office:value="-6077.46" table:style-name="ce12">
            <text:p>-6.077,46</text:p>
          </table:table-cell>
          <table:table-cell office:value-type="float" office:value="7412.09" table:style-name="ce10">
            <text:p>7.412,0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ÁRBARA ESTANISLAU FIALHO</text:p>
          </table:table-cell>
          <table:table-cell office:value-type="string" table:style-name="ce8">
            <text:p>TÉCNICO JUDICIÁRIO - NÍVEL MÉDIO B10</text:p>
          </table:table-cell>
          <table:table-cell table:style-name="ce9"/>
          <table:table-cell office:value-type="float" office:value="10648.46" table:style-name="ce10">
            <text:p>10.648,46</text:p>
          </table:table-cell>
          <table:table-cell table:number-columns-repeated="2" table:style-name="ce9"/>
          <table:table-cell office:value-type="float" office:value="1629.7" table:style-name="ce10">
            <text:p>1.629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278.16" table:style-name="ce10">
            <text:p>12.278,16</text:p>
          </table:table-cell>
          <table:table-cell office:value-type="float" office:value="-1344.78" table:style-name="ce12">
            <text:p>-1.344,78</text:p>
          </table:table-cell>
          <table:table-cell office:value-type="float" office:value="-1689.15" table:style-name="ce12">
            <text:p>-1.689,15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033.93" table:style-name="ce12">
            <text:p>-3.033,93</text:p>
          </table:table-cell>
          <table:table-cell office:value-type="float" office:value="9244.23" table:style-name="ce10">
            <text:p>9.244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ENEDITO BRAZ DA SILVA NETO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<text:s/>(SAN)</text:p>
          </table:table-cell>
          <table:table-cell office:value-type="float" office:value="9820.7099999999991" table:style-name="ce10">
            <text:p>9.820,71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252.3800000000001" table:style-name="ce10">
            <text:p>1.252,3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012.98" table:style-name="ce10">
            <text:p>13.012,98</text:p>
          </table:table-cell>
          <table:table-cell office:value-type="float" office:value="-828.39" table:style-name="ce11">
            <text:p>-828,39</text:p>
          </table:table-cell>
          <table:table-cell office:value-type="float" office:value="-2137" table:style-name="ce12">
            <text:p>-2.137,00</text:p>
          </table:table-cell>
          <table:table-cell office:value-type="float" office:value="-519.53" table:style-name="ce11">
            <text:p>-519,53</text:p>
          </table:table-cell>
          <table:table-cell office:value-type="float" office:value="0" table:style-name="ce13">
            <text:p>0,00</text:p>
          </table:table-cell>
          <table:table-cell office:value-type="float" office:value="-3484.92" table:style-name="ce12">
            <text:p>-3.484,92</text:p>
          </table:table-cell>
          <table:table-cell office:value-type="float" office:value="9528.06" table:style-name="ce10">
            <text:p>9.528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RÁULIO CLEMENTINO MARTINS MENDES SOARES</text:p>
          </table:table-cell>
          <table:table-cell office:value-type="string" table:style-name="ce8">
            <text:p>SECRETÁRIO DE AUDITORIA - CJ-03</text:p>
          </table:table-cell>
          <table:table-cell office:value-type="string" table:style-name="ce8">
            <text:p>SECRETARIA DE AUDITORIA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1791.03" table:style-name="ce10">
            <text:p>1.791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721.75" table:style-name="ce10">
            <text:p>29.721,75</text:p>
          </table:table-cell>
          <table:table-cell office:value-type="float" office:value="-828.39" table:style-name="ce11">
            <text:p>-828,39</text:p>
          </table:table-cell>
          <table:table-cell office:value-type="float" office:value="-1492.83" table:style-name="ce12">
            <text:p>-1.492,83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321.2199999999998" table:style-name="ce12">
            <text:p>-2.321,22</text:p>
          </table:table-cell>
          <table:table-cell office:value-type="float" office:value="27400.53" table:style-name="ce10">
            <text:p>27.400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RENO ROBERTO PIMENTEL SANDES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SECRETARIA DE PRECATÓRIOS</text:p>
          </table:table-cell>
          <table:table-cell office:value-type="float" office:value="11458.34" table:style-name="ce10">
            <text:p>11.458,34</text:p>
          </table:table-cell>
          <table:table-cell table:style-name="ce9"/>
          <table:table-cell office:value-type="float" office:value="7398.87" table:style-name="ce10">
            <text:p>7.398,87</text:p>
          </table:table-cell>
          <table:table-cell office:value-type="float" office:value="1830.37" table:style-name="ce10">
            <text:p>1.830,37</text:p>
          </table:table-cell>
          <table:table-cell office:value-type="float" office:value="754.29" table:number-columns-spanned="2" table:number-rows-spanned="1" table:style-name="ce27">
            <text:p>754,29</text:p>
          </table:table-cell>
          <table:covered-table-cell/>
          <table:table-cell table:style-name="ce9"/>
          <table:table-cell office:value-type="float" office:value="21441.87" table:style-name="ce10">
            <text:p>21.441,87</text:p>
          </table:table-cell>
          <table:table-cell office:value-type="float" office:value="-1455.52" table:style-name="ce12">
            <text:p>-1.455,52</text:p>
          </table:table-cell>
          <table:table-cell office:value-type="float" office:value="-4071.4" table:style-name="ce12">
            <text:p>-4.071,40</text:p>
          </table:table-cell>
          <table:table-cell office:value-type="float" office:value="-2164.98" table:style-name="ce12">
            <text:p>-2.164,98</text:p>
          </table:table-cell>
          <table:table-cell office:value-type="float" office:value="0" table:style-name="ce13">
            <text:p>0,00</text:p>
          </table:table-cell>
          <table:table-cell office:value-type="float" office:value="-7691.9" table:style-name="ce12">
            <text:p>-7.691,90</text:p>
          </table:table-cell>
          <table:table-cell office:value-type="float" office:value="13749.97" table:style-name="ce10">
            <text:p>13.749,9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RUNA NUNES LUBAMBO DE SOUZA</text:p>
          </table:table-cell>
          <table:table-cell office:value-type="string" table:style-name="ce8">
            <text:p>TÉCNICO JUDICIÁRIO - NÍVEL MÉDIO B6</text:p>
          </table:table-cell>
          <table:table-cell table:style-name="ce9"/>
          <table:table-cell office:value-type="float" office:value="9388.69" table:style-name="ce10">
            <text:p>9.388,69</text:p>
          </table:table-cell>
          <table:table-cell table:number-columns-repeated="2" table:style-name="ce9"/>
          <table:table-cell office:value-type="float" office:value="2498.34" table:style-name="ce10">
            <text:p>2.498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887.03" table:style-name="ce10">
            <text:p>11.887,03</text:p>
          </table:table-cell>
          <table:table-cell office:value-type="float" office:value="-828.39" table:style-name="ce11">
            <text:p>-828,39</text:p>
          </table:table-cell>
          <table:table-cell office:value-type="float" office:value="-1380.55" table:style-name="ce12">
            <text:p>-1.380,55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208.94" table:style-name="ce12">
            <text:p>-2.208,94</text:p>
          </table:table-cell>
          <table:table-cell office:value-type="float" office:value="9678.09" table:style-name="ce10">
            <text:p>9.678,0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RUNO GUILHERME ALBUQUERQUE CASSIMIRO</text:p>
          </table:table-cell>
          <table:table-cell office:value-type="string" table:style-name="ce8">
            <text:p>ANALISTA JUDICIÁRIO - NÍVEL SUPERIOR C12</text:p>
          </table:table-cell>
          <table:table-cell office:value-type="string" table:style-name="ce8">
            <text:p>SECRETARIA <text:s/>(PCV)</text:p>
          </table:table-cell>
          <table:table-cell office:value-type="float" office:value="21662.5" table:style-name="ce10">
            <text:p>21.662,50</text:p>
          </table:table-cell>
          <table:table-cell table:number-columns-repeated="2" table:style-name="ce9"/>
          <table:table-cell office:value-type="float" office:value="7018.22" table:style-name="ce10">
            <text:p>7.018,2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680.720000000001" table:style-name="ce10">
            <text:p>28.680,72</text:p>
          </table:table-cell>
          <table:table-cell office:value-type="float" office:value="-3084.4" table:style-name="ce12">
            <text:p>-3.084,40</text:p>
          </table:table-cell>
          <table:table-cell office:value-type="float" office:value="-4083.21" table:style-name="ce12">
            <text:p>-4.083,21</text:p>
          </table:table-cell>
          <table:table-cell office:value-type="float" office:value="-3551.05" table:style-name="ce12">
            <text:p>-3.551,05</text:p>
          </table:table-cell>
          <table:table-cell office:value-type="float" office:value="0" table:style-name="ce13">
            <text:p>0,00</text:p>
          </table:table-cell>
          <table:table-cell office:value-type="float" office:value="-10718.66" table:style-name="ce12">
            <text:p>-10.718,66</text:p>
          </table:table-cell>
          <table:table-cell office:value-type="float" office:value="17962.060000000001" table:style-name="ce10">
            <text:p>17.962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RUNO JOSÉ SARMENTO PEIXOTO</text:p>
          </table:table-cell>
          <table:table-cell office:value-type="string" table:style-name="ce8">
            <text:p>CHEFE DE SEÇÃO - FC-05</text:p>
          </table:table-cell>
          <table:table-cell office:value-type="string" table:style-name="ce8">
            <text:p>DIVISÃO DE SOLUÇÕES E APLICAÇÕES DE TECNOLOGIA DA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946.43" table:style-name="ce14">
            <text:p>946,4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698.52" table:style-name="ce10">
            <text:p>22.698,52</text:p>
          </table:table-cell>
          <table:table-cell office:value-type="float" office:value="-828.39" table:style-name="ce11">
            <text:p>-828,39</text:p>
          </table:table-cell>
          <table:table-cell office:value-type="float" office:value="-4884.66" table:style-name="ce12">
            <text:p>-4.884,66</text:p>
          </table:table-cell>
          <table:table-cell office:value-type="float" office:value="-1840.21" table:style-name="ce12">
            <text:p>-1.840,21</text:p>
          </table:table-cell>
          <table:table-cell office:value-type="float" office:value="0" table:style-name="ce13">
            <text:p>0,00</text:p>
          </table:table-cell>
          <table:table-cell office:value-type="float" office:value="-7553.26" table:style-name="ce12">
            <text:p>-7.553,26</text:p>
          </table:table-cell>
          <table:table-cell office:value-type="float" office:value="15145.26" table:style-name="ce10">
            <text:p>15.145,2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MILA ALMEIDA CORREI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32.38" table:style-name="ce10">
            <text:p>2.232,38</text:p>
          </table:table-cell>
          <table:table-cell table:style-name="ce9"/>
          <table:table-cell office:value-type="float" office:value="-24.63" table:style-name="ce11">
            <text:p>-24,63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4.63" table:style-name="ce11">
            <text:p>-24,63</text:p>
          </table:table-cell>
          <table:table-cell office:value-type="float" office:value="2207.75" table:style-name="ce10">
            <text:p>2.207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MILA MOTER BARBIERI QUEIROZ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SAÚDE (SEGESP)</text:p>
          </table:table-cell>
          <table:table-cell office:value-type="float" office:value="17062.77" table:style-name="ce10">
            <text:p>17.062,77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3113.64" table:style-name="ce10">
            <text:p>3.113,6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361.46" table:style-name="ce10">
            <text:p>21.361,46</text:p>
          </table:table-cell>
          <table:table-cell office:value-type="float" office:value="-828.39" table:style-name="ce11">
            <text:p>-828,39</text:p>
          </table:table-cell>
          <table:table-cell office:value-type="float" office:value="-3603.44" table:style-name="ce12">
            <text:p>-3.603,44</text:p>
          </table:table-cell>
          <table:table-cell office:value-type="float" office:value="-1141.51" table:style-name="ce12">
            <text:p>-1.141,51</text:p>
          </table:table-cell>
          <table:table-cell office:value-type="float" office:value="0" table:style-name="ce13">
            <text:p>0,00</text:p>
          </table:table-cell>
          <table:table-cell office:value-type="float" office:value="-5573.34" table:style-name="ce12">
            <text:p>-5.573,34</text:p>
          </table:table-cell>
          <table:table-cell office:value-type="float" office:value="15788.12" table:style-name="ce10">
            <text:p>15.788,1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A AZEVEDO BATISTA DOS SANTOS</text:p>
          </table:table-cell>
          <table:table-cell office:value-type="string" table:style-name="ce8">
            <text:p>ASSISTENTE EXECUTIVO - FC-04</text:p>
          </table:table-cell>
          <table:table-cell office:value-type="string" table:style-name="ce8">
            <text:p>SECRETARIA DO TRIBUNAL PLEN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1099.1400000000001" table:style-name="ce10">
            <text:p>1.099,14</text:p>
          </table:table-cell>
          <table:table-cell office:value-type="float" office:value="1939.89" table:style-name="ce10">
            <text:p>1.939,89</text:p>
          </table:table-cell>
          <table:table-cell office:value-type="float" office:value="1886.11" table:style-name="ce10">
            <text:p>1.886,1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211.08" table:style-name="ce10">
            <text:p>24.211,08</text:p>
          </table:table-cell>
          <table:table-cell office:value-type="float" office:value="-2921.55" table:style-name="ce12">
            <text:p>-2.921,55</text:p>
          </table:table-cell>
          <table:table-cell office:value-type="float" office:value="-4362.3100000000004" table:style-name="ce12">
            <text:p>-4.362,31</text:p>
          </table:table-cell>
          <table:table-cell office:value-type="float" office:value="-1467.54" table:style-name="ce12">
            <text:p>-1.467,54</text:p>
          </table:table-cell>
          <table:table-cell office:value-type="float" office:value="0" table:style-name="ce13">
            <text:p>0,00</text:p>
          </table:table-cell>
          <table:table-cell office:value-type="float" office:value="-8751.4" table:style-name="ce12">
            <text:p>-8.751,40</text:p>
          </table:table-cell>
          <table:table-cell office:value-type="float" office:value="15459.68" table:style-name="ce10">
            <text:p>15.459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A FERNANDA DÓRIA DA CUNH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7863.3" table:style-name="ce10">
            <text:p>17.863,30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629.23" table:style-name="ce10">
            <text:p>1.629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724.91" table:style-name="ce10">
            <text:p>21.724,91</text:p>
          </table:table-cell>
          <table:table-cell office:value-type="float" office:value="-2470.16" table:style-name="ce12">
            <text:p>-2.470,16</text:p>
          </table:table-cell>
          <table:table-cell office:value-type="float" office:value="-3925.52" table:style-name="ce12">
            <text:p>-3.925,52</text:p>
          </table:table-cell>
          <table:table-cell office:value-type="float" office:value="-1450.19" table:style-name="ce12">
            <text:p>-1.450,19</text:p>
          </table:table-cell>
          <table:table-cell office:value-type="float" office:value="0" table:style-name="ce13">
            <text:p>0,00</text:p>
          </table:table-cell>
          <table:table-cell office:value-type="float" office:value="-7845.87" table:style-name="ce12">
            <text:p>-7.845,87</text:p>
          </table:table-cell>
          <table:table-cell office:value-type="float" office:value="13879.04" table:style-name="ce10">
            <text:p>13.879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A TERR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441.83" table:style-name="ce10">
            <text:p>22.441,83</text:p>
          </table:table-cell>
          <table:table-cell office:value-type="float" office:value="8326.82" table:style-name="ce10">
            <text:p>8.326,82</text:p>
          </table:table-cell>
          <table:table-cell table:style-name="ce9"/>
          <table:table-cell office:value-type="float" office:value="1927.06" table:style-name="ce10">
            <text:p>1.927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2695.71" table:style-name="ce10">
            <text:p>32.695,71</text:p>
          </table:table-cell>
          <table:table-cell office:value-type="float" office:value="-3993.95" table:style-name="ce12">
            <text:p>-3.993,95</text:p>
          </table:table-cell>
          <table:table-cell office:value-type="float" office:value="-6441.55" table:style-name="ce12">
            <text:p>-6.441,55</text:p>
          </table:table-cell>
          <table:table-cell office:value-type="float" office:value="-5497.82" table:style-name="ce12">
            <text:p>-5.497,82</text:p>
          </table:table-cell>
          <table:table-cell office:value-type="float" office:value="0" table:style-name="ce13">
            <text:p>0,00</text:p>
          </table:table-cell>
          <table:table-cell office:value-type="float" office:value="-15933.32" table:style-name="ce12">
            <text:p>-15.933,32</text:p>
          </table:table-cell>
          <table:table-cell office:value-type="float" office:value="16762.39" table:style-name="ce10">
            <text:p>16.762,3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ALBERTO AMARAL LEITE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7098.53" table:style-name="ce10">
            <text:p>17.098,53</text:p>
          </table:table-cell>
          <table:table-cell office:value-type="float" office:value="15573.95" table:style-name="ce10">
            <text:p>15.573,95</text:p>
          </table:table-cell>
          <table:table-cell table:style-name="ce9"/>
          <table:table-cell office:value-type="float" office:value="1501.26" table:style-name="ce10">
            <text:p>1.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4173.74" table:style-name="ce10">
            <text:p>34.173,74</text:p>
          </table:table-cell>
          <table:table-cell office:value-type="float" office:value="-4330.55" table:style-name="ce12">
            <text:p>-4.330,55</text:p>
          </table:table-cell>
          <table:table-cell office:value-type="float" office:value="-6401.08" table:style-name="ce12">
            <text:p>-6.401,08</text:p>
          </table:table-cell>
          <table:table-cell office:value-type="float" office:value="-3136.81" table:style-name="ce12">
            <text:p>-3.136,81</text:p>
          </table:table-cell>
          <table:table-cell office:value-type="float" office:value="0" table:style-name="ce13">
            <text:p>0,00</text:p>
          </table:table-cell>
          <table:table-cell office:value-type="float" office:value="-13868.44" table:style-name="ce12">
            <text:p>-13.868,44</text:p>
          </table:table-cell>
          <table:table-cell office:value-type="float" office:value="20305.3" table:style-name="ce10">
            <text:p>20.305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ALBERTO LIMA XAVIER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8701.52" table:style-name="ce10">
            <text:p>18.701,52</text:p>
          </table:table-cell>
          <table:table-cell office:value-type="float" office:value="11181.11" table:style-name="ce10">
            <text:p>11.181,11</text:p>
          </table:table-cell>
          <table:table-cell table:style-name="ce9"/>
          <table:table-cell office:value-type="float" office:value="2447.69" table:style-name="ce10">
            <text:p>2.447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2330.32" table:style-name="ce10">
            <text:p>32.330,32</text:p>
          </table:table-cell>
          <table:table-cell office:value-type="float" office:value="-3889.81" table:style-name="ce12">
            <text:p>-3.889,81</text:p>
          </table:table-cell>
          <table:table-cell office:value-type="float" office:value="-6226.53" table:style-name="ce12">
            <text:p>-6.226,53</text:p>
          </table:table-cell>
          <table:table-cell office:value-type="float" office:value="-3491.85" table:style-name="ce12">
            <text:p>-3.491,85</text:p>
          </table:table-cell>
          <table:table-cell office:value-type="float" office:value="0" table:style-name="ce13">
            <text:p>0,00</text:p>
          </table:table-cell>
          <table:table-cell office:value-type="float" office:value="-13608.19" table:style-name="ce12">
            <text:p>-13.608,19</text:p>
          </table:table-cell>
          <table:table-cell office:value-type="float" office:value="18722.13" table:style-name="ce10">
            <text:p>18.722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ALEXANDRE FERREIRA COSTA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10ª VT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1092.6600000000001" table:style-name="ce10">
            <text:p>1.092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32.55" table:style-name="ce10">
            <text:p>3.032,55</text:p>
          </table:table-cell>
          <table:table-cell table:number-columns-repeated="2" table:style-name="ce9"/>
          <table:table-cell office:value-type="float" office:value="-1371.7" table:style-name="ce12">
            <text:p>-1.371,70</text:p>
          </table:table-cell>
          <table:table-cell office:value-type="float" office:value="0" table:style-name="ce13">
            <text:p>0,00</text:p>
          </table:table-cell>
          <table:table-cell office:value-type="float" office:value="-1371.7" table:style-name="ce12">
            <text:p>-1.371,70</text:p>
          </table:table-cell>
          <table:table-cell office:value-type="float" office:value="1660.85" table:style-name="ce10">
            <text:p>1.660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ALEXANDRE RODRIGUES VENTURA</text:p>
          </table:table-cell>
          <table:table-cell office:value-type="string" table:style-name="ce8">
            <text:p>ASSISTENTE DE DIRETOR - FC-04</text:p>
          </table:table-cell>
          <table:table-cell office:value-type="string" table:style-name="ce8">
            <text:p>SECRETARIA <text:s/>JUDICIÁRIA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579.17" table:style-name="ce10">
            <text:p>2.579,17</text:p>
          </table:table-cell>
          <table:table-cell office:value-type="float" office:value="1939.89" table:style-name="ce10">
            <text:p>1.939,89</text:p>
          </table:table-cell>
          <table:table-cell office:value-type="float" office:value="2753.37" table:style-name="ce10">
            <text:p>2.753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169.5" table:style-name="ce10">
            <text:p>19.169,50</text:p>
          </table:table-cell>
          <table:table-cell office:value-type="float" office:value="-1923.08" table:style-name="ce12">
            <text:p>-1.923,08</text:p>
          </table:table-cell>
          <table:table-cell office:value-type="float" office:value="-2959.82" table:style-name="ce12">
            <text:p>-2.959,82</text:p>
          </table:table-cell>
          <table:table-cell office:value-type="float" office:value="-4003.7" table:style-name="ce12">
            <text:p>-4.003,70</text:p>
          </table:table-cell>
          <table:table-cell office:value-type="float" office:value="0" table:style-name="ce13">
            <text:p>0,00</text:p>
          </table:table-cell>
          <table:table-cell office:value-type="float" office:value="-8886.6" table:style-name="ce12">
            <text:p>-8.886,60</text:p>
          </table:table-cell>
          <table:table-cell office:value-type="float" office:value="10282.9" table:style-name="ce10">
            <text:p>10.282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FÉLIX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548.26" table:style-name="ce10">
            <text:p>13.548,26</text:p>
          </table:table-cell>
          <table:table-cell office:value-type="float" office:value="3221.92" table:style-name="ce10">
            <text:p>3.221,92</text:p>
          </table:table-cell>
          <table:table-cell table:style-name="ce9"/>
          <table:table-cell office:value-type="float" office:value="2426.7399999999998" table:style-name="ce10">
            <text:p>2.426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196.919999999998" table:style-name="ce10">
            <text:p>19.196,92</text:p>
          </table:table-cell>
          <table:table-cell office:value-type="float" office:value="-2029.13" table:style-name="ce12">
            <text:p>-2.029,13</text:p>
          </table:table-cell>
          <table:table-cell office:value-type="float" office:value="-2555.8200000000002" table:style-name="ce12">
            <text:p>-2.555,82</text:p>
          </table:table-cell>
          <table:table-cell office:value-type="float" office:value="-2163.4" table:style-name="ce12">
            <text:p>-2.163,40</text:p>
          </table:table-cell>
          <table:table-cell office:value-type="float" office:value="0" table:style-name="ce13">
            <text:p>0,00</text:p>
          </table:table-cell>
          <table:table-cell office:value-type="float" office:value="-6748.35" table:style-name="ce12">
            <text:p>-6.748,35</text:p>
          </table:table-cell>
          <table:table-cell office:value-type="float" office:value="12448.57" table:style-name="ce10">
            <text:p>12.448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HENRIQUE DA SILVA FALCÃ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APOIO AO PJE (SEJ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085.9699999999998" table:style-name="ce10">
            <text:p>2.085,97</text:p>
          </table:table-cell>
          <table:table-cell table:style-name="ce9"/>
          <table:table-cell office:value-type="float" office:value="2405.79" table:style-name="ce10">
            <text:p>2.405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246.35" table:style-name="ce10">
            <text:p>16.246,35</text:p>
          </table:table-cell>
          <table:table-cell office:value-type="float" office:value="-1841.7" table:style-name="ce12">
            <text:p>-1.841,70</text:p>
          </table:table-cell>
          <table:table-cell office:value-type="float" office:value="-2273.91" table:style-name="ce12">
            <text:p>-2.273,91</text:p>
          </table:table-cell>
          <table:table-cell office:value-type="float" office:value="-1936.25" table:style-name="ce12">
            <text:p>-1.936,25</text:p>
          </table:table-cell>
          <table:table-cell office:value-type="float" office:value="0" table:style-name="ce13">
            <text:p>0,00</text:p>
          </table:table-cell>
          <table:table-cell office:value-type="float" office:value="-6051.86" table:style-name="ce12">
            <text:p>-6.051,86</text:p>
          </table:table-cell>
          <table:table-cell office:value-type="float" office:value="10194.49" table:style-name="ce10">
            <text:p>10.194,4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HUMBERTO HONÓRIO DE MENDONÇ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MATERIAL E LOGÍSTICA (SA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6403.61" table:style-name="ce10">
            <text:p>6.403,61</text:p>
          </table:table-cell>
          <table:table-cell office:value-type="float" office:value="1379.07" table:style-name="ce10">
            <text:p>1.379,07</text:p>
          </table:table-cell>
          <table:table-cell office:value-type="float" office:value="2207.2199999999998" table:style-name="ce10">
            <text:p>2.207,2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744.49" table:style-name="ce10">
            <text:p>21.744,49</text:p>
          </table:table-cell>
          <table:table-cell office:value-type="float" office:value="-828.39" table:style-name="ce11">
            <text:p>-828,39</text:p>
          </table:table-cell>
          <table:table-cell office:value-type="float" office:value="-3880.29" table:style-name="ce12">
            <text:p>-3.880,29</text:p>
          </table:table-cell>
          <table:table-cell office:value-type="float" office:value="-3198.93" table:style-name="ce12">
            <text:p>-3.198,93</text:p>
          </table:table-cell>
          <table:table-cell office:value-type="float" office:value="0" table:style-name="ce13">
            <text:p>0,00</text:p>
          </table:table-cell>
          <table:table-cell office:value-type="float" office:value="-7907.61" table:style-name="ce12">
            <text:p>-7.907,61</text:p>
          </table:table-cell>
          <table:table-cell office:value-type="float" office:value="13836.88" table:style-name="ce10">
            <text:p>13.836,8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JORGE DOS SANTO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GESTÃO DOCUMENTAL (CAVT)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6280.85" table:style-name="ce10">
            <text:p>6.280,85</text:p>
          </table:table-cell>
          <table:table-cell table:style-name="ce9"/>
          <table:table-cell office:value-type="float" office:value="2715.05" table:style-name="ce10">
            <text:p>2.715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697.42" table:style-name="ce10">
            <text:p>27.697,42</text:p>
          </table:table-cell>
          <table:table-cell office:value-type="float" office:value="-2643.76" table:style-name="ce12">
            <text:p>-2.643,76</text:p>
          </table:table-cell>
          <table:table-cell office:value-type="float" office:value="-5169.4799999999996" table:style-name="ce12">
            <text:p>-5.169,48</text:p>
          </table:table-cell>
          <table:table-cell office:value-type="float" office:value="-3072.4" table:style-name="ce12">
            <text:p>-3.072,40</text:p>
          </table:table-cell>
          <table:table-cell office:value-type="float" office:value="0" table:style-name="ce13">
            <text:p>0,00</text:p>
          </table:table-cell>
          <table:table-cell office:value-type="float" office:value="-10885.64" table:style-name="ce12">
            <text:p>-10.885,64</text:p>
          </table:table-cell>
          <table:table-cell office:value-type="float" office:value="16811.78" table:style-name="ce10">
            <text:p>16.811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WESLEY DE CASTRO ANÍBAL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2245.04" table:style-name="ce10">
            <text:p>12.245,04</text:p>
          </table:table-cell>
          <table:table-cell office:value-type="float" office:value="4001.67" table:style-name="ce10">
            <text:p>4.001,67</text:p>
          </table:table-cell>
          <table:table-cell table:style-name="ce9"/>
          <table:table-cell office:value-type="float" office:value="1501.26" table:style-name="ce10">
            <text:p>1.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747.97" table:style-name="ce10">
            <text:p>17.747,97</text:p>
          </table:table-cell>
          <table:table-cell office:value-type="float" office:value="-1410.33" table:style-name="ce12">
            <text:p>-1.410,33</text:p>
          </table:table-cell>
          <table:table-cell office:value-type="float" office:value="-2687.05" table:style-name="ce12">
            <text:p>-2.687,05</text:p>
          </table:table-cell>
          <table:table-cell office:value-type="float" office:value="-2275.23" table:style-name="ce12">
            <text:p>-2.275,23</text:p>
          </table:table-cell>
          <table:table-cell office:value-type="float" office:value="0" table:style-name="ce13">
            <text:p>0,00</text:p>
          </table:table-cell>
          <table:table-cell office:value-type="float" office:value="-6372.61" table:style-name="ce12">
            <text:p>-6.372,61</text:p>
          </table:table-cell>
          <table:table-cell office:value-type="float" office:value="11375.36" table:style-name="ce10">
            <text:p>11.375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OLINE ALVES BONELÁ</text:p>
          </table:table-cell>
          <table:table-cell office:value-type="string" table:style-name="ce8">
            <text:p>ANALISTA JUDICIÁRIO - NÍVEL SUPERIOR C11</text:p>
          </table:table-cell>
          <table:table-cell office:value-type="string" table:style-name="ce8">
            <text:p>SECRETARIA <text:s/>(PEN)</text:p>
          </table:table-cell>
          <table:table-cell office:value-type="float" office:value="20842.62" table:style-name="ce10">
            <text:p>20.842,62</text:p>
          </table:table-cell>
          <table:table-cell table:number-columns-repeated="2" table:style-name="ce9"/>
          <table:table-cell office:value-type="float" office:value="1916.71" table:style-name="ce10">
            <text:p>1.916,71</text:p>
          </table:table-cell>
          <table:table-cell office:value-type="float" office:value="202.17" table:number-columns-spanned="2" table:number-rows-spanned="1" table:style-name="ce27">
            <text:p>202,17</text:p>
          </table:table-cell>
          <table:covered-table-cell/>
          <table:table-cell table:style-name="ce9"/>
          <table:table-cell office:value-type="float" office:value="22961.5" table:style-name="ce10">
            <text:p>22.961,50</text:p>
          </table:table-cell>
          <table:table-cell office:value-type="float" office:value="-2984.91" table:style-name="ce12">
            <text:p>-2.984,91</text:p>
          </table:table-cell>
          <table:table-cell office:value-type="float" office:value="-2412.9499999999998" table:style-name="ce12">
            <text:p>-2.412,95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5397.86" table:style-name="ce12">
            <text:p>-5.397,86</text:p>
          </table:table-cell>
          <table:table-cell office:value-type="float" office:value="17563.64" table:style-name="ce10">
            <text:p>17.563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OLINE DE FÁTIMA SOARES ALBUQUERQUE PADI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EAPB)</text:p>
          </table:table-cell>
          <table:table-cell office:value-type="float" office:value="10000.35" table:style-name="ce10">
            <text:p>10.000,3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228.1300000000001" table:style-name="ce10">
            <text:p>1.228,13</text:p>
          </table:table-cell>
          <table:table-cell office:value-type="float" office:value="1194.02" table:number-columns-spanned="2" table:number-rows-spanned="1" table:style-name="ce26">
            <text:p>1.194,02</text:p>
          </table:table-cell>
          <table:covered-table-cell/>
          <table:table-cell table:style-name="ce9"/>
          <table:table-cell office:value-type="float" office:value="14362.39" table:style-name="ce10">
            <text:p>14.362,39</text:p>
          </table:table-cell>
          <table:table-cell office:value-type="float" office:value="-828.39" table:style-name="ce11">
            <text:p>-828,39</text:p>
          </table:table-cell>
          <table:table-cell office:value-type="float" office:value="-2514.7600000000002" table:style-name="ce12">
            <text:p>-2.514,76</text:p>
          </table:table-cell>
          <table:table-cell office:value-type="float" office:value="-480.58" table:style-name="ce11">
            <text:p>-480,58</text:p>
          </table:table-cell>
          <table:table-cell office:value-type="float" office:value="0" table:style-name="ce13">
            <text:p>0,00</text:p>
          </table:table-cell>
          <table:table-cell office:value-type="float" office:value="-3823.73" table:style-name="ce12">
            <text:p>-3.823,73</text:p>
          </table:table-cell>
          <table:table-cell office:value-type="float" office:value="10538.66" table:style-name="ce10">
            <text:p>10.538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TARINA SAMPAIO DE SOUZA CARNEIRO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<text:s/>(PEN)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32.38" table:style-name="ce10">
            <text:p>2.232,38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2232.38" table:style-name="ce10">
            <text:p>2.232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ÉLIO RICARDO MARINHO ELEUTÉRIO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(2ª VT-ARA)</text:p>
          </table:table-cell>
          <table:table-cell office:value-type="float" office:value="17791.990000000002" table:style-name="ce10">
            <text:p>17.791,99</text:p>
          </table:table-cell>
          <table:table-cell office:value-type="float" office:value="313.58999999999997" table:style-name="ce14">
            <text:p>313,59</text:p>
          </table:table-cell>
          <table:table-cell office:value-type="float" office:value="2232.38" table:style-name="ce10">
            <text:p>2.232,38</text:p>
          </table:table-cell>
          <table:table-cell office:value-type="float" office:value="5218.99" table:style-name="ce10">
            <text:p>5.218,9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556.95" table:style-name="ce10">
            <text:p>25.556,95</text:p>
          </table:table-cell>
          <table:table-cell office:value-type="float" office:value="-2521.9" table:style-name="ce12">
            <text:p>-2.521,90</text:p>
          </table:table-cell>
          <table:table-cell office:value-type="float" office:value="-3769.37" table:style-name="ce12">
            <text:p>-3.769,37</text:p>
          </table:table-cell>
          <table:table-cell office:value-type="float" office:value="-3430.95" table:style-name="ce12">
            <text:p>-3.430,95</text:p>
          </table:table-cell>
          <table:table-cell office:value-type="float" office:value="0" table:style-name="ce13">
            <text:p>0,00</text:p>
          </table:table-cell>
          <table:table-cell office:value-type="float" office:value="-9722.2199999999993" table:style-name="ce12">
            <text:p>-9.722,22</text:p>
          </table:table-cell>
          <table:table-cell office:value-type="float" office:value="15834.73" table:style-name="ce10">
            <text:p>15.834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ESAR ROGERIO LAMENHA DE VERÇOS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4ª VT)</text:p>
          </table:table-cell>
          <table:table-cell table:number-columns-repeated="2" table:style-name="ce9"/>
          <table:table-cell office:value-type="float" office:value="1379.07" table:style-name="ce10">
            <text:p>1.379,07</text:p>
          </table:table-cell>
          <table:table-cell office:value-type="float" office:value="12.1" table:style-name="ce13">
            <text:p>12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91.17" table:style-name="ce10">
            <text:p>1.391,17</text:p>
          </table:table-cell>
          <table:table-cell table:number-columns-repeated="2" table:style-name="ce9"/>
          <table:table-cell office:value-type="float" office:value="-91.95" table:style-name="ce11">
            <text:p>-91,95</text:p>
          </table:table-cell>
          <table:table-cell office:value-type="float" office:value="0" table:style-name="ce13">
            <text:p>0,00</text:p>
          </table:table-cell>
          <table:table-cell office:value-type="float" office:value="-91.95" table:style-name="ce11">
            <text:p>-91,95</text:p>
          </table:table-cell>
          <table:table-cell office:value-type="float" office:value="1299.22" table:style-name="ce10">
            <text:p>1.299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HARLES SILVA LINS</text:p>
          </table:table-cell>
          <table:table-cell office:value-type="string" table:style-name="ce8">
            <text:p>TÉCNICO JUDICIÁRIO - NÍVEL MÉDIO A5</text:p>
          </table:table-cell>
          <table:table-cell table:style-name="ce9"/>
          <table:table-cell office:value-type="float" office:value="9042.17" table:style-name="ce10">
            <text:p>9.042,17</text:p>
          </table:table-cell>
          <table:table-cell table:number-columns-repeated="2" table:style-name="ce9"/>
          <table:table-cell office:value-type="float" office:value="1503.06" table:style-name="ce10">
            <text:p>1.503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0545.23" table:style-name="ce10">
            <text:p>10.545,23</text:p>
          </table:table-cell>
          <table:table-cell office:value-type="float" office:value="-828.39" table:style-name="ce11">
            <text:p>-828,39</text:p>
          </table:table-cell>
          <table:table-cell office:value-type="float" office:value="-1291.5999999999999" table:style-name="ce12">
            <text:p>-1.291,60</text:p>
          </table:table-cell>
          <table:table-cell office:value-type="float" office:value="-1082.28" table:style-name="ce12">
            <text:p>-1.082,28</text:p>
          </table:table-cell>
          <table:table-cell office:value-type="float" office:value="0" table:style-name="ce13">
            <text:p>0,00</text:p>
          </table:table-cell>
          <table:table-cell office:value-type="float" office:value="-3202.27" table:style-name="ce12">
            <text:p>-3.202,27</text:p>
          </table:table-cell>
          <table:table-cell office:value-type="float" office:value="7342.96" table:style-name="ce10">
            <text:p>7.342,9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HARLES WALBERTO GOMES DE ARAÚJO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9ª VT)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092.0300000000002" table:style-name="ce10">
            <text:p>2.092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174.15" table:style-name="ce10">
            <text:p>15.174,15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314.3000000000002" table:style-name="ce12">
            <text:p>-2.314,30</text:p>
          </table:table-cell>
          <table:table-cell office:value-type="float" office:value="-1734.42" table:style-name="ce12">
            <text:p>-1.734,42</text:p>
          </table:table-cell>
          <table:table-cell office:value-type="float" office:value="0" table:style-name="ce13">
            <text:p>0,00</text:p>
          </table:table-cell>
          <table:table-cell office:value-type="float" office:value="-5553.89" table:style-name="ce12">
            <text:p>-5.553,89</text:p>
          </table:table-cell>
          <table:table-cell office:value-type="float" office:value="9620.26" table:style-name="ce10">
            <text:p>9.620,2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HRISTIANA MOURA PAES VIANN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1ª VT)</text:p>
          </table:table-cell>
          <table:table-cell table:number-columns-repeated="2" table:style-name="ce9"/>
          <table:table-cell office:value-type="float" office:value="8411.01" table:style-name="ce10">
            <text:p>8.411,01</text:p>
          </table:table-cell>
          <table:table-cell office:value-type="float" office:value="1480.79" table:style-name="ce10">
            <text:p>1.480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9891.7999999999993" table:style-name="ce10">
            <text:p>9.891,80</text:p>
          </table:table-cell>
          <table:table-cell table:style-name="ce9"/>
          <table:table-cell office:value-type="float" office:value="-1339.39" table:style-name="ce12">
            <text:p>-1.339,39</text:p>
          </table:table-cell>
          <table:table-cell office:value-type="float" office:value="-3410.82" table:style-name="ce12">
            <text:p>-3.410,82</text:p>
          </table:table-cell>
          <table:table-cell office:value-type="float" office:value="0" table:style-name="ce13">
            <text:p>0,00</text:p>
          </table:table-cell>
          <table:table-cell office:value-type="float" office:value="-4750.21" table:style-name="ce12">
            <text:p>-4.750,21</text:p>
          </table:table-cell>
          <table:table-cell office:value-type="float" office:value="5141.59" table:style-name="ce10">
            <text:p>5.141,5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ÍCERA ARAÚJO DE ASSI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4559.3500000000004" table:style-name="ce10">
            <text:p>4.559,35</text:p>
          </table:table-cell>
          <table:table-cell office:value-type="float" office:value="503.56" table:style-name="ce14">
            <text:p>503,56</text:p>
          </table:table-cell>
          <table:table-cell table:style-name="ce9"/>
          <table:table-cell office:value-type="float" office:value="844.34" table:style-name="ce14">
            <text:p>844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907.25" table:style-name="ce10">
            <text:p>5.907,25</text:p>
          </table:table-cell>
          <table:table-cell table:style-name="ce9"/>
          <table:table-cell office:value-type="float" office:value="-470.8" table:style-name="ce11">
            <text:p>-470,80</text:p>
          </table:table-cell>
          <table:table-cell office:value-type="float" office:value="-1108.98" table:style-name="ce12">
            <text:p>-1.108,98</text:p>
          </table:table-cell>
          <table:table-cell office:value-type="float" office:value="0" table:style-name="ce13">
            <text:p>0,00</text:p>
          </table:table-cell>
          <table:table-cell office:value-type="float" office:value="-1579.78" table:style-name="ce12">
            <text:p>-1.579,78</text:p>
          </table:table-cell>
          <table:table-cell office:value-type="float" office:value="4327.47" table:style-name="ce10">
            <text:p>4.327,4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ÍCERO FERREIRA DE LIMA FILH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CONTROLE, MANUTENÇÃO E CONSERVAÇÃO DE</text:p>
          </table:table-cell>
          <table:table-cell office:value-type="float" office:value="12090.65" table:style-name="ce10">
            <text:p>12.090,65</text:p>
          </table:table-cell>
          <table:table-cell office:value-type="float" office:value="3269.41" table:style-name="ce10">
            <text:p>3.269,41</text:p>
          </table:table-cell>
          <table:table-cell office:value-type="float" office:value="1939.89" table:style-name="ce10">
            <text:p>1.939,89</text:p>
          </table:table-cell>
          <table:table-cell office:value-type="float" office:value="2537.77" table:style-name="ce10">
            <text:p>2.537,77</text:p>
          </table:table-cell>
          <table:table-cell office:value-type="float" office:value="7832.22" table:number-columns-spanned="2" table:number-rows-spanned="1" table:style-name="ce26">
            <text:p>7.832,22</text:p>
          </table:table-cell>
          <table:covered-table-cell/>
          <table:table-cell table:style-name="ce9"/>
          <table:table-cell office:value-type="float" office:value="27669.94" table:style-name="ce10">
            <text:p>27.669,94</text:p>
          </table:table-cell>
          <table:table-cell office:value-type="float" office:value="-828.39" table:style-name="ce11">
            <text:p>-828,39</text:p>
          </table:table-cell>
          <table:table-cell office:value-type="float" office:value="-5762.04" table:style-name="ce12">
            <text:p>-5.762,04</text:p>
          </table:table-cell>
          <table:table-cell office:value-type="float" office:value="-3027.48" table:style-name="ce12">
            <text:p>-3.027,48</text:p>
          </table:table-cell>
          <table:table-cell office:value-type="float" office:value="0" table:style-name="ce13">
            <text:p>0,00</text:p>
          </table:table-cell>
          <table:table-cell office:value-type="float" office:value="-9617.91" table:style-name="ce12">
            <text:p>-9.617,91</text:p>
          </table:table-cell>
          <table:table-cell office:value-type="float" office:value="18052.03" table:style-name="ce10">
            <text:p>18.052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ARISSA TENÓRIO DE AMORIM</text:p>
          </table:table-cell>
          <table:table-cell office:value-type="string" table:style-name="ce8">
            <text:p>ANALISTA JUDICIÁRIO - NÍVEL SUPERIOR C11</text:p>
          </table:table-cell>
          <table:table-cell office:value-type="string" table:style-name="ce8">
            <text:p>DIRETORIA-GERAL <text:s/>(PRES)</text:p>
          </table:table-cell>
          <table:table-cell office:value-type="float" office:value="18325.75" table:style-name="ce10">
            <text:p>18.325,75</text:p>
          </table:table-cell>
          <table:table-cell table:number-columns-repeated="2" table:style-name="ce9"/>
          <table:table-cell office:value-type="float" office:value="1246.71" table:style-name="ce10">
            <text:p>1.246,71</text:p>
          </table:table-cell>
          <table:table-cell office:value-type="float" office:value="554.25" table:number-columns-spanned="2" table:number-rows-spanned="1" table:style-name="ce27">
            <text:p>554,25</text:p>
          </table:table-cell>
          <table:covered-table-cell/>
          <table:table-cell table:style-name="ce9"/>
          <table:table-cell office:value-type="float" office:value="20126.71" table:style-name="ce10">
            <text:p>20.126,71</text:p>
          </table:table-cell>
          <table:table-cell office:value-type="float" office:value="-2557.52" table:style-name="ce12">
            <text:p>-2.557,52</text:p>
          </table:table-cell>
          <table:table-cell office:value-type="float" office:value="-3619.32" table:style-name="ce12">
            <text:p>-3.619,32</text:p>
          </table:table-cell>
          <table:table-cell office:value-type="float" office:value="-4254.3500000000004" table:style-name="ce12">
            <text:p>-4.254,35</text:p>
          </table:table-cell>
          <table:table-cell office:value-type="float" office:value="0" table:style-name="ce13">
            <text:p>0,00</text:p>
          </table:table-cell>
          <table:table-cell office:value-type="float" office:value="-10431.19" table:style-name="ce12">
            <text:p>-10.431,19</text:p>
          </table:table-cell>
          <table:table-cell office:value-type="float" office:value="9695.52" table:style-name="ce10">
            <text:p>9.695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AUDÊNCIO BATISTA DA SILV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PAL)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office:value-type="float" office:value="2116.11" table:style-name="ce10">
            <text:p>2.116,1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348.49" table:style-name="ce10">
            <text:p>4.348,49</text:p>
          </table:table-cell>
          <table:table-cell table:number-columns-repeated="2" table:style-name="ce9"/>
          <table:table-cell office:value-type="float" office:value="-1562.66" table:style-name="ce12">
            <text:p>-1.562,66</text:p>
          </table:table-cell>
          <table:table-cell office:value-type="float" office:value="0" table:style-name="ce13">
            <text:p>0,00</text:p>
          </table:table-cell>
          <table:table-cell office:value-type="float" office:value="-1562.66" table:style-name="ce12">
            <text:p>-1.562,66</text:p>
          </table:table-cell>
          <table:table-cell office:value-type="float" office:value="2785.83" table:style-name="ce10">
            <text:p>2.785,8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AUDEVAN VICENTE VELOSO</text:p>
          </table:table-cell>
          <table:table-cell office:value-type="string" table:style-name="ce8">
            <text:p>ANALISTA JUDICIÁRIO - NÍVEL SUPERIOR B10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0287.86" table:style-name="ce10">
            <text:p>20.287,86</text:p>
          </table:table-cell>
          <table:table-cell table:number-columns-repeated="2" table:style-name="ce9"/>
          <table:table-cell office:value-type="float" office:value="4335.8999999999996" table:style-name="ce10">
            <text:p>4.335,9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623.759999999998" table:style-name="ce10">
            <text:p>24.623,76</text:p>
          </table:table-cell>
          <table:table-cell office:value-type="float" office:value="-2881.97" table:style-name="ce12">
            <text:p>-2.881,97</text:p>
          </table:table-cell>
          <table:table-cell office:value-type="float" office:value="-3656.57" table:style-name="ce12">
            <text:p>-3.656,57</text:p>
          </table:table-cell>
          <table:table-cell office:value-type="float" office:value="-1426.68" table:style-name="ce12">
            <text:p>-1.426,68</text:p>
          </table:table-cell>
          <table:table-cell office:value-type="float" office:value="0" table:style-name="ce13">
            <text:p>0,00</text:p>
          </table:table-cell>
          <table:table-cell office:value-type="float" office:value="-7965.22" table:style-name="ce12">
            <text:p>-7.965,22</text:p>
          </table:table-cell>
          <table:table-cell office:value-type="float" office:value="16658.54" table:style-name="ce10">
            <text:p>16.658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ÁUDIA COSTA RODA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<text:s text:c="2"/>JURÍDICO-ADMINISTRATIVA</text:p>
          </table:table-cell>
          <table:table-cell office:value-type="float" office:value="19485.939999999999" table:style-name="ce10">
            <text:p>19.485,94</text:p>
          </table:table-cell>
          <table:table-cell office:value-type="float" office:value="1636.33" table:style-name="ce10">
            <text:p>1.636,33</text:p>
          </table:table-cell>
          <table:table-cell office:value-type="float" office:value="1379.07" table:style-name="ce10">
            <text:p>1.379,07</text:p>
          </table:table-cell>
          <table:table-cell office:value-type="float" office:value="1896.11" table:style-name="ce10">
            <text:p>1.896,11</text:p>
          </table:table-cell>
          <table:table-cell office:value-type="float" office:value="1911.91" table:number-columns-spanned="2" table:number-rows-spanned="1" table:style-name="ce26">
            <text:p>1.911,91</text:p>
          </table:table-cell>
          <table:covered-table-cell/>
          <table:table-cell table:style-name="ce9"/>
          <table:table-cell office:value-type="float" office:value="26309.360000000001" table:style-name="ce10">
            <text:p>26.309,36</text:p>
          </table:table-cell>
          <table:table-cell office:value-type="float" office:value="-3010.18" table:style-name="ce12">
            <text:p>-3.010,18</text:p>
          </table:table-cell>
          <table:table-cell office:value-type="float" office:value="-4912.21" table:style-name="ce12">
            <text:p>-4.912,21</text:p>
          </table:table-cell>
          <table:table-cell office:value-type="float" office:value="-6833.3" table:style-name="ce12">
            <text:p>-6.833,30</text:p>
          </table:table-cell>
          <table:table-cell office:value-type="float" office:value="0" table:style-name="ce13">
            <text:p>0,00</text:p>
          </table:table-cell>
          <table:table-cell office:value-type="float" office:value="-14755.69" table:style-name="ce12">
            <text:p>-14.755,69</text:p>
          </table:table-cell>
          <table:table-cell office:value-type="float" office:value="11553.67" table:style-name="ce10">
            <text:p>11.553,6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AUDIA DE HOLANDA BARBOSA MEDINA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9519.71" table:style-name="ce10">
            <text:p>19.519,71</text:p>
          </table:table-cell>
          <table:table-cell table:number-columns-repeated="2" table:style-name="ce9"/>
          <table:table-cell office:value-type="float" office:value="2649.13" table:style-name="ce10">
            <text:p>2.649,1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168.84" table:style-name="ce10">
            <text:p>22.168,84</text:p>
          </table:table-cell>
          <table:table-cell office:value-type="float" office:value="-828.39" table:style-name="ce11">
            <text:p>-828,39</text:p>
          </table:table-cell>
          <table:table-cell office:value-type="float" office:value="-4270.75" table:style-name="ce12">
            <text:p>-4.270,75</text:p>
          </table:table-cell>
          <table:table-cell office:value-type="float" office:value="-4175.49" table:style-name="ce12">
            <text:p>-4.175,49</text:p>
          </table:table-cell>
          <table:table-cell office:value-type="float" office:value="0" table:style-name="ce13">
            <text:p>0,00</text:p>
          </table:table-cell>
          <table:table-cell office:value-type="float" office:value="-9274.6299999999992" table:style-name="ce12">
            <text:p>-9.274,63</text:p>
          </table:table-cell>
          <table:table-cell office:value-type="float" office:value="12894.21" table:style-name="ce10">
            <text:p>12.894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AUDIA DE MEDEIROS PAES DE LI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3418.74" table:style-name="ce10">
            <text:p>13.418,74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418.74" table:style-name="ce10">
            <text:p>13.418,74</text:p>
          </table:table-cell>
          <table:table-cell office:value-type="float" office:value="-943.71" table:style-name="ce11">
            <text:p>-943,71</text:p>
          </table:table-cell>
          <table:table-cell office:value-type="float" office:value="-2561.27" table:style-name="ce12">
            <text:p>-2.561,27</text:p>
          </table:table-cell>
          <table:table-cell office:value-type="float" office:value="-1999.21" table:style-name="ce12">
            <text:p>-1.999,21</text:p>
          </table:table-cell>
          <table:table-cell office:value-type="float" office:value="0" table:style-name="ce13">
            <text:p>0,00</text:p>
          </table:table-cell>
          <table:table-cell office:value-type="float" office:value="-5504.19" table:style-name="ce12">
            <text:p>-5.504,19</text:p>
          </table:table-cell>
          <table:table-cell office:value-type="float" office:value="7914.55" table:style-name="ce10">
            <text:p>7.914,5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ÁUDIA SILVA DE SOUZ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3ª VT)</text:p>
          </table:table-cell>
          <table:table-cell office:value-type="float" office:value="1770.96" table:style-name="ce10">
            <text:p>1.770,96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920.32" table:style-name="ce10">
            <text:p>2.920,3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876.33" table:style-name="ce10">
            <text:p>5.876,33</text:p>
          </table:table-cell>
          <table:table-cell office:value-type="float" office:value="-263.72000000000003" table:style-name="ce11">
            <text:p>-263,72</text:p>
          </table:table-cell>
          <table:table-cell office:value-type="float" office:value="-30.69" table:style-name="ce11">
            <text:p>-30,69</text:p>
          </table:table-cell>
          <table:table-cell office:value-type="float" office:value="-1860.86" table:style-name="ce12">
            <text:p>-1.860,86</text:p>
          </table:table-cell>
          <table:table-cell office:value-type="float" office:value="0" table:style-name="ce13">
            <text:p>0,00</text:p>
          </table:table-cell>
          <table:table-cell office:value-type="float" office:value="-2155.27" table:style-name="ce12">
            <text:p>-2.155,27</text:p>
          </table:table-cell>
          <table:table-cell office:value-type="float" office:value="3721.06" table:style-name="ce10">
            <text:p>3.721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ÁUDIO CARDOSO PEDROZ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416.86" table:style-name="ce10">
            <text:p>13.416,86</text:p>
          </table:table-cell>
          <table:table-cell office:value-type="float" office:value="2250.59" table:style-name="ce10">
            <text:p>2.250,59</text:p>
          </table:table-cell>
          <table:table-cell table:style-name="ce9"/>
          <table:table-cell office:value-type="float" office:value="2774.73" table:style-name="ce10">
            <text:p>2.774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442.18" table:style-name="ce10">
            <text:p>18.442,18</text:p>
          </table:table-cell>
          <table:table-cell office:value-type="float" office:value="-1868.86" table:style-name="ce12">
            <text:p>-1.868,86</text:p>
          </table:table-cell>
          <table:table-cell office:value-type="float" office:value="-2820.98" table:style-name="ce12">
            <text:p>-2.820,98</text:p>
          </table:table-cell>
          <table:table-cell office:value-type="float" office:value="-3290.94" table:style-name="ce12">
            <text:p>-3.290,94</text:p>
          </table:table-cell>
          <table:table-cell office:value-type="float" office:value="0" table:style-name="ce13">
            <text:p>0,00</text:p>
          </table:table-cell>
          <table:table-cell office:value-type="float" office:value="-7980.78" table:style-name="ce12">
            <text:p>-7.980,78</text:p>
          </table:table-cell>
          <table:table-cell office:value-type="float" office:value="10461.4" table:style-name="ce10">
            <text:p>10.461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ÁUDIO JORGE REBÊLO DE VASCONCELO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2013.25" table:style-name="ce10">
            <text:p>22.013,25</text:p>
          </table:table-cell>
          <table:table-cell office:value-type="float" office:value="3734.05" table:style-name="ce10">
            <text:p>3.734,05</text:p>
          </table:table-cell>
          <table:table-cell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510.03" table:style-name="ce10">
            <text:p>26.510,03</text:p>
          </table:table-cell>
          <table:table-cell office:value-type="float" office:value="-3014.77" table:style-name="ce12">
            <text:p>-3.014,77</text:p>
          </table:table-cell>
          <table:table-cell office:value-type="float" office:value="-4858.49" table:style-name="ce12">
            <text:p>-4.858,49</text:p>
          </table:table-cell>
          <table:table-cell office:value-type="float" office:value="-1182.01" table:style-name="ce12">
            <text:p>-1.182,01</text:p>
          </table:table-cell>
          <table:table-cell office:value-type="float" office:value="0" table:style-name="ce13">
            <text:p>0,00</text:p>
          </table:table-cell>
          <table:table-cell office:value-type="float" office:value="-9055.27" table:style-name="ce12">
            <text:p>-9.055,27</text:p>
          </table:table-cell>
          <table:table-cell office:value-type="float" office:value="17454.759999999998" table:style-name="ce10">
            <text:p>17.454,7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EANE DE ARAÚJO CAVALCANTE</text:p>
          </table:table-cell>
          <table:table-cell office:value-type="string" table:style-name="ce8">
            <text:p>ANALISTA JUDICIÁRIO - NÍVEL SUPERIOR B8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8634.77" table:style-name="ce10">
            <text:p>18.634,77</text:p>
          </table:table-cell>
          <table:table-cell table:number-columns-repeated="2" table:style-name="ce9"/>
          <table:table-cell office:value-type="float" office:value="1409.76" table:style-name="ce10">
            <text:p>1.40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044.53" table:style-name="ce10">
            <text:p>20.044,53</text:p>
          </table:table-cell>
          <table:table-cell office:value-type="float" office:value="-828.39" table:style-name="ce11">
            <text:p>-828,39</text:p>
          </table:table-cell>
          <table:table-cell office:value-type="float" office:value="-4027.39" table:style-name="ce12">
            <text:p>-4.027,39</text:p>
          </table:table-cell>
          <table:table-cell office:value-type="float" office:value="-627.42999999999995" table:style-name="ce11">
            <text:p>-627,43</text:p>
          </table:table-cell>
          <table:table-cell office:value-type="float" office:value="0" table:style-name="ce13">
            <text:p>0,00</text:p>
          </table:table-cell>
          <table:table-cell office:value-type="float" office:value="-5483.21" table:style-name="ce12">
            <text:p>-5.483,21</text:p>
          </table:table-cell>
          <table:table-cell office:value-type="float" office:value="14561.32" table:style-name="ce10">
            <text:p>14.561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ECIO LUCIANO COSTA CLAUDINO</text:p>
          </table:table-cell>
          <table:table-cell office:value-type="string" table:style-name="ce8">
            <text:p>ASSISTENTE CHEFE - FC-04</text:p>
          </table:table-cell>
          <table:table-cell table:style-name="ce9"/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4375.7299999999996" table:style-name="ce10">
            <text:p>4.375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212.689999999999" table:style-name="ce10">
            <text:p>18.212,69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365.4699999999998" table:style-name="ce12">
            <text:p>-2.365,47</text:p>
          </table:table-cell>
          <table:table-cell office:value-type="float" office:value="-2974.73" table:style-name="ce12">
            <text:p>-2.974,73</text:p>
          </table:table-cell>
          <table:table-cell office:value-type="float" office:value="0" table:style-name="ce13">
            <text:p>0,00</text:p>
          </table:table-cell>
          <table:table-cell office:value-type="float" office:value="-6845.37" table:style-name="ce12">
            <text:p>-6.845,37</text:p>
          </table:table-cell>
          <table:table-cell office:value-type="float" office:value="11367.32" table:style-name="ce10">
            <text:p>11.367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EOMENES DE AMORIM SANT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781.81" table:style-name="ce10">
            <text:p>2.781,81</text:p>
          </table:table-cell>
          <table:table-cell table:style-name="ce9"/>
          <table:table-cell office:value-type="float" office:value="1918.71" table:style-name="ce10">
            <text:p>1.918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336.38" table:style-name="ce10">
            <text:p>16.336,38</text:p>
          </table:table-cell>
          <table:table-cell office:value-type="float" office:value="-1108.54" table:style-name="ce12">
            <text:p>-1.108,54</text:p>
          </table:table-cell>
          <table:table-cell table:style-name="ce9"/>
          <table:table-cell office:value-type="float" office:value="-5883.52" table:style-name="ce12">
            <text:p>-5.883,52</text:p>
          </table:table-cell>
          <table:table-cell office:value-type="float" office:value="0" table:style-name="ce13">
            <text:p>0,00</text:p>
          </table:table-cell>
          <table:table-cell office:value-type="float" office:value="-6992.06" table:style-name="ce12">
            <text:p>-6.992,06</text:p>
          </table:table-cell>
          <table:table-cell office:value-type="float" office:value="9344.32" table:style-name="ce10">
            <text:p>9.344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EONICE LEMOS FALCÃO DE ALMEID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APOIO ÀS VARAS (SEJ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4283.45" table:style-name="ce10">
            <text:p>4.283,45</text:p>
          </table:table-cell>
          <table:table-cell table:style-name="ce9"/>
          <table:table-cell office:value-type="float" office:value="1672.81" table:style-name="ce10">
            <text:p>1.672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398.05" table:style-name="ce10">
            <text:p>25.398,05</text:p>
          </table:table-cell>
          <table:table-cell office:value-type="float" office:value="-2958.76" table:style-name="ce12">
            <text:p>-2.958,76</text:p>
          </table:table-cell>
          <table:table-cell office:value-type="float" office:value="-4841.42" table:style-name="ce12">
            <text:p>-4.841,42</text:p>
          </table:table-cell>
          <table:table-cell office:value-type="float" office:value="-3064.63" table:style-name="ce12">
            <text:p>-3.064,63</text:p>
          </table:table-cell>
          <table:table-cell office:value-type="float" office:value="0" table:style-name="ce13">
            <text:p>0,00</text:p>
          </table:table-cell>
          <table:table-cell office:value-type="float" office:value="-10864.81" table:style-name="ce12">
            <text:p>-10.864,81</text:p>
          </table:table-cell>
          <table:table-cell office:value-type="float" office:value="14533.24" table:style-name="ce10">
            <text:p>14.533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RISTIANA DA COSTA MAI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PETIÇÃO E PROTOCOLO (CAVT)</text:p>
          </table:table-cell>
          <table:table-cell office:value-type="float" office:value="11754.59" table:style-name="ce10">
            <text:p>11.754,59</text:p>
          </table:table-cell>
          <table:table-cell table:number-columns-repeated="2" table:style-name="ce9"/>
          <table:table-cell office:value-type="float" office:value="1639.23" table:style-name="ce10">
            <text:p>1.639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393.82" table:style-name="ce10">
            <text:p>13.393,82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1897.09" table:style-name="ce12">
            <text:p>-1.897,09</text:p>
          </table:table-cell>
          <table:table-cell office:value-type="float" office:value="-4202.71" table:style-name="ce12">
            <text:p>-4.202,71</text:p>
          </table:table-cell>
          <table:table-cell office:value-type="float" office:value="0" table:style-name="ce13">
            <text:p>0,00</text:p>
          </table:table-cell>
          <table:table-cell office:value-type="float" office:value="-7604.97" table:style-name="ce12">
            <text:p>-7.604,97</text:p>
          </table:table-cell>
          <table:table-cell office:value-type="float" office:value="5788.85" table:style-name="ce10">
            <text:p>5.788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RISTINA FERREIRA PEDROS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954.99" table:style-name="ce10">
            <text:p>1.954,99</text:p>
          </table:table-cell>
          <table:table-cell table:style-name="ce9"/>
          <table:table-cell office:value-type="float" office:value="1412.33" table:style-name="ce10">
            <text:p>1.412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003.18" table:style-name="ce10">
            <text:p>15.003,18</text:p>
          </table:table-cell>
          <table:table-cell office:value-type="float" office:value="-972.11" table:style-name="ce11">
            <text:p>-972,11</text:p>
          </table:table-cell>
          <table:table-cell office:value-type="float" office:value="-2548.66" table:style-name="ce12">
            <text:p>-2.548,66</text:p>
          </table:table-cell>
          <table:table-cell office:value-type="float" office:value="-2263.7399999999998" table:style-name="ce12">
            <text:p>-2.263,74</text:p>
          </table:table-cell>
          <table:table-cell office:value-type="float" office:value="0" table:style-name="ce13">
            <text:p>0,00</text:p>
          </table:table-cell>
          <table:table-cell office:value-type="float" office:value="-5784.51" table:style-name="ce12">
            <text:p>-5.784,51</text:p>
          </table:table-cell>
          <table:table-cell office:value-type="float" office:value="9218.67" table:style-name="ce10">
            <text:p>9.218,6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RISTINA LUNA DE OLIVEIRA LEITE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COORDENADORIA DE MATERIAL E LOGÍSTICA (SA)</text:p>
          </table:table-cell>
          <table:table-cell office:value-type="float" office:value="5909.76" table:style-name="ce10">
            <text:p>5.909,76</text:p>
          </table:table-cell>
          <table:table-cell office:value-type="float" office:value="691.07" table:style-name="ce14">
            <text:p>691,07</text:p>
          </table:table-cell>
          <table:table-cell office:value-type="float" office:value="1185.05" table:style-name="ce10">
            <text:p>1.185,05</text:p>
          </table:table-cell>
          <table:table-cell office:value-type="float" office:value="910.08" table:style-name="ce14">
            <text:p>910,08</text:p>
          </table:table-cell>
          <table:table-cell office:value-type="float" office:value="324.51" table:number-columns-spanned="2" table:number-rows-spanned="1" table:style-name="ce27">
            <text:p>324,51</text:p>
          </table:table-cell>
          <table:covered-table-cell/>
          <table:table-cell table:style-name="ce9"/>
          <table:table-cell office:value-type="float" office:value="9020.4699999999993" table:style-name="ce10">
            <text:p>9.020,47</text:p>
          </table:table-cell>
          <table:table-cell office:value-type="float" office:value="-827.36" table:style-name="ce11">
            <text:p>-827,36</text:p>
          </table:table-cell>
          <table:table-cell office:value-type="float" office:value="-1044.23" table:style-name="ce12">
            <text:p>-1.044,23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1871.59" table:style-name="ce12">
            <text:p>-1.871,59</text:p>
          </table:table-cell>
          <table:table-cell office:value-type="float" office:value="7148.88" table:style-name="ce10">
            <text:p>7.148,8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RISTINA RENOVATO GUERREIRO BARBOS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PETIÇÃO E PROTOCOLO (CAVT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5583.03" table:style-name="ce10">
            <text:p>5.583,03</text:p>
          </table:table-cell>
          <table:table-cell office:value-type="float" office:value="1939.89" table:style-name="ce10">
            <text:p>1.939,89</text:p>
          </table:table-cell>
          <table:table-cell office:value-type="float" office:value="2447.69" table:style-name="ce10">
            <text:p>2.447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772.69" table:style-name="ce10">
            <text:p>21.772,69</text:p>
          </table:table-cell>
          <table:table-cell office:value-type="float" office:value="-2076.15" table:style-name="ce12">
            <text:p>-2.076,15</text:p>
          </table:table-cell>
          <table:table-cell office:value-type="float" office:value="-3874.07" table:style-name="ce12">
            <text:p>-3.874,07</text:p>
          </table:table-cell>
          <table:table-cell office:value-type="float" office:value="-3915.39" table:style-name="ce12">
            <text:p>-3.915,39</text:p>
          </table:table-cell>
          <table:table-cell office:value-type="float" office:value="0" table:style-name="ce13">
            <text:p>0,00</text:p>
          </table:table-cell>
          <table:table-cell office:value-type="float" office:value="-9865.61" table:style-name="ce12">
            <text:p>-9.865,61</text:p>
          </table:table-cell>
          <table:table-cell office:value-type="float" office:value="11907.08" table:style-name="ce10">
            <text:p>11.907,0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YNTHIA DE CASTRO PEDROZ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8ª VT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430.37" table:style-name="ce10">
            <text:p>2.430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512.330000000002" table:style-name="ce10">
            <text:p>16.512,33</text:p>
          </table:table-cell>
          <table:table-cell office:value-type="float" office:value="-828.39" table:style-name="ce11">
            <text:p>-828,39</text:p>
          </table:table-cell>
          <table:table-cell office:value-type="float" office:value="-2562" table:style-name="ce12">
            <text:p>-2.562,00</text:p>
          </table:table-cell>
          <table:table-cell office:value-type="float" office:value="-1141.51" table:style-name="ce12">
            <text:p>-1.141,51</text:p>
          </table:table-cell>
          <table:table-cell office:value-type="float" office:value="0" table:style-name="ce13">
            <text:p>0,00</text:p>
          </table:table-cell>
          <table:table-cell office:value-type="float" office:value="-4531.8999999999996" table:style-name="ce12">
            <text:p>-4.531,90</text:p>
          </table:table-cell>
          <table:table-cell office:value-type="float" office:value="11980.43" table:style-name="ce10">
            <text:p>11.980,4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 DE BARROS PRADO MOURA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<text:s/>(SLQ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36.35" table:style-name="ce13">
            <text:p>36,3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76.24" table:style-name="ce10">
            <text:p>1.976,24</text:p>
          </table:table-cell>
          <table:table-cell table:style-name="ce9"/>
          <table:table-cell office:value-type="float" office:value="-2.7" table:style-name="ce15">
            <text:p>-2,70</text:p>
          </table:table-cell>
          <table:table-cell office:value-type="float" office:value="-91.91" table:style-name="ce11">
            <text:p>-91,91</text:p>
          </table:table-cell>
          <table:table-cell office:value-type="float" office:value="0" table:style-name="ce13">
            <text:p>0,00</text:p>
          </table:table-cell>
          <table:table-cell office:value-type="float" office:value="-94.61" table:style-name="ce11">
            <text:p>-94,61</text:p>
          </table:table-cell>
          <table:table-cell office:value-type="float" office:value="1881.63" table:style-name="ce10">
            <text:p>1.881,6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 GERBIS DE AGUIAR</text:p>
          </table:table-cell>
          <table:table-cell office:value-type="string" table:style-name="ce8">
            <text:p>ANALISTA JUDICIÁRIO - NÍVEL SUPERIOR B9</text:p>
          </table:table-cell>
          <table:table-cell table:style-name="ce9"/>
          <table:table-cell office:value-type="float" office:value="16616.060000000001" table:style-name="ce10">
            <text:p>16.616,06</text:p>
          </table:table-cell>
          <table:table-cell table:number-columns-repeated="2" table:style-name="ce9"/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526.14" table:style-name="ce10">
            <text:p>17.526,14</text:p>
          </table:table-cell>
          <table:table-cell office:value-type="float" office:value="-828.39" table:style-name="ce11">
            <text:p>-828,39</text:p>
          </table:table-cell>
          <table:table-cell office:value-type="float" office:value="-2942.64" table:style-name="ce12">
            <text:p>-2.942,64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771.03" table:style-name="ce12">
            <text:p>-3.771,03</text:p>
          </table:table-cell>
          <table:table-cell office:value-type="float" office:value="13755.11" table:style-name="ce10">
            <text:p>13.755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A AZEVEDO BATISTA FELIX</text:p>
          </table:table-cell>
          <table:table-cell office:value-type="string" table:style-name="ce8">
            <text:p>ASSISTENTE EXECUTIVO - FC-04</text:p>
          </table:table-cell>
          <table:table-cell office:value-type="string" table:style-name="ce8">
            <text:p>SECRETARIA <text:s text:c="2"/>JURÍDICO-ADMINISTRATIVA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412.2800000000002" table:style-name="ce10">
            <text:p>2.412,28</text:p>
          </table:table-cell>
          <table:table-cell office:value-type="float" office:value="1939.89" table:style-name="ce10">
            <text:p>1.939,89</text:p>
          </table:table-cell>
          <table:table-cell office:value-type="float" office:value="1372.88" table:style-name="ce10">
            <text:p>1.372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479.64" table:style-name="ce10">
            <text:p>17.479,64</text:p>
          </table:table-cell>
          <table:table-cell office:value-type="float" office:value="-1895.54" table:style-name="ce12">
            <text:p>-1.895,54</text:p>
          </table:table-cell>
          <table:table-cell office:value-type="float" office:value="-3038.73" table:style-name="ce12">
            <text:p>-3.038,73</text:p>
          </table:table-cell>
          <table:table-cell office:value-type="float" office:value="-690.59" table:style-name="ce11">
            <text:p>-690,59</text:p>
          </table:table-cell>
          <table:table-cell office:value-type="float" office:value="0" table:style-name="ce13">
            <text:p>0,00</text:p>
          </table:table-cell>
          <table:table-cell office:value-type="float" office:value="-5624.86" table:style-name="ce12">
            <text:p>-5.624,86</text:p>
          </table:table-cell>
          <table:table-cell office:value-type="float" office:value="11854.78" table:style-name="ce10">
            <text:p>11.854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A SOUSA DRUMOND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COORDENADORIA DE GESTÃO DO QUADRO DE MAGISTRAD</text:p>
          </table:table-cell>
          <table:table-cell office:value-type="float" office:value="15929.87" table:style-name="ce10">
            <text:p>15.929,87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246.5" table:style-name="ce10">
            <text:p>1.246,5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408.75" table:style-name="ce10">
            <text:p>19.408,75</text:p>
          </table:table-cell>
          <table:table-cell office:value-type="float" office:value="-828.39" table:style-name="ce11">
            <text:p>-828,39</text:p>
          </table:table-cell>
          <table:table-cell office:value-type="float" office:value="-3643.03" table:style-name="ce12">
            <text:p>-3.643,03</text:p>
          </table:table-cell>
          <table:table-cell office:value-type="float" office:value="-507.59" table:style-name="ce11">
            <text:p>-507,59</text:p>
          </table:table-cell>
          <table:table-cell office:value-type="float" office:value="0" table:style-name="ce13">
            <text:p>0,00</text:p>
          </table:table-cell>
          <table:table-cell office:value-type="float" office:value="-4979.01" table:style-name="ce12">
            <text:p>-4.979,01</text:p>
          </table:table-cell>
          <table:table-cell office:value-type="float" office:value="14429.74" table:style-name="ce10">
            <text:p>14.429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LA AGRA BARROS LIM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9ª VT)</text:p>
          </table:table-cell>
          <table:table-cell office:value-type="float" office:value="11635.86" table:style-name="ce10">
            <text:p>11.635,86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629.23" table:style-name="ce10">
            <text:p>1.629,23</text:p>
          </table:table-cell>
          <table:table-cell office:value-type="float" office:value="-220.67" table:number-columns-spanned="2" table:number-rows-spanned="1" table:style-name="ce28">
            <text:p>-220,67</text:p>
          </table:table-cell>
          <table:covered-table-cell/>
          <table:table-cell table:style-name="ce9"/>
          <table:table-cell office:value-type="float" office:value="15276.8" table:style-name="ce10">
            <text:p>15.276,80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474.54" table:style-name="ce12">
            <text:p>-2.474,54</text:p>
          </table:table-cell>
          <table:table-cell office:value-type="float" office:value="-2167.6999999999998" table:style-name="ce12">
            <text:p>-2.167,70</text:p>
          </table:table-cell>
          <table:table-cell office:value-type="float" office:value="0" table:style-name="ce13">
            <text:p>0,00</text:p>
          </table:table-cell>
          <table:table-cell office:value-type="float" office:value="-6130.19" table:style-name="ce12">
            <text:p>-6.130,19</text:p>
          </table:table-cell>
          <table:table-cell office:value-type="float" office:value="9146.61" table:style-name="ce10">
            <text:p>9.146,6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LA MELO VIANA PORTEL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8ª VT)</text:p>
          </table:table-cell>
          <table:table-cell office:value-type="float" office:value="11754.59" table:style-name="ce10">
            <text:p>11.754,59</text:p>
          </table:table-cell>
          <table:table-cell table:number-columns-repeated="2" table:style-name="ce9"/>
          <table:table-cell office:value-type="float" office:value="1384.98" table:style-name="ce10">
            <text:p>1.384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139.57" table:style-name="ce10">
            <text:p>13.139,57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1949.23" table:style-name="ce12">
            <text:p>-1.949,23</text:p>
          </table:table-cell>
          <table:table-cell office:value-type="float" office:value="-1630.72" table:style-name="ce12">
            <text:p>-1.630,72</text:p>
          </table:table-cell>
          <table:table-cell office:value-type="float" office:value="0" table:style-name="ce13">
            <text:p>0,00</text:p>
          </table:table-cell>
          <table:table-cell office:value-type="float" office:value="-5085.12" table:style-name="ce12">
            <text:p>-5.085,12</text:p>
          </table:table-cell>
          <table:table-cell office:value-type="float" office:value="8054.45" table:style-name="ce10">
            <text:p>8.054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LE SANTA RITA CANUTO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5ª VT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723.06" table:style-name="ce10">
            <text:p>1.723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65.03" table:style-name="ce10">
            <text:p>15.465,03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391.4899999999998" table:style-name="ce12">
            <text:p>-2.391,49</text:p>
          </table:table-cell>
          <table:table-cell office:value-type="float" office:value="-1149.6199999999999" table:style-name="ce12">
            <text:p>-1.149,62</text:p>
          </table:table-cell>
          <table:table-cell office:value-type="float" office:value="0" table:style-name="ce13">
            <text:p>0,00</text:p>
          </table:table-cell>
          <table:table-cell office:value-type="float" office:value="-5046.28" table:style-name="ce12">
            <text:p>-5.046,28</text:p>
          </table:table-cell>
          <table:table-cell office:value-type="float" office:value="10418.75" table:style-name="ce10">
            <text:p>10.418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LI GOMES LAMENHA E SILV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SAN)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office:value-type="float" office:value="1600.36" table:style-name="ce10">
            <text:p>1.600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832.74" table:style-name="ce10">
            <text:p>3.832,74</text:p>
          </table:table-cell>
          <table:table-cell table:style-name="ce9"/>
          <table:table-cell office:value-type="float" office:value="-10.42" table:style-name="ce11">
            <text:p>-10,42</text:p>
          </table:table-cell>
          <table:table-cell office:value-type="float" office:value="-1285.8599999999999" table:style-name="ce12">
            <text:p>-1.285,86</text:p>
          </table:table-cell>
          <table:table-cell office:value-type="float" office:value="0" table:style-name="ce13">
            <text:p>0,00</text:p>
          </table:table-cell>
          <table:table-cell office:value-type="float" office:value="-1296.28" table:style-name="ce12">
            <text:p>-1.296,28</text:p>
          </table:table-cell>
          <table:table-cell office:value-type="float" office:value="2536.46" table:style-name="ce10">
            <text:p>2.536,4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LO BARRETO ALMEIDA VASCONCELOS</text:p>
          </table:table-cell>
          <table:table-cell office:value-type="string" table:style-name="ce8">
            <text:p>TÉCNICO JUDICIÁRIO - NÍVEL MÉDIO A5</text:p>
          </table:table-cell>
          <table:table-cell table:style-name="ce9"/>
          <table:table-cell office:value-type="float" office:value="9129.7999999999993" table:style-name="ce10">
            <text:p>9.129,80</text:p>
          </table:table-cell>
          <table:table-cell table:number-columns-repeated="2" table:style-name="ce9"/>
          <table:table-cell office:value-type="float" office:value="1216.03" table:style-name="ce10">
            <text:p>1.216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0345.83" table:style-name="ce10">
            <text:p>10.345,83</text:p>
          </table:table-cell>
          <table:table-cell office:value-type="float" office:value="-828.39" table:style-name="ce11">
            <text:p>-828,39</text:p>
          </table:table-cell>
          <table:table-cell office:value-type="float" office:value="-1367.83" table:style-name="ce12">
            <text:p>-1.367,83</text:p>
          </table:table-cell>
          <table:table-cell office:value-type="float" office:value="-521.08000000000004" table:style-name="ce11">
            <text:p>-521,08</text:p>
          </table:table-cell>
          <table:table-cell office:value-type="float" office:value="0" table:style-name="ce13">
            <text:p>0,00</text:p>
          </table:table-cell>
          <table:table-cell office:value-type="float" office:value="-2717.3" table:style-name="ce12">
            <text:p>-2.717,30</text:p>
          </table:table-cell>
          <table:table-cell office:value-type="float" office:value="7628.53" table:style-name="ce10">
            <text:p>7.628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LO LUCAS DE OLIVEIRA SANTOS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2015.8" table:style-name="ce10">
            <text:p>12.015,80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028.01" table:style-name="ce10">
            <text:p>3.028,0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276.189999999999" table:style-name="ce10">
            <text:p>17.276,19</text:p>
          </table:table-cell>
          <table:table-cell office:value-type="float" office:value="-1522.38" table:style-name="ce12">
            <text:p>-1.522,38</text:p>
          </table:table-cell>
          <table:table-cell office:value-type="float" office:value="-2369.5500000000002" table:style-name="ce12">
            <text:p>-2.369,55</text:p>
          </table:table-cell>
          <table:table-cell office:value-type="float" office:value="-3509.05" table:style-name="ce12">
            <text:p>-3.509,05</text:p>
          </table:table-cell>
          <table:table-cell office:value-type="float" office:value="0" table:style-name="ce13">
            <text:p>0,00</text:p>
          </table:table-cell>
          <table:table-cell office:value-type="float" office:value="-7400.98" table:style-name="ce12">
            <text:p>-7.400,98</text:p>
          </table:table-cell>
          <table:table-cell office:value-type="float" office:value="9875.2099999999991" table:style-name="ce10">
            <text:p>9.875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RLAN SALGUEIRO SILV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ATA)</text:p>
          </table:table-cell>
          <table:table-cell office:value-type="float" office:value="10000.35" table:style-name="ce10">
            <text:p>10.000,35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938.17" table:style-name="ce10">
            <text:p>1.938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123.57" table:style-name="ce10">
            <text:p>13.123,57</text:p>
          </table:table-cell>
          <table:table-cell office:value-type="float" office:value="-828.39" table:style-name="ce11">
            <text:p>-828,39</text:p>
          </table:table-cell>
          <table:table-cell office:value-type="float" office:value="-1795.39" table:style-name="ce12">
            <text:p>-1.795,39</text:p>
          </table:table-cell>
          <table:table-cell office:value-type="float" office:value="-718.37" table:style-name="ce11">
            <text:p>-718,37</text:p>
          </table:table-cell>
          <table:table-cell office:value-type="float" office:value="0" table:style-name="ce13">
            <text:p>0,00</text:p>
          </table:table-cell>
          <table:table-cell office:value-type="float" office:value="-3342.15" table:style-name="ce12">
            <text:p>-3.342,15</text:p>
          </table:table-cell>
          <table:table-cell office:value-type="float" office:value="9781.42" table:style-name="ce10">
            <text:p>9.781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VI CASTRO SILVA</text:p>
          </table:table-cell>
          <table:table-cell office:value-type="string" table:style-name="ce8">
            <text:p>ANALISTA JUDICIÁRIO - NÍVEL SUPERIOR A5</text:p>
          </table:table-cell>
          <table:table-cell office:value-type="string" table:style-name="ce8">
            <text:p>SECRETARIA <text:s/>(SAN)</text:p>
          </table:table-cell>
          <table:table-cell office:value-type="float" office:value="17203.29" table:style-name="ce10">
            <text:p>17.203,29</text:p>
          </table:table-cell>
          <table:table-cell table:number-columns-repeated="2" table:style-name="ce9"/>
          <table:table-cell office:value-type="float" office:value="3250.4" table:style-name="ce10">
            <text:p>3.250,4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453.689999999999" table:style-name="ce10">
            <text:p>20.453,69</text:p>
          </table:table-cell>
          <table:table-cell office:value-type="float" office:value="-828.39" table:style-name="ce11">
            <text:p>-828,39</text:p>
          </table:table-cell>
          <table:table-cell office:value-type="float" office:value="-3633.74" table:style-name="ce12">
            <text:p>-3.633,74</text:p>
          </table:table-cell>
          <table:table-cell office:value-type="float" office:value="-973.88" table:style-name="ce11">
            <text:p>-973,88</text:p>
          </table:table-cell>
          <table:table-cell office:value-type="float" office:value="0" table:style-name="ce13">
            <text:p>0,00</text:p>
          </table:table-cell>
          <table:table-cell office:value-type="float" office:value="-5436.01" table:style-name="ce12">
            <text:p>-5.436,01</text:p>
          </table:table-cell>
          <table:table-cell office:value-type="float" office:value="15017.68" table:style-name="ce10">
            <text:p>15.017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YSE KARLA DE CASTRO CAVALCANTE MENDONÇ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22091.17" table:style-name="ce10">
            <text:p>22.091,17</text:p>
          </table:table-cell>
          <table:table-cell table:number-columns-repeated="2" table:style-name="ce9"/>
          <table:table-cell office:value-type="float" office:value="1671.95" table:style-name="ce10">
            <text:p>1.671,9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763.119999999999" table:style-name="ce10">
            <text:p>23.763,12</text:p>
          </table:table-cell>
          <table:table-cell office:value-type="float" office:value="-3190.2" table:style-name="ce12">
            <text:p>-3.190,20</text:p>
          </table:table-cell>
          <table:table-cell office:value-type="float" office:value="-4276.2700000000004" table:style-name="ce12">
            <text:p>-4.276,27</text:p>
          </table:table-cell>
          <table:table-cell office:value-type="float" office:value="-2767.78" table:style-name="ce12">
            <text:p>-2.767,78</text:p>
          </table:table-cell>
          <table:table-cell office:value-type="float" office:value="0" table:style-name="ce13">
            <text:p>0,00</text:p>
          </table:table-cell>
          <table:table-cell office:value-type="float" office:value="-10234.25" table:style-name="ce12">
            <text:p>-10.234,25</text:p>
          </table:table-cell>
          <table:table-cell office:value-type="float" office:value="13528.87" table:style-name="ce10">
            <text:p>13.528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YSE MARIA MEDEIROS CUNHA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897.07" table:style-name="ce10">
            <text:p>11.897,07</text:p>
          </table:table-cell>
          <table:table-cell office:value-type="float" office:value="4106.79" table:style-name="ce10">
            <text:p>4.106,79</text:p>
          </table:table-cell>
          <table:table-cell table:style-name="ce9"/>
          <table:table-cell office:value-type="float" office:value="2641.34" table:style-name="ce10">
            <text:p>2.641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645.2" table:style-name="ce10">
            <text:p>18.645,20</text:p>
          </table:table-cell>
          <table:table-cell office:value-type="float" office:value="-1867.07" table:style-name="ce12">
            <text:p>-1.867,07</text:p>
          </table:table-cell>
          <table:table-cell office:value-type="float" office:value="-879.81" table:style-name="ce11">
            <text:p>-879,81</text:p>
          </table:table-cell>
          <table:table-cell office:value-type="float" office:value="-2565.79" table:style-name="ce12">
            <text:p>-2.565,79</text:p>
          </table:table-cell>
          <table:table-cell office:value-type="float" office:value="0" table:style-name="ce13">
            <text:p>0,00</text:p>
          </table:table-cell>
          <table:table-cell office:value-type="float" office:value="-5312.67" table:style-name="ce12">
            <text:p>-5.312,67</text:p>
          </table:table-cell>
          <table:table-cell office:value-type="float" office:value="13332.53" table:style-name="ce10">
            <text:p>13.332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ÉBORAH GOMES TORRES PINTO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A PRESIDÊNCIA</text:p>
          </table:table-cell>
          <table:table-cell table:number-columns-repeated="2" table:style-name="ce9"/>
          <table:table-cell office:value-type="float" office:value="2686.1" table:style-name="ce10">
            <text:p>2.686,10</text:p>
          </table:table-cell>
          <table:table-cell office:value-type="float" office:value="36.35" table:style-name="ce13">
            <text:p>36,35</text:p>
          </table:table-cell>
          <table:table-cell office:value-type="float" office:value="7416.16" table:number-columns-spanned="2" table:number-rows-spanned="1" table:style-name="ce26">
            <text:p>7.416,16</text:p>
          </table:table-cell>
          <table:covered-table-cell/>
          <table:table-cell table:style-name="ce9"/>
          <table:table-cell office:value-type="float" office:value="10138.61" table:style-name="ce10">
            <text:p>10.138,61</text:p>
          </table:table-cell>
          <table:table-cell table:style-name="ce9"/>
          <table:table-cell office:value-type="float" office:value="-1138.8800000000001" table:style-name="ce12">
            <text:p>-1.138,88</text:p>
          </table:table-cell>
          <table:table-cell office:value-type="float" office:value="-129.4" table:style-name="ce11">
            <text:p>-129,40</text:p>
          </table:table-cell>
          <table:table-cell office:value-type="float" office:value="0" table:style-name="ce13">
            <text:p>0,00</text:p>
          </table:table-cell>
          <table:table-cell office:value-type="float" office:value="-1268.28" table:style-name="ce12">
            <text:p>-1.268,28</text:p>
          </table:table-cell>
          <table:table-cell office:value-type="float" office:value="8870.33" table:style-name="ce10">
            <text:p>8.870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ELAIDE SCOLNI DE SOUZ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3ª VT)</text:p>
          </table:table-cell>
          <table:table-cell table:number-columns-repeated="2" table:style-name="ce9"/>
          <table:table-cell office:value-type="float" office:value="1379.07" table:style-name="ce10">
            <text:p>1.379,07</text:p>
          </table:table-cell>
          <table:table-cell office:value-type="float" office:value="2423.44" table:style-name="ce10">
            <text:p>2.423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802.51" table:style-name="ce10">
            <text:p>3.802,51</text:p>
          </table:table-cell>
          <table:table-cell office:value-type="float" office:value="-105.94" table:style-name="ce11">
            <text:p>-105,94</text:p>
          </table:table-cell>
          <table:table-cell table:style-name="ce9"/>
          <table:table-cell office:value-type="float" office:value="-968.29" table:style-name="ce11">
            <text:p>-968,29</text:p>
          </table:table-cell>
          <table:table-cell office:value-type="float" office:value="0" table:style-name="ce13">
            <text:p>0,00</text:p>
          </table:table-cell>
          <table:table-cell office:value-type="float" office:value="-1074.23" table:style-name="ce12">
            <text:p>-1.074,23</text:p>
          </table:table-cell>
          <table:table-cell office:value-type="float" office:value="2728.28" table:style-name="ce10">
            <text:p>2.728,2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ELMER CHAGAS FEBRONIO ALVE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5ª VT)</text:p>
          </table:table-cell>
          <table:table-cell office:value-type="float" office:value="11778.34" table:style-name="ce10">
            <text:p>11.778,34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916.42" table:style-name="ce10">
            <text:p>2.916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879.81" table:style-name="ce10">
            <text:p>15.879,81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234.25" table:style-name="ce12">
            <text:p>-2.234,25</text:p>
          </table:table-cell>
          <table:table-cell office:value-type="float" office:value="-1852.9" table:style-name="ce12">
            <text:p>-1.852,90</text:p>
          </table:table-cell>
          <table:table-cell office:value-type="float" office:value="0" table:style-name="ce13">
            <text:p>0,00</text:p>
          </table:table-cell>
          <table:table-cell office:value-type="float" office:value="-5575.1" table:style-name="ce12">
            <text:p>-5.575,10</text:p>
          </table:table-cell>
          <table:table-cell office:value-type="float" office:value="10304.709999999999" table:style-name="ce10">
            <text:p>10.304,7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EMÉTRIO ELIAS CALHEIROS NET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O CENTRO JUDICIÁRIO DE MÉTODOS CONSE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132.52" table:style-name="ce10">
            <text:p>2.132,52</text:p>
          </table:table-cell>
          <table:table-cell office:value-type="float" office:value="1379.07" table:style-name="ce10">
            <text:p>1.379,07</text:p>
          </table:table-cell>
          <table:table-cell office:value-type="float" office:value="2287.6999999999998" table:style-name="ce10">
            <text:p>2.287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696.36" table:style-name="ce10">
            <text:p>17.696,36</text:p>
          </table:table-cell>
          <table:table-cell office:value-type="float" office:value="-1849.38" table:style-name="ce12">
            <text:p>-1.849,38</text:p>
          </table:table-cell>
          <table:table-cell office:value-type="float" office:value="-2638.76" table:style-name="ce12">
            <text:p>-2.638,76</text:p>
          </table:table-cell>
          <table:table-cell office:value-type="float" office:value="-5271.84" table:style-name="ce12">
            <text:p>-5.271,84</text:p>
          </table:table-cell>
          <table:table-cell office:value-type="float" office:value="0" table:style-name="ce13">
            <text:p>0,00</text:p>
          </table:table-cell>
          <table:table-cell office:value-type="float" office:value="-9759.98" table:style-name="ce12">
            <text:p>-9.759,98</text:p>
          </table:table-cell>
          <table:table-cell office:value-type="float" office:value="7936.38" table:style-name="ce10">
            <text:p>7.936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ENISE PINHEIRO TAVARE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1ª VT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1488.07" table:style-name="ce10">
            <text:p>1.48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427.96" table:style-name="ce10">
            <text:p>3.427,96</text:p>
          </table:table-cell>
          <table:table-cell table:style-name="ce9"/>
          <table:table-cell office:value-type="float" office:value="-2.7" table:style-name="ce15">
            <text:p>-2,70</text:p>
          </table:table-cell>
          <table:table-cell office:value-type="float" office:value="-241.46" table:style-name="ce11">
            <text:p>-241,46</text:p>
          </table:table-cell>
          <table:table-cell office:value-type="float" office:value="0" table:style-name="ce13">
            <text:p>0,00</text:p>
          </table:table-cell>
          <table:table-cell office:value-type="float" office:value="-244.16" table:style-name="ce11">
            <text:p>-244,16</text:p>
          </table:table-cell>
          <table:table-cell office:value-type="float" office:value="3183.8" table:style-name="ce10">
            <text:p>3.183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ENISE SANTOS SOUZA SAMPAI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AUDITORIA DAS DESPESAS DE PESSOAL (SAUD)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112.11" table:style-name="ce10">
            <text:p>3.112,11</text:p>
          </table:table-cell>
          <table:table-cell office:value-type="float" office:value="834.98" table:number-columns-spanned="2" table:number-rows-spanned="1" table:style-name="ce27">
            <text:p>834,98</text:p>
          </table:table-cell>
          <table:covered-table-cell/>
          <table:table-cell table:style-name="ce9"/>
          <table:table-cell office:value-type="float" office:value="17784.05" table:style-name="ce10">
            <text:p>17.784,05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647.23" table:style-name="ce12">
            <text:p>-2.647,23</text:p>
          </table:table-cell>
          <table:table-cell office:value-type="float" office:value="-2323.9299999999998" table:style-name="ce12">
            <text:p>-2.323,93</text:p>
          </table:table-cell>
          <table:table-cell office:value-type="float" office:value="0" table:style-name="ce13">
            <text:p>0,00</text:p>
          </table:table-cell>
          <table:table-cell office:value-type="float" office:value="-6476.33" table:style-name="ce12">
            <text:p>-6.476,33</text:p>
          </table:table-cell>
          <table:table-cell office:value-type="float" office:value="11307.72" table:style-name="ce10">
            <text:p>11.307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ENISSON ARAÚJO PADILHA</text:p>
          </table:table-cell>
          <table:table-cell office:value-type="string" table:style-name="ce8">
            <text:p>ANALISTA JUDICIÁRIO - NÍVEL SUPERIOR C12</text:p>
          </table:table-cell>
          <table:table-cell table:style-name="ce9"/>
          <table:table-cell office:value-type="float" office:value="18951.18" table:style-name="ce10">
            <text:p>18.951,18</text:p>
          </table:table-cell>
          <table:table-cell table:number-columns-repeated="2" table:style-name="ce9"/>
          <table:table-cell office:value-type="float" office:value="1246.5" table:style-name="ce10">
            <text:p>1.246,5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197.68" table:style-name="ce10">
            <text:p>20.197,68</text:p>
          </table:table-cell>
          <table:table-cell office:value-type="float" office:value="-2647.51" table:style-name="ce12">
            <text:p>-2.647,51</text:p>
          </table:table-cell>
          <table:table-cell office:value-type="float" office:value="-3614.15" table:style-name="ce12">
            <text:p>-3.614,15</text:p>
          </table:table-cell>
          <table:table-cell office:value-type="float" office:value="-555.08000000000004" table:style-name="ce11">
            <text:p>-555,08</text:p>
          </table:table-cell>
          <table:table-cell office:value-type="float" office:value="0" table:style-name="ce13">
            <text:p>0,00</text:p>
          </table:table-cell>
          <table:table-cell office:value-type="float" office:value="-6816.74" table:style-name="ce12">
            <text:p>-6.816,74</text:p>
          </table:table-cell>
          <table:table-cell office:value-type="float" office:value="13380.94" table:style-name="ce10">
            <text:p>13.380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ERALDO LIRA</text:p>
          </table:table-cell>
          <table:table-cell office:value-type="string" table:style-name="ce8">
            <text:p>JUIZ CLASSISTA</text:p>
          </table:table-cell>
          <table:table-cell office:value-type="string" table:style-name="ce8">
            <text:p>INATIVO</text:p>
          </table:table-cell>
          <table:table-cell office:value-type="float" office:value="9046.48" table:style-name="ce10">
            <text:p>9.046,48</text:p>
          </table:table-cell>
          <table:table-cell office:value-type="float" office:value="527.71" table:style-name="ce14">
            <text:p>527,71</text:p>
          </table:table-cell>
          <table:table-cell table:number-columns-repeated="2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9574.19" table:style-name="ce10">
            <text:p>9.574,19</text:p>
          </table:table-cell>
          <table:table-cell office:value-type="float" office:value="-360.62" table:style-name="ce11">
            <text:p>-360,62</text:p>
          </table:table-cell>
          <table:table-cell office:value-type="float" office:value="-853.21" table:style-name="ce11">
            <text:p>-853,21</text:p>
          </table:table-cell>
          <table:table-cell office:value-type="float" office:value="-47.49" table:style-name="ce11">
            <text:p>-47,49</text:p>
          </table:table-cell>
          <table:table-cell office:value-type="float" office:value="0" table:style-name="ce13">
            <text:p>0,00</text:p>
          </table:table-cell>
          <table:table-cell office:value-type="float" office:value="-1261.32" table:style-name="ce12">
            <text:p>-1.261,32</text:p>
          </table:table-cell>
          <table:table-cell office:value-type="float" office:value="8312.8700000000008" table:style-name="ce10">
            <text:p>8.312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EGO CHENDES DIAS GOME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CRETARIA DE GOVERNANÇA E GESTÃO ESTRATÉGICA</text:p>
          </table:table-cell>
          <table:table-cell office:value-type="float" office:value="15916.52" table:style-name="ce10">
            <text:p>15.916,52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234.4000000000001" table:style-name="ce10">
            <text:p>1.234,4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335.97" table:style-name="ce10">
            <text:p>18.335,97</text:p>
          </table:table-cell>
          <table:table-cell office:value-type="float" office:value="-828.39" table:style-name="ce11">
            <text:p>-828,39</text:p>
          </table:table-cell>
          <table:table-cell office:value-type="float" office:value="-3605.76" table:style-name="ce12">
            <text:p>-3.605,76</text:p>
          </table:table-cell>
          <table:table-cell office:value-type="float" office:value="-6292.01" table:style-name="ce12">
            <text:p>-6.292,01</text:p>
          </table:table-cell>
          <table:table-cell office:value-type="float" office:value="0" table:style-name="ce13">
            <text:p>0,00</text:p>
          </table:table-cell>
          <table:table-cell office:value-type="float" office:value="-10726.16" table:style-name="ce12">
            <text:p>-10.726,16</text:p>
          </table:table-cell>
          <table:table-cell office:value-type="float" office:value="7609.81" table:style-name="ce10">
            <text:p>7.609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EGO FEITOSA MONTEIRO</text:p>
          </table:table-cell>
          <table:table-cell office:value-type="string" table:style-name="ce8">
            <text:p>ANALISTA JUDICIÁRIO - NÍVEL SUPERIOR A1</text:p>
          </table:table-cell>
          <table:table-cell office:value-type="string" table:style-name="ce8">
            <text:p>SETOR DE CONTABILIDADE (SOF)</text:p>
          </table:table-cell>
          <table:table-cell office:value-type="float" office:value="12949.99" table:style-name="ce10">
            <text:p>12.949,99</text:p>
          </table:table-cell>
          <table:table-cell table:number-columns-repeated="2" table:style-name="ce9"/>
          <table:table-cell office:value-type="float" office:value="2461.6" table:style-name="ce10">
            <text:p>2.461,60</text:p>
          </table:table-cell>
          <table:table-cell office:value-type="float" office:value="1289.6400000000001" table:number-columns-spanned="2" table:number-rows-spanned="1" table:style-name="ce26">
            <text:p>1.289,64</text:p>
          </table:table-cell>
          <table:covered-table-cell/>
          <table:table-cell table:style-name="ce9"/>
          <table:table-cell office:value-type="float" office:value="16701.23" table:style-name="ce10">
            <text:p>16.701,23</text:p>
          </table:table-cell>
          <table:table-cell office:value-type="float" office:value="-828.39" table:style-name="ce11">
            <text:p>-828,39</text:p>
          </table:table-cell>
          <table:table-cell office:value-type="float" office:value="-2684.15" table:style-name="ce12">
            <text:p>-2.684,15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512.54" table:style-name="ce12">
            <text:p>-3.512,54</text:p>
          </table:table-cell>
          <table:table-cell office:value-type="float" office:value="13188.69" table:style-name="ce10">
            <text:p>13.188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LMA BARBOSA CORREI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A PRESIDÊNCIA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8802.49" table:style-name="ce10">
            <text:p>8.802,49</text:p>
          </table:table-cell>
          <table:table-cell office:value-type="float" office:value="1185.05" table:style-name="ce10">
            <text:p>1.185,05</text:p>
          </table:table-cell>
          <table:table-cell office:value-type="float" office:value="1660.71" table:style-name="ce10">
            <text:p>1.660,71</text:p>
          </table:table-cell>
          <table:table-cell office:value-type="float" office:value="8391.01" table:number-columns-spanned="2" table:number-rows-spanned="1" table:style-name="ce26">
            <text:p>8.391,01</text:p>
          </table:table-cell>
          <table:covered-table-cell/>
          <table:table-cell table:style-name="ce9"/>
          <table:table-cell office:value-type="float" office:value="38740.78" table:style-name="ce10">
            <text:p>38.740,78</text:p>
          </table:table-cell>
          <table:table-cell office:value-type="float" office:value="-3516.03" table:style-name="ce12">
            <text:p>-3.516,03</text:p>
          </table:table-cell>
          <table:table-cell office:value-type="float" office:value="-7491.39" table:style-name="ce12">
            <text:p>-7.491,39</text:p>
          </table:table-cell>
          <table:table-cell office:value-type="float" office:value="-2003.33" table:style-name="ce12">
            <text:p>-2.003,33</text:p>
          </table:table-cell>
          <table:table-cell office:value-type="float" office:value="0" table:style-name="ce13">
            <text:p>0,00</text:p>
          </table:table-cell>
          <table:table-cell office:value-type="float" office:value="-13010.75" table:style-name="ce12">
            <text:p>-13.010,75</text:p>
          </table:table-cell>
          <table:table-cell office:value-type="float" office:value="25730.03" table:style-name="ce10">
            <text:p>25.730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LMAR DE OLIVEIRA SANTOS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<text:s/>(2ªVTSMC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180.02" table:style-name="ce10">
            <text:p>2.180,02</text:p>
          </table:table-cell>
          <table:table-cell office:value-type="float" office:value="1939.89" table:style-name="ce10">
            <text:p>1.939,89</text:p>
          </table:table-cell>
          <table:table-cell office:value-type="float" office:value="2244.1" table:style-name="ce10">
            <text:p>2.244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762.400000000001" table:style-name="ce10">
            <text:p>17.762,40</text:p>
          </table:table-cell>
          <table:table-cell office:value-type="float" office:value="-828.39" table:style-name="ce11">
            <text:p>-828,39</text:p>
          </table:table-cell>
          <table:table-cell office:value-type="float" office:value="-3066.09" table:style-name="ce12">
            <text:p>-3.066,09</text:p>
          </table:table-cell>
          <table:table-cell office:value-type="float" office:value="-2552.9299999999998" table:style-name="ce12">
            <text:p>-2.552,93</text:p>
          </table:table-cell>
          <table:table-cell office:value-type="float" office:value="0" table:style-name="ce13">
            <text:p>0,00</text:p>
          </table:table-cell>
          <table:table-cell office:value-type="float" office:value="-6447.41" table:style-name="ce12">
            <text:p>-6.447,41</text:p>
          </table:table-cell>
          <table:table-cell office:value-type="float" office:value="11314.99" table:style-name="ce10">
            <text:p>11.314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ÓGENES DE MACEDO VERAS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400.0700000000002" table:style-name="ce10">
            <text:p>2.400,07</text:p>
          </table:table-cell>
          <table:table-cell office:value-type="float" office:value="2232.38" table:style-name="ce10">
            <text:p>2.232,38</text:p>
          </table:table-cell>
          <table:table-cell office:value-type="float" office:value="2128.91" table:style-name="ce10">
            <text:p>2.128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658.43" table:style-name="ce10">
            <text:p>18.658,43</text:p>
          </table:table-cell>
          <table:table-cell office:value-type="float" office:value="-1893.53" table:style-name="ce12">
            <text:p>-1.893,53</text:p>
          </table:table-cell>
          <table:table-cell office:value-type="float" office:value="-3051.26" table:style-name="ce12">
            <text:p>-3.051,26</text:p>
          </table:table-cell>
          <table:table-cell office:value-type="float" office:value="-2728.79" table:style-name="ce12">
            <text:p>-2.728,79</text:p>
          </table:table-cell>
          <table:table-cell office:value-type="float" office:value="0" table:style-name="ce13">
            <text:p>0,00</text:p>
          </table:table-cell>
          <table:table-cell office:value-type="float" office:value="-7673.58" table:style-name="ce12">
            <text:p>-7.673,58</text:p>
          </table:table-cell>
          <table:table-cell office:value-type="float" office:value="10984.85" table:style-name="ce10">
            <text:p>10.984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OGO ALBUQUERQUE GONÇALVES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<text:s/>(PCV)</text:p>
          </table:table-cell>
          <table:table-cell office:value-type="float" office:value="9482.76" table:style-name="ce10">
            <text:p>9.482,76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246.5" table:style-name="ce10">
            <text:p>1.246,5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669.15" table:style-name="ce10">
            <text:p>12.669,15</text:p>
          </table:table-cell>
          <table:table-cell office:value-type="float" office:value="-828.39" table:style-name="ce11">
            <text:p>-828,39</text:p>
          </table:table-cell>
          <table:table-cell office:value-type="float" office:value="-1944.48" table:style-name="ce12">
            <text:p>-1.944,48</text:p>
          </table:table-cell>
          <table:table-cell office:value-type="float" office:value="-429.23" table:style-name="ce11">
            <text:p>-429,23</text:p>
          </table:table-cell>
          <table:table-cell office:value-type="float" office:value="0" table:style-name="ce13">
            <text:p>0,00</text:p>
          </table:table-cell>
          <table:table-cell office:value-type="float" office:value="-3202.1" table:style-name="ce12">
            <text:p>-3.202,10</text:p>
          </table:table-cell>
          <table:table-cell office:value-type="float" office:value="9467.0499999999993" table:style-name="ce10">
            <text:p>9.467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OGO ANDRÉ DE SIQUEIRA SOUZ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10ª VT)</text:p>
          </table:table-cell>
          <table:table-cell office:value-type="float" office:value="19441.79" table:style-name="ce10">
            <text:p>19.441,79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2185.86" table:style-name="ce10">
            <text:p>2.185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038.66" table:style-name="ce10">
            <text:p>30.038,66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5880.2" table:style-name="ce12">
            <text:p>-5.880,20</text:p>
          </table:table-cell>
          <table:table-cell office:value-type="float" office:value="-2954.09" table:style-name="ce12">
            <text:p>-2.954,09</text:p>
          </table:table-cell>
          <table:table-cell office:value-type="float" office:value="0" table:style-name="ce13">
            <text:p>0,00</text:p>
          </table:table-cell>
          <table:table-cell office:value-type="float" office:value="-11574.48" table:style-name="ce12">
            <text:p>-11.574,48</text:p>
          </table:table-cell>
          <table:table-cell office:value-type="float" office:value="18464.18" table:style-name="ce10">
            <text:p>18.464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VANNI <text:s/>SURUAGY</text:p>
          </table:table-cell>
          <table:table-cell office:value-type="string" table:style-name="ce8">
            <text:p>JUIZ CLASSISTA</text:p>
          </table:table-cell>
          <table:table-cell office:value-type="string" table:style-name="ce8">
            <text:p>INATIVO</text:p>
          </table:table-cell>
          <table:table-cell office:value-type="float" office:value="10252.68" table:style-name="ce10">
            <text:p>10.252,68</text:p>
          </table:table-cell>
          <table:table-cell office:value-type="float" office:value="527.71" table:style-name="ce14">
            <text:p>527,71</text:p>
          </table:table-cell>
          <table:table-cell table:style-name="ce9"/>
          <table:table-cell office:value-type="float" office:value="1537.61" table:style-name="ce10">
            <text:p>1.537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318" table:style-name="ce10">
            <text:p>12.318,00</text:p>
          </table:table-cell>
          <table:table-cell office:value-type="float" office:value="-535.52" table:style-name="ce11">
            <text:p>-535,52</text:p>
          </table:table-cell>
          <table:table-cell office:value-type="float" office:value="-1424.38" table:style-name="ce12">
            <text:p>-1.424,38</text:p>
          </table:table-cell>
          <table:table-cell office:value-type="float" office:value="-4267.18" table:style-name="ce12">
            <text:p>-4.267,18</text:p>
          </table:table-cell>
          <table:table-cell office:value-type="float" office:value="0" table:style-name="ce13">
            <text:p>0,00</text:p>
          </table:table-cell>
          <table:table-cell office:value-type="float" office:value="-6227.08" table:style-name="ce12">
            <text:p>-6.227,08</text:p>
          </table:table-cell>
          <table:table-cell office:value-type="float" office:value="6090.92" table:style-name="ce10">
            <text:p>6.090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JALMA FERNANDES DE BIASE WYSZOMIRSKI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CRETARIA <text:s/>(2ªVTSMC)</text:p>
          </table:table-cell>
          <table:table-cell table:number-columns-repeated="3" table:style-name="ce9"/>
          <table:table-cell office:value-type="float" office:value="2455.19" table:style-name="ce10">
            <text:p>2.455,1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55.19" table:style-name="ce10">
            <text:p>2.455,19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2455.19" table:style-name="ce10">
            <text:p>2.455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JALMA GADI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2ª VT-ARA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221.92" table:style-name="ce10">
            <text:p>3.221,92</text:p>
          </table:table-cell>
          <table:table-cell table:style-name="ce9"/>
          <table:table-cell office:value-type="float" office:value="2563.02" table:style-name="ce10">
            <text:p>2.563,0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682.009999999998" table:style-name="ce10">
            <text:p>17.682,01</text:p>
          </table:table-cell>
          <table:table-cell office:value-type="float" office:value="-2029.13" table:style-name="ce12">
            <text:p>-2.029,13</text:p>
          </table:table-cell>
          <table:table-cell office:value-type="float" office:value="-2626.08" table:style-name="ce12">
            <text:p>-2.626,08</text:p>
          </table:table-cell>
          <table:table-cell office:value-type="float" office:value="-2844.44" table:style-name="ce12">
            <text:p>-2.844,44</text:p>
          </table:table-cell>
          <table:table-cell office:value-type="float" office:value="0" table:style-name="ce13">
            <text:p>0,00</text:p>
          </table:table-cell>
          <table:table-cell office:value-type="float" office:value="-7499.65" table:style-name="ce12">
            <text:p>-7.499,65</text:p>
          </table:table-cell>
          <table:table-cell office:value-type="float" office:value="10182.36" table:style-name="ce10">
            <text:p>10.182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ORALICE CASTRO DE SOUZ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SAÚDE (SEGESP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1852.91" table:style-name="ce10">
            <text:p>1.852,91</text:p>
          </table:table-cell>
          <table:table-cell office:value-type="float" office:value="1185.05" table:style-name="ce10">
            <text:p>1.185,05</text:p>
          </table:table-cell>
          <table:table-cell office:value-type="float" office:value="1672.81" table:style-name="ce10">
            <text:p>1.672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607.84" table:style-name="ce10">
            <text:p>16.607,84</text:p>
          </table:table-cell>
          <table:table-cell office:value-type="float" office:value="-1803.25" table:style-name="ce12">
            <text:p>-1.803,25</text:p>
          </table:table-cell>
          <table:table-cell office:value-type="float" office:value="-2741.88" table:style-name="ce12">
            <text:p>-2.741,88</text:p>
          </table:table-cell>
          <table:table-cell office:value-type="float" office:value="-1890.26" table:style-name="ce12">
            <text:p>-1.890,26</text:p>
          </table:table-cell>
          <table:table-cell office:value-type="float" office:value="0" table:style-name="ce13">
            <text:p>0,00</text:p>
          </table:table-cell>
          <table:table-cell office:value-type="float" office:value="-6435.39" table:style-name="ce12">
            <text:p>-6.435,39</text:p>
          </table:table-cell>
          <table:table-cell office:value-type="float" office:value="10172.450000000001" table:style-name="ce10">
            <text:p>10.172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OUGLAS CORREIA DE CERQUEIR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1UNP)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office:value-type="float" office:value="1276.25" table:style-name="ce10">
            <text:p>1.276,25</text:p>
          </table:table-cell>
          <table:table-cell office:value-type="float" office:value="2192.42" table:number-columns-spanned="2" table:number-rows-spanned="1" table:style-name="ce26">
            <text:p>2.192,42</text:p>
          </table:table-cell>
          <table:covered-table-cell/>
          <table:table-cell table:style-name="ce9"/>
          <table:table-cell office:value-type="float" office:value="5701.05" table:style-name="ce10">
            <text:p>5.701,05</text:p>
          </table:table-cell>
          <table:table-cell table:style-name="ce9"/>
          <table:table-cell office:value-type="float" office:value="-316.8" table:style-name="ce11">
            <text:p>-316,80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16.8" table:style-name="ce11">
            <text:p>-316,80</text:p>
          </table:table-cell>
          <table:table-cell office:value-type="float" office:value="5384.25" table:style-name="ce10">
            <text:p>5.384,2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IJÂNIO GOMES BARBOS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1ª VT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265.41000000000003" table:style-name="ce14">
            <text:p>265,41</text:p>
          </table:table-cell>
          <table:table-cell office:value-type="float" office:value="1939.89" table:style-name="ce10">
            <text:p>1.939,89</text:p>
          </table:table-cell>
          <table:table-cell office:value-type="float" office:value="2160.39" table:style-name="ce10">
            <text:p>2.160,39</text:p>
          </table:table-cell>
          <table:table-cell office:value-type="float" office:value="4669.13" table:number-columns-spanned="2" table:number-rows-spanned="1" table:style-name="ce26">
            <text:p>4.669,13</text:p>
          </table:table-cell>
          <table:covered-table-cell/>
          <table:table-cell table:style-name="ce9"/>
          <table:table-cell office:value-type="float" office:value="20836.900000000001" table:style-name="ce10">
            <text:p>20.836,90</text:p>
          </table:table-cell>
          <table:table-cell office:value-type="float" office:value="-1543.65" table:style-name="ce12">
            <text:p>-1.543,65</text:p>
          </table:table-cell>
          <table:table-cell office:value-type="float" office:value="-2877.8" table:style-name="ce12">
            <text:p>-2.877,80</text:p>
          </table:table-cell>
          <table:table-cell office:value-type="float" office:value="-5499.28" table:style-name="ce12">
            <text:p>-5.499,28</text:p>
          </table:table-cell>
          <table:table-cell office:value-type="float" office:value="0" table:style-name="ce13">
            <text:p>0,00</text:p>
          </table:table-cell>
          <table:table-cell office:value-type="float" office:value="-9920.73" table:style-name="ce12">
            <text:p>-9.920,73</text:p>
          </table:table-cell>
          <table:table-cell office:value-type="float" office:value="10916.17" table:style-name="ce10">
            <text:p>10.916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INALDO ALMEI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559.34" table:style-name="ce10">
            <text:p>13.559,34</text:p>
          </table:table-cell>
          <table:table-cell office:value-type="float" office:value="189.97" table:style-name="ce14">
            <text:p>189,97</text:p>
          </table:table-cell>
          <table:table-cell table:style-name="ce9"/>
          <table:table-cell office:value-type="float" office:value="2254.1" table:style-name="ce10">
            <text:p>2.254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003.41" table:style-name="ce10">
            <text:p>16.003,41</text:p>
          </table:table-cell>
          <table:table-cell office:value-type="float" office:value="-1532.71" table:style-name="ce12">
            <text:p>-1.532,71</text:p>
          </table:table-cell>
          <table:table-cell office:value-type="float" office:value="-2438.0700000000002" table:style-name="ce12">
            <text:p>-2.438,07</text:p>
          </table:table-cell>
          <table:table-cell office:value-type="float" office:value="-2939.28" table:style-name="ce12">
            <text:p>-2.939,28</text:p>
          </table:table-cell>
          <table:table-cell office:value-type="float" office:value="0" table:style-name="ce13">
            <text:p>0,00</text:p>
          </table:table-cell>
          <table:table-cell office:value-type="float" office:value="-6910.06" table:style-name="ce12">
            <text:p>-6.910,06</text:p>
          </table:table-cell>
          <table:table-cell office:value-type="float" office:value="9093.35" table:style-name="ce10">
            <text:p>9.093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IVAN MONTEIRO DE ARAÚJO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8ª VT)</text:p>
          </table:table-cell>
          <table:table-cell office:value-type="float" office:value="11830.58" table:style-name="ce10">
            <text:p>11.830,58</text:p>
          </table:table-cell>
          <table:table-cell office:value-type="float" office:value="284.95999999999998" table:style-name="ce14">
            <text:p>284,96</text:p>
          </table:table-cell>
          <table:table-cell office:value-type="float" office:value="1939.89" table:style-name="ce10">
            <text:p>1.939,89</text:p>
          </table:table-cell>
          <table:table-cell office:value-type="float" office:value="2138.91" table:style-name="ce10">
            <text:p>2.138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94.34" table:style-name="ce10">
            <text:p>16.194,34</text:p>
          </table:table-cell>
          <table:table-cell office:value-type="float" office:value="-1546.48" table:style-name="ce12">
            <text:p>-1.546,48</text:p>
          </table:table-cell>
          <table:table-cell office:value-type="float" office:value="-2466.33" table:style-name="ce12">
            <text:p>-2.466,33</text:p>
          </table:table-cell>
          <table:table-cell office:value-type="float" office:value="-1926.87" table:style-name="ce12">
            <text:p>-1.926,87</text:p>
          </table:table-cell>
          <table:table-cell office:value-type="float" office:value="0" table:style-name="ce13">
            <text:p>0,00</text:p>
          </table:table-cell>
          <table:table-cell office:value-type="float" office:value="-5939.68" table:style-name="ce12">
            <text:p>-5.939,68</text:p>
          </table:table-cell>
          <table:table-cell office:value-type="float" office:value="10254.66" table:style-name="ce10">
            <text:p>10.254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NALVA VERÇOSA DA SILV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247.02" table:style-name="ce10">
            <text:p>22.247,02</text:p>
          </table:table-cell>
          <table:table-cell office:value-type="float" office:value="3280.97" table:style-name="ce10">
            <text:p>3.280,97</text:p>
          </table:table-cell>
          <table:table-cell table:style-name="ce9"/>
          <table:table-cell office:value-type="float" office:value="4254.58" table:style-name="ce10">
            <text:p>4.254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782.57" table:style-name="ce10">
            <text:p>29.782,57</text:p>
          </table:table-cell>
          <table:table-cell office:value-type="float" office:value="-3203.05" table:style-name="ce12">
            <text:p>-3.203,05</text:p>
          </table:table-cell>
          <table:table-cell office:value-type="float" office:value="-5165.72" table:style-name="ce12">
            <text:p>-5.165,72</text:p>
          </table:table-cell>
          <table:table-cell office:value-type="float" office:value="-4387.91" table:style-name="ce12">
            <text:p>-4.387,91</text:p>
          </table:table-cell>
          <table:table-cell office:value-type="float" office:value="0" table:style-name="ce13">
            <text:p>0,00</text:p>
          </table:table-cell>
          <table:table-cell office:value-type="float" office:value="-12756.68" table:style-name="ce12">
            <text:p>-12.756,68</text:p>
          </table:table-cell>
          <table:table-cell office:value-type="float" office:value="17025.89" table:style-name="ce10">
            <text:p>17.025,8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SON ALVES DE FRANÇ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8ª VT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759.85" table:style-name="ce10">
            <text:p>1.759,85</text:p>
          </table:table-cell>
          <table:table-cell table:style-name="ce9"/>
          <table:table-cell office:value-type="float" office:value="1672.81" table:style-name="ce10">
            <text:p>1.672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068.52" table:style-name="ce10">
            <text:p>15.068,52</text:p>
          </table:table-cell>
          <table:table-cell office:value-type="float" office:value="-1522.38" table:style-name="ce12">
            <text:p>-1.522,38</text:p>
          </table:table-cell>
          <table:table-cell office:value-type="float" office:value="-2395.81" table:style-name="ce12">
            <text:p>-2.395,81</text:p>
          </table:table-cell>
          <table:table-cell office:value-type="float" office:value="-1134.52" table:style-name="ce12">
            <text:p>-1.134,52</text:p>
          </table:table-cell>
          <table:table-cell office:value-type="float" office:value="0" table:style-name="ce13">
            <text:p>0,00</text:p>
          </table:table-cell>
          <table:table-cell office:value-type="float" office:value="-5052.71" table:style-name="ce12">
            <text:p>-5.052,71</text:p>
          </table:table-cell>
          <table:table-cell office:value-type="float" office:value="10015.81" table:style-name="ce10">
            <text:p>10.015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SON OLIVEIRA DE ANDRADE</text:p>
          </table:table-cell>
          <table:table-cell office:value-type="string" table:style-name="ce8">
            <text:p>ASSISTENTE JURÍDICO - FC-04</text:p>
          </table:table-cell>
          <table:table-cell office:value-type="string" table:style-name="ce8">
            <text:p>SECRETARIA <text:s text:c="2"/>JURÍDICO-ADMINISTRATIVA</text:p>
          </table:table-cell>
          <table:table-cell office:value-type="float" office:value="19363.86" table:style-name="ce10">
            <text:p>19.363,86</text:p>
          </table:table-cell>
          <table:table-cell office:value-type="float" office:value="3297.65" table:style-name="ce10">
            <text:p>3.297,65</text:p>
          </table:table-cell>
          <table:table-cell office:value-type="float" office:value="1939.89" table:style-name="ce10">
            <text:p>1.939,89</text:p>
          </table:table-cell>
          <table:table-cell office:value-type="float" office:value="2196.7399999999998" table:style-name="ce10">
            <text:p>2.196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798.14" table:style-name="ce10">
            <text:p>26.798,14</text:p>
          </table:table-cell>
          <table:table-cell office:value-type="float" office:value="-3284.3" table:style-name="ce12">
            <text:p>-3.284,30</text:p>
          </table:table-cell>
          <table:table-cell office:value-type="float" office:value="-4940.71" table:style-name="ce12">
            <text:p>-4.940,71</text:p>
          </table:table-cell>
          <table:table-cell office:value-type="float" office:value="-5625.74" table:style-name="ce12">
            <text:p>-5.625,74</text:p>
          </table:table-cell>
          <table:table-cell office:value-type="float" office:value="0" table:style-name="ce13">
            <text:p>0,00</text:p>
          </table:table-cell>
          <table:table-cell office:value-type="float" office:value="-13850.75" table:style-name="ce12">
            <text:p>-13.850,75</text:p>
          </table:table-cell>
          <table:table-cell office:value-type="float" office:value="12947.39" table:style-name="ce10">
            <text:p>12.947,3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UARDO CORREIA DA COSTA BARROS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754.59" table:style-name="ce10">
            <text:p>11.754,59</text:p>
          </table:table-cell>
          <table:table-cell office:value-type="float" office:value="3823.83" table:style-name="ce10">
            <text:p>3.823,83</text:p>
          </table:table-cell>
          <table:table-cell table:style-name="ce9"/>
          <table:table-cell office:value-type="float" office:value="2263.15" table:style-name="ce10">
            <text:p>2.263,1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841.57" table:style-name="ce10">
            <text:p>17.841,57</text:p>
          </table:table-cell>
          <table:table-cell office:value-type="float" office:value="-2128.4499999999998" table:style-name="ce12">
            <text:p>-2.128,45</text:p>
          </table:table-cell>
          <table:table-cell office:value-type="float" office:value="-2006.14" table:style-name="ce12">
            <text:p>-2.006,14</text:p>
          </table:table-cell>
          <table:table-cell office:value-type="float" office:value="-2025.89" table:style-name="ce12">
            <text:p>-2.025,89</text:p>
          </table:table-cell>
          <table:table-cell office:value-type="float" office:value="0" table:style-name="ce13">
            <text:p>0,00</text:p>
          </table:table-cell>
          <table:table-cell office:value-type="float" office:value="-6160.48" table:style-name="ce12">
            <text:p>-6.160,48</text:p>
          </table:table-cell>
          <table:table-cell office:value-type="float" office:value="11681.09" table:style-name="ce10">
            <text:p>11.681,0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UARDO DO NASCIMENTO SILVA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4ª VT)</text:p>
          </table:table-cell>
          <table:table-cell office:value-type="float" office:value="11778.34" table:style-name="ce10">
            <text:p>11.778,34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322.0300000000002" table:style-name="ce10">
            <text:p>2.322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040.26" table:style-name="ce10">
            <text:p>16.040,26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441.83" table:style-name="ce12">
            <text:p>-2.441,83</text:p>
          </table:table-cell>
          <table:table-cell office:value-type="float" office:value="-1701.97" table:style-name="ce12">
            <text:p>-1.701,97</text:p>
          </table:table-cell>
          <table:table-cell office:value-type="float" office:value="0" table:style-name="ce13">
            <text:p>0,00</text:p>
          </table:table-cell>
          <table:table-cell office:value-type="float" office:value="-5631.75" table:style-name="ce12">
            <text:p>-5.631,75</text:p>
          </table:table-cell>
          <table:table-cell office:value-type="float" office:value="10408.51" table:style-name="ce10">
            <text:p>10.408,5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UARDO FERREIRA DE PONTE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7573.27" table:style-name="ce10">
            <text:p>7.573,27</text:p>
          </table:table-cell>
          <table:table-cell table:style-name="ce9"/>
          <table:table-cell office:value-type="float" office:value="4793.57" table:style-name="ce10">
            <text:p>4.793,5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3795.67" table:style-name="ce10">
            <text:p>33.795,67</text:p>
          </table:table-cell>
          <table:table-cell office:value-type="float" office:value="-3749.22" table:style-name="ce12">
            <text:p>-3.749,22</text:p>
          </table:table-cell>
          <table:table-cell office:value-type="float" office:value="-5918.77" table:style-name="ce12">
            <text:p>-5.918,77</text:p>
          </table:table-cell>
          <table:table-cell office:value-type="float" office:value="-3996.72" table:style-name="ce12">
            <text:p>-3.996,72</text:p>
          </table:table-cell>
          <table:table-cell office:value-type="float" office:value="0" table:style-name="ce13">
            <text:p>0,00</text:p>
          </table:table-cell>
          <table:table-cell office:value-type="float" office:value="-13664.71" table:style-name="ce12">
            <text:p>-13.664,71</text:p>
          </table:table-cell>
          <table:table-cell office:value-type="float" office:value="20130.96" table:style-name="ce10">
            <text:p>20.130,9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UARDO MARCELO FEITOSA LIMA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1ª VT-ARA)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389.62" table:style-name="ce14">
            <text:p>389,62</text:p>
          </table:table-cell>
          <table:table-cell office:value-type="float" office:value="2232.38" table:style-name="ce10">
            <text:p>2.232,38</text:p>
          </table:table-cell>
          <table:table-cell office:value-type="float" office:value="2165.79" table:style-name="ce10">
            <text:p>2.165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307.5" table:style-name="ce10">
            <text:p>24.307,50</text:p>
          </table:table-cell>
          <table:table-cell office:value-type="float" office:value="-2804.48" table:style-name="ce12">
            <text:p>-2.804,48</text:p>
          </table:table-cell>
          <table:table-cell office:value-type="float" office:value="-4344.1000000000004" table:style-name="ce12">
            <text:p>-4.344,10</text:p>
          </table:table-cell>
          <table:table-cell office:value-type="float" office:value="-1842.9" table:style-name="ce12">
            <text:p>-1.842,90</text:p>
          </table:table-cell>
          <table:table-cell office:value-type="float" office:value="0" table:style-name="ce13">
            <text:p>0,00</text:p>
          </table:table-cell>
          <table:table-cell office:value-type="float" office:value="-8991.48" table:style-name="ce12">
            <text:p>-8.991,48</text:p>
          </table:table-cell>
          <table:table-cell office:value-type="float" office:value="15316.02" table:style-name="ce10">
            <text:p>15.316,0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UARDO SANTOS DE EÇ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4362.86" table:style-name="ce10">
            <text:p>14.362,86</text:p>
          </table:table-cell>
          <table:table-cell table:number-columns-repeated="2"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113.49" table:style-name="ce10">
            <text:p>15.113,49</text:p>
          </table:table-cell>
          <table:table-cell office:value-type="float" office:value="-1099.49" table:style-name="ce12">
            <text:p>-1.099,49</text:p>
          </table:table-cell>
          <table:table-cell office:value-type="float" office:value="-2254.4699999999998" table:style-name="ce12">
            <text:p>-2.254,47</text:p>
          </table:table-cell>
          <table:table-cell office:value-type="float" office:value="-1846.08" table:style-name="ce12">
            <text:p>-1.846,08</text:p>
          </table:table-cell>
          <table:table-cell office:value-type="float" office:value="0" table:style-name="ce13">
            <text:p>0,00</text:p>
          </table:table-cell>
          <table:table-cell office:value-type="float" office:value="-5200.04" table:style-name="ce12">
            <text:p>-5.200,04</text:p>
          </table:table-cell>
          <table:table-cell office:value-type="float" office:value="9913.4500000000007" table:style-name="ce10">
            <text:p>9.913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VALDO LIMA PINTO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<text:s/>(ATA)</text:p>
          </table:table-cell>
          <table:table-cell office:value-type="float" office:value="1032" table:style-name="ce10">
            <text:p>1.032,00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238.6999999999998" table:style-name="ce10">
            <text:p>2.238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649.7700000000004" table:style-name="ce10">
            <text:p>4.649,77</text:p>
          </table:table-cell>
          <table:table-cell office:value-type="float" office:value="-111.32" table:style-name="ce11">
            <text:p>-111,32</text:p>
          </table:table-cell>
          <table:table-cell office:value-type="float" office:value="-13.96" table:style-name="ce11">
            <text:p>-13,96</text:p>
          </table:table-cell>
          <table:table-cell office:value-type="float" office:value="-1503.62" table:style-name="ce12">
            <text:p>-1.503,62</text:p>
          </table:table-cell>
          <table:table-cell office:value-type="float" office:value="0" table:style-name="ce13">
            <text:p>0,00</text:p>
          </table:table-cell>
          <table:table-cell office:value-type="float" office:value="-1628.9" table:style-name="ce12">
            <text:p>-1.628,90</text:p>
          </table:table-cell>
          <table:table-cell office:value-type="float" office:value="3020.87" table:style-name="ce10">
            <text:p>3.020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AINE CRISTINA LIRA LOPES BARBOSA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PCV)</text:p>
          </table:table-cell>
          <table:table-cell office:value-type="float" office:value="2698.75" table:style-name="ce10">
            <text:p>2.698,7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442.6799999999998" table:style-name="ce10">
            <text:p>2.442,68</text:p>
          </table:table-cell>
          <table:table-cell office:value-type="float" office:value="1420.76" table:number-columns-spanned="2" table:number-rows-spanned="1" table:style-name="ce26">
            <text:p>1.420,76</text:p>
          </table:table-cell>
          <table:covered-table-cell/>
          <table:table-cell table:style-name="ce9"/>
          <table:table-cell office:value-type="float" office:value="8502.08" table:style-name="ce10">
            <text:p>8.502,08</text:p>
          </table:table-cell>
          <table:table-cell office:value-type="float" office:value="-377.85" table:style-name="ce11">
            <text:p>-377,85</text:p>
          </table:table-cell>
          <table:table-cell office:value-type="float" office:value="-279.89999999999998" table:style-name="ce11">
            <text:p>-279,90</text:p>
          </table:table-cell>
          <table:table-cell office:value-type="float" office:value="-1614.11" table:style-name="ce12">
            <text:p>-1.614,11</text:p>
          </table:table-cell>
          <table:table-cell office:value-type="float" office:value="0" table:style-name="ce13">
            <text:p>0,00</text:p>
          </table:table-cell>
          <table:table-cell office:value-type="float" office:value="-2271.86" table:style-name="ce12">
            <text:p>-2.271,86</text:p>
          </table:table-cell>
          <table:table-cell office:value-type="float" office:value="6230.22" table:style-name="ce10">
            <text:p>6.230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ANE RIBEIRO MELLO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833.26" table:style-name="ce10">
            <text:p>1.833,26</text:p>
          </table:table-cell>
          <table:table-cell table:style-name="ce9"/>
          <table:table-cell office:value-type="float" office:value="1537.61" table:style-name="ce10">
            <text:p>1.537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006.73" table:style-name="ce10">
            <text:p>15.006,73</text:p>
          </table:table-cell>
          <table:table-cell office:value-type="float" office:value="-952.02" table:style-name="ce11">
            <text:p>-952,02</text:p>
          </table:table-cell>
          <table:table-cell office:value-type="float" office:value="-2572.84" table:style-name="ce12">
            <text:p>-2.572,84</text:p>
          </table:table-cell>
          <table:table-cell office:value-type="float" office:value="-2289.65" table:style-name="ce12">
            <text:p>-2.289,65</text:p>
          </table:table-cell>
          <table:table-cell office:value-type="float" office:value="0" table:style-name="ce13">
            <text:p>0,00</text:p>
          </table:table-cell>
          <table:table-cell office:value-type="float" office:value="-5814.51" table:style-name="ce12">
            <text:p>-5.814,51</text:p>
          </table:table-cell>
          <table:table-cell office:value-type="float" office:value="9192.2199999999993" table:style-name="ce10">
            <text:p>9.192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EN RIBEIRO SILVA LESS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SAÚDE (SEGESP)</text:p>
          </table:table-cell>
          <table:table-cell office:value-type="float" office:value="10887.5" table:style-name="ce10">
            <text:p>10.887,5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673.17" table:style-name="ce10">
            <text:p>2.673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500.56" table:style-name="ce10">
            <text:p>15.500,56</text:p>
          </table:table-cell>
          <table:table-cell office:value-type="float" office:value="-1360.53" table:style-name="ce12">
            <text:p>-1.360,53</text:p>
          </table:table-cell>
          <table:table-cell office:value-type="float" office:value="-2231.89" table:style-name="ce12">
            <text:p>-2.231,89</text:p>
          </table:table-cell>
          <table:table-cell office:value-type="float" office:value="-215.62" table:style-name="ce11">
            <text:p>-215,62</text:p>
          </table:table-cell>
          <table:table-cell office:value-type="float" office:value="0" table:style-name="ce13">
            <text:p>0,00</text:p>
          </table:table-cell>
          <table:table-cell office:value-type="float" office:value="-3808.04" table:style-name="ce12">
            <text:p>-3.808,04</text:p>
          </table:table-cell>
          <table:table-cell office:value-type="float" office:value="11692.52" table:style-name="ce10">
            <text:p>11.692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ENILDA ROSA E SILVA SANTO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5584.6" table:style-name="ce10">
            <text:p>15.584,60</text:p>
          </table:table-cell>
          <table:table-cell office:value-type="float" office:value="17104.919999999998" table:style-name="ce10">
            <text:p>17.104,92</text:p>
          </table:table-cell>
          <table:table-cell table:style-name="ce9"/>
          <table:table-cell office:value-type="float" office:value="786.98" table:style-name="ce14">
            <text:p>786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3476.5" table:style-name="ce10">
            <text:p>33.476,50</text:p>
          </table:table-cell>
          <table:table-cell office:value-type="float" office:value="-4333.79" table:style-name="ce12">
            <text:p>-4.333,79</text:p>
          </table:table-cell>
          <table:table-cell office:value-type="float" office:value="-6404.87" table:style-name="ce12">
            <text:p>-6.404,87</text:p>
          </table:table-cell>
          <table:table-cell office:value-type="float" office:value="-2681.54" table:style-name="ce12">
            <text:p>-2.681,54</text:p>
          </table:table-cell>
          <table:table-cell office:value-type="float" office:value="0" table:style-name="ce13">
            <text:p>0,00</text:p>
          </table:table-cell>
          <table:table-cell office:value-type="float" office:value="-13420.2" table:style-name="ce12">
            <text:p>-13.420,20</text:p>
          </table:table-cell>
          <table:table-cell office:value-type="float" office:value="20056.3" table:style-name="ce10">
            <text:p>20.056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ENILZA <text:s/>VENÂNCI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6905.91" table:style-name="ce10">
            <text:p>6.905,91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6905.91" table:style-name="ce10">
            <text:p>6.905,91</text:p>
          </table:table-cell>
          <table:table-cell office:value-type="float" office:value="-504.29" table:style-name="ce11">
            <text:p>-504,29</text:p>
          </table:table-cell>
          <table:table-cell office:value-type="float" office:value="-891.09" table:style-name="ce11">
            <text:p>-891,09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1395.38" table:style-name="ce12">
            <text:p>-1.395,38</text:p>
          </table:table-cell>
          <table:table-cell office:value-type="float" office:value="5510.53" table:style-name="ce10">
            <text:p>5.510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ANA DE CARVALHO SOUZ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AUDITORIA DAS DESPESAS DE CUSTEIO DO PAT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2482.5500000000002" table:style-name="ce10">
            <text:p>2.482,55</text:p>
          </table:table-cell>
          <table:table-cell office:value-type="float" office:value="1939.89" table:style-name="ce10">
            <text:p>1.939,89</text:p>
          </table:table-cell>
          <table:table-cell office:value-type="float" office:value="2405.79" table:style-name="ce10">
            <text:p>2.405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630.310000000001" table:style-name="ce10">
            <text:p>18.630,31</text:p>
          </table:table-cell>
          <table:table-cell office:value-type="float" office:value="-1907.14" table:style-name="ce12">
            <text:p>-1.907,14</text:p>
          </table:table-cell>
          <table:table-cell office:value-type="float" office:value="-2963.65" table:style-name="ce12">
            <text:p>-2.963,65</text:p>
          </table:table-cell>
          <table:table-cell office:value-type="float" office:value="-4609.5" table:style-name="ce12">
            <text:p>-4.609,50</text:p>
          </table:table-cell>
          <table:table-cell office:value-type="float" office:value="0" table:style-name="ce13">
            <text:p>0,00</text:p>
          </table:table-cell>
          <table:table-cell office:value-type="float" office:value="-9480.2900000000009" table:style-name="ce12">
            <text:p>-9.480,29</text:p>
          </table:table-cell>
          <table:table-cell office:value-type="float" office:value="9150.02" table:style-name="ce10">
            <text:p>9.150,0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ANA LÔBO ARCANJ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PEN)</text:p>
          </table:table-cell>
          <table:table-cell office:value-type="float" office:value="17135.310000000001" table:style-name="ce10">
            <text:p>17.135,31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234.4000000000001" table:style-name="ce10">
            <text:p>1.234,4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554.759999999998" table:style-name="ce10">
            <text:p>19.554,76</text:p>
          </table:table-cell>
          <table:table-cell office:value-type="float" office:value="-828.39" table:style-name="ce11">
            <text:p>-828,39</text:p>
          </table:table-cell>
          <table:table-cell office:value-type="float" office:value="-3940.93" table:style-name="ce12">
            <text:p>-3.940,93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4769.32" table:style-name="ce12">
            <text:p>-4.769,32</text:p>
          </table:table-cell>
          <table:table-cell office:value-type="float" office:value="14785.44" table:style-name="ce10">
            <text:p>14.785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ANE BRITO DA ROCHA PER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GESTÃO DOCUMENTAL (CA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600.83" table:style-name="ce10">
            <text:p>3.600,83</text:p>
          </table:table-cell>
          <table:table-cell table:style-name="ce9"/>
          <table:table-cell office:value-type="float" office:value="2423.44" table:style-name="ce10">
            <text:p>2.423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778.86" table:style-name="ce10">
            <text:p>17.778,86</text:p>
          </table:table-cell>
          <table:table-cell office:value-type="float" office:value="-1795.41" table:style-name="ce12">
            <text:p>-1.795,41</text:p>
          </table:table-cell>
          <table:table-cell office:value-type="float" office:value="-2859.64" table:style-name="ce12">
            <text:p>-2.859,64</text:p>
          </table:table-cell>
          <table:table-cell office:value-type="float" office:value="-4561.37" table:style-name="ce12">
            <text:p>-4.561,37</text:p>
          </table:table-cell>
          <table:table-cell office:value-type="float" office:value="0" table:style-name="ce13">
            <text:p>0,00</text:p>
          </table:table-cell>
          <table:table-cell office:value-type="float" office:value="-9216.42" table:style-name="ce12">
            <text:p>-9.216,42</text:p>
          </table:table-cell>
          <table:table-cell office:value-type="float" office:value="8562.44" table:style-name="ce10">
            <text:p>8.562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ANE MACENA LEMOS DE MELO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346.91" table:style-name="ce10">
            <text:p>2.346,91</text:p>
          </table:table-cell>
          <table:table-cell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508.03" table:style-name="ce10">
            <text:p>14.508,03</text:p>
          </table:table-cell>
          <table:table-cell office:value-type="float" office:value="-997.59" table:style-name="ce11">
            <text:p>-997,59</text:p>
          </table:table-cell>
          <table:table-cell table:style-name="ce9"/>
          <table:table-cell office:value-type="float" office:value="-2774.09" table:style-name="ce12">
            <text:p>-2.774,09</text:p>
          </table:table-cell>
          <table:table-cell office:value-type="float" office:value="0" table:style-name="ce13">
            <text:p>0,00</text:p>
          </table:table-cell>
          <table:table-cell office:value-type="float" office:value="-3771.68" table:style-name="ce12">
            <text:p>-3.771,68</text:p>
          </table:table-cell>
          <table:table-cell office:value-type="float" office:value="10736.35" table:style-name="ce10">
            <text:p>10.736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ENE SILVA DE LIMA PEREIRA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PEN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1553.51" table:style-name="ce10">
            <text:p>1.553,51</text:p>
          </table:table-cell>
          <table:table-cell office:value-type="float" office:value="1379.07" table:style-name="ce10">
            <text:p>1.379,07</text:p>
          </table:table-cell>
          <table:table-cell office:value-type="float" office:value="3291.26" table:style-name="ce10">
            <text:p>3.29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978.43" table:style-name="ce10">
            <text:p>17.978,43</text:p>
          </table:table-cell>
          <table:table-cell office:value-type="float" office:value="-1753.85" table:style-name="ce12">
            <text:p>-1.753,85</text:p>
          </table:table-cell>
          <table:table-cell office:value-type="float" office:value="-2530.89" table:style-name="ce12">
            <text:p>-2.530,89</text:p>
          </table:table-cell>
          <table:table-cell office:value-type="float" office:value="-2147.09" table:style-name="ce12">
            <text:p>-2.147,09</text:p>
          </table:table-cell>
          <table:table-cell office:value-type="float" office:value="0" table:style-name="ce13">
            <text:p>0,00</text:p>
          </table:table-cell>
          <table:table-cell office:value-type="float" office:value="-6431.83" table:style-name="ce12">
            <text:p>-6.431,83</text:p>
          </table:table-cell>
          <table:table-cell office:value-type="float" office:value="11546.6" table:style-name="ce10">
            <text:p>11.546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SABETE MARGARIDA DA SILV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17104.919999999998" table:style-name="ce10">
            <text:p>17.104,92</text:p>
          </table:table-cell>
          <table:table-cell table:style-name="ce9"/>
          <table:table-cell office:value-type="float" office:value="1537.61" table:style-name="ce10">
            <text:p>1.537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7344.050000000003" table:style-name="ce10">
            <text:p>37.344,05</text:p>
          </table:table-cell>
          <table:table-cell office:value-type="float" office:value="-4926" table:style-name="ce12">
            <text:p>-4.926,00</text:p>
          </table:table-cell>
          <table:table-cell office:value-type="float" office:value="-7099.17" table:style-name="ce12">
            <text:p>-7.099,17</text:p>
          </table:table-cell>
          <table:table-cell office:value-type="float" office:value="-3946.64" table:style-name="ce12">
            <text:p>-3.946,64</text:p>
          </table:table-cell>
          <table:table-cell office:value-type="float" office:value="0" table:style-name="ce13">
            <text:p>0,00</text:p>
          </table:table-cell>
          <table:table-cell office:value-type="float" office:value="-15971.81" table:style-name="ce12">
            <text:p>-15.971,81</text:p>
          </table:table-cell>
          <table:table-cell office:value-type="float" office:value="21372.240000000002" table:style-name="ce10">
            <text:p>21.372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SETE TAVARES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142.35" table:style-name="ce10">
            <text:p>11.142,35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142.35" table:style-name="ce10">
            <text:p>11.142,35</text:p>
          </table:table-cell>
          <table:table-cell office:value-type="float" office:value="-588" table:style-name="ce11">
            <text:p>-588,00</text:p>
          </table:table-cell>
          <table:table-cell office:value-type="float" office:value="-2033.09" table:style-name="ce12">
            <text:p>-2.033,09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621.09" table:style-name="ce12">
            <text:p>-2.621,09</text:p>
          </table:table-cell>
          <table:table-cell office:value-type="float" office:value="8521.26" table:style-name="ce10">
            <text:p>8.521,2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SEU TORRES DO NASCIMENT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ÇÃO DE PRIMEIRA TURMA (SETP)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6996.91" table:style-name="ce10">
            <text:p>6.996,91</text:p>
          </table:table-cell>
          <table:table-cell table:style-name="ce9"/>
          <table:table-cell office:value-type="float" office:value="2774.73" table:style-name="ce10">
            <text:p>2.774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291.35" table:style-name="ce10">
            <text:p>29.291,35</text:p>
          </table:table-cell>
          <table:table-cell office:value-type="float" office:value="-3343.07" table:style-name="ce12">
            <text:p>-3.343,07</text:p>
          </table:table-cell>
          <table:table-cell office:value-type="float" office:value="-5399.09" table:style-name="ce12">
            <text:p>-5.399,09</text:p>
          </table:table-cell>
          <table:table-cell office:value-type="float" office:value="-4201.9799999999996" table:style-name="ce12">
            <text:p>-4.201,98</text:p>
          </table:table-cell>
          <table:table-cell office:value-type="float" office:value="0" table:style-name="ce13">
            <text:p>0,00</text:p>
          </table:table-cell>
          <table:table-cell office:value-type="float" office:value="-12944.14" table:style-name="ce12">
            <text:p>-12.944,14</text:p>
          </table:table-cell>
          <table:table-cell office:value-type="float" office:value="16347.21" table:style-name="ce10">
            <text:p>16.347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VALDO PEREIRA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5ª VT)</text:p>
          </table:table-cell>
          <table:table-cell office:value-type="float" office:value="11778.34" table:style-name="ce10">
            <text:p>11.778,34</text:p>
          </table:table-cell>
          <table:table-cell office:value-type="float" office:value="1611.11" table:style-name="ce10">
            <text:p>1.611,11</text:p>
          </table:table-cell>
          <table:table-cell table:style-name="ce9"/>
          <table:table-cell office:value-type="float" office:value="2484.1" table:style-name="ce10">
            <text:p>2.484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873.55" table:style-name="ce10">
            <text:p>15.873,55</text:p>
          </table:table-cell>
          <table:table-cell office:value-type="float" office:value="-1743.76" table:style-name="ce12">
            <text:p>-1.743,76</text:p>
          </table:table-cell>
          <table:table-cell office:value-type="float" office:value="-2228.9299999999998" table:style-name="ce12">
            <text:p>-2.228,93</text:p>
          </table:table-cell>
          <table:table-cell office:value-type="float" office:value="-4680.99" table:style-name="ce12">
            <text:p>-4.680,99</text:p>
          </table:table-cell>
          <table:table-cell office:value-type="float" office:value="0" table:style-name="ce13">
            <text:p>0,00</text:p>
          </table:table-cell>
          <table:table-cell office:value-type="float" office:value="-8653.68" table:style-name="ce12">
            <text:p>-8.653,68</text:p>
          </table:table-cell>
          <table:table-cell office:value-type="float" office:value="7219.87" table:style-name="ce10">
            <text:p>7.219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VYNA MELO RÊGO MONTEIR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INFORMAÇÕES FUNCIONAIS (SEGESP)</text:p>
          </table:table-cell>
          <table:table-cell table:number-columns-repeated="2" table:style-name="ce9"/>
          <table:table-cell office:value-type="float" office:value="1185.06" table:style-name="ce10">
            <text:p>1.185,06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85.06" table:style-name="ce10">
            <text:p>1.185,06</text:p>
          </table:table-cell>
          <table:table-cell table:number-columns-repeated="2" table:style-name="ce9"/>
          <table:table-cell office:value-type="float" office:value="-774" table:style-name="ce11">
            <text:p>-774,00</text:p>
          </table:table-cell>
          <table:table-cell office:value-type="float" office:value="0" table:style-name="ce13">
            <text:p>0,00</text:p>
          </table:table-cell>
          <table:table-cell office:value-type="float" office:value="-774" table:style-name="ce11">
            <text:p>-774,00</text:p>
          </table:table-cell>
          <table:table-cell office:value-type="float" office:value="411.06" table:style-name="ce14">
            <text:p>411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Y ALMEIDA DE OLIVEIRA SANTOS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1ª VT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312.56" table:style-name="ce10">
            <text:p>2.312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394.52" table:style-name="ce10">
            <text:p>16.394,52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32.85" table:style-name="ce12">
            <text:p>-2.432,85</text:p>
          </table:table-cell>
          <table:table-cell office:value-type="float" office:value="-2018.09" table:style-name="ce12">
            <text:p>-2.018,09</text:p>
          </table:table-cell>
          <table:table-cell office:value-type="float" office:value="0" table:style-name="ce13">
            <text:p>0,00</text:p>
          </table:table-cell>
          <table:table-cell office:value-type="float" office:value="-5956.11" table:style-name="ce12">
            <text:p>-5.956,11</text:p>
          </table:table-cell>
          <table:table-cell office:value-type="float" office:value="10438.41" table:style-name="ce10">
            <text:p>10.438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ZA LOURENÇO DA SILV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1UNP)</text:p>
          </table:table-cell>
          <table:table-cell office:value-type="float" office:value="2816.88" table:style-name="ce10">
            <text:p>2.816,8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744.42" table:style-name="ce10">
            <text:p>1.744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746.35" table:style-name="ce10">
            <text:p>5.746,35</text:p>
          </table:table-cell>
          <table:table-cell office:value-type="float" office:value="-396.45" table:style-name="ce11">
            <text:p>-396,45</text:p>
          </table:table-cell>
          <table:table-cell office:value-type="float" office:value="-157.59" table:style-name="ce11">
            <text:p>-157,59</text:p>
          </table:table-cell>
          <table:table-cell office:value-type="float" office:value="-1884.2" table:style-name="ce12">
            <text:p>-1.884,20</text:p>
          </table:table-cell>
          <table:table-cell office:value-type="float" office:value="0" table:style-name="ce13">
            <text:p>0,00</text:p>
          </table:table-cell>
          <table:table-cell office:value-type="float" office:value="-2438.2399999999998" table:style-name="ce12">
            <text:p>-2.438,24</text:p>
          </table:table-cell>
          <table:table-cell office:value-type="float" office:value="3308.11" table:style-name="ce10">
            <text:p>3.308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MANOEL FERDINANDO DA ROCHA JÚNIOR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MANUTENÇÃO E PROJETOS (SA)</text:p>
          </table:table-cell>
          <table:table-cell office:value-type="float" office:value="10996.16" table:style-name="ce10">
            <text:p>10.996,16</text:p>
          </table:table-cell>
          <table:table-cell table:style-name="ce9"/>
          <table:table-cell office:value-type="float" office:value="7398.87" table:style-name="ce10">
            <text:p>7.398,87</text:p>
          </table:table-cell>
          <table:table-cell office:value-type="float" office:value="910.08" table:style-name="ce14">
            <text:p>910,08</text:p>
          </table:table-cell>
          <table:table-cell office:value-type="float" office:value="8001.84" table:number-columns-spanned="2" table:number-rows-spanned="1" table:style-name="ce26">
            <text:p>8.001,84</text:p>
          </table:table-cell>
          <table:covered-table-cell/>
          <table:table-cell table:style-name="ce9"/>
          <table:table-cell office:value-type="float" office:value="27306.95" table:style-name="ce10">
            <text:p>27.306,95</text:p>
          </table:table-cell>
          <table:table-cell office:value-type="float" office:value="-1376.29" table:style-name="ce12">
            <text:p>-1.376,29</text:p>
          </table:table-cell>
          <table:table-cell office:value-type="float" office:value="-6011.3" table:style-name="ce12">
            <text:p>-6.011,30</text:p>
          </table:table-cell>
          <table:table-cell office:value-type="float" office:value="-47.49" table:style-name="ce11">
            <text:p>-47,49</text:p>
          </table:table-cell>
          <table:table-cell office:value-type="float" office:value="0" table:style-name="ce13">
            <text:p>0,00</text:p>
          </table:table-cell>
          <table:table-cell office:value-type="float" office:value="-7435.08" table:style-name="ce12">
            <text:p>-7.435,08</text:p>
          </table:table-cell>
          <table:table-cell office:value-type="float" office:value="19871.87" table:style-name="ce10">
            <text:p>19.871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MANOEL SOARES COSTA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6ª VT)</text:p>
          </table:table-cell>
          <table:table-cell office:value-type="float" office:value="11735.6" table:style-name="ce10">
            <text:p>11.735,6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464.1" table:style-name="ce10">
            <text:p>2.464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39.59" table:style-name="ce10">
            <text:p>16.139,59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325.8000000000002" table:style-name="ce12">
            <text:p>-2.325,80</text:p>
          </table:table-cell>
          <table:table-cell office:value-type="float" office:value="-4743.55" table:style-name="ce12">
            <text:p>-4.743,55</text:p>
          </table:table-cell>
          <table:table-cell office:value-type="float" office:value="0" table:style-name="ce13">
            <text:p>0,00</text:p>
          </table:table-cell>
          <table:table-cell office:value-type="float" office:value="-8557.2999999999993" table:style-name="ce12">
            <text:p>-8.557,30</text:p>
          </table:table-cell>
          <table:table-cell office:value-type="float" office:value="7582.29" table:style-name="ce10">
            <text:p>7.582,2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MANUELLA LEMOS ALMEIDA COTTARD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DESENVOLVIMENTO DE PESSOAS (SEGESP)</text:p>
          </table:table-cell>
          <table:table-cell office:value-type="float" office:value="18951.18" table:style-name="ce10">
            <text:p>18.951,1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697.92" table:style-name="ce10">
            <text:p>3.697,9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588.99" table:style-name="ce10">
            <text:p>24.588,99</text:p>
          </table:table-cell>
          <table:table-cell office:value-type="float" office:value="-2647.51" table:style-name="ce12">
            <text:p>-2.647,51</text:p>
          </table:table-cell>
          <table:table-cell office:value-type="float" office:value="-3939.07" table:style-name="ce12">
            <text:p>-3.939,07</text:p>
          </table:table-cell>
          <table:table-cell office:value-type="float" office:value="-2305.44" table:style-name="ce12">
            <text:p>-2.305,44</text:p>
          </table:table-cell>
          <table:table-cell office:value-type="float" office:value="0" table:style-name="ce13">
            <text:p>0,00</text:p>
          </table:table-cell>
          <table:table-cell office:value-type="float" office:value="-8892.02" table:style-name="ce12">
            <text:p>-8.892,02</text:p>
          </table:table-cell>
          <table:table-cell office:value-type="float" office:value="15696.97" table:style-name="ce10">
            <text:p>15.696,9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NAURA LÍVIA VERGETH GRANGEIRO</text:p>
          </table:table-cell>
          <table:table-cell office:value-type="string" table:style-name="ce8">
            <text:p>ASSISTENTE DE DIRETOR - FC-04</text:p>
          </table:table-cell>
          <table:table-cell office:value-type="string" table:style-name="ce8">
            <text:p>COORDENADORIA DE APOIO ÀS VARAS (SEJ)</text:p>
          </table:table-cell>
          <table:table-cell office:value-type="float" office:value="11767.25" table:style-name="ce10">
            <text:p>11.767,25</text:p>
          </table:table-cell>
          <table:table-cell office:value-type="float" office:value="4069.84" table:style-name="ce10">
            <text:p>4.069,84</text:p>
          </table:table-cell>
          <table:table-cell office:value-type="float" office:value="1939.89" table:style-name="ce10">
            <text:p>1.939,89</text:p>
          </table:table-cell>
          <table:table-cell office:value-type="float" office:value="1524.42" table:style-name="ce10">
            <text:p>1.524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301.400000000001" table:style-name="ce10">
            <text:p>19.301,40</text:p>
          </table:table-cell>
          <table:table-cell office:value-type="float" office:value="-1861.84" table:style-name="ce12">
            <text:p>-1.861,84</text:p>
          </table:table-cell>
          <table:table-cell office:value-type="float" office:value="-3507.3" table:style-name="ce12">
            <text:p>-3.507,30</text:p>
          </table:table-cell>
          <table:table-cell office:value-type="float" office:value="-4807.47" table:style-name="ce12">
            <text:p>-4.807,47</text:p>
          </table:table-cell>
          <table:table-cell office:value-type="float" office:value="0" table:style-name="ce13">
            <text:p>0,00</text:p>
          </table:table-cell>
          <table:table-cell office:value-type="float" office:value="-10176.61" table:style-name="ce12">
            <text:p>-10.176,61</text:p>
          </table:table-cell>
          <table:table-cell office:value-type="float" office:value="9124.7900000000009" table:style-name="ce10">
            <text:p>9.124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RCÍLIA DOMITILA SOUSA GASQUEZ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398.21" table:style-name="ce10">
            <text:p>3.398,21</text:p>
          </table:table-cell>
          <table:table-cell table:style-name="ce9"/>
          <table:table-cell office:value-type="float" office:value="577.99" table:style-name="ce14">
            <text:p>577,9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262.14" table:style-name="ce10">
            <text:p>23.262,14</text:p>
          </table:table-cell>
          <table:table-cell office:value-type="float" office:value="-2472.5" table:style-name="ce12">
            <text:p>-2.472,50</text:p>
          </table:table-cell>
          <table:table-cell office:value-type="float" office:value="-4688.84" table:style-name="ce12">
            <text:p>-4.688,84</text:p>
          </table:table-cell>
          <table:table-cell office:value-type="float" office:value="-907.48" table:style-name="ce11">
            <text:p>-907,48</text:p>
          </table:table-cell>
          <table:table-cell office:value-type="float" office:value="0" table:style-name="ce13">
            <text:p>0,00</text:p>
          </table:table-cell>
          <table:table-cell office:value-type="float" office:value="-8068.82" table:style-name="ce12">
            <text:p>-8.068,82</text:p>
          </table:table-cell>
          <table:table-cell office:value-type="float" office:value="15193.32" table:style-name="ce10">
            <text:p>15.193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REMITA BATISTA SILV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6905.91" table:style-name="ce10">
            <text:p>6.905,91</text:p>
          </table:table-cell>
          <table:table-cell table:number-columns-repeated="2"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656.54" table:style-name="ce10">
            <text:p>7.656,54</text:p>
          </table:table-cell>
          <table:table-cell office:value-type="float" office:value="-504.29" table:style-name="ce11">
            <text:p>-504,29</text:p>
          </table:table-cell>
          <table:table-cell office:value-type="float" office:value="-375.85" table:style-name="ce11">
            <text:p>-375,85</text:p>
          </table:table-cell>
          <table:table-cell office:value-type="float" office:value="-1573.8" table:style-name="ce12">
            <text:p>-1.573,80</text:p>
          </table:table-cell>
          <table:table-cell office:value-type="float" office:value="0" table:style-name="ce13">
            <text:p>0,00</text:p>
          </table:table-cell>
          <table:table-cell office:value-type="float" office:value="-2453.94" table:style-name="ce12">
            <text:p>-2.453,94</text:p>
          </table:table-cell>
          <table:table-cell office:value-type="float" office:value="5202.6000000000004" table:style-name="ce10">
            <text:p>5.202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RIC ALLYSON ALVES MARTINS</text:p>
          </table:table-cell>
          <table:table-cell office:value-type="string" table:style-name="ce8">
            <text:p>TÉCNICO JUDICIÁRIO - NÍVEL MÉDIO B10</text:p>
          </table:table-cell>
          <table:table-cell table:style-name="ce9"/>
          <table:table-cell office:value-type="float" office:value="10474.6" table:style-name="ce10">
            <text:p>10.474,60</text:p>
          </table:table-cell>
          <table:table-cell table:number-columns-repeated="2" table:style-name="ce9"/>
          <table:table-cell office:value-type="float" office:value="2731.34" table:style-name="ce10">
            <text:p>2.731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205.94" table:style-name="ce10">
            <text:p>13.205,94</text:p>
          </table:table-cell>
          <table:table-cell office:value-type="float" office:value="-1313.27" table:style-name="ce12">
            <text:p>-1.313,27</text:p>
          </table:table-cell>
          <table:table-cell office:value-type="float" office:value="-1441.46" table:style-name="ce12">
            <text:p>-1.441,46</text:p>
          </table:table-cell>
          <table:table-cell office:value-type="float" office:value="-2890.91" table:style-name="ce12">
            <text:p>-2.890,91</text:p>
          </table:table-cell>
          <table:table-cell office:value-type="float" office:value="0" table:style-name="ce13">
            <text:p>0,00</text:p>
          </table:table-cell>
          <table:table-cell office:value-type="float" office:value="-5645.64" table:style-name="ce12">
            <text:p>-5.645,64</text:p>
          </table:table-cell>
          <table:table-cell office:value-type="float" office:value="7560.3" table:style-name="ce10">
            <text:p>7.560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RIKA BARRADAS LEÃO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18875.53" table:style-name="ce10">
            <text:p>18.875,53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418.4299999999998" table:style-name="ce10">
            <text:p>2.418,4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526.34" table:style-name="ce10">
            <text:p>23.526,34</text:p>
          </table:table-cell>
          <table:table-cell office:value-type="float" office:value="-2647.51" table:style-name="ce12">
            <text:p>-2.647,51</text:p>
          </table:table-cell>
          <table:table-cell office:value-type="float" office:value="-4102.9799999999996" table:style-name="ce12">
            <text:p>-4.102,98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6750.49" table:style-name="ce12">
            <text:p>-6.750,49</text:p>
          </table:table-cell>
          <table:table-cell office:value-type="float" office:value="16775.849999999999" table:style-name="ce10">
            <text:p>16.775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RIVAL GONÇALVES DE ALBUQUERQUE FILHO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1504.45" table:style-name="ce10">
            <text:p>11.504,4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234.4000000000001" table:style-name="ce10">
            <text:p>1.234,4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678.74" table:style-name="ce10">
            <text:p>14.678,74</text:p>
          </table:table-cell>
          <table:table-cell office:value-type="float" office:value="-828.39" table:style-name="ce11">
            <text:p>-828,39</text:p>
          </table:table-cell>
          <table:table-cell office:value-type="float" office:value="-2600.0300000000002" table:style-name="ce12">
            <text:p>-2.600,03</text:p>
          </table:table-cell>
          <table:table-cell office:value-type="float" office:value="-486.94" table:style-name="ce11">
            <text:p>-486,94</text:p>
          </table:table-cell>
          <table:table-cell office:value-type="float" office:value="0" table:style-name="ce13">
            <text:p>0,00</text:p>
          </table:table-cell>
          <table:table-cell office:value-type="float" office:value="-3915.36" table:style-name="ce12">
            <text:p>-3.915,36</text:p>
          </table:table-cell>
          <table:table-cell office:value-type="float" office:value="10763.38" table:style-name="ce10">
            <text:p>10.763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RONALDO ALMEIDA SILVA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4ª VT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2438.5100000000002" table:style-name="ce10">
            <text:p>2.438,5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378.3999999999996" table:style-name="ce10">
            <text:p>4.378,40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4378.3999999999996" table:style-name="ce10">
            <text:p>4.378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VALDA VIEIRA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712.4" table:style-name="ce14">
            <text:p>712,40</text:p>
          </table:table-cell>
          <table:table-cell table:style-name="ce9"/>
          <table:table-cell office:value-type="float" office:value="1501.26" table:style-name="ce10">
            <text:p>1.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612.05" table:style-name="ce10">
            <text:p>13.612,05</text:p>
          </table:table-cell>
          <table:table-cell office:value-type="float" office:value="-728.42" table:style-name="ce11">
            <text:p>-728,42</text:p>
          </table:table-cell>
          <table:table-cell office:value-type="float" office:value="-1685.06" table:style-name="ce12">
            <text:p>-1.685,06</text:p>
          </table:table-cell>
          <table:table-cell office:value-type="float" office:value="-4018.52" table:style-name="ce12">
            <text:p>-4.018,52</text:p>
          </table:table-cell>
          <table:table-cell office:value-type="float" office:value="0" table:style-name="ce13">
            <text:p>0,00</text:p>
          </table:table-cell>
          <table:table-cell office:value-type="float" office:value="-6432" table:style-name="ce12">
            <text:p>-6.432,00</text:p>
          </table:table-cell>
          <table:table-cell office:value-type="float" office:value="7180.05" table:style-name="ce10">
            <text:p>7.180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VALDA VIEIRA DA SILV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5499.84" table:style-name="ce10">
            <text:p>5.499,84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5499.84" table:style-name="ce10">
            <text:p>5.499,84</text:p>
          </table:table-cell>
          <table:table-cell office:value-type="float" office:value="-283.66000000000003" table:style-name="ce11">
            <text:p>-283,66</text:p>
          </table:table-cell>
          <table:table-cell office:value-type="float" office:value="-1434.45" table:style-name="ce12">
            <text:p>-1.434,45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1718.11" table:style-name="ce12">
            <text:p>-1.718,11</text:p>
          </table:table-cell>
          <table:table-cell office:value-type="float" office:value="3781.73" table:style-name="ce10">
            <text:p>3.781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VALDO CARDOSO DA SILV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COORDENADORIA DE PRECEDENTES, AÇÕES COLETIVAS E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1427.55" table:style-name="ce10">
            <text:p>1.427,55</text:p>
          </table:table-cell>
          <table:table-cell office:value-type="float" office:value="1939.89" table:style-name="ce10">
            <text:p>1.939,89</text:p>
          </table:table-cell>
          <table:table-cell office:value-type="float" office:value="2254.1" table:style-name="ce10">
            <text:p>2.254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907.48" table:style-name="ce10">
            <text:p>24.907,48</text:p>
          </table:table-cell>
          <table:table-cell office:value-type="float" office:value="-2975.74" table:style-name="ce12">
            <text:p>-2.975,74</text:p>
          </table:table-cell>
          <table:table-cell office:value-type="float" office:value="-4437.72" table:style-name="ce12">
            <text:p>-4.437,72</text:p>
          </table:table-cell>
          <table:table-cell office:value-type="float" office:value="-3322.5" table:style-name="ce12">
            <text:p>-3.322,50</text:p>
          </table:table-cell>
          <table:table-cell office:value-type="float" office:value="0" table:style-name="ce13">
            <text:p>0,00</text:p>
          </table:table-cell>
          <table:table-cell office:value-type="float" office:value="-10735.96" table:style-name="ce12">
            <text:p>-10.735,96</text:p>
          </table:table-cell>
          <table:table-cell office:value-type="float" office:value="14171.52" table:style-name="ce10">
            <text:p>14.171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VELINE ARRUDA CAVALCANTE SOUZA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9519.71" table:style-name="ce10">
            <text:p>19.519,71</text:p>
          </table:table-cell>
          <table:table-cell office:value-type="float" office:value="3141.81" table:style-name="ce10">
            <text:p>3.141,81</text:p>
          </table:table-cell>
          <table:table-cell table:style-name="ce9"/>
          <table:table-cell office:value-type="float" office:value="1869.76" table:style-name="ce10">
            <text:p>1.86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531.279999999999" table:style-name="ce10">
            <text:p>24.531,28</text:p>
          </table:table-cell>
          <table:table-cell office:value-type="float" office:value="-3258.59" table:style-name="ce12">
            <text:p>-3.258,59</text:p>
          </table:table-cell>
          <table:table-cell office:value-type="float" office:value="-4414.3100000000004" table:style-name="ce12">
            <text:p>-4.414,31</text:p>
          </table:table-cell>
          <table:table-cell office:value-type="float" office:value="-1416.53" table:style-name="ce12">
            <text:p>-1.416,53</text:p>
          </table:table-cell>
          <table:table-cell office:value-type="float" office:value="0" table:style-name="ce13">
            <text:p>0,00</text:p>
          </table:table-cell>
          <table:table-cell office:value-type="float" office:value="-9089.43" table:style-name="ce12">
            <text:p>-9.089,43</text:p>
          </table:table-cell>
          <table:table-cell office:value-type="float" office:value="15441.85" table:style-name="ce10">
            <text:p>15.441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VERALDO CORREIA QUINTELA</text:p>
          </table:table-cell>
          <table:table-cell office:value-type="string" table:style-name="ce8">
            <text:p>ANALISTA JUDICIÁRIO - NÍVEL SUPERIOR B10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17863.3" table:style-name="ce10">
            <text:p>17.863,30</text:p>
          </table:table-cell>
          <table:table-cell table:number-columns-repeated="2" table:style-name="ce9"/>
          <table:table-cell office:value-type="float" office:value="1985.03" table:style-name="ce10">
            <text:p>1.985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848.330000000002" table:style-name="ce10">
            <text:p>19.848,33</text:p>
          </table:table-cell>
          <table:table-cell office:value-type="float" office:value="-2470.16" table:style-name="ce12">
            <text:p>-2.470,16</text:p>
          </table:table-cell>
          <table:table-cell office:value-type="float" office:value="-3311.62" table:style-name="ce12">
            <text:p>-3.311,62</text:p>
          </table:table-cell>
          <table:table-cell office:value-type="float" office:value="-486.94" table:style-name="ce11">
            <text:p>-486,94</text:p>
          </table:table-cell>
          <table:table-cell office:value-type="float" office:value="0" table:style-name="ce13">
            <text:p>0,00</text:p>
          </table:table-cell>
          <table:table-cell office:value-type="float" office:value="-6268.72" table:style-name="ce12">
            <text:p>-6.268,72</text:p>
          </table:table-cell>
          <table:table-cell office:value-type="float" office:value="13579.61" table:style-name="ce10">
            <text:p>13.579,6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VERSON ROBERTO ALVES LAGES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<text:s/>(PAL)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629.23" table:style-name="ce10">
            <text:p>1.629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758.68" table:style-name="ce10">
            <text:p>15.758,68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1912.99" table:style-name="ce12">
            <text:p>-1.912,99</text:p>
          </table:table-cell>
          <table:table-cell office:value-type="float" office:value="-1053.8399999999999" table:style-name="ce12">
            <text:p>-1.053,84</text:p>
          </table:table-cell>
          <table:table-cell office:value-type="float" office:value="0" table:style-name="ce13">
            <text:p>0,00</text:p>
          </table:table-cell>
          <table:table-cell office:value-type="float" office:value="-4472" table:style-name="ce12">
            <text:p>-4.472,00</text:p>
          </table:table-cell>
          <table:table-cell office:value-type="float" office:value="11286.68" table:style-name="ce10">
            <text:p>11.286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VERTON MENDES TENÓRIO</text:p>
          </table:table-cell>
          <table:table-cell office:value-type="string" table:style-name="ce8">
            <text:p>ANALISTA JUDICIÁRIO - NÍVEL SUPERIOR A5</text:p>
          </table:table-cell>
          <table:table-cell office:value-type="string" table:style-name="ce8">
            <text:p>SECRETARIA DE LICITAÇÕES E CONTRATOS (D.G)</text:p>
          </table:table-cell>
          <table:table-cell office:value-type="float" office:value="15015.42" table:style-name="ce10">
            <text:p>15.015,42</text:p>
          </table:table-cell>
          <table:table-cell table:number-columns-repeated="2" table:style-name="ce9"/>
          <table:table-cell office:value-type="float" office:value="2434.9899999999998" table:style-name="ce10">
            <text:p>2.434,99</text:p>
          </table:table-cell>
          <table:table-cell office:value-type="float" office:value="5005.1400000000003" table:number-columns-spanned="2" table:number-rows-spanned="1" table:style-name="ce26">
            <text:p>5.005,14</text:p>
          </table:table-cell>
          <table:covered-table-cell/>
          <table:table-cell table:style-name="ce9"/>
          <table:table-cell office:value-type="float" office:value="22455.55" table:style-name="ce10">
            <text:p>22.455,55</text:p>
          </table:table-cell>
          <table:table-cell office:value-type="float" office:value="-828.39" table:style-name="ce11">
            <text:p>-828,39</text:p>
          </table:table-cell>
          <table:table-cell office:value-type="float" office:value="-3253.74" table:style-name="ce12">
            <text:p>-3.253,74</text:p>
          </table:table-cell>
          <table:table-cell office:value-type="float" office:value="-823.18" table:style-name="ce11">
            <text:p>-823,18</text:p>
          </table:table-cell>
          <table:table-cell office:value-type="float" office:value="0" table:style-name="ce13">
            <text:p>0,00</text:p>
          </table:table-cell>
          <table:table-cell office:value-type="float" office:value="-4905.3100000000004" table:style-name="ce12">
            <text:p>-4.905,31</text:p>
          </table:table-cell>
          <table:table-cell office:value-type="float" office:value="17550.240000000002" table:style-name="ce10">
            <text:p>17.550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ÁBIA FERNANDA CURVELO MARQUES</text:p>
          </table:table-cell>
          <table:table-cell office:value-type="string" table:style-name="ce8">
            <text:p>ANALISTA JUDICIÁRIO - NÍVEL SUPERIOR A1</text:p>
          </table:table-cell>
          <table:table-cell office:value-type="string" table:style-name="ce8">
            <text:p>SECRETARIA DE AUDITORIA</text:p>
          </table:table-cell>
          <table:table-cell office:value-type="float" office:value="12896.43" table:style-name="ce10">
            <text:p>12.896,43</text:p>
          </table:table-cell>
          <table:table-cell table:number-columns-repeated="2" table:style-name="ce9"/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806.51" table:style-name="ce10">
            <text:p>13.806,51</text:p>
          </table:table-cell>
          <table:table-cell office:value-type="float" office:value="-828.39" table:style-name="ce11">
            <text:p>-828,39</text:p>
          </table:table-cell>
          <table:table-cell office:value-type="float" office:value="-2449.35" table:style-name="ce12">
            <text:p>-2.449,35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277.74" table:style-name="ce12">
            <text:p>-3.277,74</text:p>
          </table:table-cell>
          <table:table-cell office:value-type="float" office:value="10528.77" table:style-name="ce10">
            <text:p>10.528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ABIANA TEIXEIRA DE MOUR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DE RECURSO DE REVISTA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729.26" table:style-name="ce14">
            <text:p>729,26</text:p>
          </table:table-cell>
          <table:table-cell table:style-name="ce9"/>
          <table:table-cell office:value-type="float" office:value="1859.23" table:style-name="ce10">
            <text:p>1.859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874.43" table:style-name="ce10">
            <text:p>21.874,43</text:p>
          </table:table-cell>
          <table:table-cell office:value-type="float" office:value="-2860.52" table:style-name="ce12">
            <text:p>-2.860,52</text:p>
          </table:table-cell>
          <table:table-cell office:value-type="float" office:value="-3743.9" table:style-name="ce12">
            <text:p>-3.743,90</text:p>
          </table:table-cell>
          <table:table-cell office:value-type="float" office:value="-4199.8900000000003" table:style-name="ce12">
            <text:p>-4.199,89</text:p>
          </table:table-cell>
          <table:table-cell office:value-type="float" office:value="0" table:style-name="ce13">
            <text:p>0,00</text:p>
          </table:table-cell>
          <table:table-cell office:value-type="float" office:value="-10804.31" table:style-name="ce12">
            <text:p>-10.804,31</text:p>
          </table:table-cell>
          <table:table-cell office:value-type="float" office:value="11070.12" table:style-name="ce10">
            <text:p>11.070,1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ABIANO WANDERLEY SANTOS</text:p>
          </table:table-cell>
          <table:table-cell office:value-type="string" table:style-name="ce8">
            <text:p>TÉCNICO JUDICIÁRIO - NÍVEL MÉDIO A5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9151.77" table:style-name="ce10">
            <text:p>9.151,77</text:p>
          </table:table-cell>
          <table:table-cell table:number-columns-repeated="2" table:style-name="ce9"/>
          <table:table-cell office:value-type="float" office:value="2149.5100000000002" table:style-name="ce10">
            <text:p>2.149,5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301.28" table:style-name="ce10">
            <text:p>11.301,28</text:p>
          </table:table-cell>
          <table:table-cell office:value-type="float" office:value="-828.39" table:style-name="ce11">
            <text:p>-828,39</text:p>
          </table:table-cell>
          <table:table-cell office:value-type="float" office:value="-1269.5999999999999" table:style-name="ce12">
            <text:p>-1.269,60</text:p>
          </table:table-cell>
          <table:table-cell office:value-type="float" office:value="-1778.3" table:style-name="ce12">
            <text:p>-1.778,30</text:p>
          </table:table-cell>
          <table:table-cell office:value-type="float" office:value="0" table:style-name="ce13">
            <text:p>0,00</text:p>
          </table:table-cell>
          <table:table-cell office:value-type="float" office:value="-3876.29" table:style-name="ce12">
            <text:p>-3.876,29</text:p>
          </table:table-cell>
          <table:table-cell office:value-type="float" office:value="7424.99" table:style-name="ce10">
            <text:p>7.424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ÁBIO ALBUQUERQUE DE ARAÚJO CORDEIRO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<text:s/>(SLQ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120.3200000000002" table:style-name="ce10">
            <text:p>2.120,32</text:p>
          </table:table-cell>
          <table:table-cell office:value-type="float" office:value="2232.38" table:style-name="ce10">
            <text:p>2.232,38</text:p>
          </table:table-cell>
          <table:table-cell office:value-type="float" office:value="1639.76" table:style-name="ce10">
            <text:p>1.63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747.05" table:style-name="ce10">
            <text:p>17.747,05</text:p>
          </table:table-cell>
          <table:table-cell office:value-type="float" office:value="-1847.37" table:style-name="ce12">
            <text:p>-1.847,37</text:p>
          </table:table-cell>
          <table:table-cell office:value-type="float" office:value="-2690.33" table:style-name="ce12">
            <text:p>-2.690,33</text:p>
          </table:table-cell>
          <table:table-cell office:value-type="float" office:value="-1540.61" table:style-name="ce12">
            <text:p>-1.540,61</text:p>
          </table:table-cell>
          <table:table-cell office:value-type="float" office:value="0" table:style-name="ce13">
            <text:p>0,00</text:p>
          </table:table-cell>
          <table:table-cell office:value-type="float" office:value="-6078.31" table:style-name="ce12">
            <text:p>-6.078,31</text:p>
          </table:table-cell>
          <table:table-cell office:value-type="float" office:value="11668.74" table:style-name="ce10">
            <text:p>11.668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ÁBIO TENÓRIO BARROS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JORNALISMO (CCOM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185.86" table:style-name="ce10">
            <text:p>2.185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975.33" table:style-name="ce10">
            <text:p>15.975,33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352.41" table:style-name="ce12">
            <text:p>-2.352,41</text:p>
          </table:table-cell>
          <table:table-cell office:value-type="float" office:value="-2954.09" table:style-name="ce12">
            <text:p>-2.954,09</text:p>
          </table:table-cell>
          <table:table-cell office:value-type="float" office:value="0" table:style-name="ce13">
            <text:p>0,00</text:p>
          </table:table-cell>
          <table:table-cell office:value-type="float" office:value="-6811.67" table:style-name="ce12">
            <text:p>-6.811,67</text:p>
          </table:table-cell>
          <table:table-cell office:value-type="float" office:value="9163.66" table:style-name="ce10">
            <text:p>9.163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ABRÍCIO ROSA MACIEL BARBOS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6ª VT)</text:p>
          </table:table-cell>
          <table:table-cell office:value-type="float" office:value="11754.59" table:style-name="ce10">
            <text:p>11.754,59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1629.23" table:style-name="ce10">
            <text:p>1.629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794.83" table:style-name="ce10">
            <text:p>21.794,83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4210.12" table:style-name="ce12">
            <text:p>-4.210,12</text:p>
          </table:table-cell>
          <table:table-cell office:value-type="float" office:value="-4974.8500000000004" table:style-name="ce12">
            <text:p>-4.974,85</text:p>
          </table:table-cell>
          <table:table-cell office:value-type="float" office:value="0" table:style-name="ce13">
            <text:p>0,00</text:p>
          </table:table-cell>
          <table:table-cell office:value-type="float" office:value="-10690.14" table:style-name="ce12">
            <text:p>-10.690,14</text:p>
          </table:table-cell>
          <table:table-cell office:value-type="float" office:value="11104.69" table:style-name="ce10">
            <text:p>11.104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AGNER MOREIRA DE PAULA GOME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ATA)</text:p>
          </table:table-cell>
          <table:table-cell office:value-type="float" office:value="11778.34" table:style-name="ce10">
            <text:p>11.778,34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059.69" table:style-name="ce10">
            <text:p>2.059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777.92" table:style-name="ce10">
            <text:p>15.777,92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493.9699999999998" table:style-name="ce12">
            <text:p>-2.493,97</text:p>
          </table:table-cell>
          <table:table-cell office:value-type="float" office:value="-4706.26" table:style-name="ce12">
            <text:p>-4.706,26</text:p>
          </table:table-cell>
          <table:table-cell office:value-type="float" office:value="0" table:style-name="ce13">
            <text:p>0,00</text:p>
          </table:table-cell>
          <table:table-cell office:value-type="float" office:value="-8688.18" table:style-name="ce12">
            <text:p>-8.688,18</text:p>
          </table:table-cell>
          <table:table-cell office:value-type="float" office:value="7089.74" table:style-name="ce10">
            <text:p>7.089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ARAH MARIA ALVIM DE SOUZA HOLAND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013.25" table:style-name="ce10">
            <text:p>22.013,25</text:p>
          </table:table-cell>
          <table:table-cell table:number-columns-repeated="2" table:style-name="ce9"/>
          <table:table-cell office:value-type="float" office:value="3040.95" table:style-name="ce10">
            <text:p>3.040,9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054.2" table:style-name="ce10">
            <text:p>25.054,20</text:p>
          </table:table-cell>
          <table:table-cell office:value-type="float" office:value="-828.39" table:style-name="ce11">
            <text:p>-828,39</text:p>
          </table:table-cell>
          <table:table-cell office:value-type="float" office:value="-4555.4399999999996" table:style-name="ce12">
            <text:p>-4.555,44</text:p>
          </table:table-cell>
          <table:table-cell office:value-type="float" office:value="-5913.96" table:style-name="ce12">
            <text:p>-5.913,96</text:p>
          </table:table-cell>
          <table:table-cell office:value-type="float" office:value="0" table:style-name="ce13">
            <text:p>0,00</text:p>
          </table:table-cell>
          <table:table-cell office:value-type="float" office:value="-11297.79" table:style-name="ce12">
            <text:p>-11.297,79</text:p>
          </table:table-cell>
          <table:table-cell office:value-type="float" office:value="13756.41" table:style-name="ce10">
            <text:p>13.756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ÁTIMA EDNA DE CARVALHO PORTEL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6976.45" table:style-name="ce10">
            <text:p>6.976,45</text:p>
          </table:table-cell>
          <table:table-cell table:number-columns-repeated="2"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727.08" table:style-name="ce10">
            <text:p>7.727,08</text:p>
          </table:table-cell>
          <table:table-cell office:value-type="float" office:value="-515.92999999999995" table:style-name="ce11">
            <text:p>-515,93</text:p>
          </table:table-cell>
          <table:table-cell office:value-type="float" office:value="-389.1" table:style-name="ce11">
            <text:p>-389,10</text:p>
          </table:table-cell>
          <table:table-cell office:value-type="float" office:value="-1113.8699999999999" table:style-name="ce12">
            <text:p>-1.113,87</text:p>
          </table:table-cell>
          <table:table-cell office:value-type="float" office:value="0" table:style-name="ce13">
            <text:p>0,00</text:p>
          </table:table-cell>
          <table:table-cell office:value-type="float" office:value="-2018.9" table:style-name="ce12">
            <text:p>-2.018,90</text:p>
          </table:table-cell>
          <table:table-cell office:value-type="float" office:value="5708.18" table:style-name="ce10">
            <text:p>5.708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ÁTIMA REGINA DA ROCHA JESUS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5180.97" table:style-name="ce10">
            <text:p>5.180,97</text:p>
          </table:table-cell>
          <table:table-cell office:value-type="float" office:value="1939.89" table:style-name="ce10">
            <text:p>1.939,89</text:p>
          </table:table-cell>
          <table:table-cell office:value-type="float" office:value="1610.43" table:style-name="ce10">
            <text:p>1.610,4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533.37" table:style-name="ce10">
            <text:p>20.533,37</text:p>
          </table:table-cell>
          <table:table-cell office:value-type="float" office:value="-2019.21" table:style-name="ce12">
            <text:p>-2.019,21</text:p>
          </table:table-cell>
          <table:table-cell office:value-type="float" office:value="-3727.03" table:style-name="ce12">
            <text:p>-3.727,03</text:p>
          </table:table-cell>
          <table:table-cell office:value-type="float" office:value="-2462.5100000000002" table:style-name="ce12">
            <text:p>-2.462,51</text:p>
          </table:table-cell>
          <table:table-cell office:value-type="float" office:value="0" table:style-name="ce13">
            <text:p>0,00</text:p>
          </table:table-cell>
          <table:table-cell office:value-type="float" office:value="-8208.75" table:style-name="ce12">
            <text:p>-8.208,75</text:p>
          </table:table-cell>
          <table:table-cell office:value-type="float" office:value="12324.62" table:style-name="ce10">
            <text:p>12.324,6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LIPE COSTA LEITE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APOIO AO USUÁRIO (SETIC)</text:p>
          </table:table-cell>
          <table:table-cell office:value-type="float" office:value="11169.36" table:style-name="ce10">
            <text:p>11.169,36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953.55" table:style-name="ce10">
            <text:p>1.953,5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062.8" table:style-name="ce10">
            <text:p>15.062,80</text:p>
          </table:table-cell>
          <table:table-cell office:value-type="float" office:value="-828.39" table:style-name="ce11">
            <text:p>-828,39</text:p>
          </table:table-cell>
          <table:table-cell office:value-type="float" office:value="-2317.0700000000002" table:style-name="ce12">
            <text:p>-2.317,07</text:p>
          </table:table-cell>
          <table:table-cell office:value-type="float" office:value="-1274.1600000000001" table:style-name="ce12">
            <text:p>-1.274,16</text:p>
          </table:table-cell>
          <table:table-cell office:value-type="float" office:value="0" table:style-name="ce13">
            <text:p>0,00</text:p>
          </table:table-cell>
          <table:table-cell office:value-type="float" office:value="-4419.62" table:style-name="ce12">
            <text:p>-4.419,62</text:p>
          </table:table-cell>
          <table:table-cell office:value-type="float" office:value="10643.18" table:style-name="ce10">
            <text:p>10.643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LIPE RAMALHO DE MORAE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E DESEMBARGADOR (GABEAPB)</text:p>
          </table:table-cell>
          <table:table-cell office:value-type="float" office:value="18606.650000000001" table:style-name="ce10">
            <text:p>18.606,65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186.33" table:style-name="ce10">
            <text:p>2.186,33</text:p>
          </table:table-cell>
          <table:table-cell office:value-type="float" office:value="178.63" table:number-columns-spanned="2" table:number-rows-spanned="1" table:style-name="ce27">
            <text:p>178,63</text:p>
          </table:table-cell>
          <table:covered-table-cell/>
          <table:table-cell table:style-name="ce9"/>
          <table:table-cell office:value-type="float" office:value="22156.66" table:style-name="ce10">
            <text:p>22.156,66</text:p>
          </table:table-cell>
          <table:table-cell office:value-type="float" office:value="-828.39" table:style-name="ce11">
            <text:p>-828,39</text:p>
          </table:table-cell>
          <table:table-cell office:value-type="float" office:value="-4293.41" table:style-name="ce12">
            <text:p>-4.293,41</text:p>
          </table:table-cell>
          <table:table-cell office:value-type="float" office:value="-858.3" table:style-name="ce11">
            <text:p>-858,30</text:p>
          </table:table-cell>
          <table:table-cell office:value-type="float" office:value="0" table:style-name="ce13">
            <text:p>0,00</text:p>
          </table:table-cell>
          <table:table-cell office:value-type="float" office:value="-5980.1" table:style-name="ce12">
            <text:p>-5.980,10</text:p>
          </table:table-cell>
          <table:table-cell office:value-type="float" office:value="16176.56" table:style-name="ce10">
            <text:p>16.176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RNANDA PEDROSA DE HOLAND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486.62" table:style-name="ce10">
            <text:p>3.486,62</text:p>
          </table:table-cell>
          <table:table-cell office:value-type="float" office:value="7250.7" table:number-columns-spanned="2" table:number-rows-spanned="1" table:style-name="ce26">
            <text:p>7.250,70</text:p>
          </table:table-cell>
          <table:covered-table-cell/>
          <table:table-cell table:style-name="ce9"/>
          <table:table-cell office:value-type="float" office:value="32489.41" table:style-name="ce10">
            <text:p>32.489,41</text:p>
          </table:table-cell>
          <table:table-cell office:value-type="float" office:value="-828.39" table:style-name="ce11">
            <text:p>-828,39</text:p>
          </table:table-cell>
          <table:table-cell office:value-type="float" office:value="-6009.24" table:style-name="ce12">
            <text:p>-6.009,24</text:p>
          </table:table-cell>
          <table:table-cell office:value-type="float" office:value="-1636.56" table:style-name="ce12">
            <text:p>-1.636,56</text:p>
          </table:table-cell>
          <table:table-cell office:value-type="float" office:value="0" table:style-name="ce13">
            <text:p>0,00</text:p>
          </table:table-cell>
          <table:table-cell office:value-type="float" office:value="-8474.19" table:style-name="ce12">
            <text:p>-8.474,19</text:p>
          </table:table-cell>
          <table:table-cell office:value-type="float" office:value="24015.22" table:style-name="ce10">
            <text:p>24.015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RNANDA SOARES BASTOS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9363.86" table:style-name="ce10">
            <text:p>19.363,86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2522.96" table:style-name="ce10">
            <text:p>2.522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297.83" table:style-name="ce10">
            <text:p>30.297,83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5910.9" table:style-name="ce12">
            <text:p>-5.910,90</text:p>
          </table:table-cell>
          <table:table-cell office:value-type="float" office:value="-1884.09" table:style-name="ce12">
            <text:p>-1.884,09</text:p>
          </table:table-cell>
          <table:table-cell office:value-type="float" office:value="0" table:style-name="ce13">
            <text:p>0,00</text:p>
          </table:table-cell>
          <table:table-cell office:value-type="float" office:value="-10535.18" table:style-name="ce12">
            <text:p>-10.535,18</text:p>
          </table:table-cell>
          <table:table-cell office:value-type="float" office:value="19762.650000000001" table:style-name="ce10">
            <text:p>19.762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RNANDO ANTÔNIO DE CASTRO CARDOSO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8779.439999999999" table:style-name="ce10">
            <text:p>18.779,44</text:p>
          </table:table-cell>
          <table:table-cell office:value-type="float" office:value="2364.52" table:style-name="ce10">
            <text:p>2.364,52</text:p>
          </table:table-cell>
          <table:table-cell table:style-name="ce9"/>
          <table:table-cell office:value-type="float" office:value="2044.7" table:style-name="ce10">
            <text:p>2.044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188.66" table:style-name="ce10">
            <text:p>23.188,66</text:p>
          </table:table-cell>
          <table:table-cell office:value-type="float" office:value="-3033.91" table:style-name="ce12">
            <text:p>-3.033,91</text:p>
          </table:table-cell>
          <table:table-cell office:value-type="float" office:value="-4006.63" table:style-name="ce12">
            <text:p>-4.006,63</text:p>
          </table:table-cell>
          <table:table-cell office:value-type="float" office:value="-1068.5899999999999" table:style-name="ce12">
            <text:p>-1.068,59</text:p>
          </table:table-cell>
          <table:table-cell office:value-type="float" office:value="0" table:style-name="ce13">
            <text:p>0,00</text:p>
          </table:table-cell>
          <table:table-cell office:value-type="float" office:value="-8109.13" table:style-name="ce12">
            <text:p>-8.109,13</text:p>
          </table:table-cell>
          <table:table-cell office:value-type="float" office:value="15079.53" table:style-name="ce10">
            <text:p>15.079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RNANDO ANTONIO FLOERING BELTRÃO DE CAST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9885.7900000000009" table:style-name="ce10">
            <text:p>9.885,79</text:p>
          </table:table-cell>
          <table:table-cell table:number-columns-repeated="2" table:style-name="ce9"/>
          <table:table-cell office:value-type="float" office:value="992.73" table:style-name="ce14">
            <text:p>992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0878.52" table:style-name="ce10">
            <text:p>10.878,52</text:p>
          </table:table-cell>
          <table:table-cell office:value-type="float" office:value="-405.8" table:style-name="ce11">
            <text:p>-405,80</text:p>
          </table:table-cell>
          <table:table-cell table:style-name="ce9"/>
          <table:table-cell office:value-type="float" office:value="-2118.5700000000002" table:style-name="ce12">
            <text:p>-2.118,57</text:p>
          </table:table-cell>
          <table:table-cell office:value-type="float" office:value="0" table:style-name="ce13">
            <text:p>0,00</text:p>
          </table:table-cell>
          <table:table-cell office:value-type="float" office:value="-2524.37" table:style-name="ce12">
            <text:p>-2.524,37</text:p>
          </table:table-cell>
          <table:table-cell office:value-type="float" office:value="8354.15" table:style-name="ce10">
            <text:p>8.354,1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RNANDO BENEDITO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CRETARIA DE PRECATÓRIOS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4542.51" table:style-name="ce10">
            <text:p>4.542,51</text:p>
          </table:table-cell>
          <table:table-cell office:value-type="float" office:value="1185.05" table:style-name="ce10">
            <text:p>1.185,05</text:p>
          </table:table-cell>
          <table:table-cell office:value-type="float" office:value="1660.71" table:style-name="ce10">
            <text:p>1.660,71</text:p>
          </table:table-cell>
          <table:table-cell office:value-type="float" office:value="5150.4799999999996" table:number-columns-spanned="2" table:number-rows-spanned="1" table:style-name="ce26">
            <text:p>5.150,48</text:p>
          </table:table-cell>
          <table:covered-table-cell/>
          <table:table-cell office:value-type="float" office:value="7725.73" table:style-name="ce10">
            <text:p>7.725,73</text:p>
          </table:table-cell>
          <table:table-cell office:value-type="float" office:value="31900.34" table:style-name="ce10">
            <text:p>31.900,34</text:p>
          </table:table-cell>
          <table:table-cell office:value-type="float" office:value="-1911.97" table:style-name="ce12">
            <text:p>-1.911,97</text:p>
          </table:table-cell>
          <table:table-cell office:value-type="float" office:value="-3926.81" table:style-name="ce12">
            <text:p>-3.926,81</text:p>
          </table:table-cell>
          <table:table-cell office:value-type="float" office:value="-2227.7399999999998" table:style-name="ce12">
            <text:p>-2.227,74</text:p>
          </table:table-cell>
          <table:table-cell office:value-type="float" office:value="0" table:style-name="ce13">
            <text:p>0,00</text:p>
          </table:table-cell>
          <table:table-cell office:value-type="float" office:value="-8066.52" table:style-name="ce12">
            <text:p>-8.066,52</text:p>
          </table:table-cell>
          <table:table-cell office:value-type="float" office:value="23833.82" table:style-name="ce10">
            <text:p>23.833,8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LÁVIA AZEVEDO GAZZANÉO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<text:s text:c="2"/>JURÍDICO-ADMINISTRATIVA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1409.76" table:style-name="ce10">
            <text:p>1.40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622.85" table:style-name="ce10">
            <text:p>21.622,85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4275.32" table:style-name="ce12">
            <text:p>-4.275,32</text:p>
          </table:table-cell>
          <table:table-cell office:value-type="float" office:value="-744.83" table:style-name="ce11">
            <text:p>-744,83</text:p>
          </table:table-cell>
          <table:table-cell office:value-type="float" office:value="0" table:style-name="ce13">
            <text:p>0,00</text:p>
          </table:table-cell>
          <table:table-cell office:value-type="float" office:value="-6525.32" table:style-name="ce12">
            <text:p>-6.525,32</text:p>
          </table:table-cell>
          <table:table-cell office:value-type="float" office:value="15097.53" table:style-name="ce10">
            <text:p>15.097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LÁVIA CAROLINE FONSECA AMORIM</text:p>
          </table:table-cell>
          <table:table-cell office:value-type="string" table:style-name="ce8">
            <text:p>COORDENADOR DE LICITAÇÕES - CJ-02</text:p>
          </table:table-cell>
          <table:table-cell office:value-type="string" table:style-name="ce8">
            <text:p>SECRETARIA DE LICITAÇÕES E CONTRATOS (D.G)</text:p>
          </table:table-cell>
          <table:table-cell office:value-type="float" office:value="19441.79" table:style-name="ce10">
            <text:p>19.441,79</text:p>
          </table:table-cell>
          <table:table-cell table:style-name="ce9"/>
          <table:table-cell office:value-type="float" office:value="7398.87" table:style-name="ce10">
            <text:p>7.398,87</text:p>
          </table:table-cell>
          <table:table-cell office:value-type="float" office:value="2135.61" table:style-name="ce10">
            <text:p>2.135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976.27" table:style-name="ce10">
            <text:p>28.976,27</text:p>
          </table:table-cell>
          <table:table-cell office:value-type="float" office:value="-828.39" table:style-name="ce11">
            <text:p>-828,39</text:p>
          </table:table-cell>
          <table:table-cell office:value-type="float" office:value="-6179.74" table:style-name="ce12">
            <text:p>-6.179,74</text:p>
          </table:table-cell>
          <table:table-cell office:value-type="float" office:value="-711.24" table:style-name="ce11">
            <text:p>-711,24</text:p>
          </table:table-cell>
          <table:table-cell office:value-type="float" office:value="0" table:style-name="ce13">
            <text:p>0,00</text:p>
          </table:table-cell>
          <table:table-cell office:value-type="float" office:value="-7719.37" table:style-name="ce12">
            <text:p>-7.719,37</text:p>
          </table:table-cell>
          <table:table-cell office:value-type="float" office:value="21256.9" table:style-name="ce10">
            <text:p>21.256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LÁVIA ROBERTA DE ALMEIDA MULLER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3983.92" table:style-name="ce10">
            <text:p>3.983,92</text:p>
          </table:table-cell>
          <table:table-cell table:number-columns-repeated="2" table:style-name="ce9"/>
          <table:table-cell office:value-type="float" office:value="324.32" table:style-name="ce14">
            <text:p>324,3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308.24" table:style-name="ce10">
            <text:p>4.308,24</text:p>
          </table:table-cell>
          <table:table-cell office:value-type="float" office:value="-63.85" table:style-name="ce11">
            <text:p>-63,85</text:p>
          </table:table-cell>
          <table:table-cell office:value-type="float" office:value="-245.89" table:style-name="ce11">
            <text:p>-245,89</text:p>
          </table:table-cell>
          <table:table-cell office:value-type="float" office:value="-941.96" table:style-name="ce11">
            <text:p>-941,96</text:p>
          </table:table-cell>
          <table:table-cell office:value-type="float" office:value="0" table:style-name="ce13">
            <text:p>0,00</text:p>
          </table:table-cell>
          <table:table-cell office:value-type="float" office:value="-1251.7" table:style-name="ce12">
            <text:p>-1.251,70</text:p>
          </table:table-cell>
          <table:table-cell office:value-type="float" office:value="3056.54" table:style-name="ce10">
            <text:p>3.056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LÁVIO COSTA NABUCO DE MELL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060.66" table:style-name="ce10">
            <text:p>13.060,66</text:p>
          </table:table-cell>
          <table:table-cell office:value-type="float" office:value="3221.92" table:style-name="ce10">
            <text:p>3.221,92</text:p>
          </table:table-cell>
          <table:table-cell table:style-name="ce9"/>
          <table:table-cell office:value-type="float" office:value="2275.0500000000002" table:style-name="ce10">
            <text:p>2.275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557.63" table:style-name="ce10">
            <text:p>18.557,63</text:p>
          </table:table-cell>
          <table:table-cell office:value-type="float" office:value="-1970.36" table:style-name="ce12">
            <text:p>-1.970,36</text:p>
          </table:table-cell>
          <table:table-cell office:value-type="float" office:value="-3014.36" table:style-name="ce12">
            <text:p>-3.014,36</text:p>
          </table:table-cell>
          <table:table-cell office:value-type="float" office:value="-4278.01" table:style-name="ce12">
            <text:p>-4.278,01</text:p>
          </table:table-cell>
          <table:table-cell office:value-type="float" office:value="0" table:style-name="ce13">
            <text:p>0,00</text:p>
          </table:table-cell>
          <table:table-cell office:value-type="float" office:value="-9262.73" table:style-name="ce12">
            <text:p>-9.262,73</text:p>
          </table:table-cell>
          <table:table-cell office:value-type="float" office:value="9294.9" table:style-name="ce10">
            <text:p>9.294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LÁVIO DE SOUZA CUNHA JÚNIOR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LICITAÇÃO E COMPRAS (SLC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85.05" table:style-name="ce10">
            <text:p>1.185,05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185.05" table:style-name="ce10">
            <text:p>1.185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ANCISCA CARLA BARROS VICTAL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9ª VT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3493.45" table:style-name="ce10">
            <text:p>3.493,4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433.34" table:style-name="ce10">
            <text:p>5.433,34</text:p>
          </table:table-cell>
          <table:table-cell table:number-columns-repeated="2" table:style-name="ce9"/>
          <table:table-cell office:value-type="float" office:value="-1129.01" table:style-name="ce12">
            <text:p>-1.129,01</text:p>
          </table:table-cell>
          <table:table-cell office:value-type="float" office:value="0" table:style-name="ce13">
            <text:p>0,00</text:p>
          </table:table-cell>
          <table:table-cell office:value-type="float" office:value="-1129.01" table:style-name="ce12">
            <text:p>-1.129,01</text:p>
          </table:table-cell>
          <table:table-cell office:value-type="float" office:value="4304.33" table:style-name="ce10">
            <text:p>4.304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ANCISCO ANTÔNIO CARL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4831.63" table:style-name="ce10">
            <text:p>4.831,63</text:p>
          </table:table-cell>
          <table:table-cell table:style-name="ce9"/>
          <table:table-cell office:value-type="float" office:value="1537.61" table:style-name="ce10">
            <text:p>1.537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123.830000000002" table:style-name="ce10">
            <text:p>18.123,83</text:p>
          </table:table-cell>
          <table:table-cell office:value-type="float" office:value="-1466.35" table:style-name="ce12">
            <text:p>-1.466,35</text:p>
          </table:table-cell>
          <table:table-cell table:style-name="ce9"/>
          <table:table-cell office:value-type="float" office:value="-3717.27" table:style-name="ce12">
            <text:p>-3.717,27</text:p>
          </table:table-cell>
          <table:table-cell office:value-type="float" office:value="0" table:style-name="ce13">
            <text:p>0,00</text:p>
          </table:table-cell>
          <table:table-cell office:value-type="float" office:value="-5183.62" table:style-name="ce12">
            <text:p>-5.183,62</text:p>
          </table:table-cell>
          <table:table-cell office:value-type="float" office:value="12940.21" table:style-name="ce10">
            <text:p>12.940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ANCISCO EVANDRO SOUSA MOTA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1ªVTSMC)</text:p>
          </table:table-cell>
          <table:table-cell office:value-type="float" office:value="11540.87" table:style-name="ce10">
            <text:p>11.540,87</text:p>
          </table:table-cell>
          <table:table-cell office:value-type="float" office:value="3491.91" table:style-name="ce10">
            <text:p>3.491,91</text:p>
          </table:table-cell>
          <table:table-cell office:value-type="float" office:value="1379.07" table:style-name="ce10">
            <text:p>1.379,07</text:p>
          </table:table-cell>
          <table:table-cell office:value-type="float" office:value="3980.9" table:style-name="ce10">
            <text:p>3.980,9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392.75" table:style-name="ce10">
            <text:p>20.392,75</text:p>
          </table:table-cell>
          <table:table-cell office:value-type="float" office:value="-2014.91" table:style-name="ce12">
            <text:p>-2.014,91</text:p>
          </table:table-cell>
          <table:table-cell office:value-type="float" office:value="-2829.11" table:style-name="ce12">
            <text:p>-2.829,11</text:p>
          </table:table-cell>
          <table:table-cell office:value-type="float" office:value="-3727.35" table:style-name="ce12">
            <text:p>-3.727,35</text:p>
          </table:table-cell>
          <table:table-cell office:value-type="float" office:value="0" table:style-name="ce13">
            <text:p>0,00</text:p>
          </table:table-cell>
          <table:table-cell office:value-type="float" office:value="-8571.3700000000008" table:style-name="ce12">
            <text:p>-8.571,37</text:p>
          </table:table-cell>
          <table:table-cell office:value-type="float" office:value="11821.38" table:style-name="ce10">
            <text:p>11.821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ANCISCO GUTEMBERG ELIZEU DE LIMA NE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2ªVTSMC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84.95999999999998" table:style-name="ce14">
            <text:p>284,96</text:p>
          </table:table-cell>
          <table:table-cell office:value-type="float" office:value="1185.05" table:style-name="ce10">
            <text:p>1.185,05</text:p>
          </table:table-cell>
          <table:table-cell office:value-type="float" office:value="2513.83" table:style-name="ce10">
            <text:p>2.513,8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880.91" table:style-name="ce10">
            <text:p>15.880,91</text:p>
          </table:table-cell>
          <table:table-cell office:value-type="float" office:value="-1546.48" table:style-name="ce12">
            <text:p>-1.546,48</text:p>
          </table:table-cell>
          <table:table-cell office:value-type="float" office:value="-2381.31" table:style-name="ce12">
            <text:p>-2.381,31</text:p>
          </table:table-cell>
          <table:table-cell office:value-type="float" office:value="-1464.31" table:style-name="ce12">
            <text:p>-1.464,31</text:p>
          </table:table-cell>
          <table:table-cell office:value-type="float" office:value="0" table:style-name="ce13">
            <text:p>0,00</text:p>
          </table:table-cell>
          <table:table-cell office:value-type="float" office:value="-5392.1" table:style-name="ce12">
            <text:p>-5.392,10</text:p>
          </table:table-cell>
          <table:table-cell office:value-type="float" office:value="10488.81" table:style-name="ce10">
            <text:p>10.488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ANCISCO PEREZ NE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9ª VT)</text:p>
          </table:table-cell>
          <table:table-cell office:value-type="float" office:value="1863.54" table:style-name="ce10">
            <text:p>1.863,54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220.1600000000001" table:style-name="ce10">
            <text:p>1.220,1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268.75" table:style-name="ce10">
            <text:p>4.268,75</text:p>
          </table:table-cell>
          <table:table-cell office:value-type="float" office:value="-260.89999999999998" table:style-name="ce11">
            <text:p>-260,90</text:p>
          </table:table-cell>
          <table:table-cell office:value-type="float" office:value="-66.28" table:style-name="ce11">
            <text:p>-66,28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27.18" table:style-name="ce11">
            <text:p>-327,18</text:p>
          </table:table-cell>
          <table:table-cell office:value-type="float" office:value="3941.57" table:style-name="ce10">
            <text:p>3.941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EDERICO GUILHERME DE OLIVEIRA GOMES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E DESEMBARGADOR (GABAHFI)</text:p>
          </table:table-cell>
          <table:table-cell office:value-type="float" office:value="19363.86" table:style-name="ce10">
            <text:p>19.363,86</text:p>
          </table:table-cell>
          <table:table-cell office:value-type="float" office:value="5582.15" table:style-name="ce10">
            <text:p>5.582,15</text:p>
          </table:table-cell>
          <table:table-cell office:value-type="float" office:value="8411.01" table:style-name="ce10">
            <text:p>8.411,01</text:p>
          </table:table-cell>
          <table:table-cell office:value-type="float" office:value="1871.86" table:style-name="ce10">
            <text:p>1.871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228.879999999997" table:style-name="ce10">
            <text:p>35.228,88</text:p>
          </table:table-cell>
          <table:table-cell office:value-type="float" office:value="-4194.3" table:style-name="ce12">
            <text:p>-4.194,30</text:p>
          </table:table-cell>
          <table:table-cell office:value-type="float" office:value="-4398.4399999999996" table:style-name="ce12">
            <text:p>-4.398,44</text:p>
          </table:table-cell>
          <table:table-cell office:value-type="float" office:value="-1440.15" table:style-name="ce12">
            <text:p>-1.440,15</text:p>
          </table:table-cell>
          <table:table-cell office:value-type="float" office:value="0" table:style-name="ce13">
            <text:p>0,00</text:p>
          </table:table-cell>
          <table:table-cell office:value-type="float" office:value="-10032.89" table:style-name="ce12">
            <text:p>-10.032,89</text:p>
          </table:table-cell>
          <table:table-cell office:value-type="float" office:value="25195.99" table:style-name="ce10">
            <text:p>25.195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ABRIELA BRAGA NETTO COSTA LIBARDI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0ª VT)</text:p>
          </table:table-cell>
          <table:table-cell office:value-type="float" office:value="10887.5" table:style-name="ce10">
            <text:p>10.887,5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3642.94" table:style-name="ce10">
            <text:p>3.642,9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715.49" table:style-name="ce10">
            <text:p>15.715,49</text:p>
          </table:table-cell>
          <table:table-cell office:value-type="float" office:value="-1360.53" table:style-name="ce12">
            <text:p>-1.360,53</text:p>
          </table:table-cell>
          <table:table-cell office:value-type="float" office:value="-2076.4499999999998" table:style-name="ce12">
            <text:p>-2.076,45</text:p>
          </table:table-cell>
          <table:table-cell office:value-type="float" office:value="-1927.9" table:style-name="ce12">
            <text:p>-1.927,90</text:p>
          </table:table-cell>
          <table:table-cell office:value-type="float" office:value="0" table:style-name="ce13">
            <text:p>0,00</text:p>
          </table:table-cell>
          <table:table-cell office:value-type="float" office:value="-5364.88" table:style-name="ce12">
            <text:p>-5.364,88</text:p>
          </table:table-cell>
          <table:table-cell office:value-type="float" office:value="10350.61" table:style-name="ce10">
            <text:p>10.350,6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ABRIELA CALHEIROS GOMES RIBEIRO</text:p>
          </table:table-cell>
          <table:table-cell office:value-type="string" table:style-name="ce8">
            <text:p>TÉCNICO JUDICIÁRIO - NÍVEL MÉDIO A4</text:p>
          </table:table-cell>
          <table:table-cell office:value-type="string" table:style-name="ce8">
            <text:p>SECRETARIA <text:s/>(SAN)</text:p>
          </table:table-cell>
          <table:table-cell office:value-type="float" office:value="9157.1299999999992" table:style-name="ce10">
            <text:p>9.157,13</text:p>
          </table:table-cell>
          <table:table-cell table:number-columns-repeated="2" table:style-name="ce9"/>
          <table:table-cell office:value-type="float" office:value="1553.69" table:style-name="ce10">
            <text:p>1.553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0710.82" table:style-name="ce10">
            <text:p>10.710,82</text:p>
          </table:table-cell>
          <table:table-cell office:value-type="float" office:value="-828.39" table:style-name="ce11">
            <text:p>-828,39</text:p>
          </table:table-cell>
          <table:table-cell office:value-type="float" office:value="-1383.59" table:style-name="ce12">
            <text:p>-1.383,59</text:p>
          </table:table-cell>
          <table:table-cell office:value-type="float" office:value="-858.46" table:style-name="ce11">
            <text:p>-858,46</text:p>
          </table:table-cell>
          <table:table-cell office:value-type="float" office:value="0" table:style-name="ce13">
            <text:p>0,00</text:p>
          </table:table-cell>
          <table:table-cell office:value-type="float" office:value="-3070.44" table:style-name="ce12">
            <text:p>-3.070,44</text:p>
          </table:table-cell>
          <table:table-cell office:value-type="float" office:value="7640.38" table:style-name="ce10">
            <text:p>7.640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EANE ALVES DOS SANT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PCV)</text:p>
          </table:table-cell>
          <table:table-cell office:value-type="float" office:value="3216.33" table:style-name="ce10">
            <text:p>3.216,33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185.86" table:style-name="ce10">
            <text:p>2.185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587.24" table:style-name="ce10">
            <text:p>6.587,24</text:p>
          </table:table-cell>
          <table:table-cell office:value-type="float" office:value="-353.8" table:style-name="ce11">
            <text:p>-353,80</text:p>
          </table:table-cell>
          <table:table-cell office:value-type="float" office:value="-167.02" table:style-name="ce11">
            <text:p>-167,02</text:p>
          </table:table-cell>
          <table:table-cell office:value-type="float" office:value="-1840.22" table:style-name="ce12">
            <text:p>-1.840,22</text:p>
          </table:table-cell>
          <table:table-cell office:value-type="float" office:value="0" table:style-name="ce13">
            <text:p>0,00</text:p>
          </table:table-cell>
          <table:table-cell office:value-type="float" office:value="-2361.04" table:style-name="ce12">
            <text:p>-2.361,04</text:p>
          </table:table-cell>
          <table:table-cell office:value-type="float" office:value="4226.2" table:style-name="ce10">
            <text:p>4.226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EANE FIRMO SOARES LISBO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7ª VT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85.05" table:style-name="ce10">
            <text:p>1.185,05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185.05" table:style-name="ce10">
            <text:p>1.185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ENETE FRANCISCA DA SILV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1398.39" table:style-name="ce10">
            <text:p>11.398,39</text:p>
          </table:table-cell>
          <table:table-cell office:value-type="float" office:value="1124.52" table:style-name="ce10">
            <text:p>1.124,52</text:p>
          </table:table-cell>
          <table:table-cell table:number-columns-repeated="2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522.91" table:style-name="ce10">
            <text:p>12.522,91</text:p>
          </table:table-cell>
          <table:table-cell office:value-type="float" office:value="-795.9" table:style-name="ce11">
            <text:p>-795,90</text:p>
          </table:table-cell>
          <table:table-cell office:value-type="float" office:value="-1831.97" table:style-name="ce12">
            <text:p>-1.831,97</text:p>
          </table:table-cell>
          <table:table-cell office:value-type="float" office:value="-113.98" table:style-name="ce11">
            <text:p>-113,98</text:p>
          </table:table-cell>
          <table:table-cell office:value-type="float" office:value="0" table:style-name="ce13">
            <text:p>0,00</text:p>
          </table:table-cell>
          <table:table-cell office:value-type="float" office:value="-2741.85" table:style-name="ce12">
            <text:p>-2.741,85</text:p>
          </table:table-cell>
          <table:table-cell office:value-type="float" office:value="9781.06" table:style-name="ce10">
            <text:p>9.781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ENILTON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<text:s/>(PEN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1755.25" table:style-name="ce10">
            <text:p>1.755,25</text:p>
          </table:table-cell>
          <table:table-cell table:style-name="ce9"/>
          <table:table-cell office:value-type="float" office:value="2102.41" table:style-name="ce10">
            <text:p>2.102,4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256.05" table:style-name="ce10">
            <text:p>15.256,05</text:p>
          </table:table-cell>
          <table:table-cell office:value-type="float" office:value="-1728.36" table:style-name="ce12">
            <text:p>-1.728,36</text:p>
          </table:table-cell>
          <table:table-cell office:value-type="float" office:value="-2220.4499999999998" table:style-name="ce12">
            <text:p>-2.220,45</text:p>
          </table:table-cell>
          <table:table-cell office:value-type="float" office:value="-1769.52" table:style-name="ce12">
            <text:p>-1.769,52</text:p>
          </table:table-cell>
          <table:table-cell office:value-type="float" office:value="0" table:style-name="ce13">
            <text:p>0,00</text:p>
          </table:table-cell>
          <table:table-cell office:value-type="float" office:value="-5718.33" table:style-name="ce12">
            <text:p>-5.718,33</text:p>
          </table:table-cell>
          <table:table-cell office:value-type="float" office:value="9537.7199999999993" table:style-name="ce10">
            <text:p>9.537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ENISVAL SAMPAIO DA SILVA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<text:s/>(PAL)</text:p>
          </table:table-cell>
          <table:table-cell office:value-type="float" office:value="3620.37" table:style-name="ce10">
            <text:p>3.620,37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815.13" table:style-name="ce10">
            <text:p>2.815,1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8375.39" table:style-name="ce10">
            <text:p>8.375,39</text:p>
          </table:table-cell>
          <table:table-cell office:value-type="float" office:value="-398.24" table:style-name="ce11">
            <text:p>-398,24</text:p>
          </table:table-cell>
          <table:table-cell office:value-type="float" office:value="-354.7" table:style-name="ce11">
            <text:p>-354,70</text:p>
          </table:table-cell>
          <table:table-cell office:value-type="float" office:value="-2267.75" table:style-name="ce12">
            <text:p>-2.267,75</text:p>
          </table:table-cell>
          <table:table-cell office:value-type="float" office:value="0" table:style-name="ce13">
            <text:p>0,00</text:p>
          </table:table-cell>
          <table:table-cell office:value-type="float" office:value="-3020.69" table:style-name="ce12">
            <text:p>-3.020,69</text:p>
          </table:table-cell>
          <table:table-cell office:value-type="float" office:value="5354.7" table:style-name="ce10">
            <text:p>5.354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ERCINO DE OLIVEIRA SILVA JÚNIOR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SLQ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1320.48" table:style-name="ce10">
            <text:p>1.320,48</text:p>
          </table:table-cell>
          <table:table-cell office:value-type="float" office:value="1379.07" table:style-name="ce10">
            <text:p>1.379,07</text:p>
          </table:table-cell>
          <table:table-cell office:value-type="float" office:value="4772.62" table:style-name="ce10">
            <text:p>4.772,6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226.759999999998" table:style-name="ce10">
            <text:p>19.226,76</text:p>
          </table:table-cell>
          <table:table-cell office:value-type="float" office:value="-1715.4" table:style-name="ce12">
            <text:p>-1.715,40</text:p>
          </table:table-cell>
          <table:table-cell office:value-type="float" office:value="-2425.2399999999998" table:style-name="ce12">
            <text:p>-2.425,24</text:p>
          </table:table-cell>
          <table:table-cell office:value-type="float" office:value="-3848.66" table:style-name="ce12">
            <text:p>-3.848,66</text:p>
          </table:table-cell>
          <table:table-cell office:value-type="float" office:value="0" table:style-name="ce13">
            <text:p>0,00</text:p>
          </table:table-cell>
          <table:table-cell office:value-type="float" office:value="-7989.3" table:style-name="ce12">
            <text:p>-7.989,30</text:p>
          </table:table-cell>
          <table:table-cell office:value-type="float" office:value="11237.46" table:style-name="ce10">
            <text:p>11.237,4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LBERTO COTRIM DE MACED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2ªVTSMC)</text:p>
          </table:table-cell>
          <table:table-cell office:value-type="float" office:value="8950.83" table:style-name="ce10">
            <text:p>8.950,83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664.71" table:style-name="ce10">
            <text:p>1.664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555.43" table:style-name="ce10">
            <text:p>12.555,43</text:p>
          </table:table-cell>
          <table:table-cell office:value-type="float" office:value="-828.39" table:style-name="ce11">
            <text:p>-828,39</text:p>
          </table:table-cell>
          <table:table-cell office:value-type="float" office:value="-1808.87" table:style-name="ce12">
            <text:p>-1.808,87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637.26" table:style-name="ce12">
            <text:p>-2.637,26</text:p>
          </table:table-cell>
          <table:table-cell office:value-type="float" office:value="9918.17" table:style-name="ce10">
            <text:p>9.918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LDA GOES MARTINS MENDES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<text:s/>(2UNP)</text:p>
          </table:table-cell>
          <table:table-cell table:number-columns-repeated="2" table:style-name="ce9"/>
          <table:table-cell office:value-type="float" office:value="1379.07" table:style-name="ce10">
            <text:p>1.379,07</text:p>
          </table:table-cell>
          <table:table-cell office:value-type="float" office:value="1409.76" table:style-name="ce10">
            <text:p>1.40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88.83" table:style-name="ce10">
            <text:p>2.788,83</text:p>
          </table:table-cell>
          <table:table-cell office:value-type="float" office:value="-105.94" table:style-name="ce11">
            <text:p>-105,94</text:p>
          </table:table-cell>
          <table:table-cell table:style-name="ce9"/>
          <table:table-cell office:value-type="float" office:value="-1111.8699999999999" table:style-name="ce12">
            <text:p>-1.111,87</text:p>
          </table:table-cell>
          <table:table-cell office:value-type="float" office:value="0" table:style-name="ce13">
            <text:p>0,00</text:p>
          </table:table-cell>
          <table:table-cell office:value-type="float" office:value="-1217.81" table:style-name="ce12">
            <text:p>-1.217,81</text:p>
          </table:table-cell>
          <table:table-cell office:value-type="float" office:value="1571.02" table:style-name="ce10">
            <text:p>1.571,0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LDA RENATA ARAÚJO SOARES</text:p>
          </table:table-cell>
          <table:table-cell office:value-type="string" table:style-name="ce8">
            <text:p>TÉCNICO JUDICIÁRIO - NÍVEL MÉDIO B7</text:p>
          </table:table-cell>
          <table:table-cell office:value-type="string" table:style-name="ce8">
            <text:p>SECRETARIA DE EXECUÇÃO E DE PESQUISA PATRIMONIAL</text:p>
          </table:table-cell>
          <table:table-cell office:value-type="float" office:value="9709.08" table:style-name="ce10">
            <text:p>9.709,08</text:p>
          </table:table-cell>
          <table:table-cell table:number-columns-repeated="2" table:style-name="ce9"/>
          <table:table-cell office:value-type="float" office:value="3723.94" table:style-name="ce10">
            <text:p>3.723,9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433.02" table:style-name="ce10">
            <text:p>13.433,02</text:p>
          </table:table-cell>
          <table:table-cell office:value-type="float" office:value="-828.39" table:style-name="ce11">
            <text:p>-828,39</text:p>
          </table:table-cell>
          <table:table-cell office:value-type="float" office:value="-1357.85" table:style-name="ce12">
            <text:p>-1.357,85</text:p>
          </table:table-cell>
          <table:table-cell office:value-type="float" office:value="-837.69" table:style-name="ce11">
            <text:p>-837,69</text:p>
          </table:table-cell>
          <table:table-cell office:value-type="float" office:value="0" table:style-name="ce13">
            <text:p>0,00</text:p>
          </table:table-cell>
          <table:table-cell office:value-type="float" office:value="-3023.93" table:style-name="ce12">
            <text:p>-3.023,93</text:p>
          </table:table-cell>
          <table:table-cell office:value-type="float" office:value="10409.09" table:style-name="ce10">
            <text:p>10.409,0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LSON TENÓRIO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422.83" table:style-name="ce10">
            <text:p>2.422,83</text:p>
          </table:table-cell>
          <table:table-cell table:style-name="ce9"/>
          <table:table-cell office:value-type="float" office:value="1501.26" table:style-name="ce10">
            <text:p>1.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322.48" table:style-name="ce10">
            <text:p>15.322,48</text:p>
          </table:table-cell>
          <table:table-cell office:value-type="float" office:value="-1010.12" table:style-name="ce12">
            <text:p>-1.010,12</text:p>
          </table:table-cell>
          <table:table-cell table:style-name="ce9"/>
          <table:table-cell office:value-type="float" office:value="-2033.35" table:style-name="ce12">
            <text:p>-2.033,35</text:p>
          </table:table-cell>
          <table:table-cell office:value-type="float" office:value="0" table:style-name="ce13">
            <text:p>0,00</text:p>
          </table:table-cell>
          <table:table-cell office:value-type="float" office:value="-3043.47" table:style-name="ce12">
            <text:p>-3.043,47</text:p>
          </table:table-cell>
          <table:table-cell office:value-type="float" office:value="12279.01" table:style-name="ce10">
            <text:p>12.279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LVAN MARTINS DE SOUZA FILHO</text:p>
          </table:table-cell>
          <table:table-cell office:value-type="string" table:style-name="ce8">
            <text:p>ANALISTA JUDICIÁRIO - NÍVEL SUPERIOR B10</text:p>
          </table:table-cell>
          <table:table-cell office:value-type="string" table:style-name="ce8">
            <text:p>SECRETARIA <text:s/>(1UNP)</text:p>
          </table:table-cell>
          <table:table-cell office:value-type="float" office:value="20359.169999999998" table:style-name="ce10">
            <text:p>20.359,17</text:p>
          </table:table-cell>
          <table:table-cell table:number-columns-repeated="2" table:style-name="ce9"/>
          <table:table-cell office:value-type="float" office:value="3096.61" table:style-name="ce10">
            <text:p>3.096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455.78" table:style-name="ce10">
            <text:p>23.455,78</text:p>
          </table:table-cell>
          <table:table-cell office:value-type="float" office:value="-2881.97" table:style-name="ce12">
            <text:p>-2.881,97</text:p>
          </table:table-cell>
          <table:table-cell office:value-type="float" office:value="-3884.73" table:style-name="ce12">
            <text:p>-3.884,73</text:p>
          </table:table-cell>
          <table:table-cell office:value-type="float" office:value="-973.88" table:style-name="ce11">
            <text:p>-973,88</text:p>
          </table:table-cell>
          <table:table-cell office:value-type="float" office:value="0" table:style-name="ce13">
            <text:p>0,00</text:p>
          </table:table-cell>
          <table:table-cell office:value-type="float" office:value="-7740.58" table:style-name="ce12">
            <text:p>-7.740,58</text:p>
          </table:table-cell>
          <table:table-cell office:value-type="float" office:value="15715.2" table:style-name="ce10">
            <text:p>15.715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RLEIDE CARDOSO DE BARR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2UNP)</text:p>
          </table:table-cell>
          <table:table-cell office:value-type="float" office:value="9880.59" table:style-name="ce10">
            <text:p>9.880,59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5774.2" table:style-name="ce10">
            <text:p>5.774,20</text:p>
          </table:table-cell>
          <table:table-cell office:value-type="float" office:value="3688.55" table:number-columns-spanned="2" table:number-rows-spanned="1" table:style-name="ce26">
            <text:p>3.688,55</text:p>
          </table:table-cell>
          <table:covered-table-cell/>
          <table:table-cell office:value-type="float" office:value="5532.83" table:style-name="ce10">
            <text:p>5.532,83</text:p>
          </table:table-cell>
          <table:table-cell office:value-type="float" office:value="26061.22" table:style-name="ce10">
            <text:p>26.061,22</text:p>
          </table:table-cell>
          <table:table-cell office:value-type="float" office:value="-1233.44" table:style-name="ce12">
            <text:p>-1.233,44</text:p>
          </table:table-cell>
          <table:table-cell office:value-type="float" office:value="-2032.98" table:style-name="ce12">
            <text:p>-2.032,98</text:p>
          </table:table-cell>
          <table:table-cell office:value-type="float" office:value="-541.88" table:style-name="ce11">
            <text:p>-541,88</text:p>
          </table:table-cell>
          <table:table-cell office:value-type="float" office:value="0" table:style-name="ce13">
            <text:p>0,00</text:p>
          </table:table-cell>
          <table:table-cell office:value-type="float" office:value="-3808.3" table:style-name="ce12">
            <text:p>-3.808,30</text:p>
          </table:table-cell>
          <table:table-cell office:value-type="float" office:value="22252.92" table:style-name="ce10">
            <text:p>22.252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SELLE DE OLIVEIRA LIMA TRENNEPOHL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7ª VT)</text:p>
          </table:table-cell>
          <table:table-cell office:value-type="float" office:value="19363.86" table:style-name="ce10">
            <text:p>19.363,86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059.69" table:style-name="ce10">
            <text:p>2.059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655.93" table:style-name="ce10">
            <text:p>23.655,93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316.05" table:style-name="ce12">
            <text:p>-4.316,05</text:p>
          </table:table-cell>
          <table:table-cell office:value-type="float" office:value="-1654.68" table:style-name="ce12">
            <text:p>-1.654,68</text:p>
          </table:table-cell>
          <table:table-cell office:value-type="float" office:value="0" table:style-name="ce13">
            <text:p>0,00</text:p>
          </table:table-cell>
          <table:table-cell office:value-type="float" office:value="-8710.92" table:style-name="ce12">
            <text:p>-8.710,92</text:p>
          </table:table-cell>
          <table:table-cell office:value-type="float" office:value="14945.01" table:style-name="ce10">
            <text:p>14.945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SELMA BATISTA DE LIMA RIBEIR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4634.51" table:style-name="ce10">
            <text:p>4.634,51</text:p>
          </table:table-cell>
          <table:table-cell table:number-columns-repeated="2" table:style-name="ce9"/>
          <table:table-cell office:value-type="float" office:value="336.63" table:style-name="ce14">
            <text:p>336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971.1400000000003" table:style-name="ce10">
            <text:p>4.971,14</text:p>
          </table:table-cell>
          <table:table-cell office:value-type="float" office:value="-341.23" table:style-name="ce11">
            <text:p>-341,23</text:p>
          </table:table-cell>
          <table:table-cell office:value-type="float" office:value="-329.86" table:style-name="ce11">
            <text:p>-329,86</text:p>
          </table:table-cell>
          <table:table-cell office:value-type="float" office:value="-2449" table:style-name="ce12">
            <text:p>-2.449,00</text:p>
          </table:table-cell>
          <table:table-cell office:value-type="float" office:value="0" table:style-name="ce13">
            <text:p>0,00</text:p>
          </table:table-cell>
          <table:table-cell office:value-type="float" office:value="-3120.09" table:style-name="ce12">
            <text:p>-3.120,09</text:p>
          </table:table-cell>
          <table:table-cell office:value-type="float" office:value="1851.05" table:style-name="ce10">
            <text:p>1.851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LÁUCIO GIL DE ANDRADE BARREIR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0443.780000000001" table:style-name="ce10">
            <text:p>10.443,7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498.34" table:style-name="ce10">
            <text:p>2.498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174.5" table:style-name="ce10">
            <text:p>15.174,50</text:p>
          </table:table-cell>
          <table:table-cell office:value-type="float" office:value="-1315.1" table:style-name="ce12">
            <text:p>-1.315,10</text:p>
          </table:table-cell>
          <table:table-cell office:value-type="float" office:value="-2202.79" table:style-name="ce12">
            <text:p>-2.202,79</text:p>
          </table:table-cell>
          <table:table-cell office:value-type="float" office:value="-1265.21" table:style-name="ce12">
            <text:p>-1.265,21</text:p>
          </table:table-cell>
          <table:table-cell office:value-type="float" office:value="0" table:style-name="ce13">
            <text:p>0,00</text:p>
          </table:table-cell>
          <table:table-cell office:value-type="float" office:value="-4783.1000000000004" table:style-name="ce12">
            <text:p>-4.783,10</text:p>
          </table:table-cell>
          <table:table-cell office:value-type="float" office:value="10391.4" table:style-name="ce10">
            <text:p>10.391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LAUDISTONES ESTEVES DO REG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CRETARIA (4ª VT)</text:p>
          </table:table-cell>
          <table:table-cell table:number-columns-repeated="3" table:style-name="ce9"/>
          <table:table-cell office:value-type="float" office:value="1448.83" table:style-name="ce10">
            <text:p>1.448,8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48.83" table:style-name="ce10">
            <text:p>1.448,83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448.83" table:style-name="ce10">
            <text:p>1.448,8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LEIDE CAVALCANTE DE MEDEIR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7ª VT)</text:p>
          </table:table-cell>
          <table:table-cell office:value-type="float" office:value="7045.88" table:style-name="ce10">
            <text:p>7.045,8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672.81" table:style-name="ce10">
            <text:p>1.672,81</text:p>
          </table:table-cell>
          <table:table-cell office:value-type="float" office:value="2736.14" table:number-columns-spanned="2" table:number-rows-spanned="1" table:style-name="ce26">
            <text:p>2.736,14</text:p>
          </table:table-cell>
          <table:covered-table-cell/>
          <table:table-cell table:style-name="ce9"/>
          <table:table-cell office:value-type="float" office:value="12639.88" table:style-name="ce10">
            <text:p>12.639,88</text:p>
          </table:table-cell>
          <table:table-cell office:value-type="float" office:value="-810.79" table:style-name="ce11">
            <text:p>-810,79</text:p>
          </table:table-cell>
          <table:table-cell office:value-type="float" office:value="-1233.5899999999999" table:style-name="ce12">
            <text:p>-1.233,59</text:p>
          </table:table-cell>
          <table:table-cell office:value-type="float" office:value="-3403.56" table:style-name="ce12">
            <text:p>-3.403,56</text:p>
          </table:table-cell>
          <table:table-cell office:value-type="float" office:value="0" table:style-name="ce13">
            <text:p>0,00</text:p>
          </table:table-cell>
          <table:table-cell office:value-type="float" office:value="-5447.94" table:style-name="ce12">
            <text:p>-5.447,94</text:p>
          </table:table-cell>
          <table:table-cell office:value-type="float" office:value="7191.94" table:style-name="ce10">
            <text:p>7.191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RAÇA KARINE MELO BARRO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PCV)</text:p>
          </table:table-cell>
          <table:table-cell office:value-type="float" office:value="11809.85" table:style-name="ce10">
            <text:p>11.809,85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2679.84" table:style-name="ce10">
            <text:p>2.679,8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900.7" table:style-name="ce10">
            <text:p>22.900,70</text:p>
          </table:table-cell>
          <table:table-cell office:value-type="float" office:value="-828.39" table:style-name="ce11">
            <text:p>-828,39</text:p>
          </table:table-cell>
          <table:table-cell office:value-type="float" office:value="-4411.43" table:style-name="ce12">
            <text:p>-4.411,43</text:p>
          </table:table-cell>
          <table:table-cell office:value-type="float" office:value="-796.39" table:style-name="ce11">
            <text:p>-796,39</text:p>
          </table:table-cell>
          <table:table-cell office:value-type="float" office:value="0" table:style-name="ce13">
            <text:p>0,00</text:p>
          </table:table-cell>
          <table:table-cell office:value-type="float" office:value="-6036.21" table:style-name="ce12">
            <text:p>-6.036,21</text:p>
          </table:table-cell>
          <table:table-cell office:value-type="float" office:value="16864.490000000002" table:style-name="ce10">
            <text:p>16.864,4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RACIONETO GAMA DE OLIV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060.66" table:style-name="ce10">
            <text:p>13.060,66</text:p>
          </table:table-cell>
          <table:table-cell office:value-type="float" office:value="1885.96" table:style-name="ce10">
            <text:p>1.885,96</text:p>
          </table:table-cell>
          <table:table-cell table:style-name="ce9"/>
          <table:table-cell office:value-type="float" office:value="3271.68" table:style-name="ce10">
            <text:p>3.271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218.3" table:style-name="ce10">
            <text:p>18.218,30</text:p>
          </table:table-cell>
          <table:table-cell office:value-type="float" office:value="-828.39" table:style-name="ce11">
            <text:p>-828,39</text:p>
          </table:table-cell>
          <table:table-cell office:value-type="float" office:value="-2566.86" table:style-name="ce12">
            <text:p>-2.566,86</text:p>
          </table:table-cell>
          <table:table-cell office:value-type="float" office:value="-2797.34" table:style-name="ce12">
            <text:p>-2.797,34</text:p>
          </table:table-cell>
          <table:table-cell office:value-type="float" office:value="0" table:style-name="ce13">
            <text:p>0,00</text:p>
          </table:table-cell>
          <table:table-cell office:value-type="float" office:value="-6192.59" table:style-name="ce12">
            <text:p>-6.192,59</text:p>
          </table:table-cell>
          <table:table-cell office:value-type="float" office:value="12025.71" table:style-name="ce10">
            <text:p>12.025,7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UILHERME ANTÔNIO FEITOSA FALCÃ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SAÚDE (SEGESP)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5802.33" table:style-name="ce10">
            <text:p>5.802,33</text:p>
          </table:table-cell>
          <table:table-cell table:style-name="ce9"/>
          <table:table-cell office:value-type="float" office:value="1446.11" table:style-name="ce10">
            <text:p>1.446,1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768.15" table:style-name="ce10">
            <text:p>26.768,15</text:p>
          </table:table-cell>
          <table:table-cell office:value-type="float" office:value="-3717.94" table:style-name="ce12">
            <text:p>-3.717,94</text:p>
          </table:table-cell>
          <table:table-cell office:value-type="float" office:value="-3528.89" table:style-name="ce12">
            <text:p>-3.528,89</text:p>
          </table:table-cell>
          <table:table-cell office:value-type="float" office:value="-2862.77" table:style-name="ce12">
            <text:p>-2.862,77</text:p>
          </table:table-cell>
          <table:table-cell office:value-type="float" office:value="0" table:style-name="ce13">
            <text:p>0,00</text:p>
          </table:table-cell>
          <table:table-cell office:value-type="float" office:value="-10109.6" table:style-name="ce12">
            <text:p>-10.109,60</text:p>
          </table:table-cell>
          <table:table-cell office:value-type="float" office:value="16658.55" table:style-name="ce10">
            <text:p>16.658,5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UILHERME GABRIEL ALMEIDA ALVES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3983.92" table:style-name="ce10">
            <text:p>3.983,92</text:p>
          </table:table-cell>
          <table:table-cell table:number-columns-repeated="2" table:style-name="ce9"/>
          <table:table-cell office:value-type="float" office:value="220" table:style-name="ce14">
            <text:p>220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203.92" table:style-name="ce10">
            <text:p>4.203,92</text:p>
          </table:table-cell>
          <table:table-cell office:value-type="float" office:value="-63.85" table:style-name="ce11">
            <text:p>-63,85</text:p>
          </table:table-cell>
          <table:table-cell office:value-type="float" office:value="-245.89" table:style-name="ce11">
            <text:p>-245,89</text:p>
          </table:table-cell>
          <table:table-cell office:value-type="float" office:value="-291.33" table:style-name="ce11">
            <text:p>-291,33</text:p>
          </table:table-cell>
          <table:table-cell office:value-type="float" office:value="0" table:style-name="ce13">
            <text:p>0,00</text:p>
          </table:table-cell>
          <table:table-cell office:value-type="float" office:value="-601.07000000000005" table:style-name="ce11">
            <text:p>-601,07</text:p>
          </table:table-cell>
          <table:table-cell office:value-type="float" office:value="3602.85" table:style-name="ce10">
            <text:p>3.602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USTAVO HENRIQUE CAITANO LOPES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CRETARIA DE ORÇAMENTO E FINANÇAS (D.G.)</text:p>
          </table:table-cell>
          <table:table-cell office:value-type="float" office:value="10896.78" table:style-name="ce10">
            <text:p>10.896,7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503.06" table:style-name="ce10">
            <text:p>1.503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339.73" table:style-name="ce10">
            <text:p>14.339,73</text:p>
          </table:table-cell>
          <table:table-cell office:value-type="float" office:value="-1367.99" table:style-name="ce12">
            <text:p>-1.367,99</text:p>
          </table:table-cell>
          <table:table-cell office:value-type="float" office:value="-2180.25" table:style-name="ce12">
            <text:p>-2.180,25</text:p>
          </table:table-cell>
          <table:table-cell office:value-type="float" office:value="-919.6" table:style-name="ce11">
            <text:p>-919,60</text:p>
          </table:table-cell>
          <table:table-cell office:value-type="float" office:value="0" table:style-name="ce13">
            <text:p>0,00</text:p>
          </table:table-cell>
          <table:table-cell office:value-type="float" office:value="-4467.84" table:style-name="ce12">
            <text:p>-4.467,84</text:p>
          </table:table-cell>
          <table:table-cell office:value-type="float" office:value="9871.89" table:style-name="ce10">
            <text:p>9.871,8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USTAVO NUNES DE MAGALHÃES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1ª VT-ARA)</text:p>
          </table:table-cell>
          <table:table-cell office:value-type="float" office:value="10778.85" table:style-name="ce10">
            <text:p>10.778,8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779.31" table:style-name="ce10">
            <text:p>2.779,3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98.05" table:style-name="ce10">
            <text:p>15.498,05</text:p>
          </table:table-cell>
          <table:table-cell office:value-type="float" office:value="-1344.78" table:style-name="ce12">
            <text:p>-1.344,78</text:p>
          </table:table-cell>
          <table:table-cell office:value-type="float" office:value="-2102.0700000000002" table:style-name="ce12">
            <text:p>-2.102,07</text:p>
          </table:table-cell>
          <table:table-cell office:value-type="float" office:value="-91.91" table:style-name="ce11">
            <text:p>-91,91</text:p>
          </table:table-cell>
          <table:table-cell office:value-type="float" office:value="0" table:style-name="ce13">
            <text:p>0,00</text:p>
          </table:table-cell>
          <table:table-cell office:value-type="float" office:value="-3538.76" table:style-name="ce12">
            <text:p>-3.538,76</text:p>
          </table:table-cell>
          <table:table-cell office:value-type="float" office:value="11959.29" table:style-name="ce10">
            <text:p>11.959,2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AMILTON CARLOS SILVA MEL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GESTÃO DOCUMENTAL (CAVT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577.99" table:style-name="ce14">
            <text:p>577,99</text:p>
          </table:table-cell>
          <table:table-cell office:value-type="float" office:value="134.79" table:number-columns-spanned="2" table:number-rows-spanned="1" table:style-name="ce27">
            <text:p>134,79</text:p>
          </table:table-cell>
          <table:covered-table-cell/>
          <table:table-cell table:style-name="ce9"/>
          <table:table-cell office:value-type="float" office:value="1897.83" table:style-name="ce10">
            <text:p>1.897,83</text:p>
          </table:table-cell>
          <table:table-cell table:number-columns-repeated="2" table:style-name="ce9"/>
          <table:table-cell office:value-type="float" office:value="-721.85" table:style-name="ce11">
            <text:p>-721,85</text:p>
          </table:table-cell>
          <table:table-cell office:value-type="float" office:value="0" table:style-name="ce13">
            <text:p>0,00</text:p>
          </table:table-cell>
          <table:table-cell office:value-type="float" office:value="-721.85" table:style-name="ce11">
            <text:p>-721,85</text:p>
          </table:table-cell>
          <table:table-cell office:value-type="float" office:value="1175.98" table:style-name="ce10">
            <text:p>1.175,9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LDER MONTEIRO BITO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3ª VT)</text:p>
          </table:table-cell>
          <table:table-cell office:value-type="float" office:value="11635.86" table:style-name="ce10">
            <text:p>11.635,86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384.98" table:style-name="ce10">
            <text:p>1.384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253.22" table:style-name="ce10">
            <text:p>15.253,22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535.2199999999998" table:style-name="ce12">
            <text:p>-2.535,22</text:p>
          </table:table-cell>
          <table:table-cell office:value-type="float" office:value="-2959.63" table:style-name="ce12">
            <text:p>-2.959,63</text:p>
          </table:table-cell>
          <table:table-cell office:value-type="float" office:value="0" table:style-name="ce13">
            <text:p>0,00</text:p>
          </table:table-cell>
          <table:table-cell office:value-type="float" office:value="-6982.8" table:style-name="ce12">
            <text:p>-6.982,80</text:p>
          </table:table-cell>
          <table:table-cell office:value-type="float" office:value="8270.42" table:style-name="ce10">
            <text:p>8.270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LENA BEATRIZ OSÓRIO WESTPHALEN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7992.6" table:style-name="ce10">
            <text:p>7.992,60</text:p>
          </table:table-cell>
          <table:table-cell table:style-name="ce9"/>
          <table:table-cell office:value-type="float" office:value="1192.33" table:style-name="ce10">
            <text:p>1.192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470.87" table:style-name="ce10">
            <text:p>28.470,87</text:p>
          </table:table-cell>
          <table:table-cell office:value-type="float" office:value="-3305.7" table:style-name="ce12">
            <text:p>-3.305,70</text:p>
          </table:table-cell>
          <table:table-cell office:value-type="float" office:value="-5723.17" table:style-name="ce12">
            <text:p>-5.723,17</text:p>
          </table:table-cell>
          <table:table-cell office:value-type="float" office:value="-2658.84" table:style-name="ce12">
            <text:p>-2.658,84</text:p>
          </table:table-cell>
          <table:table-cell office:value-type="float" office:value="0" table:style-name="ce13">
            <text:p>0,00</text:p>
          </table:table-cell>
          <table:table-cell office:value-type="float" office:value="-11687.71" table:style-name="ce12">
            <text:p>-11.687,71</text:p>
          </table:table-cell>
          <table:table-cell office:value-type="float" office:value="16783.16" table:style-name="ce10">
            <text:p>16.783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LENCIEGLES FONSECA PEREI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7230.72" table:style-name="ce10">
            <text:p>7.230,72</text:p>
          </table:table-cell>
          <table:table-cell table:number-columns-repeated="2" table:style-name="ce9"/>
          <table:table-cell office:value-type="float" office:value="577.99" table:style-name="ce14">
            <text:p>577,9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808.71" table:style-name="ce10">
            <text:p>7.808,71</text:p>
          </table:table-cell>
          <table:table-cell office:value-type="float" office:value="-557.88" table:style-name="ce11">
            <text:p>-557,88</text:p>
          </table:table-cell>
          <table:table-cell office:value-type="float" office:value="-965.67" table:style-name="ce11">
            <text:p>-965,67</text:p>
          </table:table-cell>
          <table:table-cell office:value-type="float" office:value="-2864.11" table:style-name="ce12">
            <text:p>-2.864,11</text:p>
          </table:table-cell>
          <table:table-cell office:value-type="float" office:value="0" table:style-name="ce13">
            <text:p>0,00</text:p>
          </table:table-cell>
          <table:table-cell office:value-type="float" office:value="-4387.66" table:style-name="ce12">
            <text:p>-4.387,66</text:p>
          </table:table-cell>
          <table:table-cell office:value-type="float" office:value="3421.05" table:style-name="ce10">
            <text:p>3.421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LVIO DE CASTRO BARBOSA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10ª VT)</text:p>
          </table:table-cell>
          <table:table-cell office:value-type="float" office:value="11778.34" table:style-name="ce10">
            <text:p>11.778,34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092.0300000000002" table:style-name="ce10">
            <text:p>2.092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02.75" table:style-name="ce10">
            <text:p>16.102,75</text:p>
          </table:table-cell>
          <table:table-cell office:value-type="float" office:value="-828.39" table:style-name="ce11">
            <text:p>-828,39</text:p>
          </table:table-cell>
          <table:table-cell office:value-type="float" office:value="-2545.1799999999998" table:style-name="ce12">
            <text:p>-2.545,18</text:p>
          </table:table-cell>
          <table:table-cell office:value-type="float" office:value="-3315.02" table:style-name="ce12">
            <text:p>-3.315,02</text:p>
          </table:table-cell>
          <table:table-cell office:value-type="float" office:value="0" table:style-name="ce13">
            <text:p>0,00</text:p>
          </table:table-cell>
          <table:table-cell office:value-type="float" office:value="-6688.59" table:style-name="ce12">
            <text:p>-6.688,59</text:p>
          </table:table-cell>
          <table:table-cell office:value-type="float" office:value="9414.16" table:style-name="ce10">
            <text:p>9.414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NRIQUE CARDOSO MESQUITA MELLO</text:p>
          </table:table-cell>
          <table:table-cell office:value-type="string" table:style-name="ce8">
            <text:p>DIRETOR - CJ-03</text:p>
          </table:table-cell>
          <table:table-cell office:value-type="string" table:style-name="ce8">
            <text:p>SECRETARIA DE ORÇAMENTO E FINANÇAS (D.G.)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2185.86" table:style-name="ce10">
            <text:p>2.185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116.58" table:style-name="ce10">
            <text:p>30.116,58</text:p>
          </table:table-cell>
          <table:table-cell office:value-type="float" office:value="-828.39" table:style-name="ce11">
            <text:p>-828,39</text:p>
          </table:table-cell>
          <table:table-cell office:value-type="float" office:value="-5924.36" table:style-name="ce12">
            <text:p>-5.924,36</text:p>
          </table:table-cell>
          <table:table-cell office:value-type="float" office:value="-6596.47" table:style-name="ce12">
            <text:p>-6.596,47</text:p>
          </table:table-cell>
          <table:table-cell office:value-type="float" office:value="0" table:style-name="ce13">
            <text:p>0,00</text:p>
          </table:table-cell>
          <table:table-cell office:value-type="float" office:value="-13349.22" table:style-name="ce12">
            <text:p>-13.349,22</text:p>
          </table:table-cell>
          <table:table-cell office:value-type="float" office:value="16767.36" table:style-name="ce10">
            <text:p>16.767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NRIQUE TADEU DA COSTA BARR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GESTÃO DE PESSOAS (D.G.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3269.41" table:style-name="ce10">
            <text:p>3.269,41</text:p>
          </table:table-cell>
          <table:table-cell table:style-name="ce9"/>
          <table:table-cell office:value-type="float" office:value="2139.44" table:style-name="ce10">
            <text:p>2.139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807.240000000002" table:style-name="ce10">
            <text:p>16.807,24</text:p>
          </table:table-cell>
          <table:table-cell office:value-type="float" office:value="-1978.2" table:style-name="ce12">
            <text:p>-1.978,20</text:p>
          </table:table-cell>
          <table:table-cell office:value-type="float" office:value="-2343.37" table:style-name="ce12">
            <text:p>-2.343,37</text:p>
          </table:table-cell>
          <table:table-cell office:value-type="float" office:value="-47.49" table:style-name="ce11">
            <text:p>-47,49</text:p>
          </table:table-cell>
          <table:table-cell office:value-type="float" office:value="0" table:style-name="ce13">
            <text:p>0,00</text:p>
          </table:table-cell>
          <table:table-cell office:value-type="float" office:value="-4369.0600000000004" table:style-name="ce12">
            <text:p>-4.369,06</text:p>
          </table:table-cell>
          <table:table-cell office:value-type="float" office:value="12438.18" table:style-name="ce10">
            <text:p>12.438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RMES GUSTAVO DE AQUINO</text:p>
          </table:table-cell>
          <table:table-cell office:value-type="string" table:style-name="ce8">
            <text:p>CHEFE DE SEÇÃO - FC-05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11683.35" table:style-name="ce10">
            <text:p>11.683,35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767" table:style-name="ce10">
            <text:p>2.767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682.73" table:style-name="ce10">
            <text:p>16.682,73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444.0100000000002" table:style-name="ce12">
            <text:p>-2.444,01</text:p>
          </table:table-cell>
          <table:table-cell office:value-type="float" office:value="-2771.09" table:style-name="ce12">
            <text:p>-2.771,09</text:p>
          </table:table-cell>
          <table:table-cell office:value-type="float" office:value="0" table:style-name="ce13">
            <text:p>0,00</text:p>
          </table:table-cell>
          <table:table-cell office:value-type="float" office:value="-6703.05" table:style-name="ce12">
            <text:p>-6.703,05</text:p>
          </table:table-cell>
          <table:table-cell office:value-type="float" office:value="9979.68" table:style-name="ce10">
            <text:p>9.979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ILDA CLÉA REBELO ROCH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GESTÃO DE PESSOAS (D.G.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313.58999999999997" table:style-name="ce14">
            <text:p>313,59</text:p>
          </table:table-cell>
          <table:table-cell table:style-name="ce9"/>
          <table:table-cell office:value-type="float" office:value="1115.17" table:style-name="ce10">
            <text:p>1.115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827.15" table:style-name="ce10">
            <text:p>12.827,15</text:p>
          </table:table-cell>
          <table:table-cell office:value-type="float" office:value="-1498.99" table:style-name="ce12">
            <text:p>-1.498,99</text:p>
          </table:table-cell>
          <table:table-cell office:value-type="float" office:value="-1939.21" table:style-name="ce12">
            <text:p>-1.939,21</text:p>
          </table:table-cell>
          <table:table-cell office:value-type="float" office:value="-1273.07" table:style-name="ce12">
            <text:p>-1.273,07</text:p>
          </table:table-cell>
          <table:table-cell office:value-type="float" office:value="0" table:style-name="ce13">
            <text:p>0,00</text:p>
          </table:table-cell>
          <table:table-cell office:value-type="float" office:value="-4711.2700000000004" table:style-name="ce12">
            <text:p>-4.711,27</text:p>
          </table:table-cell>
          <table:table-cell office:value-type="float" office:value="8115.88" table:style-name="ce10">
            <text:p>8.115,8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ORTÊNCIO COSTA NETO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2013.25" table:style-name="ce10">
            <text:p>22.013,25</text:p>
          </table:table-cell>
          <table:table-cell office:value-type="float" office:value="3824.05" table:style-name="ce10">
            <text:p>3.824,05</text:p>
          </table:table-cell>
          <table:table-cell table:style-name="ce9"/>
          <table:table-cell office:value-type="float" office:value="1328.62" table:style-name="ce10">
            <text:p>1.328,6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165.919999999998" table:style-name="ce10">
            <text:p>27.165,92</text:p>
          </table:table-cell>
          <table:table-cell office:value-type="float" office:value="-3031.87" table:style-name="ce12">
            <text:p>-3.031,87</text:p>
          </table:table-cell>
          <table:table-cell table:style-name="ce9"/>
          <table:table-cell office:value-type="float" office:value="-9602.0400000000009" table:style-name="ce12">
            <text:p>-9.602,04</text:p>
          </table:table-cell>
          <table:table-cell office:value-type="float" office:value="0" table:style-name="ce13">
            <text:p>0,00</text:p>
          </table:table-cell>
          <table:table-cell office:value-type="float" office:value="-12633.91" table:style-name="ce12">
            <text:p>-12.633,91</text:p>
          </table:table-cell>
          <table:table-cell office:value-type="float" office:value="14532.01" table:style-name="ce10">
            <text:p>14.532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UGO RODRIGUES SILV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PROJETOS, ORÇAMENTO, PLANEJAMENTO E MA</text:p>
          </table:table-cell>
          <table:table-cell office:value-type="float" office:value="16342.27" table:style-name="ce10">
            <text:p>16.342,27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485.8000000000002" table:style-name="ce10">
            <text:p>2.485,8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767.96" table:style-name="ce10">
            <text:p>20.767,96</text:p>
          </table:table-cell>
          <table:table-cell office:value-type="float" office:value="-828.39" table:style-name="ce11">
            <text:p>-828,39</text:p>
          </table:table-cell>
          <table:table-cell office:value-type="float" office:value="-3567.53" table:style-name="ce12">
            <text:p>-3.567,53</text:p>
          </table:table-cell>
          <table:table-cell office:value-type="float" office:value="-1252.5" table:style-name="ce12">
            <text:p>-1.252,50</text:p>
          </table:table-cell>
          <table:table-cell office:value-type="float" office:value="0" table:style-name="ce13">
            <text:p>0,00</text:p>
          </table:table-cell>
          <table:table-cell office:value-type="float" office:value="-5648.42" table:style-name="ce12">
            <text:p>-5.648,42</text:p>
          </table:table-cell>
          <table:table-cell office:value-type="float" office:value="15119.54" table:style-name="ce10">
            <text:p>15.119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ÊDO DE FRANÇA VILEL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3ª VT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95.13" table:style-name="ce10">
            <text:p>2.095,13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2095.13" table:style-name="ce10">
            <text:p>2.095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GOR FONSECA VENTU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7230.72" table:style-name="ce10">
            <text:p>7.230,72</text:p>
          </table:table-cell>
          <table:table-cell table:number-columns-repeated="2" table:style-name="ce9"/>
          <table:table-cell office:value-type="float" office:value="230" table:style-name="ce14">
            <text:p>230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460.72" table:style-name="ce10">
            <text:p>7.460,72</text:p>
          </table:table-cell>
          <table:table-cell office:value-type="float" office:value="-557.88" table:style-name="ce11">
            <text:p>-557,88</text:p>
          </table:table-cell>
          <table:table-cell office:value-type="float" office:value="-965.67" table:style-name="ce11">
            <text:p>-965,67</text:p>
          </table:table-cell>
          <table:table-cell office:value-type="float" office:value="-335.85" table:style-name="ce11">
            <text:p>-335,85</text:p>
          </table:table-cell>
          <table:table-cell office:value-type="float" office:value="0" table:style-name="ce13">
            <text:p>0,00</text:p>
          </table:table-cell>
          <table:table-cell office:value-type="float" office:value="-1859.4" table:style-name="ce12">
            <text:p>-1.859,40</text:p>
          </table:table-cell>
          <table:table-cell office:value-type="float" office:value="5601.32" table:style-name="ce10">
            <text:p>5.601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ONEIDE RODRIGUES ALMEID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ESTÁGIO E TREINAMENTO (EJ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1692.29" table:style-name="ce10">
            <text:p>1.692,29</text:p>
          </table:table-cell>
          <table:table-cell table:style-name="ce9"/>
          <table:table-cell office:value-type="float" office:value="2250.8000000000002" table:style-name="ce10">
            <text:p>2.250,80</text:p>
          </table:table-cell>
          <table:table-cell office:value-type="float" office:value="346.41" table:number-columns-spanned="2" table:number-rows-spanned="1" table:style-name="ce27">
            <text:p>346,41</text:p>
          </table:table-cell>
          <table:covered-table-cell/>
          <table:table-cell table:style-name="ce9"/>
          <table:table-cell office:value-type="float" office:value="23731.29" table:style-name="ce10">
            <text:p>23.731,29</text:p>
          </table:table-cell>
          <table:table-cell office:value-type="float" office:value="-3019.42" table:style-name="ce12">
            <text:p>-3.019,42</text:p>
          </table:table-cell>
          <table:table-cell office:value-type="float" office:value="-4155.3" table:style-name="ce12">
            <text:p>-4.155,30</text:p>
          </table:table-cell>
          <table:table-cell office:value-type="float" office:value="-7596.17" table:style-name="ce12">
            <text:p>-7.596,17</text:p>
          </table:table-cell>
          <table:table-cell office:value-type="float" office:value="0" table:style-name="ce13">
            <text:p>0,00</text:p>
          </table:table-cell>
          <table:table-cell office:value-type="float" office:value="-14770.89" table:style-name="ce12">
            <text:p>-14.770,89</text:p>
          </table:table-cell>
          <table:table-cell office:value-type="float" office:value="8960.4" table:style-name="ce10">
            <text:p>8.960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RANI MELO SILV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6556.3" table:style-name="ce10">
            <text:p>6.556,30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6556.3" table:style-name="ce10">
            <text:p>6.556,30</text:p>
          </table:table-cell>
          <table:table-cell table:style-name="ce9"/>
          <table:table-cell office:value-type="float" office:value="-410.65" table:style-name="ce11">
            <text:p>-410,65</text:p>
          </table:table-cell>
          <table:table-cell office:value-type="float" office:value="-1113.8699999999999" table:style-name="ce12">
            <text:p>-1.113,87</text:p>
          </table:table-cell>
          <table:table-cell office:value-type="float" office:value="0" table:style-name="ce13">
            <text:p>0,00</text:p>
          </table:table-cell>
          <table:table-cell office:value-type="float" office:value="-1524.52" table:style-name="ce12">
            <text:p>-1.524,52</text:p>
          </table:table-cell>
          <table:table-cell office:value-type="float" office:value="5031.78" table:style-name="ce10">
            <text:p>5.031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SABEL CARVALHO LIMA PIRES</text:p>
          </table:table-cell>
          <table:table-cell office:value-type="string" table:style-name="ce8">
            <text:p>CHEFE DE SEÇÃO - FC-05</text:p>
          </table:table-cell>
          <table:table-cell office:value-type="string" table:style-name="ce8">
            <text:p>COORDENADORIA DE GESTÃO DO QUADRO DE MAGISTRAD</text:p>
          </table:table-cell>
          <table:table-cell office:value-type="float" office:value="15929.87" table:style-name="ce10">
            <text:p>15.929,87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629.7" table:style-name="ce10">
            <text:p>1.629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791.95" table:style-name="ce10">
            <text:p>19.791,95</text:p>
          </table:table-cell>
          <table:table-cell office:value-type="float" office:value="-828.39" table:style-name="ce11">
            <text:p>-828,39</text:p>
          </table:table-cell>
          <table:table-cell office:value-type="float" office:value="-3590.9" table:style-name="ce12">
            <text:p>-3.590,90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4419.29" table:style-name="ce12">
            <text:p>-4.419,29</text:p>
          </table:table-cell>
          <table:table-cell office:value-type="float" office:value="15372.66" table:style-name="ce10">
            <text:p>15.372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SABELA FRANCO LIMA SANTA RITTA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185.86" table:style-name="ce10">
            <text:p>2.185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267.82" table:style-name="ce10">
            <text:p>16.267,82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84.98" table:style-name="ce12">
            <text:p>-2.484,98</text:p>
          </table:table-cell>
          <table:table-cell office:value-type="float" office:value="-2403.25" table:style-name="ce12">
            <text:p>-2.403,25</text:p>
          </table:table-cell>
          <table:table-cell office:value-type="float" office:value="0" table:style-name="ce13">
            <text:p>0,00</text:p>
          </table:table-cell>
          <table:table-cell office:value-type="float" office:value="-6393.4" table:style-name="ce12">
            <text:p>-6.393,40</text:p>
          </table:table-cell>
          <table:table-cell office:value-type="float" office:value="9874.42" table:style-name="ce10">
            <text:p>9.874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SABELA PATRÍCIA PAES DOS SANTOS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2ª VT-ARA)</text:p>
          </table:table-cell>
          <table:table-cell office:value-type="float" office:value="11550.56" table:style-name="ce10">
            <text:p>11.550,56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258.81" table:style-name="ce10">
            <text:p>1.258,81</text:p>
          </table:table-cell>
          <table:table-cell office:value-type="float" office:value="4496.82" table:number-columns-spanned="2" table:number-rows-spanned="1" table:style-name="ce26">
            <text:p>4.496,82</text:p>
          </table:table-cell>
          <table:covered-table-cell/>
          <table:table-cell table:style-name="ce9"/>
          <table:table-cell office:value-type="float" office:value="19246.080000000002" table:style-name="ce10">
            <text:p>19.246,08</text:p>
          </table:table-cell>
          <table:table-cell office:value-type="float" office:value="-1455.52" table:style-name="ce12">
            <text:p>-1.455,52</text:p>
          </table:table-cell>
          <table:table-cell office:value-type="float" office:value="-2815.9" table:style-name="ce12">
            <text:p>-2.815,90</text:p>
          </table:table-cell>
          <table:table-cell office:value-type="float" office:value="-525.70000000000005" table:style-name="ce11">
            <text:p>-525,70</text:p>
          </table:table-cell>
          <table:table-cell office:value-type="float" office:value="0" table:style-name="ce13">
            <text:p>0,00</text:p>
          </table:table-cell>
          <table:table-cell office:value-type="float" office:value="-4797.12" table:style-name="ce12">
            <text:p>-4.797,12</text:p>
          </table:table-cell>
          <table:table-cell office:value-type="float" office:value="14448.96" table:style-name="ce10">
            <text:p>14.448,9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SABELLE DOS PASSOS OMEN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DIVISÃO DE SEGURANÇA DA INFORMAÇÃO E PROTEÇÃO DE</text:p>
          </table:table-cell>
          <table:table-cell office:value-type="float" office:value="10000.35" table:style-name="ce10">
            <text:p>10.000,35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258.81" table:style-name="ce10">
            <text:p>1.258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444.21" table:style-name="ce10">
            <text:p>12.444,21</text:p>
          </table:table-cell>
          <table:table-cell office:value-type="float" office:value="-828.39" table:style-name="ce11">
            <text:p>-828,39</text:p>
          </table:table-cell>
          <table:table-cell office:value-type="float" office:value="-1978.82" table:style-name="ce12">
            <text:p>-1.978,82</text:p>
          </table:table-cell>
          <table:table-cell office:value-type="float" office:value="-525.70000000000005" table:style-name="ce11">
            <text:p>-525,70</text:p>
          </table:table-cell>
          <table:table-cell office:value-type="float" office:value="0" table:style-name="ce13">
            <text:p>0,00</text:p>
          </table:table-cell>
          <table:table-cell office:value-type="float" office:value="-3332.91" table:style-name="ce12">
            <text:p>-3.332,91</text:p>
          </table:table-cell>
          <table:table-cell office:value-type="float" office:value="9111.2999999999993" table:style-name="ce10">
            <text:p>9.111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SABELLE MARIE REGIS FERREIR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5ª VT)</text:p>
          </table:table-cell>
          <table:table-cell office:value-type="float" office:value="19600.41" table:style-name="ce10">
            <text:p>19.600,41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478.81" table:style-name="ce10">
            <text:p>1.478,81</text:p>
          </table:table-cell>
          <table:table-cell office:value-type="float" office:value="25.98" table:number-columns-spanned="2" table:number-rows-spanned="1" table:style-name="ce27">
            <text:p>25,98</text:p>
          </table:table-cell>
          <table:covered-table-cell/>
          <table:table-cell table:style-name="ce9"/>
          <table:table-cell office:value-type="float" office:value="23337.58" table:style-name="ce10">
            <text:p>23.337,58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381.1099999999997" table:style-name="ce12">
            <text:p>-4.381,11</text:p>
          </table:table-cell>
          <table:table-cell office:value-type="float" office:value="-817.04" table:style-name="ce11">
            <text:p>-817,04</text:p>
          </table:table-cell>
          <table:table-cell office:value-type="float" office:value="0" table:style-name="ce13">
            <text:p>0,00</text:p>
          </table:table-cell>
          <table:table-cell office:value-type="float" office:value="-7938.34" table:style-name="ce12">
            <text:p>-7.938,34</text:p>
          </table:table-cell>
          <table:table-cell office:value-type="float" office:value="15399.24" table:style-name="ce10">
            <text:p>15.399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ÍTALA CERYNO GAMEL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3ª VT)</text:p>
          </table:table-cell>
          <table:table-cell office:value-type="float" office:value="11778.34" table:style-name="ce10">
            <text:p>11.778,34</text:p>
          </table:table-cell>
          <table:table-cell table:number-columns-repeated="2" table:style-name="ce9"/>
          <table:table-cell office:value-type="float" office:value="2348.91" table:style-name="ce10">
            <text:p>2.348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127.25" table:style-name="ce10">
            <text:p>14.127,25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1856.22" table:style-name="ce12">
            <text:p>-1.856,22</text:p>
          </table:table-cell>
          <table:table-cell office:value-type="float" office:value="-4726.2299999999996" table:style-name="ce12">
            <text:p>-4.726,23</text:p>
          </table:table-cell>
          <table:table-cell office:value-type="float" office:value="0" table:style-name="ce13">
            <text:p>0,00</text:p>
          </table:table-cell>
          <table:table-cell office:value-type="float" office:value="-8070.4" table:style-name="ce12">
            <text:p>-8.070,40</text:p>
          </table:table-cell>
          <table:table-cell office:value-type="float" office:value="6056.85" table:style-name="ce10">
            <text:p>6.056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VANILDA MENEZES VASCONCELOS VIEIR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ESTÁGIO E TREINAMENTO (EJ)</text:p>
          </table:table-cell>
          <table:table-cell office:value-type="float" office:value="4659.74" table:style-name="ce10">
            <text:p>4.659,74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207.75" table:style-name="ce10">
            <text:p>2.207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8807.3799999999992" table:style-name="ce10">
            <text:p>8.807,38</text:p>
          </table:table-cell>
          <table:table-cell office:value-type="float" office:value="-751.84" table:style-name="ce11">
            <text:p>-751,84</text:p>
          </table:table-cell>
          <table:table-cell office:value-type="float" office:value="-738.78" table:style-name="ce11">
            <text:p>-738,78</text:p>
          </table:table-cell>
          <table:table-cell office:value-type="float" office:value="-3112.34" table:style-name="ce12">
            <text:p>-3.112,34</text:p>
          </table:table-cell>
          <table:table-cell office:value-type="float" office:value="0" table:style-name="ce13">
            <text:p>0,00</text:p>
          </table:table-cell>
          <table:table-cell office:value-type="float" office:value="-4602.96" table:style-name="ce12">
            <text:p>-4.602,96</text:p>
          </table:table-cell>
          <table:table-cell office:value-type="float" office:value="4204.42" table:style-name="ce10">
            <text:p>4.204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VANILDO BRITO AZEVED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PETIÇÃO E PROTOCOLO (CAVT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1670.81" table:style-name="ce10">
            <text:p>1.670,81</text:p>
          </table:table-cell>
          <table:table-cell office:value-type="float" office:value="1185.05" table:style-name="ce10">
            <text:p>1.185,05</text:p>
          </table:table-cell>
          <table:table-cell office:value-type="float" office:value="2322.41" table:style-name="ce10">
            <text:p>2.322,4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576.66" table:style-name="ce10">
            <text:p>16.576,66</text:p>
          </table:table-cell>
          <table:table-cell office:value-type="float" office:value="-828.39" table:style-name="ce11">
            <text:p>-828,39</text:p>
          </table:table-cell>
          <table:table-cell office:value-type="float" office:value="-2718.48" table:style-name="ce12">
            <text:p>-2.718,48</text:p>
          </table:table-cell>
          <table:table-cell office:value-type="float" office:value="-2029.26" table:style-name="ce12">
            <text:p>-2.029,26</text:p>
          </table:table-cell>
          <table:table-cell office:value-type="float" office:value="0" table:style-name="ce13">
            <text:p>0,00</text:p>
          </table:table-cell>
          <table:table-cell office:value-type="float" office:value="-5576.13" table:style-name="ce12">
            <text:p>-5.576,13</text:p>
          </table:table-cell>
          <table:table-cell office:value-type="float" office:value="11000.53" table:style-name="ce10">
            <text:p>11.000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VONE EMILIANO DOS SANTO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E LICITAÇÕES E CONTRATOS (D.G)</text:p>
          </table:table-cell>
          <table:table-cell office:value-type="float" office:value="2564.02" table:style-name="ce10">
            <text:p>2.564,02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380.39" table:style-name="ce10">
            <text:p>2.380,3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323.48" table:style-name="ce10">
            <text:p>6.323,48</text:p>
          </table:table-cell>
          <table:table-cell office:value-type="float" office:value="-523.01" table:style-name="ce11">
            <text:p>-523,01</text:p>
          </table:table-cell>
          <table:table-cell office:value-type="float" office:value="-89.31" table:style-name="ce11">
            <text:p>-89,31</text:p>
          </table:table-cell>
          <table:table-cell office:value-type="float" office:value="-1901.52" table:style-name="ce12">
            <text:p>-1.901,52</text:p>
          </table:table-cell>
          <table:table-cell office:value-type="float" office:value="0" table:style-name="ce13">
            <text:p>0,00</text:p>
          </table:table-cell>
          <table:table-cell office:value-type="float" office:value="-2513.84" table:style-name="ce12">
            <text:p>-2.513,84</text:p>
          </table:table-cell>
          <table:table-cell office:value-type="float" office:value="3809.64" table:style-name="ce10">
            <text:p>3.809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ILTON RODRIGUES DOS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298.13" table:style-name="ce10">
            <text:p>13.298,13</text:p>
          </table:table-cell>
          <table:table-cell table:number-columns-repeated="2" table:style-name="ce9"/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208.21" table:style-name="ce10">
            <text:p>14.208,21</text:p>
          </table:table-cell>
          <table:table-cell office:value-type="float" office:value="-1752.2" table:style-name="ce12">
            <text:p>-1.752,20</text:p>
          </table:table-cell>
          <table:table-cell office:value-type="float" office:value="-2305.77" table:style-name="ce12">
            <text:p>-2.305,77</text:p>
          </table:table-cell>
          <table:table-cell office:value-type="float" office:value="-161.47" table:style-name="ce11">
            <text:p>-161,47</text:p>
          </table:table-cell>
          <table:table-cell office:value-type="float" office:value="0" table:style-name="ce13">
            <text:p>0,00</text:p>
          </table:table-cell>
          <table:table-cell office:value-type="float" office:value="-4219.4399999999996" table:style-name="ce12">
            <text:p>-4.219,44</text:p>
          </table:table-cell>
          <table:table-cell office:value-type="float" office:value="9988.77" table:style-name="ce10">
            <text:p>9.988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IME CHAVES NOBRE FILHO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1UNP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269.41" table:style-name="ce10">
            <text:p>3.269,41</text:p>
          </table:table-cell>
          <table:table-cell office:value-type="float" office:value="8411.01" table:style-name="ce10">
            <text:p>8.411,01</text:p>
          </table:table-cell>
          <table:table-cell office:value-type="float" office:value="2322.0300000000002" table:style-name="ce10">
            <text:p>2.322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899.52" table:style-name="ce10">
            <text:p>25.899,52</text:p>
          </table:table-cell>
          <table:table-cell office:value-type="float" office:value="-2036.97" table:style-name="ce12">
            <text:p>-2.036,97</text:p>
          </table:table-cell>
          <table:table-cell office:value-type="float" office:value="-4950.01" table:style-name="ce12">
            <text:p>-4.950,01</text:p>
          </table:table-cell>
          <table:table-cell office:value-type="float" office:value="-4700.25" table:style-name="ce12">
            <text:p>-4.700,25</text:p>
          </table:table-cell>
          <table:table-cell office:value-type="float" office:value="0" table:style-name="ce13">
            <text:p>0,00</text:p>
          </table:table-cell>
          <table:table-cell office:value-type="float" office:value="-11687.23" table:style-name="ce12">
            <text:p>-11.687,23</text:p>
          </table:table-cell>
          <table:table-cell office:value-type="float" office:value="14212.29" table:style-name="ce10">
            <text:p>14.212,2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IRO CÉSAR DE AMORIM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3ª 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435.36" table:style-name="ce10">
            <text:p>2.435,36</text:p>
          </table:table-cell>
          <table:table-cell office:value-type="float" office:value="8411.01" table:style-name="ce10">
            <text:p>8.411,01</text:p>
          </table:table-cell>
          <table:table-cell office:value-type="float" office:value="3109.54" table:style-name="ce10">
            <text:p>3.109,5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710.5" table:style-name="ce10">
            <text:p>25.710,50</text:p>
          </table:table-cell>
          <table:table-cell office:value-type="float" office:value="-1899.35" table:style-name="ce12">
            <text:p>-1.899,35</text:p>
          </table:table-cell>
          <table:table-cell office:value-type="float" office:value="-4615.03" table:style-name="ce12">
            <text:p>-4.615,03</text:p>
          </table:table-cell>
          <table:table-cell office:value-type="float" office:value="-3306.52" table:style-name="ce12">
            <text:p>-3.306,52</text:p>
          </table:table-cell>
          <table:table-cell office:value-type="float" office:value="0" table:style-name="ce13">
            <text:p>0,00</text:p>
          </table:table-cell>
          <table:table-cell office:value-type="float" office:value="-9820.9" table:style-name="ce12">
            <text:p>-9.820,90</text:p>
          </table:table-cell>
          <table:table-cell office:value-type="float" office:value="15889.6" table:style-name="ce10">
            <text:p>15.889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IRO PINHEIRO DE LYRA NET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3488.21" table:style-name="ce10">
            <text:p>3.488,21</text:p>
          </table:table-cell>
          <table:table-cell table:style-name="ce9"/>
          <table:table-cell office:value-type="float" office:value="4000.63" table:style-name="ce10">
            <text:p>4.00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917.67" table:style-name="ce10">
            <text:p>28.917,67</text:p>
          </table:table-cell>
          <table:table-cell office:value-type="float" office:value="-828.39" table:style-name="ce11">
            <text:p>-828,39</text:p>
          </table:table-cell>
          <table:table-cell office:value-type="float" office:value="-4129.62" table:style-name="ce12">
            <text:p>-4.129,62</text:p>
          </table:table-cell>
          <table:table-cell office:value-type="float" office:value="-6955.24" table:style-name="ce12">
            <text:p>-6.955,24</text:p>
          </table:table-cell>
          <table:table-cell office:value-type="float" office:value="0" table:style-name="ce13">
            <text:p>0,00</text:p>
          </table:table-cell>
          <table:table-cell office:value-type="float" office:value="-11913.25" table:style-name="ce12">
            <text:p>-11.913,25</text:p>
          </table:table-cell>
          <table:table-cell office:value-type="float" office:value="17004.419999999998" table:style-name="ce10">
            <text:p>17.004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MES JOSÉ DE SOUZ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2ª VT)</text:p>
          </table:table-cell>
          <table:table-cell office:value-type="float" office:value="13108.15" table:style-name="ce10">
            <text:p>13.108,15</text:p>
          </table:table-cell>
          <table:table-cell office:value-type="float" office:value="1331.36" table:style-name="ce10">
            <text:p>1.331,36</text:p>
          </table:table-cell>
          <table:table-cell table:style-name="ce9"/>
          <table:table-cell office:value-type="float" office:value="2207.2199999999998" table:style-name="ce10">
            <text:p>2.207,2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646.73" table:style-name="ce10">
            <text:p>16.646,73</text:p>
          </table:table-cell>
          <table:table-cell office:value-type="float" office:value="-1658.42" table:style-name="ce12">
            <text:p>-1.658,42</text:p>
          </table:table-cell>
          <table:table-cell office:value-type="float" office:value="-2541.17" table:style-name="ce12">
            <text:p>-2.541,17</text:p>
          </table:table-cell>
          <table:table-cell office:value-type="float" office:value="-2005.06" table:style-name="ce12">
            <text:p>-2.005,06</text:p>
          </table:table-cell>
          <table:table-cell office:value-type="float" office:value="0" table:style-name="ce13">
            <text:p>0,00</text:p>
          </table:table-cell>
          <table:table-cell office:value-type="float" office:value="-6204.65" table:style-name="ce12">
            <text:p>-6.204,65</text:p>
          </table:table-cell>
          <table:table-cell office:value-type="float" office:value="10442.08" table:style-name="ce10">
            <text:p>10.442,0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MES NUNES BARBOSA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(1ª VT-ARA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6425.46" table:style-name="ce10">
            <text:p>6.425,46</text:p>
          </table:table-cell>
          <table:table-cell office:value-type="float" office:value="1379.07" table:style-name="ce10">
            <text:p>1.379,07</text:p>
          </table:table-cell>
          <table:table-cell office:value-type="float" office:value="5314.2" table:style-name="ce10">
            <text:p>5.314,2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754.59" table:style-name="ce10">
            <text:p>24.754,59</text:p>
          </table:table-cell>
          <table:table-cell office:value-type="float" office:value="-2178.65" table:style-name="ce12">
            <text:p>-2.178,65</text:p>
          </table:table-cell>
          <table:table-cell office:value-type="float" office:value="-3721.21" table:style-name="ce12">
            <text:p>-3.721,21</text:p>
          </table:table-cell>
          <table:table-cell office:value-type="float" office:value="-5861.14" table:style-name="ce12">
            <text:p>-5.861,14</text:p>
          </table:table-cell>
          <table:table-cell office:value-type="float" office:value="0" table:style-name="ce13">
            <text:p>0,00</text:p>
          </table:table-cell>
          <table:table-cell office:value-type="float" office:value="-11761" table:style-name="ce12">
            <text:p>-11.761,00</text:p>
          </table:table-cell>
          <table:table-cell office:value-type="float" office:value="12993.59" table:style-name="ce10">
            <text:p>12.993,5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MMESSON DE ATAÍDE GUIMARÃES</text:p>
          </table:table-cell>
          <table:table-cell office:value-type="string" table:style-name="ce8">
            <text:p>CHEFE DE SEÇÃO - FC-05</text:p>
          </table:table-cell>
          <table:table-cell office:value-type="string" table:style-name="ce8">
            <text:p>DIVISÃO DE GESTÃO DO QUADRO DE SERVIDORES (SEGES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2947.37" table:style-name="ce10">
            <text:p>2.947,37</text:p>
          </table:table-cell>
          <table:table-cell office:value-type="float" office:value="2232.38" table:style-name="ce10">
            <text:p>2.232,38</text:p>
          </table:table-cell>
          <table:table-cell office:value-type="float" office:value="2447.69" table:style-name="ce10">
            <text:p>2.447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429.52" table:style-name="ce10">
            <text:p>19.429,52</text:p>
          </table:table-cell>
          <table:table-cell office:value-type="float" office:value="-1983.83" table:style-name="ce12">
            <text:p>-1.983,83</text:p>
          </table:table-cell>
          <table:table-cell office:value-type="float" office:value="-3202.95" table:style-name="ce12">
            <text:p>-3.202,95</text:p>
          </table:table-cell>
          <table:table-cell office:value-type="float" office:value="-3587.32" table:style-name="ce12">
            <text:p>-3.587,32</text:p>
          </table:table-cell>
          <table:table-cell office:value-type="float" office:value="0" table:style-name="ce13">
            <text:p>0,00</text:p>
          </table:table-cell>
          <table:table-cell office:value-type="float" office:value="-8774.1" table:style-name="ce12">
            <text:p>-8.774,10</text:p>
          </table:table-cell>
          <table:table-cell office:value-type="float" office:value="10655.42" table:style-name="ce10">
            <text:p>10.655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NDER CLOVIS DE ALMEIDA LIM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3488.21" table:style-name="ce10">
            <text:p>3.488,21</text:p>
          </table:table-cell>
          <table:table-cell table:style-name="ce9"/>
          <table:table-cell office:value-type="float" office:value="3320.63" table:style-name="ce10">
            <text:p>3.32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237.67" table:style-name="ce10">
            <text:p>28.237,67</text:p>
          </table:table-cell>
          <table:table-cell office:value-type="float" office:value="-3685.41" table:style-name="ce12">
            <text:p>-3.685,41</text:p>
          </table:table-cell>
          <table:table-cell office:value-type="float" office:value="-4917.2" table:style-name="ce12">
            <text:p>-4.917,20</text:p>
          </table:table-cell>
          <table:table-cell office:value-type="float" office:value="-2275.64" table:style-name="ce12">
            <text:p>-2.275,64</text:p>
          </table:table-cell>
          <table:table-cell office:value-type="float" office:value="0" table:style-name="ce13">
            <text:p>0,00</text:p>
          </table:table-cell>
          <table:table-cell office:value-type="float" office:value="-10878.25" table:style-name="ce12">
            <text:p>-10.878,25</text:p>
          </table:table-cell>
          <table:table-cell office:value-type="float" office:value="17359.419999999998" table:style-name="ce10">
            <text:p>17.359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NDUY SILVA DE LIM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3416.86" table:style-name="ce10">
            <text:p>13.416,86</text:p>
          </table:table-cell>
          <table:table-cell office:value-type="float" office:value="3454.4" table:style-name="ce10">
            <text:p>3.454,40</text:p>
          </table:table-cell>
          <table:table-cell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633.990000000002" table:style-name="ce10">
            <text:p>17.633,99</text:p>
          </table:table-cell>
          <table:table-cell office:value-type="float" office:value="-1513.38" table:style-name="ce12">
            <text:p>-1.513,38</text:p>
          </table:table-cell>
          <table:table-cell office:value-type="float" office:value="-3354.06" table:style-name="ce12">
            <text:p>-3.354,06</text:p>
          </table:table-cell>
          <table:table-cell office:value-type="float" office:value="-1134.52" table:style-name="ce12">
            <text:p>-1.134,52</text:p>
          </table:table-cell>
          <table:table-cell office:value-type="float" office:value="0" table:style-name="ce13">
            <text:p>0,00</text:p>
          </table:table-cell>
          <table:table-cell office:value-type="float" office:value="-6001.96" table:style-name="ce12">
            <text:p>-6.001,96</text:p>
          </table:table-cell>
          <table:table-cell office:value-type="float" office:value="11632.03" table:style-name="ce10">
            <text:p>11.632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NE MARIA BARBOSA DE ARAÚJO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364.63" table:style-name="ce14">
            <text:p>364,63</text:p>
          </table:table-cell>
          <table:table-cell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513.65" table:style-name="ce10">
            <text:p>12.513,65</text:p>
          </table:table-cell>
          <table:table-cell office:value-type="float" office:value="-678" table:style-name="ce11">
            <text:p>-678,00</text:p>
          </table:table-cell>
          <table:table-cell table:style-name="ce9"/>
          <table:table-cell office:value-type="float" office:value="-1113.8699999999999" table:style-name="ce12">
            <text:p>-1.113,87</text:p>
          </table:table-cell>
          <table:table-cell office:value-type="float" office:value="0" table:style-name="ce13">
            <text:p>0,00</text:p>
          </table:table-cell>
          <table:table-cell office:value-type="float" office:value="-1791.87" table:style-name="ce12">
            <text:p>-1.791,87</text:p>
          </table:table-cell>
          <table:table-cell office:value-type="float" office:value="10721.78" table:style-name="ce10">
            <text:p>10.721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NILSON MELO GUIMARÃES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1ª VT-ARA)</text:p>
          </table:table-cell>
          <table:table-cell office:value-type="float" office:value="1393.8" table:style-name="ce10">
            <text:p>1.393,8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505.0500000000002" table:style-name="ce10">
            <text:p>2.505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838.74" table:style-name="ce10">
            <text:p>5.838,74</text:p>
          </table:table-cell>
          <table:table-cell office:value-type="float" office:value="-466.72" table:style-name="ce11">
            <text:p>-466,72</text:p>
          </table:table-cell>
          <table:table-cell office:value-type="float" office:value="-43.79" table:style-name="ce11">
            <text:p>-43,79</text:p>
          </table:table-cell>
          <table:table-cell office:value-type="float" office:value="-1873.71" table:style-name="ce12">
            <text:p>-1.873,71</text:p>
          </table:table-cell>
          <table:table-cell office:value-type="float" office:value="0" table:style-name="ce13">
            <text:p>0,00</text:p>
          </table:table-cell>
          <table:table-cell office:value-type="float" office:value="-2384.2199999999998" table:style-name="ce12">
            <text:p>-2.384,22</text:p>
          </table:table-cell>
          <table:table-cell office:value-type="float" office:value="3454.52" table:style-name="ce10">
            <text:p>3.454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NINE BRAGA QUIRINO LIMA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0380.49" table:style-name="ce10">
            <text:p>10.380,49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234.4000000000001" table:style-name="ce10">
            <text:p>1.234,4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554.78" table:style-name="ce10">
            <text:p>13.554,78</text:p>
          </table:table-cell>
          <table:table-cell office:value-type="float" office:value="-828.39" table:style-name="ce11">
            <text:p>-828,39</text:p>
          </table:table-cell>
          <table:table-cell office:value-type="float" office:value="-2169.6" table:style-name="ce12">
            <text:p>-2.169,60</text:p>
          </table:table-cell>
          <table:table-cell office:value-type="float" office:value="-534.42999999999995" table:style-name="ce11">
            <text:p>-534,43</text:p>
          </table:table-cell>
          <table:table-cell office:value-type="float" office:value="0" table:style-name="ce13">
            <text:p>0,00</text:p>
          </table:table-cell>
          <table:table-cell office:value-type="float" office:value="-3532.42" table:style-name="ce12">
            <text:p>-3.532,42</text:p>
          </table:table-cell>
          <table:table-cell office:value-type="float" office:value="10022.36" table:style-name="ce10">
            <text:p>10.022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QUELINE COSTA BERESFORD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0187.32" table:style-name="ce10">
            <text:p>10.187,32</text:p>
          </table:table-cell>
          <table:table-cell office:value-type="float" office:value="7139.15" table:style-name="ce10">
            <text:p>7.139,15</text:p>
          </table:table-cell>
          <table:table-cell table:style-name="ce9"/>
          <table:table-cell office:value-type="float" office:value="536.03" table:style-name="ce14">
            <text:p>536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862.5" table:style-name="ce10">
            <text:p>17.862,50</text:p>
          </table:table-cell>
          <table:table-cell office:value-type="float" office:value="-1588.49" table:style-name="ce12">
            <text:p>-1.588,49</text:p>
          </table:table-cell>
          <table:table-cell office:value-type="float" office:value="-3406.45" table:style-name="ce12">
            <text:p>-3.406,45</text:p>
          </table:table-cell>
          <table:table-cell office:value-type="float" office:value="-6899.05" table:style-name="ce12">
            <text:p>-6.899,05</text:p>
          </table:table-cell>
          <table:table-cell office:value-type="float" office:value="0" table:style-name="ce13">
            <text:p>0,00</text:p>
          </table:table-cell>
          <table:table-cell office:value-type="float" office:value="-11893.99" table:style-name="ce12">
            <text:p>-11.893,99</text:p>
          </table:table-cell>
          <table:table-cell office:value-type="float" office:value="5968.51" table:style-name="ce10">
            <text:p>5.968,5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YRO DE MÉLO CAVALCANTI FILH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247.02" table:style-name="ce10">
            <text:p>22.247,02</text:p>
          </table:table-cell>
          <table:table-cell table:number-columns-repeated="2" table:style-name="ce9"/>
          <table:table-cell office:value-type="float" office:value="3986.47" table:style-name="ce10">
            <text:p>3.986,4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233.49" table:style-name="ce10">
            <text:p>26.233,49</text:p>
          </table:table-cell>
          <table:table-cell office:value-type="float" office:value="-3190.2" table:style-name="ce12">
            <text:p>-3.190,20</text:p>
          </table:table-cell>
          <table:table-cell office:value-type="float" office:value="-1165.2" table:style-name="ce12">
            <text:p>-1.165,20</text:p>
          </table:table-cell>
          <table:table-cell office:value-type="float" office:value="-2008.85" table:style-name="ce12">
            <text:p>-2.008,85</text:p>
          </table:table-cell>
          <table:table-cell office:value-type="float" office:value="0" table:style-name="ce13">
            <text:p>0,00</text:p>
          </table:table-cell>
          <table:table-cell office:value-type="float" office:value="-6364.25" table:style-name="ce12">
            <text:p>-6.364,25</text:p>
          </table:table-cell>
          <table:table-cell office:value-type="float" office:value="19869.240000000002" table:style-name="ce10">
            <text:p>19.869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EFFERSON CARVALHEDO STUDART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9ª 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471.98" table:style-name="ce10">
            <text:p>2.471,98</text:p>
          </table:table-cell>
          <table:table-cell office:value-type="float" office:value="1379.07" table:style-name="ce10">
            <text:p>1.379,07</text:p>
          </table:table-cell>
          <table:table-cell office:value-type="float" office:value="2646.74" table:style-name="ce10">
            <text:p>2.646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252.38" table:style-name="ce10">
            <text:p>18.252,38</text:p>
          </table:table-cell>
          <table:table-cell office:value-type="float" office:value="-1905.39" table:style-name="ce12">
            <text:p>-1.905,39</text:p>
          </table:table-cell>
          <table:table-cell office:value-type="float" office:value="-2793.93" table:style-name="ce12">
            <text:p>-2.793,93</text:p>
          </table:table-cell>
          <table:table-cell office:value-type="float" office:value="-4559.0600000000004" table:style-name="ce12">
            <text:p>-4.559,06</text:p>
          </table:table-cell>
          <table:table-cell office:value-type="float" office:value="0" table:style-name="ce13">
            <text:p>0,00</text:p>
          </table:table-cell>
          <table:table-cell office:value-type="float" office:value="-9258.3799999999992" table:style-name="ce12">
            <text:p>-9.258,38</text:p>
          </table:table-cell>
          <table:table-cell office:value-type="float" office:value="8994" table:style-name="ce10">
            <text:p>8.994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ALBERTO MEZZOM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9ª VT)</text:p>
          </table:table-cell>
          <table:table-cell office:value-type="float" office:value="13559.34" table:style-name="ce10">
            <text:p>13.559,34</text:p>
          </table:table-cell>
          <table:table-cell office:value-type="float" office:value="4125.16" table:style-name="ce10">
            <text:p>4.125,16</text:p>
          </table:table-cell>
          <table:table-cell table:style-name="ce9"/>
          <table:table-cell office:value-type="float" office:value="1744.42" table:style-name="ce10">
            <text:p>1.744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428.919999999998" table:style-name="ce10">
            <text:p>19.428,92</text:p>
          </table:table-cell>
          <table:table-cell office:value-type="float" office:value="-1869.67" table:style-name="ce12">
            <text:p>-1.869,67</text:p>
          </table:table-cell>
          <table:table-cell office:value-type="float" office:value="-3427.58" table:style-name="ce12">
            <text:p>-3.427,58</text:p>
          </table:table-cell>
          <table:table-cell office:value-type="float" office:value="-1683.17" table:style-name="ce12">
            <text:p>-1.683,17</text:p>
          </table:table-cell>
          <table:table-cell office:value-type="float" office:value="0" table:style-name="ce13">
            <text:p>0,00</text:p>
          </table:table-cell>
          <table:table-cell office:value-type="float" office:value="-6980.42" table:style-name="ce12">
            <text:p>-6.980,42</text:p>
          </table:table-cell>
          <table:table-cell office:value-type="float" office:value="12448.5" table:style-name="ce10">
            <text:p>12.448,5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BATISTA DE VASCONCEL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PETIÇÃO E PROTOCOLO (CAVT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4206.0200000000004" table:style-name="ce10">
            <text:p>4.206,02</text:p>
          </table:table-cell>
          <table:table-cell table:style-name="ce9"/>
          <table:table-cell office:value-type="float" office:value="2447.69" table:style-name="ce10">
            <text:p>2.447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052.099999999999" table:style-name="ce10">
            <text:p>18.052,10</text:p>
          </table:table-cell>
          <table:table-cell office:value-type="float" office:value="-1830.68" table:style-name="ce12">
            <text:p>-1.830,68</text:p>
          </table:table-cell>
          <table:table-cell office:value-type="float" office:value="-533.38" table:style-name="ce11">
            <text:p>-533,38</text:p>
          </table:table-cell>
          <table:table-cell office:value-type="float" office:value="-1896.54" table:style-name="ce12">
            <text:p>-1.896,54</text:p>
          </table:table-cell>
          <table:table-cell office:value-type="float" office:value="0" table:style-name="ce13">
            <text:p>0,00</text:p>
          </table:table-cell>
          <table:table-cell office:value-type="float" office:value="-4260.6000000000004" table:style-name="ce12">
            <text:p>-4.260,60</text:p>
          </table:table-cell>
          <table:table-cell office:value-type="float" office:value="13791.5" table:style-name="ce10">
            <text:p>13.791,5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BOSCO PASTOR GONÇALVE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744.34" table:style-name="ce10">
            <text:p>3.744,34</text:p>
          </table:table-cell>
          <table:table-cell table:style-name="ce9"/>
          <table:table-cell office:value-type="float" office:value="1757.61" table:style-name="ce10">
            <text:p>1.757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256.54" table:style-name="ce10">
            <text:p>17.256,54</text:p>
          </table:table-cell>
          <table:table-cell office:value-type="float" office:value="-1286.94" table:style-name="ce12">
            <text:p>-1.286,94</text:p>
          </table:table-cell>
          <table:table-cell table:style-name="ce9"/>
          <table:table-cell office:value-type="float" office:value="-2678.47" table:style-name="ce12">
            <text:p>-2.678,47</text:p>
          </table:table-cell>
          <table:table-cell office:value-type="float" office:value="0" table:style-name="ce13">
            <text:p>0,00</text:p>
          </table:table-cell>
          <table:table-cell office:value-type="float" office:value="-3965.41" table:style-name="ce12">
            <text:p>-3.965,41</text:p>
          </table:table-cell>
          <table:table-cell office:value-type="float" office:value="13291.13" table:style-name="ce10">
            <text:p>13.291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CARLOS DOS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1947.9" table:style-name="ce10">
            <text:p>1.947,90</text:p>
          </table:table-cell>
          <table:table-cell table:style-name="ce9"/>
          <table:table-cell office:value-type="float" office:value="3667.05" table:style-name="ce10">
            <text:p>3.667,05</text:p>
          </table:table-cell>
          <table:table-cell office:value-type="float" office:value="1192.05" table:number-columns-spanned="2" table:number-rows-spanned="1" table:style-name="ce26">
            <text:p>1.192,05</text:p>
          </table:table-cell>
          <table:covered-table-cell/>
          <table:table-cell table:style-name="ce9"/>
          <table:table-cell office:value-type="float" office:value="18704.07" table:style-name="ce10">
            <text:p>18.704,07</text:p>
          </table:table-cell>
          <table:table-cell office:value-type="float" office:value="-1818.92" table:style-name="ce12">
            <text:p>-1.818,92</text:p>
          </table:table-cell>
          <table:table-cell office:value-type="float" office:value="-2557.08" table:style-name="ce12">
            <text:p>-2.557,08</text:p>
          </table:table-cell>
          <table:table-cell office:value-type="float" office:value="-5132.71" table:style-name="ce12">
            <text:p>-5.132,71</text:p>
          </table:table-cell>
          <table:table-cell office:value-type="float" office:value="0" table:style-name="ce13">
            <text:p>0,00</text:p>
          </table:table-cell>
          <table:table-cell office:value-type="float" office:value="-9508.7099999999991" table:style-name="ce12">
            <text:p>-9.508,71</text:p>
          </table:table-cell>
          <table:table-cell office:value-type="float" office:value="9195.36" table:style-name="ce10">
            <text:p>9.195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FELIPE BRAGA VALCÁCER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9441.79" table:style-name="ce10">
            <text:p>19.441,79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547" table:style-name="ce10">
            <text:p>2.547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928.68" table:style-name="ce10">
            <text:p>23.928,68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204.91" table:style-name="ce12">
            <text:p>-4.204,91</text:p>
          </table:table-cell>
          <table:table-cell office:value-type="float" office:value="-4842.45" table:style-name="ce12">
            <text:p>-4.842,45</text:p>
          </table:table-cell>
          <table:table-cell office:value-type="float" office:value="0" table:style-name="ce13">
            <text:p>0,00</text:p>
          </table:table-cell>
          <table:table-cell office:value-type="float" office:value="-11787.55" table:style-name="ce12">
            <text:p>-11.787,55</text:p>
          </table:table-cell>
          <table:table-cell office:value-type="float" office:value="12141.13" table:style-name="ce10">
            <text:p>12.141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FONTES CEZAR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E DESEMBARGADOR (GABEAPB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607.83" table:style-name="ce10">
            <text:p>3.607,83</text:p>
          </table:table-cell>
          <table:table-cell office:value-type="float" office:value="8411.01" table:style-name="ce10">
            <text:p>8.411,01</text:p>
          </table:table-cell>
          <table:table-cell office:value-type="float" office:value="2066.06" table:style-name="ce10">
            <text:p>2.066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3370.839999999997" table:style-name="ce10">
            <text:p>33.370,84</text:p>
          </table:table-cell>
          <table:table-cell office:value-type="float" office:value="-3335.48" table:style-name="ce12">
            <text:p>-3.335,48</text:p>
          </table:table-cell>
          <table:table-cell office:value-type="float" office:value="-6770.06" table:style-name="ce12">
            <text:p>-6.770,06</text:p>
          </table:table-cell>
          <table:table-cell office:value-type="float" office:value="-3065.84" table:style-name="ce12">
            <text:p>-3.065,84</text:p>
          </table:table-cell>
          <table:table-cell office:value-type="float" office:value="0" table:style-name="ce13">
            <text:p>0,00</text:p>
          </table:table-cell>
          <table:table-cell office:value-type="float" office:value="-13171.38" table:style-name="ce12">
            <text:p>-13.171,38</text:p>
          </table:table-cell>
          <table:table-cell office:value-type="float" office:value="20199.46" table:style-name="ce10">
            <text:p>20.199,4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GABRIEL CAMPOS DE OLIVEIRA NETO</text:p>
          </table:table-cell>
          <table:table-cell office:value-type="string" table:style-name="ce8">
            <text:p>TÉCNICO JUDICIÁRIO - NÍVEL MÉDIO B9</text:p>
          </table:table-cell>
          <table:table-cell table:style-name="ce9"/>
          <table:table-cell office:value-type="float" office:value="10570.37" table:style-name="ce10">
            <text:p>10.570,37</text:p>
          </table:table-cell>
          <table:table-cell table:number-columns-repeated="2" table:style-name="ce9"/>
          <table:table-cell office:value-type="float" office:value="2522.54" table:style-name="ce10">
            <text:p>2.522,5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092.91" table:style-name="ce10">
            <text:p>13.092,91</text:p>
          </table:table-cell>
          <table:table-cell office:value-type="float" office:value="-828.39" table:style-name="ce11">
            <text:p>-828,39</text:p>
          </table:table-cell>
          <table:table-cell office:value-type="float" office:value="-1690.33" table:style-name="ce12">
            <text:p>-1.690,33</text:p>
          </table:table-cell>
          <table:table-cell office:value-type="float" office:value="-1337.12" table:style-name="ce12">
            <text:p>-1.337,12</text:p>
          </table:table-cell>
          <table:table-cell office:value-type="float" office:value="0" table:style-name="ce13">
            <text:p>0,00</text:p>
          </table:table-cell>
          <table:table-cell office:value-type="float" office:value="-3855.84" table:style-name="ce12">
            <text:p>-3.855,84</text:p>
          </table:table-cell>
          <table:table-cell office:value-type="float" office:value="9237.07" table:style-name="ce10">
            <text:p>9.237,0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IURI JIVAGO MALHEIROS DE MELL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ÇÃO DE SEGUNDA TURMA (SETP)</text:p>
          </table:table-cell>
          <table:table-cell office:value-type="float" office:value="19519.71" table:style-name="ce10">
            <text:p>19.519,71</text:p>
          </table:table-cell>
          <table:table-cell table:number-columns-repeated="2" table:style-name="ce9"/>
          <table:table-cell office:value-type="float" office:value="2358.91" table:style-name="ce10">
            <text:p>2.358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878.62" table:style-name="ce10">
            <text:p>21.878,62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3640.73" table:style-name="ce12">
            <text:p>-3.640,73</text:p>
          </table:table-cell>
          <table:table-cell office:value-type="float" office:value="-2624.02" table:style-name="ce12">
            <text:p>-2.624,02</text:p>
          </table:table-cell>
          <table:table-cell office:value-type="float" office:value="0" table:style-name="ce13">
            <text:p>0,00</text:p>
          </table:table-cell>
          <table:table-cell office:value-type="float" office:value="-9004.94" table:style-name="ce12">
            <text:p>-9.004,94</text:p>
          </table:table-cell>
          <table:table-cell office:value-type="float" office:value="12873.68" table:style-name="ce10">
            <text:p>12.873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JOSÉ DE ALBUQUERQUE SAMPAI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ª VT)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725.05" table:style-name="ce10">
            <text:p>2.725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429.81" table:style-name="ce10">
            <text:p>23.429,81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3914.49" table:style-name="ce12">
            <text:p>-3.914,49</text:p>
          </table:table-cell>
          <table:table-cell office:value-type="float" office:value="-1820.44" table:style-name="ce12">
            <text:p>-1.820,44</text:p>
          </table:table-cell>
          <table:table-cell office:value-type="float" office:value="0" table:style-name="ce13">
            <text:p>0,00</text:p>
          </table:table-cell>
          <table:table-cell office:value-type="float" office:value="-8475.1200000000008" table:style-name="ce12">
            <text:p>-8.475,12</text:p>
          </table:table-cell>
          <table:table-cell office:value-type="float" office:value="14954.69" table:style-name="ce10">
            <text:p>14.954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LUIZ ARAÚJO LIM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CONTRATAÇÕES E ORÇAMENTO DE TIC (SETIC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3221.92" table:style-name="ce10">
            <text:p>3.221,92</text:p>
          </table:table-cell>
          <table:table-cell office:value-type="float" office:value="1939.89" table:style-name="ce10">
            <text:p>1.939,89</text:p>
          </table:table-cell>
          <table:table-cell office:value-type="float" office:value="1629.76" table:style-name="ce10">
            <text:p>1.62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427.43" table:style-name="ce10">
            <text:p>18.427,43</text:p>
          </table:table-cell>
          <table:table-cell office:value-type="float" office:value="-2009.54" table:style-name="ce12">
            <text:p>-2.009,54</text:p>
          </table:table-cell>
          <table:table-cell office:value-type="float" office:value="-3145.24" table:style-name="ce12">
            <text:p>-3.145,24</text:p>
          </table:table-cell>
          <table:table-cell office:value-type="float" office:value="-1217.03" table:style-name="ce12">
            <text:p>-1.217,03</text:p>
          </table:table-cell>
          <table:table-cell office:value-type="float" office:value="0" table:style-name="ce13">
            <text:p>0,00</text:p>
          </table:table-cell>
          <table:table-cell office:value-type="float" office:value="-6371.81" table:style-name="ce12">
            <text:p>-6.371,81</text:p>
          </table:table-cell>
          <table:table-cell office:value-type="float" office:value="12055.62" table:style-name="ce10">
            <text:p>12.055,6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VITAL DE SANTAN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4700.2700000000004" table:style-name="ce10">
            <text:p>4.700,27</text:p>
          </table:table-cell>
          <table:table-cell table:style-name="ce9"/>
          <table:table-cell office:value-type="float" office:value="1501.26" table:style-name="ce10">
            <text:p>1.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630.36" table:style-name="ce10">
            <text:p>27.630,36</text:p>
          </table:table-cell>
          <table:table-cell office:value-type="float" office:value="-3087.31" table:style-name="ce12">
            <text:p>-3.087,31</text:p>
          </table:table-cell>
          <table:table-cell office:value-type="float" office:value="-4943.54" table:style-name="ce12">
            <text:p>-4.943,54</text:p>
          </table:table-cell>
          <table:table-cell office:value-type="float" office:value="-2414.7600000000002" table:style-name="ce12">
            <text:p>-2.414,76</text:p>
          </table:table-cell>
          <table:table-cell office:value-type="float" office:value="0" table:style-name="ce13">
            <text:p>0,00</text:p>
          </table:table-cell>
          <table:table-cell office:value-type="float" office:value="-10445.61" table:style-name="ce12">
            <text:p>-10.445,61</text:p>
          </table:table-cell>
          <table:table-cell office:value-type="float" office:value="17184.75" table:style-name="ce10">
            <text:p>17.184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EL MACHADO DA SILVA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SECRETARIA DE EXECUÇÃO E DE PESQUISA PATRIMONIAL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10312.59" table:style-name="ce10">
            <text:p>10.312,59</text:p>
          </table:table-cell>
          <table:table-cell office:value-type="float" office:value="7398.87" table:style-name="ce10">
            <text:p>7.398,87</text:p>
          </table:table-cell>
          <table:table-cell office:value-type="float" office:value="2275.0500000000002" table:style-name="ce10">
            <text:p>2.275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1741.1" table:style-name="ce10">
            <text:p>31.741,10</text:p>
          </table:table-cell>
          <table:table-cell office:value-type="float" office:value="-2746" table:style-name="ce12">
            <text:p>-2.746,00</text:p>
          </table:table-cell>
          <table:table-cell office:value-type="float" office:value="-6426.52" table:style-name="ce12">
            <text:p>-6.426,52</text:p>
          </table:table-cell>
          <table:table-cell office:value-type="float" office:value="-5066.3900000000003" table:style-name="ce12">
            <text:p>-5.066,39</text:p>
          </table:table-cell>
          <table:table-cell office:value-type="float" office:value="0" table:style-name="ce13">
            <text:p>0,00</text:p>
          </table:table-cell>
          <table:table-cell office:value-type="float" office:value="-14238.91" table:style-name="ce12">
            <text:p>-14.238,91</text:p>
          </table:table-cell>
          <table:table-cell office:value-type="float" office:value="17502.189999999999" table:style-name="ce10">
            <text:p>17.502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RGE ALFREDO CALHEIROS SALGUEIR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3298.13" table:style-name="ce10">
            <text:p>13.298,13</text:p>
          </table:table-cell>
          <table:table-cell office:value-type="float" office:value="1035.76" table:style-name="ce10">
            <text:p>1.035,76</text:p>
          </table:table-cell>
          <table:table-cell table:style-name="ce9"/>
          <table:table-cell office:value-type="float" office:value="3887.27" table:style-name="ce10">
            <text:p>3.887,2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221.16" table:style-name="ce10">
            <text:p>18.221,16</text:p>
          </table:table-cell>
          <table:table-cell office:value-type="float" office:value="-1648.83" table:style-name="ce12">
            <text:p>-1.648,83</text:p>
          </table:table-cell>
          <table:table-cell office:value-type="float" office:value="-2157.7199999999998" table:style-name="ce12">
            <text:p>-2.157,72</text:p>
          </table:table-cell>
          <table:table-cell office:value-type="float" office:value="-1197.6300000000001" table:style-name="ce12">
            <text:p>-1.197,63</text:p>
          </table:table-cell>
          <table:table-cell office:value-type="float" office:value="0" table:style-name="ce13">
            <text:p>0,00</text:p>
          </table:table-cell>
          <table:table-cell office:value-type="float" office:value="-5004.18" table:style-name="ce12">
            <text:p>-5.004,18</text:p>
          </table:table-cell>
          <table:table-cell office:value-type="float" office:value="13216.98" table:style-name="ce10">
            <text:p>13.216,9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RGE LUIZ DE MELO SILV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TOR DE GESTÃO DOCUMENTAL (CAVT)</text:p>
          </table:table-cell>
          <table:table-cell office:value-type="float" office:value="1791.35" table:style-name="ce10">
            <text:p>1.791,35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405.79" table:style-name="ce10">
            <text:p>2.405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576.21" table:style-name="ce10">
            <text:p>5.576,21</text:p>
          </table:table-cell>
          <table:table-cell office:value-type="float" office:value="-289.45" table:style-name="ce11">
            <text:p>-289,45</text:p>
          </table:table-cell>
          <table:table-cell office:value-type="float" office:value="-16.399999999999999" table:style-name="ce11">
            <text:p>-16,40</text:p>
          </table:table-cell>
          <table:table-cell office:value-type="float" office:value="-1822.28" table:style-name="ce12">
            <text:p>-1.822,28</text:p>
          </table:table-cell>
          <table:table-cell office:value-type="float" office:value="0" table:style-name="ce13">
            <text:p>0,00</text:p>
          </table:table-cell>
          <table:table-cell office:value-type="float" office:value="-2128.13" table:style-name="ce12">
            <text:p>-2.128,13</text:p>
          </table:table-cell>
          <table:table-cell office:value-type="float" office:value="3448.08" table:style-name="ce10">
            <text:p>3.448,0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RGE LUIZ PEDROSA MENDES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EAPB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775.76" table:style-name="ce10">
            <text:p>3.775,76</text:p>
          </table:table-cell>
          <table:table-cell office:value-type="float" office:value="1939.89" table:style-name="ce10">
            <text:p>1.939,89</text:p>
          </table:table-cell>
          <table:table-cell office:value-type="float" office:value="1940.17" table:style-name="ce10">
            <text:p>1.940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941.759999999998" table:style-name="ce10">
            <text:p>26.941,76</text:p>
          </table:table-cell>
          <table:table-cell office:value-type="float" office:value="-3363.19" table:style-name="ce12">
            <text:p>-3.363,19</text:p>
          </table:table-cell>
          <table:table-cell office:value-type="float" office:value="-4518.7299999999996" table:style-name="ce12">
            <text:p>-4.518,73</text:p>
          </table:table-cell>
          <table:table-cell office:value-type="float" office:value="-2994.19" table:style-name="ce12">
            <text:p>-2.994,19</text:p>
          </table:table-cell>
          <table:table-cell office:value-type="float" office:value="0" table:style-name="ce13">
            <text:p>0,00</text:p>
          </table:table-cell>
          <table:table-cell office:value-type="float" office:value="-10876.11" table:style-name="ce12">
            <text:p>-10.876,11</text:p>
          </table:table-cell>
          <table:table-cell office:value-type="float" office:value="16065.65" table:style-name="ce10">
            <text:p>16.065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DELSON GOMES ROCH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2825.47" table:style-name="ce10">
            <text:p>2.825,47</text:p>
          </table:table-cell>
          <table:table-cell table:style-name="ce9"/>
          <table:table-cell office:value-type="float" office:value="3025.96" table:style-name="ce10">
            <text:p>3.025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280.26" table:style-name="ce10">
            <text:p>27.280,26</text:p>
          </table:table-cell>
          <table:table-cell office:value-type="float" office:value="-3559.97" table:style-name="ce12">
            <text:p>-3.559,97</text:p>
          </table:table-cell>
          <table:table-cell office:value-type="float" office:value="-4821.58" table:style-name="ce12">
            <text:p>-4.821,58</text:p>
          </table:table-cell>
          <table:table-cell office:value-type="float" office:value="-8224.11" table:style-name="ce12">
            <text:p>-8.224,11</text:p>
          </table:table-cell>
          <table:table-cell office:value-type="float" office:value="0" table:style-name="ce13">
            <text:p>0,00</text:p>
          </table:table-cell>
          <table:table-cell office:value-type="float" office:value="-16605.66" table:style-name="ce12">
            <text:p>-16.605,66</text:p>
          </table:table-cell>
          <table:table-cell office:value-type="float" office:value="10674.6" table:style-name="ce10">
            <text:p>10.674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ILTON PATRIOTA DE OLIVEIR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3ª 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847.61" table:style-name="ce10">
            <text:p>2.847,61</text:p>
          </table:table-cell>
          <table:table-cell office:value-type="float" office:value="1939.89" table:style-name="ce10">
            <text:p>1.939,89</text:p>
          </table:table-cell>
          <table:table-cell office:value-type="float" office:value="1849.76" table:style-name="ce10">
            <text:p>1.84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391.849999999999" table:style-name="ce10">
            <text:p>18.391,85</text:p>
          </table:table-cell>
          <table:table-cell office:value-type="float" office:value="-1967.37" table:style-name="ce12">
            <text:p>-1.967,37</text:p>
          </table:table-cell>
          <table:table-cell office:value-type="float" office:value="-2163.44" table:style-name="ce12">
            <text:p>-2.163,44</text:p>
          </table:table-cell>
          <table:table-cell office:value-type="float" office:value="-2167.7199999999998" table:style-name="ce12">
            <text:p>-2.167,72</text:p>
          </table:table-cell>
          <table:table-cell office:value-type="float" office:value="0" table:style-name="ce13">
            <text:p>0,00</text:p>
          </table:table-cell>
          <table:table-cell office:value-type="float" office:value="-6298.53" table:style-name="ce12">
            <text:p>-6.298,53</text:p>
          </table:table-cell>
          <table:table-cell office:value-type="float" office:value="12093.32" table:style-name="ce10">
            <text:p>12.093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ILTON XISTO DE BARR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298.13" table:style-name="ce10">
            <text:p>13.298,13</text:p>
          </table:table-cell>
          <table:table-cell office:value-type="float" office:value="5452.78" table:style-name="ce10">
            <text:p>5.452,78</text:p>
          </table:table-cell>
          <table:table-cell table:style-name="ce9"/>
          <table:table-cell office:value-type="float" office:value="2196.7399999999998" table:style-name="ce10">
            <text:p>2.196,74</text:p>
          </table:table-cell>
          <table:table-cell office:value-type="float" office:value="1191.47" table:number-columns-spanned="2" table:number-rows-spanned="1" table:style-name="ce26">
            <text:p>1.191,47</text:p>
          </table:table-cell>
          <table:covered-table-cell/>
          <table:table-cell table:style-name="ce9"/>
          <table:table-cell office:value-type="float" office:value="22139.119999999999" table:style-name="ce10">
            <text:p>22.139,12</text:p>
          </table:table-cell>
          <table:table-cell office:value-type="float" office:value="-2040.89" table:style-name="ce12">
            <text:p>-2.040,89</text:p>
          </table:table-cell>
          <table:table-cell office:value-type="float" office:value="-4001.42" table:style-name="ce12">
            <text:p>-4.001,42</text:p>
          </table:table-cell>
          <table:table-cell office:value-type="float" office:value="-2519.48" table:style-name="ce12">
            <text:p>-2.519,48</text:p>
          </table:table-cell>
          <table:table-cell office:value-type="float" office:value="0" table:style-name="ce13">
            <text:p>0,00</text:p>
          </table:table-cell>
          <table:table-cell office:value-type="float" office:value="-8561.7900000000009" table:style-name="ce12">
            <text:p>-8.561,79</text:p>
          </table:table-cell>
          <table:table-cell office:value-type="float" office:value="13577.33" table:style-name="ce10">
            <text:p>13.577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LEXANDRE MAGALHÃES DE AZEVED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060.66" table:style-name="ce10">
            <text:p>13.060,66</text:p>
          </table:table-cell>
          <table:table-cell office:value-type="float" office:value="284.95999999999998" table:style-name="ce14">
            <text:p>284,96</text:p>
          </table:table-cell>
          <table:table-cell table:style-name="ce9"/>
          <table:table-cell office:value-type="float" office:value="1787.14" table:style-name="ce10">
            <text:p>1.787,1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132.76" table:style-name="ce10">
            <text:p>15.132,76</text:p>
          </table:table-cell>
          <table:table-cell office:value-type="float" office:value="-1494.84" table:style-name="ce12">
            <text:p>-1.494,84</text:p>
          </table:table-cell>
          <table:table-cell office:value-type="float" office:value="-2129.42" table:style-name="ce12">
            <text:p>-2.129,42</text:p>
          </table:table-cell>
          <table:table-cell office:value-type="float" office:value="-1442.04" table:style-name="ce12">
            <text:p>-1.442,04</text:p>
          </table:table-cell>
          <table:table-cell office:value-type="float" office:value="0" table:style-name="ce13">
            <text:p>0,00</text:p>
          </table:table-cell>
          <table:table-cell office:value-type="float" office:value="-5066.3" table:style-name="ce12">
            <text:p>-5.066,30</text:p>
          </table:table-cell>
          <table:table-cell office:value-type="float" office:value="10066.459999999999" table:style-name="ce10">
            <text:p>10.066,4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LISSON PINHEIRO DE ARAÚJO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COORDENADORIA DE ORDENAÇÃO DE DESPESAS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411.89" table:style-name="ce10">
            <text:p>3.411,89</text:p>
          </table:table-cell>
          <table:table-cell office:value-type="float" office:value="1939.89" table:style-name="ce10">
            <text:p>1.939,89</text:p>
          </table:table-cell>
          <table:table-cell office:value-type="float" office:value="2416.7399999999998" table:style-name="ce10">
            <text:p>2.416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665.59" table:style-name="ce10">
            <text:p>19.665,59</text:p>
          </table:table-cell>
          <table:table-cell office:value-type="float" office:value="-828.39" table:style-name="ce11">
            <text:p>-828,39</text:p>
          </table:table-cell>
          <table:table-cell office:value-type="float" office:value="-3489.85" table:style-name="ce12">
            <text:p>-3.489,85</text:p>
          </table:table-cell>
          <table:table-cell office:value-type="float" office:value="-3567.91" table:style-name="ce12">
            <text:p>-3.567,91</text:p>
          </table:table-cell>
          <table:table-cell office:value-type="float" office:value="0" table:style-name="ce13">
            <text:p>0,00</text:p>
          </table:table-cell>
          <table:table-cell office:value-type="float" office:value="-7886.15" table:style-name="ce12">
            <text:p>-7.886,15</text:p>
          </table:table-cell>
          <table:table-cell office:value-type="float" office:value="11779.44" table:style-name="ce10">
            <text:p>11.779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MARO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8103.490000000002" table:style-name="ce10">
            <text:p>18.103,49</text:p>
          </table:table-cell>
          <table:table-cell table:number-columns-repeated="2" table:style-name="ce9"/>
          <table:table-cell office:value-type="float" office:value="1537.61" table:style-name="ce10">
            <text:p>1.537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641.099999999999" table:style-name="ce10">
            <text:p>19.641,10</text:p>
          </table:table-cell>
          <table:table-cell office:value-type="float" office:value="1335.67" table:style-name="ce10">
            <text:p>1.335,67</text:p>
          </table:table-cell>
          <table:table-cell office:value-type="float" office:value="1589.37" table:style-name="ce10">
            <text:p>1.589,37</text:p>
          </table:table-cell>
          <table:table-cell office:value-type="float" office:value="-2852.76" table:style-name="ce12">
            <text:p>-2.852,76</text:p>
          </table:table-cell>
          <table:table-cell office:value-type="float" office:value="0" table:style-name="ce13">
            <text:p>0,00</text:p>
          </table:table-cell>
          <table:table-cell office:value-type="float" office:value="72.28" table:style-name="ce14">
            <text:p>72,28</text:p>
          </table:table-cell>
          <table:table-cell office:value-type="float" office:value="19713.38" table:style-name="ce10">
            <text:p>19.713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ÂNGELO DE ARAÚJO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374.07" table:style-name="ce10">
            <text:p>3.374,07</text:p>
          </table:table-cell>
          <table:table-cell table:style-name="ce9"/>
          <table:table-cell office:value-type="float" office:value="2288.2399999999998" table:style-name="ce10">
            <text:p>2.288,2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948.25" table:style-name="ce10">
            <text:p>24.948,25</text:p>
          </table:table-cell>
          <table:table-cell office:value-type="float" office:value="-2468.52" table:style-name="ce12">
            <text:p>-2.468,52</text:p>
          </table:table-cell>
          <table:table-cell office:value-type="float" office:value="-4055.43" table:style-name="ce12">
            <text:p>-4.055,43</text:p>
          </table:table-cell>
          <table:table-cell office:value-type="float" office:value="-3166.59" table:style-name="ce12">
            <text:p>-3.166,59</text:p>
          </table:table-cell>
          <table:table-cell office:value-type="float" office:value="0" table:style-name="ce13">
            <text:p>0,00</text:p>
          </table:table-cell>
          <table:table-cell office:value-type="float" office:value="-9690.5400000000009" table:style-name="ce12">
            <text:p>-9.690,54</text:p>
          </table:table-cell>
          <table:table-cell office:value-type="float" office:value="15257.71" table:style-name="ce10">
            <text:p>15.257,7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NTÔNIO JACINTO JÚNIOR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COORDENADORIA DE APOIO AO PJE (SEJ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3491.91" table:style-name="ce10">
            <text:p>3.491,91</text:p>
          </table:table-cell>
          <table:table-cell office:value-type="float" office:value="1939.89" table:style-name="ce10">
            <text:p>1.939,89</text:p>
          </table:table-cell>
          <table:table-cell office:value-type="float" office:value="1524.42" table:style-name="ce10">
            <text:p>1.524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592.080000000002" table:style-name="ce10">
            <text:p>18.592,08</text:p>
          </table:table-cell>
          <table:table-cell office:value-type="float" office:value="-2054.09" table:style-name="ce12">
            <text:p>-2.054,09</text:p>
          </table:table-cell>
          <table:table-cell office:value-type="float" office:value="-3259.37" table:style-name="ce12">
            <text:p>-3.259,37</text:p>
          </table:table-cell>
          <table:table-cell office:value-type="float" office:value="-4764.1000000000004" table:style-name="ce12">
            <text:p>-4.764,10</text:p>
          </table:table-cell>
          <table:table-cell office:value-type="float" office:value="0" table:style-name="ce13">
            <text:p>0,00</text:p>
          </table:table-cell>
          <table:table-cell office:value-type="float" office:value="-10077.56" table:style-name="ce12">
            <text:p>-10.077,56</text:p>
          </table:table-cell>
          <table:table-cell office:value-type="float" office:value="8514.52" table:style-name="ce10">
            <text:p>8.514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RMANDO DE OLIVEIRA MEL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GESTÃO DOCUMENTAL (CAVT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979.21" table:style-name="ce10">
            <text:p>2.979,21</text:p>
          </table:table-cell>
          <table:table-cell office:value-type="float" office:value="1939.89" table:style-name="ce10">
            <text:p>1.939,89</text:p>
          </table:table-cell>
          <table:table-cell office:value-type="float" office:value="1744.42" table:style-name="ce10">
            <text:p>1.744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560.59" table:style-name="ce10">
            <text:p>18.560,59</text:p>
          </table:table-cell>
          <table:table-cell office:value-type="float" office:value="-1989.09" table:style-name="ce12">
            <text:p>-1.989,09</text:p>
          </table:table-cell>
          <table:table-cell office:value-type="float" office:value="-2770.51" table:style-name="ce12">
            <text:p>-2.770,51</text:p>
          </table:table-cell>
          <table:table-cell office:value-type="float" office:value="-3183.4" table:style-name="ce12">
            <text:p>-3.183,40</text:p>
          </table:table-cell>
          <table:table-cell office:value-type="float" office:value="0" table:style-name="ce13">
            <text:p>0,00</text:p>
          </table:table-cell>
          <table:table-cell office:value-type="float" office:value="-7943" table:style-name="ce12">
            <text:p>-7.943,00</text:p>
          </table:table-cell>
          <table:table-cell office:value-type="float" office:value="10617.59" table:style-name="ce10">
            <text:p>10.617,5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BERNARDO NET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MANUTENÇÃO E PROJETOS (SA)</text:p>
          </table:table-cell>
          <table:table-cell office:value-type="float" office:value="13060.66" table:style-name="ce10">
            <text:p>13.060,66</text:p>
          </table:table-cell>
          <table:table-cell office:value-type="float" office:value="1147.95" table:style-name="ce10">
            <text:p>1.147,95</text:p>
          </table:table-cell>
          <table:table-cell table:style-name="ce9"/>
          <table:table-cell office:value-type="float" office:value="2426.7399999999998" table:style-name="ce10">
            <text:p>2.426,74</text:p>
          </table:table-cell>
          <table:table-cell office:value-type="float" office:value="1736.48" table:number-columns-spanned="2" table:number-rows-spanned="1" table:style-name="ce26">
            <text:p>1.736,48</text:p>
          </table:table-cell>
          <table:covered-table-cell/>
          <table:table-cell table:style-name="ce9"/>
          <table:table-cell office:value-type="float" office:value="18371.830000000002" table:style-name="ce10">
            <text:p>18.371,83</text:p>
          </table:table-cell>
          <table:table-cell office:value-type="float" office:value="-1628.16" table:style-name="ce12">
            <text:p>-1.628,16</text:p>
          </table:table-cell>
          <table:table-cell office:value-type="float" office:value="-2963.53" table:style-name="ce12">
            <text:p>-2.963,53</text:p>
          </table:table-cell>
          <table:table-cell office:value-type="float" office:value="-2447.54" table:style-name="ce12">
            <text:p>-2.447,54</text:p>
          </table:table-cell>
          <table:table-cell office:value-type="float" office:value="0" table:style-name="ce13">
            <text:p>0,00</text:p>
          </table:table-cell>
          <table:table-cell office:value-type="float" office:value="-7039.23" table:style-name="ce12">
            <text:p>-7.039,23</text:p>
          </table:table-cell>
          <table:table-cell office:value-type="float" office:value="11332.6" table:style-name="ce10">
            <text:p>11.332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BOSCO RIBA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169.1" table:style-name="ce10">
            <text:p>22.169,10</text:p>
          </table:table-cell>
          <table:table-cell office:value-type="float" office:value="3656.12" table:style-name="ce10">
            <text:p>3.656,12</text:p>
          </table:table-cell>
          <table:table-cell table:style-name="ce9"/>
          <table:table-cell office:value-type="float" office:value="3214" table:style-name="ce10">
            <text:p>3.214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039.22" table:style-name="ce10">
            <text:p>29.039,22</text:p>
          </table:table-cell>
          <table:table-cell office:value-type="float" office:value="-3828.35" table:style-name="ce12">
            <text:p>-3.828,35</text:p>
          </table:table-cell>
          <table:table-cell office:value-type="float" office:value="-5127.6400000000003" table:style-name="ce12">
            <text:p>-5.127,64</text:p>
          </table:table-cell>
          <table:table-cell office:value-type="float" office:value="-2652.82" table:style-name="ce12">
            <text:p>-2.652,82</text:p>
          </table:table-cell>
          <table:table-cell office:value-type="float" office:value="0" table:style-name="ce13">
            <text:p>0,00</text:p>
          </table:table-cell>
          <table:table-cell office:value-type="float" office:value="-11608.81" table:style-name="ce12">
            <text:p>-11.608,81</text:p>
          </table:table-cell>
          <table:table-cell office:value-type="float" office:value="17430.41" table:style-name="ce10">
            <text:p>17.430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CARLOS DA SILVA JÚNIOR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2UNP)</text:p>
          </table:table-cell>
          <table:table-cell office:value-type="float" office:value="1454.4" table:style-name="ce10">
            <text:p>1.454,40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3410.45" table:style-name="ce10">
            <text:p>3.410,45</text:p>
          </table:table-cell>
          <table:table-cell office:value-type="float" office:value="944.49" table:number-columns-spanned="2" table:number-rows-spanned="1" table:style-name="ce27">
            <text:p>944,49</text:p>
          </table:table-cell>
          <table:covered-table-cell/>
          <table:table-cell table:style-name="ce9"/>
          <table:table-cell office:value-type="float" office:value="7188.41" table:style-name="ce10">
            <text:p>7.188,41</text:p>
          </table:table-cell>
          <table:table-cell office:value-type="float" office:value="-203.62" table:style-name="ce11">
            <text:p>-203,62</text:p>
          </table:table-cell>
          <table:table-cell office:value-type="float" office:value="-40.22" table:style-name="ce11">
            <text:p>-40,22</text:p>
          </table:table-cell>
          <table:table-cell office:value-type="float" office:value="-1598.16" table:style-name="ce12">
            <text:p>-1.598,16</text:p>
          </table:table-cell>
          <table:table-cell office:value-type="float" office:value="0" table:style-name="ce13">
            <text:p>0,00</text:p>
          </table:table-cell>
          <table:table-cell office:value-type="float" office:value="-1842" table:style-name="ce12">
            <text:p>-1.842,00</text:p>
          </table:table-cell>
          <table:table-cell office:value-type="float" office:value="5346.41" table:style-name="ce10">
            <text:p>5.346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CARLOS NICÁCIO DE ARAÚJ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298.13" table:style-name="ce10">
            <text:p>13.298,13</text:p>
          </table:table-cell>
          <table:table-cell office:value-type="float" office:value="3364.4" table:style-name="ce10">
            <text:p>3.364,40</text:p>
          </table:table-cell>
          <table:table-cell table:style-name="ce9"/>
          <table:table-cell office:value-type="float" office:value="2389.86" table:style-name="ce10">
            <text:p>2.389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052.39" table:style-name="ce10">
            <text:p>19.052,39</text:p>
          </table:table-cell>
          <table:table-cell office:value-type="float" office:value="-2033.05" table:style-name="ce12">
            <text:p>-2.033,05</text:p>
          </table:table-cell>
          <table:table-cell office:value-type="float" office:value="-3049.47" table:style-name="ce12">
            <text:p>-3.049,47</text:p>
          </table:table-cell>
          <table:table-cell office:value-type="float" office:value="-5228.83" table:style-name="ce12">
            <text:p>-5.228,83</text:p>
          </table:table-cell>
          <table:table-cell office:value-type="float" office:value="0" table:style-name="ce13">
            <text:p>0,00</text:p>
          </table:table-cell>
          <table:table-cell office:value-type="float" office:value="-10311.35" table:style-name="ce12">
            <text:p>-10.311,35</text:p>
          </table:table-cell>
          <table:table-cell office:value-type="float" office:value="8741.0400000000009" table:style-name="ce10">
            <text:p>8.741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CÍCERO PEIXOTO NE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9ª VT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666.11" table:style-name="ce10">
            <text:p>1.666,1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653.24" table:style-name="ce10">
            <text:p>14.653,24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14.16" table:style-name="ce11">
            <text:p>-214,16</text:p>
          </table:table-cell>
          <table:table-cell office:value-type="float" office:value="-888.7" table:style-name="ce11">
            <text:p>-888,70</text:p>
          </table:table-cell>
          <table:table-cell office:value-type="float" office:value="0" table:style-name="ce13">
            <text:p>0,00</text:p>
          </table:table-cell>
          <table:table-cell office:value-type="float" office:value="-2608.0300000000002" table:style-name="ce12">
            <text:p>-2.608,03</text:p>
          </table:table-cell>
          <table:table-cell office:value-type="float" office:value="12045.21" table:style-name="ce10">
            <text:p>12.045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ERIGLEIDSON DA SILVA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2087.05" table:style-name="ce10">
            <text:p>12.087,05</text:p>
          </table:table-cell>
          <table:table-cell office:value-type="float" office:value="3221.92" table:style-name="ce10">
            <text:p>3.221,92</text:p>
          </table:table-cell>
          <table:table-cell table:style-name="ce9"/>
          <table:table-cell office:value-type="float" office:value="2696.42" table:style-name="ce10">
            <text:p>2.696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005.39" table:style-name="ce10">
            <text:p>18.005,39</text:p>
          </table:table-cell>
          <table:table-cell office:value-type="float" office:value="-828.39" table:style-name="ce11">
            <text:p>-828,39</text:p>
          </table:table-cell>
          <table:table-cell office:value-type="float" office:value="-2956.39" table:style-name="ce12">
            <text:p>-2.956,39</text:p>
          </table:table-cell>
          <table:table-cell office:value-type="float" office:value="-3102.45" table:style-name="ce12">
            <text:p>-3.102,45</text:p>
          </table:table-cell>
          <table:table-cell office:value-type="float" office:value="0" table:style-name="ce13">
            <text:p>0,00</text:p>
          </table:table-cell>
          <table:table-cell office:value-type="float" office:value="-6887.23" table:style-name="ce12">
            <text:p>-6.887,23</text:p>
          </table:table-cell>
          <table:table-cell office:value-type="float" office:value="11118.16" table:style-name="ce10">
            <text:p>11.118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EXPEDITO DE SÁ</text:p>
          </table:table-cell>
          <table:table-cell office:value-type="string" table:style-name="ce8">
            <text:p>TÉCNICO JUDICIÁRIO - NÍVEL MÉDIO B10</text:p>
          </table:table-cell>
          <table:table-cell office:value-type="string" table:style-name="ce8">
            <text:p>SETOR DE PETIÇÃO E PROTOCOLO (CAVT)</text:p>
          </table:table-cell>
          <table:table-cell office:value-type="float" office:value="10648.46" table:style-name="ce10">
            <text:p>10.648,46</text:p>
          </table:table-cell>
          <table:table-cell table:number-columns-repeated="2" table:style-name="ce9"/>
          <table:table-cell office:value-type="float" office:value="2250.8000000000002" table:style-name="ce10">
            <text:p>2.250,8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899.26" table:style-name="ce10">
            <text:p>12.899,26</text:p>
          </table:table-cell>
          <table:table-cell office:value-type="float" office:value="-1344.78" table:style-name="ce12">
            <text:p>-1.344,78</text:p>
          </table:table-cell>
          <table:table-cell office:value-type="float" office:value="-1637.01" table:style-name="ce12">
            <text:p>-1.637,01</text:p>
          </table:table-cell>
          <table:table-cell office:value-type="float" office:value="-3418.74" table:style-name="ce12">
            <text:p>-3.418,74</text:p>
          </table:table-cell>
          <table:table-cell office:value-type="float" office:value="0" table:style-name="ce13">
            <text:p>0,00</text:p>
          </table:table-cell>
          <table:table-cell office:value-type="float" office:value="-6400.53" table:style-name="ce12">
            <text:p>-6.400,53</text:p>
          </table:table-cell>
          <table:table-cell office:value-type="float" office:value="6498.73" table:style-name="ce10">
            <text:p>6.498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FEIJÓ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1ª VT-ARA)</text:p>
          </table:table-cell>
          <table:table-cell office:value-type="float" office:value="13298.13" table:style-name="ce10">
            <text:p>13.298,13</text:p>
          </table:table-cell>
          <table:table-cell office:value-type="float" office:value="3221.92" table:style-name="ce10">
            <text:p>3.221,92</text:p>
          </table:table-cell>
          <table:table-cell table:style-name="ce9"/>
          <table:table-cell office:value-type="float" office:value="2774.73" table:style-name="ce10">
            <text:p>2.774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294.78" table:style-name="ce10">
            <text:p>19.294,78</text:p>
          </table:table-cell>
          <table:table-cell office:value-type="float" office:value="-2009.54" table:style-name="ce12">
            <text:p>-2.009,54</text:p>
          </table:table-cell>
          <table:table-cell office:value-type="float" office:value="-3016.76" table:style-name="ce12">
            <text:p>-3.016,76</text:p>
          </table:table-cell>
          <table:table-cell office:value-type="float" office:value="-3333.06" table:style-name="ce12">
            <text:p>-3.333,06</text:p>
          </table:table-cell>
          <table:table-cell office:value-type="float" office:value="0" table:style-name="ce13">
            <text:p>0,00</text:p>
          </table:table-cell>
          <table:table-cell office:value-type="float" office:value="-8359.36" table:style-name="ce12">
            <text:p>-8.359,36</text:p>
          </table:table-cell>
          <table:table-cell office:value-type="float" office:value="10935.42" table:style-name="ce10">
            <text:p>10.935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HELDER PAIVA MONTEIR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013.25" table:style-name="ce10">
            <text:p>22.013,25</text:p>
          </table:table-cell>
          <table:table-cell office:value-type="float" office:value="7777.03" table:style-name="ce10">
            <text:p>7.777,03</text:p>
          </table:table-cell>
          <table:table-cell table:style-name="ce9"/>
          <table:table-cell office:value-type="float" office:value="3353.82" table:style-name="ce10">
            <text:p>3.353,8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3144.1" table:style-name="ce10">
            <text:p>33.144,10</text:p>
          </table:table-cell>
          <table:table-cell office:value-type="float" office:value="-3875.06" table:style-name="ce12">
            <text:p>-3.875,06</text:p>
          </table:table-cell>
          <table:table-cell office:value-type="float" office:value="-4568.22" table:style-name="ce12">
            <text:p>-4.568,22</text:p>
          </table:table-cell>
          <table:table-cell office:value-type="float" office:value="-4533.91" table:style-name="ce12">
            <text:p>-4.533,91</text:p>
          </table:table-cell>
          <table:table-cell office:value-type="float" office:value="0" table:style-name="ce13">
            <text:p>0,00</text:p>
          </table:table-cell>
          <table:table-cell office:value-type="float" office:value="-12977.19" table:style-name="ce12">
            <text:p>-12.977,19</text:p>
          </table:table-cell>
          <table:table-cell office:value-type="float" office:value="20166.91" table:style-name="ce10">
            <text:p>20.166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HENRIQUE CARVALHO DE SANT ANN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247.02" table:style-name="ce10">
            <text:p>22.247,02</text:p>
          </table:table-cell>
          <table:table-cell office:value-type="float" office:value="3529.91" table:style-name="ce10">
            <text:p>3.529,91</text:p>
          </table:table-cell>
          <table:table-cell table:style-name="ce9"/>
          <table:table-cell office:value-type="float" office:value="3887.33" table:style-name="ce10">
            <text:p>3.887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664.26" table:style-name="ce10">
            <text:p>29.664,26</text:p>
          </table:table-cell>
          <table:table-cell office:value-type="float" office:value="-3804.37" table:style-name="ce12">
            <text:p>-3.804,37</text:p>
          </table:table-cell>
          <table:table-cell office:value-type="float" office:value="-5068.82" table:style-name="ce12">
            <text:p>-5.068,82</text:p>
          </table:table-cell>
          <table:table-cell office:value-type="float" office:value="-2072.3200000000002" table:style-name="ce12">
            <text:p>-2.072,32</text:p>
          </table:table-cell>
          <table:table-cell office:value-type="float" office:value="0" table:style-name="ce13">
            <text:p>0,00</text:p>
          </table:table-cell>
          <table:table-cell office:value-type="float" office:value="-10945.51" table:style-name="ce12">
            <text:p>-10.945,51</text:p>
          </table:table-cell>
          <table:table-cell office:value-type="float" office:value="18718.75" table:style-name="ce10">
            <text:p>18.718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HUMBERTO CUNHA VASSAL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CONSOLIDAÇÃO DE DADOS (SECR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269.41" table:style-name="ce10">
            <text:p>3.269,41</text:p>
          </table:table-cell>
          <table:table-cell office:value-type="float" office:value="1939.89" table:style-name="ce10">
            <text:p>1.939,89</text:p>
          </table:table-cell>
          <table:table-cell office:value-type="float" office:value="2208.5100000000002" table:style-name="ce10">
            <text:p>2.208,5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172.400000000001" table:style-name="ce10">
            <text:p>19.172,40</text:p>
          </table:table-cell>
          <table:table-cell office:value-type="float" office:value="-2036.97" table:style-name="ce12">
            <text:p>-2.036,97</text:p>
          </table:table-cell>
          <table:table-cell office:value-type="float" office:value="-3131.27" table:style-name="ce12">
            <text:p>-3.131,27</text:p>
          </table:table-cell>
          <table:table-cell office:value-type="float" office:value="-2824.87" table:style-name="ce12">
            <text:p>-2.824,87</text:p>
          </table:table-cell>
          <table:table-cell office:value-type="float" office:value="0" table:style-name="ce13">
            <text:p>0,00</text:p>
          </table:table-cell>
          <table:table-cell office:value-type="float" office:value="-7993.11" table:style-name="ce12">
            <text:p>-7.993,11</text:p>
          </table:table-cell>
          <table:table-cell office:value-type="float" office:value="11179.29" table:style-name="ce10">
            <text:p>11.179,2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JUSTINO LIMA FILHO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PAL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3629.4" table:style-name="ce10">
            <text:p>3.629,40</text:p>
          </table:table-cell>
          <table:table-cell office:value-type="float" office:value="1379.07" table:style-name="ce10">
            <text:p>1.379,07</text:p>
          </table:table-cell>
          <table:table-cell office:value-type="float" office:value="3818.26" table:style-name="ce10">
            <text:p>3.818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462.59" table:style-name="ce10">
            <text:p>20.462,59</text:p>
          </table:table-cell>
          <table:table-cell office:value-type="float" office:value="-2076.7800000000002" table:style-name="ce12">
            <text:p>-2.076,78</text:p>
          </table:table-cell>
          <table:table-cell office:value-type="float" office:value="-2715.23" table:style-name="ce12">
            <text:p>-2.715,23</text:p>
          </table:table-cell>
          <table:table-cell office:value-type="float" office:value="-1977.74" table:style-name="ce12">
            <text:p>-1.977,74</text:p>
          </table:table-cell>
          <table:table-cell office:value-type="float" office:value="0" table:style-name="ce13">
            <text:p>0,00</text:p>
          </table:table-cell>
          <table:table-cell office:value-type="float" office:value="-6769.75" table:style-name="ce12">
            <text:p>-6.769,75</text:p>
          </table:table-cell>
          <table:table-cell office:value-type="float" office:value="13692.84" table:style-name="ce10">
            <text:p>13.692,8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KLEBER TENÓRIO MAGALHÃE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SAÚDE (SEGESP)</text:p>
          </table:table-cell>
          <table:table-cell office:value-type="float" office:value="38766.69" table:style-name="ce10">
            <text:p>38.766,69</text:p>
          </table:table-cell>
          <table:table-cell office:value-type="float" office:value="4436.22" table:style-name="ce10">
            <text:p>4.436,22</text:p>
          </table:table-cell>
          <table:table-cell table:style-name="ce9"/>
          <table:table-cell office:value-type="float" office:value="3868.32" table:style-name="ce10">
            <text:p>3.868,3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7071.23" table:style-name="ce10">
            <text:p>47.071,23</text:p>
          </table:table-cell>
          <table:table-cell office:value-type="float" office:value="-828.39" table:style-name="ce11">
            <text:p>-828,39</text:p>
          </table:table-cell>
          <table:table-cell office:value-type="float" office:value="-6934.2" table:style-name="ce12">
            <text:p>-6.934,20</text:p>
          </table:table-cell>
          <table:table-cell office:value-type="float" office:value="-5964.45" table:style-name="ce12">
            <text:p>-5.964,45</text:p>
          </table:table-cell>
          <table:table-cell office:value-type="float" office:value="-3081.2" table:style-name="ce12">
            <text:p>-3.081,20</text:p>
          </table:table-cell>
          <table:table-cell office:value-type="float" office:value="-16808.240000000002" table:style-name="ce12">
            <text:p>-16.808,24</text:p>
          </table:table-cell>
          <table:table-cell office:value-type="float" office:value="30262.99" table:style-name="ce10">
            <text:p>30.262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LÉCIO PEDROSA MENDE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MANUTENÇÃO E PROJETOS (SA)</text:p>
          </table:table-cell>
          <table:table-cell office:value-type="float" office:value="19363.86" table:style-name="ce10">
            <text:p>19.363,86</text:p>
          </table:table-cell>
          <table:table-cell office:value-type="float" office:value="7662.51" table:style-name="ce10">
            <text:p>7.662,51</text:p>
          </table:table-cell>
          <table:table-cell office:value-type="float" office:value="1379.07" table:style-name="ce10">
            <text:p>1.379,07</text:p>
          </table:table-cell>
          <table:table-cell office:value-type="float" office:value="2767.77" table:style-name="ce10">
            <text:p>2.767,77</text:p>
          </table:table-cell>
          <table:table-cell office:value-type="float" office:value="4064.81" table:number-columns-spanned="2" table:number-rows-spanned="1" table:style-name="ce26">
            <text:p>4.064,81</text:p>
          </table:table-cell>
          <table:covered-table-cell/>
          <table:table-cell table:style-name="ce9"/>
          <table:table-cell office:value-type="float" office:value="35238.019999999997" table:style-name="ce10">
            <text:p>35.238,02</text:p>
          </table:table-cell>
          <table:table-cell office:value-type="float" office:value="-3437.34" table:style-name="ce12">
            <text:p>-3.437,34</text:p>
          </table:table-cell>
          <table:table-cell office:value-type="float" office:value="-7010.41" table:style-name="ce12">
            <text:p>-7.010,41</text:p>
          </table:table-cell>
          <table:table-cell office:value-type="float" office:value="-3781.76" table:style-name="ce12">
            <text:p>-3.781,76</text:p>
          </table:table-cell>
          <table:table-cell office:value-type="float" office:value="0" table:style-name="ce13">
            <text:p>0,00</text:p>
          </table:table-cell>
          <table:table-cell office:value-type="float" office:value="-14229.51" table:style-name="ce12">
            <text:p>-14.229,51</text:p>
          </table:table-cell>
          <table:table-cell office:value-type="float" office:value="21008.51" table:style-name="ce10">
            <text:p>21.008,5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LESSA DOS SANTO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12948.74" table:style-name="ce10">
            <text:p>12.948,74</text:p>
          </table:table-cell>
          <table:table-cell table:style-name="ce9"/>
          <table:table-cell office:value-type="float" office:value="1537.61" table:style-name="ce10">
            <text:p>1.537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915.18" table:style-name="ce10">
            <text:p>35.915,18</text:p>
          </table:table-cell>
          <table:table-cell office:value-type="float" office:value="-4654.5200000000004" table:style-name="ce12">
            <text:p>-4.654,52</text:p>
          </table:table-cell>
          <table:table-cell table:style-name="ce9"/>
          <table:table-cell office:value-type="float" office:value="-4374.4799999999996" table:style-name="ce12">
            <text:p>-4.374,48</text:p>
          </table:table-cell>
          <table:table-cell office:value-type="float" office:value="0" table:style-name="ce13">
            <text:p>0,00</text:p>
          </table:table-cell>
          <table:table-cell office:value-type="float" office:value="-9029" table:style-name="ce12">
            <text:p>-9.029,00</text:p>
          </table:table-cell>
          <table:table-cell office:value-type="float" office:value="26886.18" table:style-name="ce10">
            <text:p>26.886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LUCIANO DE MENEZES JÚNIOR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JL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409.23" table:style-name="ce10">
            <text:p>1.409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43.69" table:style-name="ce10">
            <text:p>15.443,69</text:p>
          </table:table-cell>
          <table:table-cell office:value-type="float" office:value="-828.39" table:style-name="ce11">
            <text:p>-828,39</text:p>
          </table:table-cell>
          <table:table-cell office:value-type="float" office:value="-2601.0300000000002" table:style-name="ce12">
            <text:p>-2.601,03</text:p>
          </table:table-cell>
          <table:table-cell office:value-type="float" office:value="-1523.8" table:style-name="ce12">
            <text:p>-1.523,80</text:p>
          </table:table-cell>
          <table:table-cell office:value-type="float" office:value="0" table:style-name="ce13">
            <text:p>0,00</text:p>
          </table:table-cell>
          <table:table-cell office:value-type="float" office:value="-4953.22" table:style-name="ce12">
            <text:p>-4.953,22</text:p>
          </table:table-cell>
          <table:table-cell office:value-type="float" office:value="10490.47" table:style-name="ce10">
            <text:p>10.490,4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LUIZ DE ALMEIDA JÚNIOR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ACOMPANHAMENTO DAS DESPESAS, DA EXECU</text:p>
          </table:table-cell>
          <table:table-cell office:value-type="float" office:value="11901.66" table:style-name="ce10">
            <text:p>11.901,66</text:p>
          </table:table-cell>
          <table:table-cell office:value-type="float" office:value="627.17999999999995" table:style-name="ce14">
            <text:p>627,18</text:p>
          </table:table-cell>
          <table:table-cell office:value-type="float" office:value="1939.89" table:style-name="ce10">
            <text:p>1.939,89</text:p>
          </table:table-cell>
          <table:table-cell office:value-type="float" office:value="1708.07" table:style-name="ce10">
            <text:p>1.70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76.8" table:style-name="ce10">
            <text:p>16.176,80</text:p>
          </table:table-cell>
          <table:table-cell office:value-type="float" office:value="-1601" table:style-name="ce12">
            <text:p>-1.601,00</text:p>
          </table:table-cell>
          <table:table-cell office:value-type="float" office:value="-2617.13" table:style-name="ce12">
            <text:p>-2.617,13</text:p>
          </table:table-cell>
          <table:table-cell office:value-type="float" office:value="-1332.19" table:style-name="ce12">
            <text:p>-1.332,19</text:p>
          </table:table-cell>
          <table:table-cell office:value-type="float" office:value="0" table:style-name="ce13">
            <text:p>0,00</text:p>
          </table:table-cell>
          <table:table-cell office:value-type="float" office:value="-5550.32" table:style-name="ce12">
            <text:p>-5.550,32</text:p>
          </table:table-cell>
          <table:table-cell office:value-type="float" office:value="10626.48" table:style-name="ce10">
            <text:p>10.626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LUIZ PEDROS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3060.66" table:style-name="ce10">
            <text:p>13.060,66</text:p>
          </table:table-cell>
          <table:table-cell office:value-type="float" office:value="3411.89" table:style-name="ce10">
            <text:p>3.411,89</text:p>
          </table:table-cell>
          <table:table-cell table:style-name="ce9"/>
          <table:table-cell office:value-type="float" office:value="1501.26" table:style-name="ce10">
            <text:p>1.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973.810000000001" table:style-name="ce10">
            <text:p>17.973,81</text:p>
          </table:table-cell>
          <table:table-cell office:value-type="float" office:value="-1447.59" table:style-name="ce12">
            <text:p>-1.447,59</text:p>
          </table:table-cell>
          <table:table-cell table:style-name="ce9"/>
          <table:table-cell office:value-type="float" office:value="-2846.77" table:style-name="ce12">
            <text:p>-2.846,77</text:p>
          </table:table-cell>
          <table:table-cell office:value-type="float" office:value="0" table:style-name="ce13">
            <text:p>0,00</text:p>
          </table:table-cell>
          <table:table-cell office:value-type="float" office:value="-4294.3599999999997" table:style-name="ce12">
            <text:p>-4.294,36</text:p>
          </table:table-cell>
          <table:table-cell office:value-type="float" office:value="13679.45" table:style-name="ce10">
            <text:p>13.679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MÁRCIO DE ARAÚJO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1ª VT-ARA)</text:p>
          </table:table-cell>
          <table:table-cell office:value-type="float" office:value="1264.45" table:style-name="ce10">
            <text:p>1.264,45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012.74" table:style-name="ce10">
            <text:p>2.012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656.26" table:style-name="ce10">
            <text:p>4.656,26</text:p>
          </table:table-cell>
          <table:table-cell office:value-type="float" office:value="-177.02" table:style-name="ce11">
            <text:p>-177,02</text:p>
          </table:table-cell>
          <table:table-cell office:value-type="float" office:value="-13.75" table:style-name="ce11">
            <text:p>-13,75</text:p>
          </table:table-cell>
          <table:table-cell office:value-type="float" office:value="-2334.27" table:style-name="ce12">
            <text:p>-2.334,27</text:p>
          </table:table-cell>
          <table:table-cell office:value-type="float" office:value="0" table:style-name="ce13">
            <text:p>0,00</text:p>
          </table:table-cell>
          <table:table-cell office:value-type="float" office:value="-2525.04" table:style-name="ce12">
            <text:p>-2.525,04</text:p>
          </table:table-cell>
          <table:table-cell office:value-type="float" office:value="2131.2199999999998" table:style-name="ce10">
            <text:p>2.131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MILTON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JORNALISMO (CCOM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5247.61" table:style-name="ce10">
            <text:p>5.247,61</text:p>
          </table:table-cell>
          <table:table-cell table:style-name="ce9"/>
          <table:table-cell office:value-type="float" office:value="2411.34" table:style-name="ce10">
            <text:p>2.411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057.34" table:style-name="ce10">
            <text:p>19.057,34</text:p>
          </table:table-cell>
          <table:table-cell office:value-type="float" office:value="-1978.2" table:style-name="ce12">
            <text:p>-1.978,20</text:p>
          </table:table-cell>
          <table:table-cell office:value-type="float" office:value="-3112.15" table:style-name="ce12">
            <text:p>-3.112,15</text:p>
          </table:table-cell>
          <table:table-cell office:value-type="float" office:value="-1838.96" table:style-name="ce12">
            <text:p>-1.838,96</text:p>
          </table:table-cell>
          <table:table-cell office:value-type="float" office:value="0" table:style-name="ce13">
            <text:p>0,00</text:p>
          </table:table-cell>
          <table:table-cell office:value-type="float" office:value="-6929.31" table:style-name="ce12">
            <text:p>-6.929,31</text:p>
          </table:table-cell>
          <table:table-cell office:value-type="float" office:value="12128.03" table:style-name="ce10">
            <text:p>12.128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MIRIEL MORGADO PORTELA GOMEZ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3617" table:style-name="ce10">
            <text:p>13.617,00</text:p>
          </table:table-cell>
          <table:table-cell office:value-type="float" office:value="3364.4" table:style-name="ce10">
            <text:p>3.364,40</text:p>
          </table:table-cell>
          <table:table-cell table:style-name="ce9"/>
          <table:table-cell office:value-type="float" office:value="3167.37" table:style-name="ce10">
            <text:p>3.167,37</text:p>
          </table:table-cell>
          <table:table-cell office:value-type="float" office:value="11.08" table:number-columns-spanned="2" table:number-rows-spanned="1" table:style-name="ce27">
            <text:p>11,08</text:p>
          </table:table-cell>
          <table:covered-table-cell/>
          <table:table-cell table:style-name="ce9"/>
          <table:table-cell office:value-type="float" office:value="20159.849999999999" table:style-name="ce10">
            <text:p>20.159,85</text:p>
          </table:table-cell>
          <table:table-cell office:value-type="float" office:value="-828.39" table:style-name="ce11">
            <text:p>-828,39</text:p>
          </table:table-cell>
          <table:table-cell office:value-type="float" office:value="-3416.31" table:style-name="ce12">
            <text:p>-3.416,31</text:p>
          </table:table-cell>
          <table:table-cell office:value-type="float" office:value="-3439.79" table:style-name="ce12">
            <text:p>-3.439,79</text:p>
          </table:table-cell>
          <table:table-cell office:value-type="float" office:value="0" table:style-name="ce13">
            <text:p>0,00</text:p>
          </table:table-cell>
          <table:table-cell office:value-type="float" office:value="-7684.49" table:style-name="ce12">
            <text:p>-7.684,49</text:p>
          </table:table-cell>
          <table:table-cell office:value-type="float" office:value="12475.36" table:style-name="ce10">
            <text:p>12.475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OTÁVIO MARTINS RODRIGUE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340.37" table:style-name="ce10">
            <text:p>2.340,37</text:p>
          </table:table-cell>
          <table:table-cell table:style-name="ce9"/>
          <table:table-cell office:value-type="float" office:value="577.99" table:style-name="ce14">
            <text:p>577,9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672.95" table:style-name="ce10">
            <text:p>14.672,95</text:p>
          </table:table-cell>
          <table:table-cell office:value-type="float" office:value="-1055.29" table:style-name="ce12">
            <text:p>-1.055,29</text:p>
          </table:table-cell>
          <table:table-cell table:style-name="ce9"/>
          <table:table-cell office:value-type="float" office:value="-859.99" table:style-name="ce11">
            <text:p>-859,99</text:p>
          </table:table-cell>
          <table:table-cell office:value-type="float" office:value="0" table:style-name="ce13">
            <text:p>0,00</text:p>
          </table:table-cell>
          <table:table-cell office:value-type="float" office:value="-1915.28" table:style-name="ce12">
            <text:p>-1.915,28</text:p>
          </table:table-cell>
          <table:table-cell office:value-type="float" office:value="12757.67" table:style-name="ce10">
            <text:p>12.757,6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PAULO DO BOMFIM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CRETARIA (2ª VT-ARA)</text:p>
          </table:table-cell>
          <table:table-cell table:number-columns-repeated="3" table:style-name="ce9"/>
          <table:table-cell office:value-type="float" office:value="3439.33" table:style-name="ce10">
            <text:p>3.439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439.33" table:style-name="ce10">
            <text:p>3.439,33</text:p>
          </table:table-cell>
          <table:table-cell table:number-columns-repeated="2" table:style-name="ce9"/>
          <table:table-cell office:value-type="float" office:value="-957.8" table:style-name="ce11">
            <text:p>-957,80</text:p>
          </table:table-cell>
          <table:table-cell office:value-type="float" office:value="0" table:style-name="ce13">
            <text:p>0,00</text:p>
          </table:table-cell>
          <table:table-cell office:value-type="float" office:value="-957.8" table:style-name="ce11">
            <text:p>-957,80</text:p>
          </table:table-cell>
          <table:table-cell office:value-type="float" office:value="2481.5300000000002" table:style-name="ce10">
            <text:p>2.481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RAMIRO MAURÍCIO DA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CRETARIA DE PRECATÓRIOS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973.37" table:style-name="ce10">
            <text:p>2.973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960.5" table:style-name="ce10">
            <text:p>15.960,50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079.63" table:style-name="ce12">
            <text:p>-2.079,63</text:p>
          </table:table-cell>
          <table:table-cell office:value-type="float" office:value="-3433.3" table:style-name="ce12">
            <text:p>-3.433,30</text:p>
          </table:table-cell>
          <table:table-cell office:value-type="float" office:value="0" table:style-name="ce13">
            <text:p>0,00</text:p>
          </table:table-cell>
          <table:table-cell office:value-type="float" office:value="-7018.1" table:style-name="ce12">
            <text:p>-7.018,10</text:p>
          </table:table-cell>
          <table:table-cell office:value-type="float" office:value="8942.4" table:style-name="ce10">
            <text:p>8.942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RIBAMAR DE CARVALHO JÚNIOR</text:p>
          </table:table-cell>
          <table:table-cell office:value-type="string" table:style-name="ce8">
            <text:p>ASSISTENTE CHEFE - FC-04</text:p>
          </table:table-cell>
          <table:table-cell table:style-name="ce9"/>
          <table:table-cell office:value-type="float" office:value="11802.08" table:style-name="ce10">
            <text:p>11.802,08</text:p>
          </table:table-cell>
          <table:table-cell office:value-type="float" office:value="4104.33" table:style-name="ce10">
            <text:p>4.104,33</text:p>
          </table:table-cell>
          <table:table-cell office:value-type="float" office:value="1939.89" table:style-name="ce10">
            <text:p>1.939,89</text:p>
          </table:table-cell>
          <table:table-cell office:value-type="float" office:value="2275.0500000000002" table:style-name="ce10">
            <text:p>2.275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121.349999999999" table:style-name="ce10">
            <text:p>20.121,35</text:p>
          </table:table-cell>
          <table:table-cell office:value-type="float" office:value="-2174.73" table:style-name="ce12">
            <text:p>-2.174,73</text:p>
          </table:table-cell>
          <table:table-cell office:value-type="float" office:value="-3388.18" table:style-name="ce12">
            <text:p>-3.388,18</text:p>
          </table:table-cell>
          <table:table-cell office:value-type="float" office:value="-2035.77" table:style-name="ce12">
            <text:p>-2.035,77</text:p>
          </table:table-cell>
          <table:table-cell office:value-type="float" office:value="0" table:style-name="ce13">
            <text:p>0,00</text:p>
          </table:table-cell>
          <table:table-cell office:value-type="float" office:value="-7598.68" table:style-name="ce12">
            <text:p>-7.598,68</text:p>
          </table:table-cell>
          <table:table-cell office:value-type="float" office:value="12522.67" table:style-name="ce10">
            <text:p>12.522,6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RICARDO COSTA DE OLIVEIRA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MATERIAL E LOGÍSTICA (SA)</text:p>
          </table:table-cell>
          <table:table-cell table:number-columns-repeated="2" table:style-name="ce9"/>
          <table:table-cell office:value-type="float" office:value="11382.88" table:style-name="ce10">
            <text:p>11.382,88</text:p>
          </table:table-cell>
          <table:table-cell office:value-type="float" office:value="2023.34" table:style-name="ce10">
            <text:p>2.023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406.22" table:style-name="ce10">
            <text:p>13.406,22</text:p>
          </table:table-cell>
          <table:table-cell office:value-type="float" office:value="-828.39" table:style-name="ce11">
            <text:p>-828,39</text:p>
          </table:table-cell>
          <table:table-cell office:value-type="float" office:value="-2033.12" table:style-name="ce12">
            <text:p>-2.033,12</text:p>
          </table:table-cell>
          <table:table-cell office:value-type="float" office:value="-1582.76" table:style-name="ce12">
            <text:p>-1.582,76</text:p>
          </table:table-cell>
          <table:table-cell office:value-type="float" office:value="0" table:style-name="ce13">
            <text:p>0,00</text:p>
          </table:table-cell>
          <table:table-cell office:value-type="float" office:value="-4444.2700000000004" table:style-name="ce12">
            <text:p>-4.444,27</text:p>
          </table:table-cell>
          <table:table-cell office:value-type="float" office:value="8961.9500000000007" table:style-name="ce10">
            <text:p>8.961,9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SONISVAL SAMPAIO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1ª VT-ARA)</text:p>
          </table:table-cell>
          <table:table-cell office:value-type="float" office:value="1702.81" table:style-name="ce10">
            <text:p>1.702,81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800.67" table:style-name="ce10">
            <text:p>2.800,6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735.86" table:style-name="ce10">
            <text:p>6.735,86</text:p>
          </table:table-cell>
          <table:table-cell office:value-type="float" office:value="-187.31" table:style-name="ce11">
            <text:p>-187,31</text:p>
          </table:table-cell>
          <table:table-cell office:value-type="float" office:value="-150.51" table:style-name="ce11">
            <text:p>-150,51</text:p>
          </table:table-cell>
          <table:table-cell office:value-type="float" office:value="-1550.64" table:style-name="ce12">
            <text:p>-1.550,64</text:p>
          </table:table-cell>
          <table:table-cell office:value-type="float" office:value="0" table:style-name="ce13">
            <text:p>0,00</text:p>
          </table:table-cell>
          <table:table-cell office:value-type="float" office:value="-1888.46" table:style-name="ce12">
            <text:p>-1.888,46</text:p>
          </table:table-cell>
          <table:table-cell office:value-type="float" office:value="4847.3999999999996" table:style-name="ce10">
            <text:p>4.847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SÓSTENES NASCIMENTO DE LIM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CORREIÇÕES, NORMATIZAÇÃO E PROCESSOS (S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4481.2700000000004" table:style-name="ce10">
            <text:p>4.481,27</text:p>
          </table:table-cell>
          <table:table-cell office:value-type="float" office:value="1939.89" table:style-name="ce10">
            <text:p>1.939,89</text:p>
          </table:table-cell>
          <table:table-cell office:value-type="float" office:value="4617.09" table:style-name="ce10">
            <text:p>4.617,0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480.04" table:style-name="ce10">
            <text:p>30.480,04</text:p>
          </table:table-cell>
          <table:table-cell office:value-type="float" office:value="-3479.6" table:style-name="ce12">
            <text:p>-3.479,60</text:p>
          </table:table-cell>
          <table:table-cell office:value-type="float" office:value="-3833.62" table:style-name="ce12">
            <text:p>-3.833,62</text:p>
          </table:table-cell>
          <table:table-cell office:value-type="float" office:value="-4464.21" table:style-name="ce12">
            <text:p>-4.464,21</text:p>
          </table:table-cell>
          <table:table-cell office:value-type="float" office:value="0" table:style-name="ce13">
            <text:p>0,00</text:p>
          </table:table-cell>
          <table:table-cell office:value-type="float" office:value="-11777.43" table:style-name="ce12">
            <text:p>-11.777,43</text:p>
          </table:table-cell>
          <table:table-cell office:value-type="float" office:value="18702.61" table:style-name="ce10">
            <text:p>18.702,6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TADEU DE MENEZES BARROS</text:p>
          </table:table-cell>
          <table:table-cell office:value-type="string" table:style-name="ce8">
            <text:p>JUIZ CLASSISTA</text:p>
          </table:table-cell>
          <table:table-cell office:value-type="string" table:style-name="ce8">
            <text:p>INATIVO</text:p>
          </table:table-cell>
          <table:table-cell office:value-type="float" office:value="10554.23" table:style-name="ce10">
            <text:p>10.554,23</text:p>
          </table:table-cell>
          <table:table-cell office:value-type="float" office:value="422.17" table:style-name="ce14">
            <text:p>422,17</text:p>
          </table:table-cell>
          <table:table-cell table:style-name="ce9"/>
          <table:table-cell office:value-type="float" office:value="1501.26" table:style-name="ce10">
            <text:p>1.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477.66" table:style-name="ce10">
            <text:p>12.477,66</text:p>
          </table:table-cell>
          <table:table-cell office:value-type="float" office:value="-563.94000000000005" table:style-name="ce11">
            <text:p>-563,94</text:p>
          </table:table-cell>
          <table:table-cell office:value-type="float" office:value="-751.73" table:style-name="ce11">
            <text:p>-751,73</text:p>
          </table:table-cell>
          <table:table-cell office:value-type="float" office:value="-2918.33" table:style-name="ce12">
            <text:p>-2.918,33</text:p>
          </table:table-cell>
          <table:table-cell office:value-type="float" office:value="0" table:style-name="ce13">
            <text:p>0,00</text:p>
          </table:table-cell>
          <table:table-cell office:value-type="float" office:value="-4234" table:style-name="ce12">
            <text:p>-4.234,00</text:p>
          </table:table-cell>
          <table:table-cell office:value-type="float" office:value="8243.66" table:style-name="ce10">
            <text:p>8.243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ENEIDE MARTINS ROCHA MONTEIR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PEN)</text:p>
          </table:table-cell>
          <table:table-cell office:value-type="float" office:value="1454.4" table:style-name="ce10">
            <text:p>1.454,4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332.41" table:style-name="ce10">
            <text:p>2.332,4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726.7" table:style-name="ce10">
            <text:p>5.726,70</text:p>
          </table:table-cell>
          <table:table-cell office:value-type="float" office:value="-475.2" table:style-name="ce11">
            <text:p>-475,20</text:p>
          </table:table-cell>
          <table:table-cell office:value-type="float" office:value="-47.7" table:style-name="ce11">
            <text:p>-47,70</text:p>
          </table:table-cell>
          <table:table-cell office:value-type="float" office:value="-2029.89" table:style-name="ce12">
            <text:p>-2.029,89</text:p>
          </table:table-cell>
          <table:table-cell office:value-type="float" office:value="0" table:style-name="ce13">
            <text:p>0,00</text:p>
          </table:table-cell>
          <table:table-cell office:value-type="float" office:value="-2552.79" table:style-name="ce12">
            <text:p>-2.552,79</text:p>
          </table:table-cell>
          <table:table-cell office:value-type="float" office:value="3173.91" table:style-name="ce10">
            <text:p>3.173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ETE MARIA SILVA BARR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0860.14" table:style-name="ce10">
            <text:p>10.860,14</text:p>
          </table:table-cell>
          <table:table-cell office:value-type="float" office:value="12282.98" table:style-name="ce10">
            <text:p>12.282,98</text:p>
          </table:table-cell>
          <table:table-cell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905.85" table:style-name="ce10">
            <text:p>23.905,85</text:p>
          </table:table-cell>
          <table:table-cell office:value-type="float" office:value="-2548.23" table:style-name="ce12">
            <text:p>-2.548,23</text:p>
          </table:table-cell>
          <table:table-cell office:value-type="float" office:value="-4270.6400000000003" table:style-name="ce12">
            <text:p>-4.270,64</text:p>
          </table:table-cell>
          <table:table-cell office:value-type="float" office:value="-3471.78" table:style-name="ce12">
            <text:p>-3.471,78</text:p>
          </table:table-cell>
          <table:table-cell office:value-type="float" office:value="0" table:style-name="ce13">
            <text:p>0,00</text:p>
          </table:table-cell>
          <table:table-cell office:value-type="float" office:value="-10290.65" table:style-name="ce12">
            <text:p>-10.290,65</text:p>
          </table:table-cell>
          <table:table-cell office:value-type="float" office:value="13615.2" table:style-name="ce10">
            <text:p>13.615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IAS JACINTO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364.4" table:style-name="ce10">
            <text:p>3.364,40</text:p>
          </table:table-cell>
          <table:table-cell table:style-name="ce9"/>
          <table:table-cell office:value-type="float" office:value="1506.66" table:style-name="ce10">
            <text:p>1.506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625.650000000001" table:style-name="ce10">
            <text:p>16.625,65</text:p>
          </table:table-cell>
          <table:table-cell office:value-type="float" office:value="-1224.25" table:style-name="ce12">
            <text:p>-1.224,25</text:p>
          </table:table-cell>
          <table:table-cell office:value-type="float" office:value="-2391.7199999999998" table:style-name="ce12">
            <text:p>-2.391,72</text:p>
          </table:table-cell>
          <table:table-cell office:value-type="float" office:value="-2211.94" table:style-name="ce12">
            <text:p>-2.211,94</text:p>
          </table:table-cell>
          <table:table-cell office:value-type="float" office:value="0" table:style-name="ce13">
            <text:p>0,00</text:p>
          </table:table-cell>
          <table:table-cell office:value-type="float" office:value="-5827.91" table:style-name="ce12">
            <text:p>-5.827,91</text:p>
          </table:table-cell>
          <table:table-cell office:value-type="float" office:value="10797.74" table:style-name="ce10">
            <text:p>10.797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INALDO <text:s/>ALVE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PCV)</text:p>
          </table:table-cell>
          <table:table-cell office:value-type="float" office:value="3186" table:style-name="ce10">
            <text:p>3.186,0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281.13" table:style-name="ce10">
            <text:p>5.281,13</text:p>
          </table:table-cell>
          <table:table-cell office:value-type="float" office:value="-350.46" table:style-name="ce11">
            <text:p>-350,46</text:p>
          </table:table-cell>
          <table:table-cell office:value-type="float" office:value="-268.51" table:style-name="ce11">
            <text:p>-268,51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618.97" table:style-name="ce11">
            <text:p>-618,97</text:p>
          </table:table-cell>
          <table:table-cell office:value-type="float" office:value="4662.16" table:style-name="ce10">
            <text:p>4.662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UÉ SOARES DA SILV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20185.240000000002" table:style-name="ce10">
            <text:p>20.185,24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185.240000000002" table:style-name="ce10">
            <text:p>20.185,24</text:p>
          </table:table-cell>
          <table:table-cell office:value-type="float" office:value="-2060.1799999999998" table:style-name="ce12">
            <text:p>-2.060,18</text:p>
          </table:table-cell>
          <table:table-cell table:number-columns-repeated="2" table:style-name="ce9"/>
          <table:table-cell office:value-type="float" office:value="0" table:style-name="ce13">
            <text:p>0,00</text:p>
          </table:table-cell>
          <table:table-cell office:value-type="float" office:value="-2060.1799999999998" table:style-name="ce12">
            <text:p>-2.060,18</text:p>
          </table:table-cell>
          <table:table-cell office:value-type="float" office:value="18125.060000000001" table:style-name="ce10">
            <text:p>18.125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ULIANA ALEJANDRA FARIAS DE MEL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2ª VT-ARA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788.73" table:style-name="ce14">
            <text:p>788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28.62" table:style-name="ce10">
            <text:p>2.728,62</text:p>
          </table:table-cell>
          <table:table-cell table:style-name="ce9"/>
          <table:table-cell office:value-type="float" office:value="-2.7" table:style-name="ce15">
            <text:p>-2,70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.7" table:style-name="ce11">
            <text:p>-2,70</text:p>
          </table:table-cell>
          <table:table-cell office:value-type="float" office:value="2725.92" table:style-name="ce10">
            <text:p>2.725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ÚLIO CABRAL FREITAS DE SANTAN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E RECURSO DE REVISTA</text:p>
          </table:table-cell>
          <table:table-cell office:value-type="float" office:value="11214.13" table:style-name="ce10">
            <text:p>11.214,13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1839.69" table:style-name="ce10">
            <text:p>1.839,69</text:p>
          </table:table-cell>
          <table:table-cell office:value-type="float" office:value="6950.93" table:number-columns-spanned="2" table:number-rows-spanned="1" table:style-name="ce26">
            <text:p>6.950,93</text:p>
          </table:table-cell>
          <table:covered-table-cell/>
          <table:table-cell table:style-name="ce9"/>
          <table:table-cell office:value-type="float" office:value="21383.82" table:style-name="ce10">
            <text:p>21.383,82</text:p>
          </table:table-cell>
          <table:table-cell office:value-type="float" office:value="-828.39" table:style-name="ce11">
            <text:p>-828,39</text:p>
          </table:table-cell>
          <table:table-cell office:value-type="float" office:value="-4104.55" table:style-name="ce12">
            <text:p>-4.104,55</text:p>
          </table:table-cell>
          <table:table-cell office:value-type="float" office:value="-1654.68" table:style-name="ce12">
            <text:p>-1.654,68</text:p>
          </table:table-cell>
          <table:table-cell office:value-type="float" office:value="0" table:style-name="ce13">
            <text:p>0,00</text:p>
          </table:table-cell>
          <table:table-cell office:value-type="float" office:value="-6587.62" table:style-name="ce12">
            <text:p>-6.587,62</text:p>
          </table:table-cell>
          <table:table-cell office:value-type="float" office:value="14796.2" table:style-name="ce10">
            <text:p>14.796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USSARA JOSEDITE DE JESUS CAVALCANTE DE ARA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4ª VT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5183.84" table:style-name="ce10">
            <text:p>5.183,8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218.3" table:style-name="ce10">
            <text:p>19.218,30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367.65" table:style-name="ce12">
            <text:p>-2.367,65</text:p>
          </table:table-cell>
          <table:table-cell office:value-type="float" office:value="-4191.4799999999996" table:style-name="ce12">
            <text:p>-4.191,48</text:p>
          </table:table-cell>
          <table:table-cell office:value-type="float" office:value="0" table:style-name="ce13">
            <text:p>0,00</text:p>
          </table:table-cell>
          <table:table-cell office:value-type="float" office:value="-8064.3" table:style-name="ce12">
            <text:p>-8.064,30</text:p>
          </table:table-cell>
          <table:table-cell office:value-type="float" office:value="11154" table:style-name="ce10">
            <text:p>11.154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AMILLA AYSSA SILVA BARRETO</text:p>
          </table:table-cell>
          <table:table-cell office:value-type="string" table:style-name="ce8">
            <text:p>TÉCNICO JUDICIÁRIO - NÍVEL MÉDIO C11</text:p>
          </table:table-cell>
          <table:table-cell office:value-type="string" table:style-name="ce8">
            <text:p>COORDENADORIA DE COMUNICAÇÃO SOCIAL</text:p>
          </table:table-cell>
          <table:table-cell office:value-type="float" office:value="10888.97" table:style-name="ce10">
            <text:p>10.888,97</text:p>
          </table:table-cell>
          <table:table-cell table:number-columns-repeated="2" table:style-name="ce9"/>
          <table:table-cell office:value-type="float" office:value="2406.33" table:style-name="ce10">
            <text:p>2.406,33</text:p>
          </table:table-cell>
          <table:table-cell office:value-type="float" office:value="138.56" table:number-columns-spanned="2" table:number-rows-spanned="1" table:style-name="ce27">
            <text:p>138,56</text:p>
          </table:table-cell>
          <table:covered-table-cell/>
          <table:table-cell table:style-name="ce9"/>
          <table:table-cell office:value-type="float" office:value="13433.86" table:style-name="ce10">
            <text:p>13.433,86</text:p>
          </table:table-cell>
          <table:table-cell office:value-type="float" office:value="-1360.53" table:style-name="ce12">
            <text:p>-1.360,53</text:p>
          </table:table-cell>
          <table:table-cell office:value-type="float" office:value="-1684.79" table:style-name="ce12">
            <text:p>-1.684,79</text:p>
          </table:table-cell>
          <table:table-cell office:value-type="float" office:value="-1149.6300000000001" table:style-name="ce12">
            <text:p>-1.149,63</text:p>
          </table:table-cell>
          <table:table-cell office:value-type="float" office:value="0" table:style-name="ce13">
            <text:p>0,00</text:p>
          </table:table-cell>
          <table:table-cell office:value-type="float" office:value="-4194.95" table:style-name="ce12">
            <text:p>-4.194,95</text:p>
          </table:table-cell>
          <table:table-cell office:value-type="float" office:value="9238.91" table:style-name="ce10">
            <text:p>9.238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ARIEN RODRIGUES DA SILVEIRA TRINDADE</text:p>
          </table:table-cell>
          <table:table-cell office:value-type="string" table:style-name="ce8">
            <text:p>ASSISTENTE JURÍDICO - FC-04</text:p>
          </table:table-cell>
          <table:table-cell office:value-type="string" table:style-name="ce8">
            <text:p>SECRETARIA DE RECURSO DE REVISTA</text:p>
          </table:table-cell>
          <table:table-cell office:value-type="float" office:value="11871.74" table:style-name="ce10">
            <text:p>11.871,74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343.5100000000002" table:style-name="ce10">
            <text:p>2.343,5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55.14" table:style-name="ce10">
            <text:p>16.155,14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10.64" table:style-name="ce12">
            <text:p>-2.410,64</text:p>
          </table:table-cell>
          <table:table-cell office:value-type="float" office:value="-2827.68" table:style-name="ce12">
            <text:p>-2.827,68</text:p>
          </table:table-cell>
          <table:table-cell office:value-type="float" office:value="0" table:style-name="ce13">
            <text:p>0,00</text:p>
          </table:table-cell>
          <table:table-cell office:value-type="float" office:value="-6743.49" table:style-name="ce12">
            <text:p>-6.743,49</text:p>
          </table:table-cell>
          <table:table-cell office:value-type="float" office:value="9411.65" table:style-name="ce10">
            <text:p>9.411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ARLA AZEVEDO DE ALBUQUERQUE RIBEIR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10887.5" table:style-name="ce10">
            <text:p>10.887,5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210.5300000000002" table:style-name="ce10">
            <text:p>2.210,5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037.92" table:style-name="ce10">
            <text:p>15.037,92</text:p>
          </table:table-cell>
          <table:table-cell office:value-type="float" office:value="-828.39" table:style-name="ce11">
            <text:p>-828,39</text:p>
          </table:table-cell>
          <table:table-cell office:value-type="float" office:value="-2292.44" table:style-name="ce12">
            <text:p>-2.292,44</text:p>
          </table:table-cell>
          <table:table-cell office:value-type="float" office:value="-837.69" table:style-name="ce11">
            <text:p>-837,69</text:p>
          </table:table-cell>
          <table:table-cell office:value-type="float" office:value="0" table:style-name="ce13">
            <text:p>0,00</text:p>
          </table:table-cell>
          <table:table-cell office:value-type="float" office:value="-3958.52" table:style-name="ce12">
            <text:p>-3.958,52</text:p>
          </table:table-cell>
          <table:table-cell office:value-type="float" office:value="11079.4" table:style-name="ce10">
            <text:p>11.079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ARLA MEIRY MONTE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SAN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1488.07" table:style-name="ce10">
            <text:p>1.48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427.96" table:style-name="ce10">
            <text:p>3.427,96</text:p>
          </table:table-cell>
          <table:table-cell table:number-columns-repeated="2" table:style-name="ce9"/>
          <table:table-cell office:value-type="float" office:value="-589.75" table:style-name="ce11">
            <text:p>-589,75</text:p>
          </table:table-cell>
          <table:table-cell office:value-type="float" office:value="0" table:style-name="ce13">
            <text:p>0,00</text:p>
          </table:table-cell>
          <table:table-cell office:value-type="float" office:value="-589.75" table:style-name="ce11">
            <text:p>-589,75</text:p>
          </table:table-cell>
          <table:table-cell office:value-type="float" office:value="2838.21" table:style-name="ce10">
            <text:p>2.838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ARLA NOLASCO SANTOS UCHÔ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PEN)</text:p>
          </table:table-cell>
          <table:table-cell office:value-type="float" office:value="11683.35" table:style-name="ce10">
            <text:p>11.683,35</text:p>
          </table:table-cell>
          <table:table-cell office:value-type="float" office:value="1838.16" table:style-name="ce10">
            <text:p>1.838,16</text:p>
          </table:table-cell>
          <table:table-cell office:value-type="float" office:value="8411.01" table:style-name="ce10">
            <text:p>8.411,01</text:p>
          </table:table-cell>
          <table:table-cell office:value-type="float" office:value="1849.23" table:style-name="ce10">
            <text:p>1.849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781.75" table:style-name="ce10">
            <text:p>23.781,75</text:p>
          </table:table-cell>
          <table:table-cell office:value-type="float" office:value="-1781.22" table:style-name="ce12">
            <text:p>-1.781,22</text:p>
          </table:table-cell>
          <table:table-cell office:value-type="float" office:value="-4515.84" table:style-name="ce12">
            <text:p>-4.515,84</text:p>
          </table:table-cell>
          <table:table-cell office:value-type="float" office:value="-7307.07" table:style-name="ce12">
            <text:p>-7.307,07</text:p>
          </table:table-cell>
          <table:table-cell office:value-type="float" office:value="0" table:style-name="ce13">
            <text:p>0,00</text:p>
          </table:table-cell>
          <table:table-cell office:value-type="float" office:value="-13604.13" table:style-name="ce12">
            <text:p>-13.604,13</text:p>
          </table:table-cell>
          <table:table-cell office:value-type="float" office:value="10177.620000000001" table:style-name="ce10">
            <text:p>10.177,6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AROLINE BERNARDES TENÓRIO CAVALCANTE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GESTÃO DO QUADRO DE MAGISTRAD</text:p>
          </table:table-cell>
          <table:table-cell table:number-columns-repeated="2" table:style-name="ce9"/>
          <table:table-cell office:value-type="float" office:value="1379.07" table:style-name="ce10">
            <text:p>1.379,07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79.07" table:style-name="ce10">
            <text:p>1.379,07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379.07" table:style-name="ce10">
            <text:p>1.379,0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ELLY MENESES FERREIRA LIMA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AHFI)</text:p>
          </table:table-cell>
          <table:table-cell office:value-type="float" office:value="11330.04" table:style-name="ce10">
            <text:p>11.330,04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474.47" table:style-name="ce10">
            <text:p>3.474,4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744.400000000001" table:style-name="ce10">
            <text:p>16.744,40</text:p>
          </table:table-cell>
          <table:table-cell office:value-type="float" office:value="-1423.94" table:style-name="ce12">
            <text:p>-1.423,94</text:p>
          </table:table-cell>
          <table:table-cell office:value-type="float" office:value="-2336.15" table:style-name="ce12">
            <text:p>-2.336,15</text:p>
          </table:table-cell>
          <table:table-cell office:value-type="float" office:value="-2198.61" table:style-name="ce12">
            <text:p>-2.198,61</text:p>
          </table:table-cell>
          <table:table-cell office:value-type="float" office:value="0" table:style-name="ce13">
            <text:p>0,00</text:p>
          </table:table-cell>
          <table:table-cell office:value-type="float" office:value="-5958.7" table:style-name="ce12">
            <text:p>-5.958,70</text:p>
          </table:table-cell>
          <table:table-cell office:value-type="float" office:value="10785.7" table:style-name="ce10">
            <text:p>10.785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ELY PRISCILA DE OLIVEIRA TEIXEIRA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4224.9399999999996" table:style-name="ce10">
            <text:p>4.224,9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684.54" table:style-name="ce10">
            <text:p>25.684,54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174.2" table:style-name="ce12">
            <text:p>-4.174,20</text:p>
          </table:table-cell>
          <table:table-cell office:value-type="float" office:value="-4351.41" table:style-name="ce12">
            <text:p>-4.351,41</text:p>
          </table:table-cell>
          <table:table-cell office:value-type="float" office:value="0" table:style-name="ce13">
            <text:p>0,00</text:p>
          </table:table-cell>
          <table:table-cell office:value-type="float" office:value="-11265.8" table:style-name="ce12">
            <text:p>-11.265,80</text:p>
          </table:table-cell>
          <table:table-cell office:value-type="float" office:value="14418.74" table:style-name="ce10">
            <text:p>14.418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ENNEDY PITA LISBO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060.62" table:style-name="ce10">
            <text:p>2.060,62</text:p>
          </table:table-cell>
          <table:table-cell table:style-name="ce9"/>
          <table:table-cell office:value-type="float" office:value="1192.33" table:style-name="ce10">
            <text:p>1.192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651.34" table:style-name="ce10">
            <text:p>14.651,34</text:p>
          </table:table-cell>
          <table:table-cell office:value-type="float" office:value="-950.36" table:style-name="ce11">
            <text:p>-950,36</text:p>
          </table:table-cell>
          <table:table-cell table:style-name="ce9"/>
          <table:table-cell office:value-type="float" office:value="-5398.56" table:style-name="ce12">
            <text:p>-5.398,56</text:p>
          </table:table-cell>
          <table:table-cell office:value-type="float" office:value="0" table:style-name="ce13">
            <text:p>0,00</text:p>
          </table:table-cell>
          <table:table-cell office:value-type="float" office:value="-6348.92" table:style-name="ce12">
            <text:p>-6.348,92</text:p>
          </table:table-cell>
          <table:table-cell office:value-type="float" office:value="8302.42" table:style-name="ce10">
            <text:p>8.302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IZZY MENESES FERREIRA ROCHA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<text:s/>(PCV)</text:p>
          </table:table-cell>
          <table:table-cell office:value-type="float" office:value="10000.35" table:style-name="ce10">
            <text:p>10.000,35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779.31" table:style-name="ce10">
            <text:p>2.779,3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012.04" table:style-name="ce10">
            <text:p>15.012,04</text:p>
          </table:table-cell>
          <table:table-cell office:value-type="float" office:value="-1233.44" table:style-name="ce12">
            <text:p>-1.233,44</text:p>
          </table:table-cell>
          <table:table-cell office:value-type="float" office:value="-2051.17" table:style-name="ce12">
            <text:p>-2.051,17</text:p>
          </table:table-cell>
          <table:table-cell office:value-type="float" office:value="-1654.68" table:style-name="ce12">
            <text:p>-1.654,68</text:p>
          </table:table-cell>
          <table:table-cell office:value-type="float" office:value="0" table:style-name="ce13">
            <text:p>0,00</text:p>
          </table:table-cell>
          <table:table-cell office:value-type="float" office:value="-4939.29" table:style-name="ce12">
            <text:p>-4.939,29</text:p>
          </table:table-cell>
          <table:table-cell office:value-type="float" office:value="10072.75" table:style-name="ce10">
            <text:p>10.072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LEBER ANTONIO AZEVEDO MOREIRA MELLO</text:p>
          </table:table-cell>
          <table:table-cell office:value-type="string" table:style-name="ce8">
            <text:p>TÉCNICO JUDICIÁRIO - NÍVEL MÉDIO B8</text:p>
          </table:table-cell>
          <table:table-cell office:value-type="string" table:style-name="ce8">
            <text:p>SECRETARIA <text:s/>(1ªVTSMC)</text:p>
          </table:table-cell>
          <table:table-cell office:value-type="float" office:value="10000.35" table:style-name="ce10">
            <text:p>10.000,35</text:p>
          </table:table-cell>
          <table:table-cell table:number-columns-repeated="2" table:style-name="ce9"/>
          <table:table-cell office:value-type="float" office:value="2497.9499999999998" table:style-name="ce10">
            <text:p>2.497,9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498.3" table:style-name="ce10">
            <text:p>12.498,30</text:p>
          </table:table-cell>
          <table:table-cell office:value-type="float" office:value="-828.39" table:style-name="ce11">
            <text:p>-828,39</text:p>
          </table:table-cell>
          <table:table-cell office:value-type="float" office:value="-1600.79" table:style-name="ce12">
            <text:p>-1.600,79</text:p>
          </table:table-cell>
          <table:table-cell office:value-type="float" office:value="-1273.0999999999999" table:style-name="ce12">
            <text:p>-1.273,10</text:p>
          </table:table-cell>
          <table:table-cell office:value-type="float" office:value="0" table:style-name="ce13">
            <text:p>0,00</text:p>
          </table:table-cell>
          <table:table-cell office:value-type="float" office:value="-3702.28" table:style-name="ce12">
            <text:p>-3.702,28</text:p>
          </table:table-cell>
          <table:table-cell office:value-type="float" office:value="8796.02" table:style-name="ce10">
            <text:p>8.796,0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ÍS CAVALCANTE COSTA BANDEIR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9151.77" table:style-name="ce10">
            <text:p>9.151,77</text:p>
          </table:table-cell>
          <table:table-cell table:style-name="ce9"/>
          <table:table-cell office:value-type="float" office:value="1145.55" table:style-name="ce10">
            <text:p>1.145,55</text:p>
          </table:table-cell>
          <table:table-cell office:value-type="float" office:value="1826.92" table:style-name="ce10">
            <text:p>1.826,9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124.24" table:style-name="ce10">
            <text:p>12.124,24</text:p>
          </table:table-cell>
          <table:table-cell office:value-type="float" office:value="-828.39" table:style-name="ce11">
            <text:p>-828,39</text:p>
          </table:table-cell>
          <table:table-cell office:value-type="float" office:value="-1636.76" table:style-name="ce12">
            <text:p>-1.636,76</text:p>
          </table:table-cell>
          <table:table-cell office:value-type="float" office:value="-1001.78" table:style-name="ce12">
            <text:p>-1.001,78</text:p>
          </table:table-cell>
          <table:table-cell office:value-type="float" office:value="0" table:style-name="ce13">
            <text:p>0,00</text:p>
          </table:table-cell>
          <table:table-cell office:value-type="float" office:value="-3466.93" table:style-name="ce12">
            <text:p>-3.466,93</text:p>
          </table:table-cell>
          <table:table-cell office:value-type="float" office:value="8657.31" table:style-name="ce10">
            <text:p>8.657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IS DE MENEZES ANDRADE BUARQUE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1ªVTSMC)</text:p>
          </table:table-cell>
          <table:table-cell office:value-type="float" office:value="17863.3" table:style-name="ce10">
            <text:p>17.863,30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938.99" table:style-name="ce10">
            <text:p>1.938,99</text:p>
          </table:table-cell>
          <table:table-cell office:value-type="float" office:value="398.62" table:number-columns-spanned="2" table:number-rows-spanned="1" table:style-name="ce27">
            <text:p>398,62</text:p>
          </table:table-cell>
          <table:covered-table-cell/>
          <table:table-cell table:style-name="ce9"/>
          <table:table-cell office:value-type="float" office:value="22433.29" table:style-name="ce10">
            <text:p>22.433,29</text:p>
          </table:table-cell>
          <table:table-cell office:value-type="float" office:value="-2470.16" table:style-name="ce12">
            <text:p>-2.470,16</text:p>
          </table:table-cell>
          <table:table-cell office:value-type="float" office:value="-4087.28" table:style-name="ce12">
            <text:p>-4.087,28</text:p>
          </table:table-cell>
          <table:table-cell office:value-type="float" office:value="-1766.44" table:style-name="ce12">
            <text:p>-1.766,44</text:p>
          </table:table-cell>
          <table:table-cell office:value-type="float" office:value="0" table:style-name="ce13">
            <text:p>0,00</text:p>
          </table:table-cell>
          <table:table-cell office:value-type="float" office:value="-8323.8799999999992" table:style-name="ce12">
            <text:p>-8.323,88</text:p>
          </table:table-cell>
          <table:table-cell office:value-type="float" office:value="14109.41" table:style-name="ce10">
            <text:p>14.109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IS KRYSSIA DA ROCHA SOARES SIQUEIRA</text:p>
          </table:table-cell>
          <table:table-cell office:value-type="string" table:style-name="ce8">
            <text:p>TÉCNICO JUDICIÁRIO - NÍVEL MÉDIO B10</text:p>
          </table:table-cell>
          <table:table-cell office:value-type="string" table:style-name="ce8">
            <text:p>SETOR DE GESTÃO DE CONTRATOS E TERCEIRIZAÇÃO (SA)</text:p>
          </table:table-cell>
          <table:table-cell office:value-type="float" office:value="10757.11" table:style-name="ce10">
            <text:p>10.757,11</text:p>
          </table:table-cell>
          <table:table-cell table:number-columns-repeated="2" table:style-name="ce9"/>
          <table:table-cell office:value-type="float" office:value="3694.31" table:style-name="ce10">
            <text:p>3.694,3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451.42" table:style-name="ce10">
            <text:p>14.451,42</text:p>
          </table:table-cell>
          <table:table-cell office:value-type="float" office:value="-1360.53" table:style-name="ce12">
            <text:p>-1.360,53</text:p>
          </table:table-cell>
          <table:table-cell office:value-type="float" office:value="-1558.29" table:style-name="ce12">
            <text:p>-1.558,29</text:p>
          </table:table-cell>
          <table:table-cell office:value-type="float" office:value="-2022.39" table:style-name="ce12">
            <text:p>-2.022,39</text:p>
          </table:table-cell>
          <table:table-cell office:value-type="float" office:value="0" table:style-name="ce13">
            <text:p>0,00</text:p>
          </table:table-cell>
          <table:table-cell office:value-type="float" office:value="-4941.21" table:style-name="ce12">
            <text:p>-4.941,21</text:p>
          </table:table-cell>
          <table:table-cell office:value-type="float" office:value="9510.2099999999991" table:style-name="ce10">
            <text:p>9.510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ISE ALVES PACHECO LOB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7ª VT)</text:p>
          </table:table-cell>
          <table:table-cell office:value-type="float" office:value="11169.36" table:style-name="ce10">
            <text:p>11.169,36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522.54" table:style-name="ce10">
            <text:p>2.522,5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876.95" table:style-name="ce10">
            <text:p>14.876,95</text:p>
          </table:table-cell>
          <table:table-cell office:value-type="float" office:value="-1407.33" table:style-name="ce12">
            <text:p>-1.407,33</text:p>
          </table:table-cell>
          <table:table-cell office:value-type="float" office:value="-2088.9499999999998" table:style-name="ce12">
            <text:p>-2.088,95</text:p>
          </table:table-cell>
          <table:table-cell office:value-type="float" office:value="-1388.42" table:style-name="ce12">
            <text:p>-1.388,42</text:p>
          </table:table-cell>
          <table:table-cell office:value-type="float" office:value="0" table:style-name="ce13">
            <text:p>0,00</text:p>
          </table:table-cell>
          <table:table-cell office:value-type="float" office:value="-4884.7" table:style-name="ce12">
            <text:p>-4.884,70</text:p>
          </table:table-cell>
          <table:table-cell office:value-type="float" office:value="9992.25" table:style-name="ce10">
            <text:p>9.992,2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RISSA FERREIRA CARNEIRO DE SOUZA PLÁCID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1ªVTSMC)</text:p>
          </table:table-cell>
          <table:table-cell office:value-type="float" office:value="11112.51" table:style-name="ce10">
            <text:p>11.112,51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009.44" table:style-name="ce10">
            <text:p>2.009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307" table:style-name="ce10">
            <text:p>14.307,00</text:p>
          </table:table-cell>
          <table:table-cell office:value-type="float" office:value="-1405.38" table:style-name="ce12">
            <text:p>-1.405,38</text:p>
          </table:table-cell>
          <table:table-cell office:value-type="float" office:value="-2021.72" table:style-name="ce12">
            <text:p>-2.021,72</text:p>
          </table:table-cell>
          <table:table-cell office:value-type="float" office:value="-3897.96" table:style-name="ce12">
            <text:p>-3.897,96</text:p>
          </table:table-cell>
          <table:table-cell office:value-type="float" office:value="0" table:style-name="ce13">
            <text:p>0,00</text:p>
          </table:table-cell>
          <table:table-cell office:value-type="float" office:value="-7325.06" table:style-name="ce12">
            <text:p>-7.325,06</text:p>
          </table:table-cell>
          <table:table-cell office:value-type="float" office:value="6981.94" table:style-name="ce10">
            <text:p>6.981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RISSA GONÇALVES QUEIROZ PEIXOTO CAMIL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6ª VT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2539.98" table:style-name="ce10">
            <text:p>2.539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725.03" table:style-name="ce10">
            <text:p>3.725,03</text:p>
          </table:table-cell>
          <table:table-cell table:number-columns-repeated="2" table:style-name="ce9"/>
          <table:table-cell office:value-type="float" office:value="-811.3" table:style-name="ce11">
            <text:p>-811,30</text:p>
          </table:table-cell>
          <table:table-cell office:value-type="float" office:value="0" table:style-name="ce13">
            <text:p>0,00</text:p>
          </table:table-cell>
          <table:table-cell office:value-type="float" office:value="-811.3" table:style-name="ce11">
            <text:p>-811,30</text:p>
          </table:table-cell>
          <table:table-cell office:value-type="float" office:value="2913.73" table:style-name="ce10">
            <text:p>2.913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RISSA SANTIAGO TENÓRIO CAVALCANTE MENDE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O TRIBUNAL PLENO</text:p>
          </table:table-cell>
          <table:table-cell office:value-type="float" office:value="11754.59" table:style-name="ce10">
            <text:p>11.754,59</text:p>
          </table:table-cell>
          <table:table-cell table:number-columns-repeated="2" table:style-name="ce9"/>
          <table:table-cell office:value-type="float" office:value="1372.88" table:style-name="ce10">
            <text:p>1.372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127.47" table:style-name="ce10">
            <text:p>13.127,47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1949.23" table:style-name="ce12">
            <text:p>-1.949,23</text:p>
          </table:table-cell>
          <table:table-cell office:value-type="float" office:value="-690.59" table:style-name="ce11">
            <text:p>-690,59</text:p>
          </table:table-cell>
          <table:table-cell office:value-type="float" office:value="0" table:style-name="ce13">
            <text:p>0,00</text:p>
          </table:table-cell>
          <table:table-cell office:value-type="float" office:value="-4144.99" table:style-name="ce12">
            <text:p>-4.144,99</text:p>
          </table:table-cell>
          <table:table-cell office:value-type="float" office:value="8982.48" table:style-name="ce10">
            <text:p>8.982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URISTON CHAVES DE FARIAS JÚNIOR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GOVERNANÇA E GESTÃO ESTRATÉGICA</text:p>
          </table:table-cell>
          <table:table-cell office:value-type="float" office:value="13511.85" table:style-name="ce10">
            <text:p>13.511,85</text:p>
          </table:table-cell>
          <table:table-cell office:value-type="float" office:value="4788.8100000000004" table:style-name="ce10">
            <text:p>4.788,81</text:p>
          </table:table-cell>
          <table:table-cell table:style-name="ce9"/>
          <table:table-cell office:value-type="float" office:value="1676.11" table:style-name="ce10">
            <text:p>1.676,1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976.77" table:style-name="ce10">
            <text:p>19.976,77</text:p>
          </table:table-cell>
          <table:table-cell office:value-type="float" office:value="-828.39" table:style-name="ce11">
            <text:p>-828,39</text:p>
          </table:table-cell>
          <table:table-cell office:value-type="float" office:value="-3455.32" table:style-name="ce12">
            <text:p>-3.455,32</text:p>
          </table:table-cell>
          <table:table-cell office:value-type="float" office:value="-3124.36" table:style-name="ce12">
            <text:p>-3.124,36</text:p>
          </table:table-cell>
          <table:table-cell office:value-type="float" office:value="0" table:style-name="ce13">
            <text:p>0,00</text:p>
          </table:table-cell>
          <table:table-cell office:value-type="float" office:value="-7408.07" table:style-name="ce12">
            <text:p>-7.408,07</text:p>
          </table:table-cell>
          <table:table-cell office:value-type="float" office:value="12568.7" table:style-name="ce10">
            <text:p>12.568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URO SÉRGIO OMENA BARBOS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8ª VT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667.69" table:style-name="ce10">
            <text:p>2.667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654.82" table:style-name="ce10">
            <text:p>15.654,82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236.04" table:style-name="ce12">
            <text:p>-2.236,04</text:p>
          </table:table-cell>
          <table:table-cell office:value-type="float" office:value="-4202.4399999999996" table:style-name="ce12">
            <text:p>-4.202,44</text:p>
          </table:table-cell>
          <table:table-cell office:value-type="float" office:value="0" table:style-name="ce13">
            <text:p>0,00</text:p>
          </table:table-cell>
          <table:table-cell office:value-type="float" office:value="-7943.65" table:style-name="ce12">
            <text:p>-7.943,65</text:p>
          </table:table-cell>
          <table:table-cell office:value-type="float" office:value="7711.17" table:style-name="ce10">
            <text:p>7.711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EILA BARACUHY SALES MEDEIROS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ANÁLISE DE PROJETOS E PROCESSOS ADMINIST</text:p>
          </table:table-cell>
          <table:table-cell office:value-type="float" office:value="10691.92" table:style-name="ce10">
            <text:p>10.691,92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500.17" table:style-name="ce10">
            <text:p>1.500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131.98" table:style-name="ce10">
            <text:p>14.131,98</text:p>
          </table:table-cell>
          <table:table-cell office:value-type="float" office:value="-828.39" table:style-name="ce11">
            <text:p>-828,39</text:p>
          </table:table-cell>
          <table:table-cell office:value-type="float" office:value="-2376.58" table:style-name="ce12">
            <text:p>-2.376,58</text:p>
          </table:table-cell>
          <table:table-cell office:value-type="float" office:value="-721.85" table:style-name="ce11">
            <text:p>-721,85</text:p>
          </table:table-cell>
          <table:table-cell office:value-type="float" office:value="0" table:style-name="ce13">
            <text:p>0,00</text:p>
          </table:table-cell>
          <table:table-cell office:value-type="float" office:value="-3926.82" table:style-name="ce12">
            <text:p>-3.926,82</text:p>
          </table:table-cell>
          <table:table-cell office:value-type="float" office:value="10205.16" table:style-name="ce10">
            <text:p>10.205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ENISE ALVES MADEIRO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480.75" table:style-name="ce10">
            <text:p>19.480,75</text:p>
          </table:table-cell>
          <table:table-cell table:number-columns-repeated="2"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243.48" table:style-name="ce10">
            <text:p>20.243,48</text:p>
          </table:table-cell>
          <table:table-cell office:value-type="float" office:value="-1943.94" table:style-name="ce12">
            <text:p>-1.943,94</text:p>
          </table:table-cell>
          <table:table-cell office:value-type="float" office:value="-3953.26" table:style-name="ce12">
            <text:p>-3.953,26</text:p>
          </table:table-cell>
          <table:table-cell office:value-type="float" office:value="-1165.17" table:style-name="ce12">
            <text:p>-1.165,17</text:p>
          </table:table-cell>
          <table:table-cell office:value-type="float" office:value="0" table:style-name="ce13">
            <text:p>0,00</text:p>
          </table:table-cell>
          <table:table-cell office:value-type="float" office:value="-7062.37" table:style-name="ce12">
            <text:p>-7.062,37</text:p>
          </table:table-cell>
          <table:table-cell office:value-type="float" office:value="13181.11" table:style-name="ce10">
            <text:p>13.181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EONARDO ALBUQUERQUE DE REZENDE</text:p>
          </table:table-cell>
          <table:table-cell office:value-type="string" table:style-name="ce8">
            <text:p>ASSISTENTE JURÍDICO III - FC-04</text:p>
          </table:table-cell>
          <table:table-cell office:value-type="string" table:style-name="ce8">
            <text:p>DIVISÃO DE SEGURANÇA DA INFORMAÇÃO E PROTEÇÃO DE</text:p>
          </table:table-cell>
          <table:table-cell office:value-type="float" office:value="18951.18" table:style-name="ce10">
            <text:p>18.951,1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552.0300000000002" table:style-name="ce10">
            <text:p>2.552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443.1" table:style-name="ce10">
            <text:p>23.443,10</text:p>
          </table:table-cell>
          <table:table-cell office:value-type="float" office:value="-2647.51" table:style-name="ce12">
            <text:p>-2.647,51</text:p>
          </table:table-cell>
          <table:table-cell office:value-type="float" office:value="-3939.07" table:style-name="ce12">
            <text:p>-3.939,07</text:p>
          </table:table-cell>
          <table:table-cell office:value-type="float" office:value="-2406.13" table:style-name="ce12">
            <text:p>-2.406,13</text:p>
          </table:table-cell>
          <table:table-cell office:value-type="float" office:value="0" table:style-name="ce13">
            <text:p>0,00</text:p>
          </table:table-cell>
          <table:table-cell office:value-type="float" office:value="-8992.7099999999991" table:style-name="ce12">
            <text:p>-8.992,71</text:p>
          </table:table-cell>
          <table:table-cell office:value-type="float" office:value="14450.39" table:style-name="ce10">
            <text:p>14.450,3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EONARDO JOSÉ VELOSO DA SILV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9285.939999999999" table:style-name="ce10">
            <text:p>19.285,94</text:p>
          </table:table-cell>
          <table:table-cell table:number-columns-repeated="2" table:style-name="ce9"/>
          <table:table-cell office:value-type="float" office:value="2312.5" table:style-name="ce10">
            <text:p>2.312,5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598.44" table:style-name="ce10">
            <text:p>21.598,44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3628.58" table:style-name="ce12">
            <text:p>-3.628,58</text:p>
          </table:table-cell>
          <table:table-cell office:value-type="float" office:value="-981.93" table:style-name="ce11">
            <text:p>-981,93</text:p>
          </table:table-cell>
          <table:table-cell office:value-type="float" office:value="0" table:style-name="ce13">
            <text:p>0,00</text:p>
          </table:table-cell>
          <table:table-cell office:value-type="float" office:value="-7350.7" table:style-name="ce12">
            <text:p>-7.350,70</text:p>
          </table:table-cell>
          <table:table-cell office:value-type="float" office:value="14247.74" table:style-name="ce10">
            <text:p>14.247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EONEL TEIXEIRA DE OLIV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416.86" table:style-name="ce10">
            <text:p>13.416,86</text:p>
          </table:table-cell>
          <table:table-cell office:value-type="float" office:value="744.58" table:style-name="ce14">
            <text:p>744,58</text:p>
          </table:table-cell>
          <table:table-cell table:style-name="ce9"/>
          <table:table-cell office:value-type="float" office:value="3928.48" table:style-name="ce10">
            <text:p>3.928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089.919999999998" table:style-name="ce10">
            <text:p>18.089,92</text:p>
          </table:table-cell>
          <table:table-cell office:value-type="float" office:value="-1620.37" table:style-name="ce12">
            <text:p>-1.620,37</text:p>
          </table:table-cell>
          <table:table-cell office:value-type="float" office:value="-2318.75" table:style-name="ce12">
            <text:p>-2.318,75</text:p>
          </table:table-cell>
          <table:table-cell office:value-type="float" office:value="-3838.43" table:style-name="ce12">
            <text:p>-3.838,43</text:p>
          </table:table-cell>
          <table:table-cell office:value-type="float" office:value="0" table:style-name="ce13">
            <text:p>0,00</text:p>
          </table:table-cell>
          <table:table-cell office:value-type="float" office:value="-7777.55" table:style-name="ce12">
            <text:p>-7.777,55</text:p>
          </table:table-cell>
          <table:table-cell office:value-type="float" office:value="10312.370000000001" table:style-name="ce10">
            <text:p>10.312,3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EONILSON LIMA DE MIRAND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091.17" table:style-name="ce10">
            <text:p>22.091,17</text:p>
          </table:table-cell>
          <table:table-cell office:value-type="float" office:value="3656.12" table:style-name="ce10">
            <text:p>3.656,12</text:p>
          </table:table-cell>
          <table:table-cell table:style-name="ce9"/>
          <table:table-cell office:value-type="float" office:value="4128.1499999999996" table:style-name="ce10">
            <text:p>4.128,1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875.439999999999" table:style-name="ce10">
            <text:p>29.875,44</text:p>
          </table:table-cell>
          <table:table-cell office:value-type="float" office:value="-3828.35" table:style-name="ce12">
            <text:p>-3.828,35</text:p>
          </table:table-cell>
          <table:table-cell office:value-type="float" office:value="-5106.21" table:style-name="ce12">
            <text:p>-5.106,21</text:p>
          </table:table-cell>
          <table:table-cell office:value-type="float" office:value="-4823.1499999999996" table:style-name="ce12">
            <text:p>-4.823,15</text:p>
          </table:table-cell>
          <table:table-cell office:value-type="float" office:value="0" table:style-name="ce13">
            <text:p>0,00</text:p>
          </table:table-cell>
          <table:table-cell office:value-type="float" office:value="-13757.71" table:style-name="ce12">
            <text:p>-13.757,71</text:p>
          </table:table-cell>
          <table:table-cell office:value-type="float" office:value="16117.73" table:style-name="ce10">
            <text:p>16.117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ÍBIA AMÉLIA CHAGAS AMARAL</text:p>
          </table:table-cell>
          <table:table-cell office:value-type="string" table:style-name="ce8">
            <text:p>ASSISTENTE-EXECUTIVO - FC-04</text:p>
          </table:table-cell>
          <table:table-cell office:value-type="string" table:style-name="ce8">
            <text:p>DIRETORIA-GERAL <text:s/>(PRES)</text:p>
          </table:table-cell>
          <table:table-cell office:value-type="float" office:value="18330.650000000001" table:style-name="ce10">
            <text:p>18.330,65</text:p>
          </table:table-cell>
          <table:table-cell office:value-type="float" office:value="2557.52" table:style-name="ce10">
            <text:p>2.557,52</text:p>
          </table:table-cell>
          <table:table-cell office:value-type="float" office:value="1939.89" table:style-name="ce10">
            <text:p>1.939,89</text:p>
          </table:table-cell>
          <table:table-cell office:value-type="float" office:value="1939.78" table:style-name="ce10">
            <text:p>1.939,78</text:p>
          </table:table-cell>
          <table:table-cell office:value-type="float" office:value="731.14" table:number-columns-spanned="2" table:number-rows-spanned="1" table:style-name="ce27">
            <text:p>731,14</text:p>
          </table:table-cell>
          <table:covered-table-cell/>
          <table:table-cell table:style-name="ce9"/>
          <table:table-cell office:value-type="float" office:value="25498.98" table:style-name="ce10">
            <text:p>25.498,98</text:p>
          </table:table-cell>
          <table:table-cell office:value-type="float" office:value="-2557.52" table:style-name="ce12">
            <text:p>-2.557,52</text:p>
          </table:table-cell>
          <table:table-cell office:value-type="float" office:value="-4853.96" table:style-name="ce12">
            <text:p>-4.853,96</text:p>
          </table:table-cell>
          <table:table-cell office:value-type="float" office:value="-4174.8999999999996" table:style-name="ce12">
            <text:p>-4.174,90</text:p>
          </table:table-cell>
          <table:table-cell office:value-type="float" office:value="0" table:style-name="ce13">
            <text:p>0,00</text:p>
          </table:table-cell>
          <table:table-cell office:value-type="float" office:value="-11586.38" table:style-name="ce12">
            <text:p>-11.586,38</text:p>
          </table:table-cell>
          <table:table-cell office:value-type="float" office:value="13912.6" table:style-name="ce10">
            <text:p>13.912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ÍDIA MARIA SOUTO MAIOR MEDEIR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7756.56" table:style-name="ce10">
            <text:p>7.756,56</text:p>
          </table:table-cell>
          <table:table-cell table:style-name="ce9"/>
          <table:table-cell office:value-type="float" office:value="36.35" table:style-name="ce13">
            <text:p>36,3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547.5" table:style-name="ce10">
            <text:p>19.547,50</text:p>
          </table:table-cell>
          <table:table-cell office:value-type="float" office:value="-1948.96" table:style-name="ce12">
            <text:p>-1.948,96</text:p>
          </table:table-cell>
          <table:table-cell table:style-name="ce9"/>
          <table:table-cell office:value-type="float" office:value="-81.91" table:style-name="ce11">
            <text:p>-81,91</text:p>
          </table:table-cell>
          <table:table-cell office:value-type="float" office:value="0" table:style-name="ce13">
            <text:p>0,00</text:p>
          </table:table-cell>
          <table:table-cell office:value-type="float" office:value="-2030.87" table:style-name="ce12">
            <text:p>-2.030,87</text:p>
          </table:table-cell>
          <table:table-cell office:value-type="float" office:value="17516.63" table:style-name="ce10">
            <text:p>17.516,6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ILIAN SIBELY CAVALCANTE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<text:s/>(PAL)</text:p>
          </table:table-cell>
          <table:table-cell office:value-type="float" office:value="11749.5" table:style-name="ce10">
            <text:p>11.749,50</text:p>
          </table:table-cell>
          <table:table-cell office:value-type="float" office:value="2769.6" table:style-name="ce10">
            <text:p>2.769,60</text:p>
          </table:table-cell>
          <table:table-cell table:style-name="ce9"/>
          <table:table-cell office:value-type="float" office:value="2480.4699999999998" table:style-name="ce10">
            <text:p>2.480,4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999.57" table:style-name="ce10">
            <text:p>16.999,57</text:p>
          </table:table-cell>
          <table:table-cell office:value-type="float" office:value="-1901.11" table:style-name="ce12">
            <text:p>-1.901,11</text:p>
          </table:table-cell>
          <table:table-cell office:value-type="float" office:value="-2444.1799999999998" table:style-name="ce12">
            <text:p>-2.444,18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4345.29" table:style-name="ce12">
            <text:p>-4.345,29</text:p>
          </table:table-cell>
          <table:table-cell office:value-type="float" office:value="12654.28" table:style-name="ce10">
            <text:p>12.654,2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ILIANE CRISTINA CALHEIROS DE OLIVEIR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6ª VT)</text:p>
          </table:table-cell>
          <table:table-cell office:value-type="float" office:value="11295.29" table:style-name="ce10">
            <text:p>11.295,29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394.02" table:style-name="ce10">
            <text:p>2.394,0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921.69" table:style-name="ce10">
            <text:p>15.921,69</text:p>
          </table:table-cell>
          <table:table-cell office:value-type="float" office:value="-1425.44" table:style-name="ce12">
            <text:p>-1.425,44</text:p>
          </table:table-cell>
          <table:table-cell office:value-type="float" office:value="-2458.75" table:style-name="ce12">
            <text:p>-2.458,75</text:p>
          </table:table-cell>
          <table:table-cell office:value-type="float" office:value="-889.81" table:style-name="ce11">
            <text:p>-889,81</text:p>
          </table:table-cell>
          <table:table-cell office:value-type="float" office:value="0" table:style-name="ce13">
            <text:p>0,00</text:p>
          </table:table-cell>
          <table:table-cell office:value-type="float" office:value="-4774" table:style-name="ce12">
            <text:p>-4.774,00</text:p>
          </table:table-cell>
          <table:table-cell office:value-type="float" office:value="11147.69" table:style-name="ce10">
            <text:p>11.147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INDAURA VIEIRA DA SILV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<text:s/>(2ªVTSMC)</text:p>
          </table:table-cell>
          <table:table-cell office:value-type="float" office:value="1841.53" table:style-name="ce10">
            <text:p>1.841,53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3026.7" table:style-name="ce10">
            <text:p>3.026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247.3" table:style-name="ce10">
            <text:p>6.247,30</text:p>
          </table:table-cell>
          <table:table-cell office:value-type="float" office:value="-295.47000000000003" table:style-name="ce11">
            <text:p>-295,47</text:p>
          </table:table-cell>
          <table:table-cell office:value-type="float" office:value="-48.15" table:style-name="ce11">
            <text:p>-48,15</text:p>
          </table:table-cell>
          <table:table-cell office:value-type="float" office:value="-1864.65" table:style-name="ce12">
            <text:p>-1.864,65</text:p>
          </table:table-cell>
          <table:table-cell office:value-type="float" office:value="0" table:style-name="ce13">
            <text:p>0,00</text:p>
          </table:table-cell>
          <table:table-cell office:value-type="float" office:value="-2208.27" table:style-name="ce12">
            <text:p>-2.208,27</text:p>
          </table:table-cell>
          <table:table-cell office:value-type="float" office:value="4039.03" table:style-name="ce10">
            <text:p>4.039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ISIANE MARIA SANTOS ARAÚJ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TOR DE CORREIÇÕES, NORMATIZAÇÃO E PROCESSOS (S</text:p>
          </table:table-cell>
          <table:table-cell table:number-columns-repeated="3" table:style-name="ce9"/>
          <table:table-cell office:value-type="float" office:value="2559.31" table:style-name="ce10">
            <text:p>2.559,3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59.31" table:style-name="ce10">
            <text:p>2.559,31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2559.31" table:style-name="ce10">
            <text:p>2.559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ÍVIA JATOBÁ DE HOLANDA CAVALCANTI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4ª VT)</text:p>
          </table:table-cell>
          <table:table-cell office:value-type="float" office:value="17649.37" table:style-name="ce10">
            <text:p>17.649,37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954.02" table:style-name="ce10">
            <text:p>1.954,0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788.439999999999" table:style-name="ce10">
            <text:p>20.788,44</text:p>
          </table:table-cell>
          <table:table-cell office:value-type="float" office:value="-2470.16" table:style-name="ce12">
            <text:p>-2.470,16</text:p>
          </table:table-cell>
          <table:table-cell office:value-type="float" office:value="-644.45000000000005" table:style-name="ce11">
            <text:p>-644,45</text:p>
          </table:table-cell>
          <table:table-cell office:value-type="float" office:value="-798.92" table:style-name="ce11">
            <text:p>-798,92</text:p>
          </table:table-cell>
          <table:table-cell office:value-type="float" office:value="0" table:style-name="ce13">
            <text:p>0,00</text:p>
          </table:table-cell>
          <table:table-cell office:value-type="float" office:value="-3913.53" table:style-name="ce12">
            <text:p>-3.913,53</text:p>
          </table:table-cell>
          <table:table-cell office:value-type="float" office:value="16874.91" table:style-name="ce10">
            <text:p>16.874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IVIANE BEZERRA BUENO BRAZ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10ª VT)</text:p>
          </table:table-cell>
          <table:table-cell office:value-type="float" office:value="19363.86" table:style-name="ce10">
            <text:p>19.363,86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868.92" table:style-name="ce10">
            <text:p>2.868,9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465.16" table:style-name="ce10">
            <text:p>24.465,16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211.78" table:style-name="ce12">
            <text:p>-4.211,78</text:p>
          </table:table-cell>
          <table:table-cell office:value-type="float" office:value="-1822.11" table:style-name="ce12">
            <text:p>-1.822,11</text:p>
          </table:table-cell>
          <table:table-cell office:value-type="float" office:value="0" table:style-name="ce13">
            <text:p>0,00</text:p>
          </table:table-cell>
          <table:table-cell office:value-type="float" office:value="-8774.08" table:style-name="ce12">
            <text:p>-8.774,08</text:p>
          </table:table-cell>
          <table:table-cell office:value-type="float" office:value="15691.08" table:style-name="ce10">
            <text:p>15.691,0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ANNA ROSY CARNEIRO DE MORAES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3ª VT)</text:p>
          </table:table-cell>
          <table:table-cell office:value-type="float" office:value="11458.34" table:style-name="ce10">
            <text:p>11.458,34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517.63" table:style-name="ce10">
            <text:p>3.517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208.349999999999" table:style-name="ce10">
            <text:p>17.208,35</text:p>
          </table:table-cell>
          <table:table-cell office:value-type="float" office:value="-1455.52" table:style-name="ce12">
            <text:p>-1.455,52</text:p>
          </table:table-cell>
          <table:table-cell office:value-type="float" office:value="-2329.65" table:style-name="ce12">
            <text:p>-2.329,65</text:p>
          </table:table-cell>
          <table:table-cell office:value-type="float" office:value="-2295.52" table:style-name="ce12">
            <text:p>-2.295,52</text:p>
          </table:table-cell>
          <table:table-cell office:value-type="float" office:value="0" table:style-name="ce13">
            <text:p>0,00</text:p>
          </table:table-cell>
          <table:table-cell office:value-type="float" office:value="-6080.69" table:style-name="ce12">
            <text:p>-6.080,69</text:p>
          </table:table-cell>
          <table:table-cell office:value-type="float" office:value="11127.66" table:style-name="ce10">
            <text:p>11.127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ARA ESTER DE BARROS JATOBÁ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2ªVTSMC)</text:p>
          </table:table-cell>
          <table:table-cell office:value-type="float" office:value="9880.59" table:style-name="ce10">
            <text:p>9.880,59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2592.8200000000002" table:style-name="ce10">
            <text:p>2.592,8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884.419999999998" table:style-name="ce10">
            <text:p>20.884,42</text:p>
          </table:table-cell>
          <table:table-cell office:value-type="float" office:value="-828.39" table:style-name="ce11">
            <text:p>-828,39</text:p>
          </table:table-cell>
          <table:table-cell office:value-type="float" office:value="-3880.89" table:style-name="ce12">
            <text:p>-3.880,89</text:p>
          </table:table-cell>
          <table:table-cell office:value-type="float" office:value="-2842.89" table:style-name="ce12">
            <text:p>-2.842,89</text:p>
          </table:table-cell>
          <table:table-cell office:value-type="float" office:value="0" table:style-name="ce13">
            <text:p>0,00</text:p>
          </table:table-cell>
          <table:table-cell office:value-type="float" office:value="-7552.17" table:style-name="ce12">
            <text:p>-7.552,17</text:p>
          </table:table-cell>
          <table:table-cell office:value-type="float" office:value="13332.25" table:style-name="ce10">
            <text:p>13.332,2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 BARBOSA DUARTE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1887.29" table:style-name="ce10">
            <text:p>1.887,29</text:p>
          </table:table-cell>
          <table:table-cell table:style-name="ce9"/>
          <table:table-cell office:value-type="float" office:value="1328.62" table:style-name="ce10">
            <text:p>1.328,6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970.5" table:style-name="ce10">
            <text:p>14.970,50</text:p>
          </table:table-cell>
          <table:table-cell office:value-type="float" office:value="-980.53" table:style-name="ce11">
            <text:p>-980,53</text:p>
          </table:table-cell>
          <table:table-cell office:value-type="float" office:value="-2560.37" table:style-name="ce12">
            <text:p>-2.560,37</text:p>
          </table:table-cell>
          <table:table-cell office:value-type="float" office:value="-1973.86" table:style-name="ce12">
            <text:p>-1.973,86</text:p>
          </table:table-cell>
          <table:table-cell office:value-type="float" office:value="0" table:style-name="ce13">
            <text:p>0,00</text:p>
          </table:table-cell>
          <table:table-cell office:value-type="float" office:value="-5514.76" table:style-name="ce12">
            <text:p>-5.514,76</text:p>
          </table:table-cell>
          <table:table-cell office:value-type="float" office:value="9455.74" table:style-name="ce10">
            <text:p>9.455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CRISTINA DE MELO SOU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2UNP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1852.91" table:style-name="ce10">
            <text:p>1.852,91</text:p>
          </table:table-cell>
          <table:table-cell office:value-type="float" office:value="1185.05" table:style-name="ce10">
            <text:p>1.185,05</text:p>
          </table:table-cell>
          <table:table-cell office:value-type="float" office:value="1629.76" table:style-name="ce10">
            <text:p>1.62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066.11" table:style-name="ce10">
            <text:p>16.066,11</text:p>
          </table:table-cell>
          <table:table-cell office:value-type="float" office:value="-1744.47" table:style-name="ce12">
            <text:p>-1.744,47</text:p>
          </table:table-cell>
          <table:table-cell office:value-type="float" office:value="-2568.77" table:style-name="ce12">
            <text:p>-2.568,77</text:p>
          </table:table-cell>
          <table:table-cell office:value-type="float" office:value="-1176.47" table:style-name="ce12">
            <text:p>-1.176,47</text:p>
          </table:table-cell>
          <table:table-cell office:value-type="float" office:value="0" table:style-name="ce13">
            <text:p>0,00</text:p>
          </table:table-cell>
          <table:table-cell office:value-type="float" office:value="-5489.71" table:style-name="ce12">
            <text:p>-5.489,71</text:p>
          </table:table-cell>
          <table:table-cell office:value-type="float" office:value="10576.4" table:style-name="ce10">
            <text:p>10.576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DA SILVA TERT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TOR DE CONTRATOS E PUBLICAÇÃO (SA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359.12" table:style-name="ce10">
            <text:p>2.359,12</text:p>
          </table:table-cell>
          <table:table-cell office:value-type="float" office:value="1379.07" table:style-name="ce10">
            <text:p>1.379,07</text:p>
          </table:table-cell>
          <table:table-cell office:value-type="float" office:value="1871.86" table:style-name="ce10">
            <text:p>1.871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507.12" table:style-name="ce10">
            <text:p>17.507,12</text:p>
          </table:table-cell>
          <table:table-cell office:value-type="float" office:value="-1886.77" table:style-name="ce12">
            <text:p>-1.886,77</text:p>
          </table:table-cell>
          <table:table-cell office:value-type="float" office:value="-2807.2" table:style-name="ce12">
            <text:p>-2.807,20</text:p>
          </table:table-cell>
          <table:table-cell office:value-type="float" office:value="-6147.45" table:style-name="ce12">
            <text:p>-6.147,45</text:p>
          </table:table-cell>
          <table:table-cell office:value-type="float" office:value="0" table:style-name="ce13">
            <text:p>0,00</text:p>
          </table:table-cell>
          <table:table-cell office:value-type="float" office:value="-10841.42" table:style-name="ce12">
            <text:p>-10.841,42</text:p>
          </table:table-cell>
          <table:table-cell office:value-type="float" office:value="6665.7" table:style-name="ce10">
            <text:p>6.665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DE CARVALHO SALGUEIRO SILVA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JL)</text:p>
          </table:table-cell>
          <table:table-cell office:value-type="float" office:value="18792.349999999999" table:style-name="ce10">
            <text:p>18.792,3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790.82" table:style-name="ce10">
            <text:p>1.790,8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523.06" table:style-name="ce10">
            <text:p>22.523,06</text:p>
          </table:table-cell>
          <table:table-cell office:value-type="float" office:value="-828.39" table:style-name="ce11">
            <text:p>-828,39</text:p>
          </table:table-cell>
          <table:table-cell office:value-type="float" office:value="-4604.2" table:style-name="ce12">
            <text:p>-4.604,20</text:p>
          </table:table-cell>
          <table:table-cell office:value-type="float" office:value="-1285.8599999999999" table:style-name="ce12">
            <text:p>-1.285,86</text:p>
          </table:table-cell>
          <table:table-cell office:value-type="float" office:value="0" table:style-name="ce13">
            <text:p>0,00</text:p>
          </table:table-cell>
          <table:table-cell office:value-type="float" office:value="-6718.45" table:style-name="ce12">
            <text:p>-6.718,45</text:p>
          </table:table-cell>
          <table:table-cell office:value-type="float" office:value="15804.61" table:style-name="ce10">
            <text:p>15.804,6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FREITAS RIBEIRO LIMA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1664.73" table:style-name="ce10">
            <text:p>1.664,73</text:p>
          </table:table-cell>
          <table:table-cell office:value-type="float" office:value="1939.89" table:style-name="ce10">
            <text:p>1.939,89</text:p>
          </table:table-cell>
          <table:table-cell office:value-type="float" office:value="1421.86" table:style-name="ce10">
            <text:p>1.421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728" table:style-name="ce10">
            <text:p>23.728,00</text:p>
          </table:table-cell>
          <table:table-cell office:value-type="float" office:value="-2918.44" table:style-name="ce12">
            <text:p>-2.918,44</text:p>
          </table:table-cell>
          <table:table-cell office:value-type="float" office:value="-4462.26" table:style-name="ce12">
            <text:p>-4.462,26</text:p>
          </table:table-cell>
          <table:table-cell office:value-type="float" office:value="-4121.43" table:style-name="ce12">
            <text:p>-4.121,43</text:p>
          </table:table-cell>
          <table:table-cell office:value-type="float" office:value="0" table:style-name="ce13">
            <text:p>0,00</text:p>
          </table:table-cell>
          <table:table-cell office:value-type="float" office:value="-11502.13" table:style-name="ce12">
            <text:p>-11.502,13</text:p>
          </table:table-cell>
          <table:table-cell office:value-type="float" office:value="12225.87" table:style-name="ce10">
            <text:p>12.225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LYRA FIALH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APOIO ÀS VARAS (SEJ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3001.86" table:style-name="ce10">
            <text:p>3.001,86</text:p>
          </table:table-cell>
          <table:table-cell table:style-name="ce9"/>
          <table:table-cell office:value-type="float" office:value="954.72" table:style-name="ce14">
            <text:p>954,72</text:p>
          </table:table-cell>
          <table:table-cell office:value-type="float" office:value="4879.24" table:number-columns-spanned="2" table:number-rows-spanned="1" table:style-name="ce26">
            <text:p>4.879,24</text:p>
          </table:table-cell>
          <table:covered-table-cell/>
          <table:table-cell table:style-name="ce9"/>
          <table:table-cell office:value-type="float" office:value="20471.68" table:style-name="ce10">
            <text:p>20.471,68</text:p>
          </table:table-cell>
          <table:table-cell office:value-type="float" office:value="-1973.23" table:style-name="ce12">
            <text:p>-1.973,23</text:p>
          </table:table-cell>
          <table:table-cell office:value-type="float" office:value="-3085.8" table:style-name="ce12">
            <text:p>-3.085,80</text:p>
          </table:table-cell>
          <table:table-cell office:value-type="float" office:value="-792.32" table:style-name="ce11">
            <text:p>-792,32</text:p>
          </table:table-cell>
          <table:table-cell office:value-type="float" office:value="0" table:style-name="ce13">
            <text:p>0,00</text:p>
          </table:table-cell>
          <table:table-cell office:value-type="float" office:value="-5851.35" table:style-name="ce12">
            <text:p>-5.851,35</text:p>
          </table:table-cell>
          <table:table-cell office:value-type="float" office:value="14620.33" table:style-name="ce10">
            <text:p>14.620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MARIA VASSALO DE VASCONCELLOS TORR</text:p>
          </table:table-cell>
          <table:table-cell office:value-type="string" table:style-name="ce8">
            <text:p>EXERCÍCIO <text:s/>PROVISÓRIO</text:p>
          </table:table-cell>
          <table:table-cell office:value-type="string" table:style-name="ce8">
            <text:p>SECRETARIA (4ª VT)</text:p>
          </table:table-cell>
          <table:table-cell table:number-columns-repeated="3" table:style-name="ce9"/>
          <table:table-cell office:value-type="float" office:value="36.35" table:style-name="ce13">
            <text:p>36,3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.35" table:style-name="ce14">
            <text:p>36,35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36.35" table:style-name="ce14">
            <text:p>36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MARQUES BESERRA VALENÇ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5ª VT)</text:p>
          </table:table-cell>
          <table:table-cell office:value-type="float" office:value="1431" table:style-name="ce10">
            <text:p>1.431,0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500.17" table:style-name="ce10">
            <text:p>1.500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116.22" table:style-name="ce10">
            <text:p>4.116,22</text:p>
          </table:table-cell>
          <table:table-cell office:value-type="float" office:value="-200.34" table:style-name="ce11">
            <text:p>-200,34</text:p>
          </table:table-cell>
          <table:table-cell office:value-type="float" office:value="-38.380000000000003" table:style-name="ce11">
            <text:p>-38,38</text:p>
          </table:table-cell>
          <table:table-cell office:value-type="float" office:value="-1535.65" table:style-name="ce12">
            <text:p>-1.535,65</text:p>
          </table:table-cell>
          <table:table-cell office:value-type="float" office:value="0" table:style-name="ce13">
            <text:p>0,00</text:p>
          </table:table-cell>
          <table:table-cell office:value-type="float" office:value="-1774.37" table:style-name="ce12">
            <text:p>-1.774,37</text:p>
          </table:table-cell>
          <table:table-cell office:value-type="float" office:value="2341.85" table:style-name="ce10">
            <text:p>2.341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OLIVEIRA TEMOTEO JUCÁ</text:p>
          </table:table-cell>
          <table:table-cell office:value-type="string" table:style-name="ce8">
            <text:p>ANALISTA JUDICIÁRIO - NÍVEL SUPERIOR C11</text:p>
          </table:table-cell>
          <table:table-cell table:style-name="ce9"/>
          <table:table-cell office:value-type="float" office:value="18399.2" table:style-name="ce10">
            <text:p>18.399,20</text:p>
          </table:table-cell>
          <table:table-cell table:number-columns-repeated="2" table:style-name="ce9"/>
          <table:table-cell office:value-type="float" office:value="2742.96" table:style-name="ce10">
            <text:p>2.742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142.16" table:style-name="ce10">
            <text:p>21.142,16</text:p>
          </table:table-cell>
          <table:table-cell office:value-type="float" office:value="-2557.52" table:style-name="ce12">
            <text:p>-2.557,52</text:p>
          </table:table-cell>
          <table:table-cell office:value-type="float" office:value="-3382.83" table:style-name="ce12">
            <text:p>-3.382,83</text:p>
          </table:table-cell>
          <table:table-cell office:value-type="float" office:value="-1592.77" table:style-name="ce12">
            <text:p>-1.592,77</text:p>
          </table:table-cell>
          <table:table-cell office:value-type="float" office:value="0" table:style-name="ce13">
            <text:p>0,00</text:p>
          </table:table-cell>
          <table:table-cell office:value-type="float" office:value="-7533.12" table:style-name="ce12">
            <text:p>-7.533,12</text:p>
          </table:table-cell>
          <table:table-cell office:value-type="float" office:value="13609.04" table:style-name="ce10">
            <text:p>13.609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SOUZA SANTANA ALMEID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5802.68" table:style-name="ce10">
            <text:p>15.802,6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174.02" table:style-name="ce10">
            <text:p>2.174,0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161.75" table:style-name="ce10">
            <text:p>19.161,75</text:p>
          </table:table-cell>
          <table:table-cell office:value-type="float" office:value="-828.39" table:style-name="ce11">
            <text:p>-828,39</text:p>
          </table:table-cell>
          <table:table-cell office:value-type="float" office:value="-3522.32" table:style-name="ce12">
            <text:p>-3.522,32</text:p>
          </table:table-cell>
          <table:table-cell office:value-type="float" office:value="-778.27" table:style-name="ce11">
            <text:p>-778,27</text:p>
          </table:table-cell>
          <table:table-cell office:value-type="float" office:value="0" table:style-name="ce13">
            <text:p>0,00</text:p>
          </table:table-cell>
          <table:table-cell office:value-type="float" office:value="-5128.9799999999996" table:style-name="ce12">
            <text:p>-5.128,98</text:p>
          </table:table-cell>
          <table:table-cell office:value-type="float" office:value="14032.77" table:style-name="ce10">
            <text:p>14.032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TAVARES DE SOUZA BASTOS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10ª VT)</text:p>
          </table:table-cell>
          <table:table-cell office:value-type="float" office:value="19441.79" table:style-name="ce10">
            <text:p>19.441,79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312.0300000000002" table:style-name="ce10">
            <text:p>2.312,03</text:p>
          </table:table-cell>
          <table:table-cell office:value-type="float" office:value="3786.9" table:number-columns-spanned="2" table:number-rows-spanned="1" table:style-name="ce26">
            <text:p>3.786,90</text:p>
          </table:table-cell>
          <table:covered-table-cell/>
          <table:table-cell table:style-name="ce9"/>
          <table:table-cell office:value-type="float" office:value="27773.1" table:style-name="ce10">
            <text:p>27.773,10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5274.61" table:style-name="ce12">
            <text:p>-5.274,61</text:p>
          </table:table-cell>
          <table:table-cell office:value-type="float" office:value="-4284.1400000000003" table:style-name="ce12">
            <text:p>-4.284,14</text:p>
          </table:table-cell>
          <table:table-cell office:value-type="float" office:value="0" table:style-name="ce13">
            <text:p>0,00</text:p>
          </table:table-cell>
          <table:table-cell office:value-type="float" office:value="-12298.94" table:style-name="ce12">
            <text:p>-12.298,94</text:p>
          </table:table-cell>
          <table:table-cell office:value-type="float" office:value="15474.16" table:style-name="ce10">
            <text:p>15.474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O FONTAN PEDROSA MELO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(2ª VT-ARA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369.9899999999998" table:style-name="ce10">
            <text:p>2.369,99</text:p>
          </table:table-cell>
          <table:table-cell office:value-type="float" office:value="1939.89" table:style-name="ce10">
            <text:p>1.939,89</text:p>
          </table:table-cell>
          <table:table-cell office:value-type="float" office:value="2461.81" table:style-name="ce10">
            <text:p>2.461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170.080000000002" table:style-name="ce10">
            <text:p>18.170,08</text:p>
          </table:table-cell>
          <table:table-cell office:value-type="float" office:value="-1829.79" table:style-name="ce12">
            <text:p>-1.829,79</text:p>
          </table:table-cell>
          <table:table-cell office:value-type="float" office:value="-2895.08" table:style-name="ce12">
            <text:p>-2.895,08</text:p>
          </table:table-cell>
          <table:table-cell office:value-type="float" office:value="-5556.5" table:style-name="ce12">
            <text:p>-5.556,50</text:p>
          </table:table-cell>
          <table:table-cell office:value-type="float" office:value="0" table:style-name="ce13">
            <text:p>0,00</text:p>
          </table:table-cell>
          <table:table-cell office:value-type="float" office:value="-10281.370000000001" table:style-name="ce12">
            <text:p>-10.281,37</text:p>
          </table:table-cell>
          <table:table-cell office:value-type="float" office:value="7888.71" table:style-name="ce10">
            <text:p>7.888,7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O FREITA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ÁREA DE APOIO À GESTÃO SÓCIO AMBIENTAL (SGGE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104.56" table:style-name="ce10">
            <text:p>2.104,56</text:p>
          </table:table-cell>
          <table:table-cell table:style-name="ce9"/>
          <table:table-cell office:value-type="float" office:value="1744.42" table:style-name="ce10">
            <text:p>1.744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603.57" table:style-name="ce10">
            <text:p>15.603,57</text:p>
          </table:table-cell>
          <table:table-cell office:value-type="float" office:value="-1844.77" table:style-name="ce12">
            <text:p>-1.844,77</text:p>
          </table:table-cell>
          <table:table-cell office:value-type="float" office:value="-1775.98" table:style-name="ce12">
            <text:p>-1.775,98</text:p>
          </table:table-cell>
          <table:table-cell office:value-type="float" office:value="-1704.37" table:style-name="ce12">
            <text:p>-1.704,37</text:p>
          </table:table-cell>
          <table:table-cell office:value-type="float" office:value="0" table:style-name="ce13">
            <text:p>0,00</text:p>
          </table:table-cell>
          <table:table-cell office:value-type="float" office:value="-5325.12" table:style-name="ce12">
            <text:p>-5.325,12</text:p>
          </table:table-cell>
          <table:table-cell office:value-type="float" office:value="10278.450000000001" table:style-name="ce10">
            <text:p>10.278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O PONTES DE ALENCAR</text:p>
          </table:table-cell>
          <table:table-cell office:value-type="string" table:style-name="ce8">
            <text:p>TÉCNICO JUDICIÁRIO - NÍVEL MÉDIO C11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2300.06" table:style-name="ce10">
            <text:p>12.300,06</text:p>
          </table:table-cell>
          <table:table-cell table:number-columns-repeated="2" table:style-name="ce9"/>
          <table:table-cell office:value-type="float" office:value="1853.72" table:style-name="ce10">
            <text:p>1.853,7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153.78" table:style-name="ce10">
            <text:p>14.153,78</text:p>
          </table:table-cell>
          <table:table-cell office:value-type="float" office:value="-1566.01" table:style-name="ce12">
            <text:p>-1.566,01</text:p>
          </table:table-cell>
          <table:table-cell office:value-type="float" office:value="-2082.5" table:style-name="ce12">
            <text:p>-2.082,50</text:p>
          </table:table-cell>
          <table:table-cell office:value-type="float" office:value="-991.99" table:style-name="ce11">
            <text:p>-991,99</text:p>
          </table:table-cell>
          <table:table-cell office:value-type="float" office:value="0" table:style-name="ce13">
            <text:p>0,00</text:p>
          </table:table-cell>
          <table:table-cell office:value-type="float" office:value="-4640.5" table:style-name="ce12">
            <text:p>-4.640,50</text:p>
          </table:table-cell>
          <table:table-cell office:value-type="float" office:value="9513.2800000000007" table:style-name="ce10">
            <text:p>9.513,2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ÍDIA HELENA MATOS FONTENELE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42.47999999999999" table:style-name="ce14">
            <text:p>142,48</text:p>
          </table:table-cell>
          <table:table-cell table:style-name="ce9"/>
          <table:table-cell office:value-type="float" office:value="1328.62" table:style-name="ce10">
            <text:p>1.328,6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106.96" table:style-name="ce10">
            <text:p>13.106,96</text:p>
          </table:table-cell>
          <table:table-cell office:value-type="float" office:value="-680.22" table:style-name="ce11">
            <text:p>-680,22</text:p>
          </table:table-cell>
          <table:table-cell table:style-name="ce9"/>
          <table:table-cell office:value-type="float" office:value="-2460.8000000000002" table:style-name="ce12">
            <text:p>-2.460,80</text:p>
          </table:table-cell>
          <table:table-cell office:value-type="float" office:value="0" table:style-name="ce13">
            <text:p>0,00</text:p>
          </table:table-cell>
          <table:table-cell office:value-type="float" office:value="-3141.02" table:style-name="ce12">
            <text:p>-3.141,02</text:p>
          </table:table-cell>
          <table:table-cell office:value-type="float" office:value="9965.94" table:style-name="ce10">
            <text:p>9.965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LANDIA BATISTA SALES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5ª VT)</text:p>
          </table:table-cell>
          <table:table-cell office:value-type="float" office:value="19423.599999999999" table:style-name="ce10">
            <text:p>19.423,60</text:p>
          </table:table-cell>
          <table:table-cell office:value-type="float" office:value="3105.52" table:style-name="ce10">
            <text:p>3.105,52</text:p>
          </table:table-cell>
          <table:table-cell office:value-type="float" office:value="2232.38" table:style-name="ce10">
            <text:p>2.232,38</text:p>
          </table:table-cell>
          <table:table-cell office:value-type="float" office:value="1697.06" table:style-name="ce10">
            <text:p>1.697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458.560000000001" table:style-name="ce10">
            <text:p>26.458,56</text:p>
          </table:table-cell>
          <table:table-cell office:value-type="float" office:value="-2791.93" table:style-name="ce12">
            <text:p>-2.791,93</text:p>
          </table:table-cell>
          <table:table-cell office:value-type="float" office:value="-5172.2700000000004" table:style-name="ce12">
            <text:p>-5.172,27</text:p>
          </table:table-cell>
          <table:table-cell office:value-type="float" office:value="-2060.0300000000002" table:style-name="ce12">
            <text:p>-2.060,03</text:p>
          </table:table-cell>
          <table:table-cell office:value-type="float" office:value="0" table:style-name="ce13">
            <text:p>0,00</text:p>
          </table:table-cell>
          <table:table-cell office:value-type="float" office:value="-10024.23" table:style-name="ce12">
            <text:p>-10.024,23</text:p>
          </table:table-cell>
          <table:table-cell office:value-type="float" office:value="16434.330000000002" table:style-name="ce10">
            <text:p>16.434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ÚCIO ANDRÉ LIMA BATIST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ATA)</text:p>
          </table:table-cell>
          <table:table-cell office:value-type="float" office:value="1600" table:style-name="ce10">
            <text:p>1.600,00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530.96" table:style-name="ce10">
            <text:p>3.530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363.34" table:style-name="ce10">
            <text:p>7.363,34</text:p>
          </table:table-cell>
          <table:table-cell office:value-type="float" office:value="-224" table:style-name="ce11">
            <text:p>-224,00</text:p>
          </table:table-cell>
          <table:table-cell office:value-type="float" office:value="-158.03" table:style-name="ce11">
            <text:p>-158,03</text:p>
          </table:table-cell>
          <table:table-cell office:value-type="float" office:value="-2602.56" table:style-name="ce12">
            <text:p>-2.602,56</text:p>
          </table:table-cell>
          <table:table-cell office:value-type="float" office:value="0" table:style-name="ce13">
            <text:p>0,00</text:p>
          </table:table-cell>
          <table:table-cell office:value-type="float" office:value="-2984.59" table:style-name="ce12">
            <text:p>-2.984,59</text:p>
          </table:table-cell>
          <table:table-cell office:value-type="float" office:value="4378.75" table:style-name="ce10">
            <text:p>4.378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VALDO TEIXEIRA ARAÚJ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2ªVTSMC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774.81" table:style-name="ce10">
            <text:p>2.774,81</text:p>
          </table:table-cell>
          <table:table-cell office:value-type="float" office:value="1185.05" table:style-name="ce10">
            <text:p>1.185,05</text:p>
          </table:table-cell>
          <table:table-cell office:value-type="float" office:value="3185.66" table:style-name="ce10">
            <text:p>3.185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543.91" table:style-name="ce10">
            <text:p>18.543,91</text:p>
          </table:table-cell>
          <table:table-cell office:value-type="float" office:value="-1896.59" table:style-name="ce12">
            <text:p>-1.896,59</text:p>
          </table:table-cell>
          <table:table-cell office:value-type="float" office:value="-2231.2800000000002" table:style-name="ce12">
            <text:p>-2.231,28</text:p>
          </table:table-cell>
          <table:table-cell office:value-type="float" office:value="-5127.33" table:style-name="ce12">
            <text:p>-5.127,33</text:p>
          </table:table-cell>
          <table:table-cell office:value-type="float" office:value="0" table:style-name="ce13">
            <text:p>0,00</text:p>
          </table:table-cell>
          <table:table-cell office:value-type="float" office:value="-9255.2000000000007" table:style-name="ce12">
            <text:p>-9.255,20</text:p>
          </table:table-cell>
          <table:table-cell office:value-type="float" office:value="9288.7099999999991" table:style-name="ce10">
            <text:p>9.288,7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VÂNIA BATISTA SALES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2ª VT)</text:p>
          </table:table-cell>
          <table:table-cell office:value-type="float" office:value="11702.35" table:style-name="ce10">
            <text:p>11.702,35</text:p>
          </table:table-cell>
          <table:table-cell office:value-type="float" office:value="554.6" table:style-name="ce14">
            <text:p>554,60</text:p>
          </table:table-cell>
          <table:table-cell office:value-type="float" office:value="1379.07" table:style-name="ce10">
            <text:p>1.379,07</text:p>
          </table:table-cell>
          <table:table-cell office:value-type="float" office:value="2196.7399999999998" table:style-name="ce10">
            <text:p>2.196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832.76" table:style-name="ce10">
            <text:p>15.832,76</text:p>
          </table:table-cell>
          <table:table-cell office:value-type="float" office:value="-1569.44" table:style-name="ce12">
            <text:p>-1.569,44</text:p>
          </table:table-cell>
          <table:table-cell office:value-type="float" office:value="-2396.81" table:style-name="ce12">
            <text:p>-2.396,81</text:p>
          </table:table-cell>
          <table:table-cell office:value-type="float" office:value="-3293.19" table:style-name="ce12">
            <text:p>-3.293,19</text:p>
          </table:table-cell>
          <table:table-cell office:value-type="float" office:value="0" table:style-name="ce13">
            <text:p>0,00</text:p>
          </table:table-cell>
          <table:table-cell office:value-type="float" office:value="-7259.44" table:style-name="ce12">
            <text:p>-7.259,44</text:p>
          </table:table-cell>
          <table:table-cell office:value-type="float" office:value="8573.32" table:style-name="ce10">
            <text:p>8.573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ÍS CARLOS DE OLIVEIR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204.4299999999998" table:style-name="ce10">
            <text:p>2.204,43</text:p>
          </table:table-cell>
          <table:table-cell table:style-name="ce9"/>
          <table:table-cell office:value-type="float" office:value="2115.6" table:style-name="ce10">
            <text:p>2.115,6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955.89" table:style-name="ce10">
            <text:p>15.955,89</text:p>
          </table:table-cell>
          <table:table-cell office:value-type="float" office:value="-1013.27" table:style-name="ce12">
            <text:p>-1.013,27</text:p>
          </table:table-cell>
          <table:table-cell office:value-type="float" office:value="-2553.8000000000002" table:style-name="ce12">
            <text:p>-2.553,80</text:p>
          </table:table-cell>
          <table:table-cell office:value-type="float" office:value="-3627.95" table:style-name="ce12">
            <text:p>-3.627,95</text:p>
          </table:table-cell>
          <table:table-cell office:value-type="float" office:value="0" table:style-name="ce13">
            <text:p>0,00</text:p>
          </table:table-cell>
          <table:table-cell office:value-type="float" office:value="-7195.02" table:style-name="ce12">
            <text:p>-7.195,02</text:p>
          </table:table-cell>
          <table:table-cell office:value-type="float" office:value="8760.8700000000008" table:style-name="ce10">
            <text:p>8.760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ÍS CARLOS SILVA PIMENTEL VILEL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9ª VT)</text:p>
          </table:table-cell>
          <table:table-cell office:value-type="float" office:value="19519.71" table:style-name="ce10">
            <text:p>19.519,71</text:p>
          </table:table-cell>
          <table:table-cell table:number-columns-repeated="2" table:style-name="ce9"/>
          <table:table-cell office:value-type="float" office:value="2547" table:style-name="ce10">
            <text:p>2.547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066.71" table:style-name="ce10">
            <text:p>22.066,71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3745.01" table:style-name="ce12">
            <text:p>-3.745,01</text:p>
          </table:table-cell>
          <table:table-cell office:value-type="float" office:value="-1345.24" table:style-name="ce12">
            <text:p>-1.345,24</text:p>
          </table:table-cell>
          <table:table-cell office:value-type="float" office:value="0" table:style-name="ce13">
            <text:p>0,00</text:p>
          </table:table-cell>
          <table:table-cell office:value-type="float" office:value="-7830.44" table:style-name="ce12">
            <text:p>-7.830,44</text:p>
          </table:table-cell>
          <table:table-cell office:value-type="float" office:value="14236.27" table:style-name="ce10">
            <text:p>14.236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ÍS HENRIQUE ALVES SALVADOR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2119.02" table:style-name="ce10">
            <text:p>22.119,02</text:p>
          </table:table-cell>
          <table:table-cell table:number-columns-repeated="2" table:style-name="ce9"/>
          <table:table-cell office:value-type="float" office:value="1192.33" table:style-name="ce10">
            <text:p>1.192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311.35" table:style-name="ce10">
            <text:p>23.311,35</text:p>
          </table:table-cell>
          <table:table-cell table:style-name="ce9"/>
          <table:table-cell office:value-type="float" office:value="-5161.2299999999996" table:style-name="ce12">
            <text:p>-5.161,23</text:p>
          </table:table-cell>
          <table:table-cell office:value-type="float" office:value="-3562.79" table:style-name="ce12">
            <text:p>-3.562,79</text:p>
          </table:table-cell>
          <table:table-cell office:value-type="float" office:value="0" table:style-name="ce13">
            <text:p>0,00</text:p>
          </table:table-cell>
          <table:table-cell office:value-type="float" office:value="-8724.02" table:style-name="ce12">
            <text:p>-8.724,02</text:p>
          </table:table-cell>
          <table:table-cell office:value-type="float" office:value="14587.33" table:style-name="ce10">
            <text:p>14.587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ANTONIO OLIVEIRA TIMÓTEO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JL)</text:p>
          </table:table-cell>
          <table:table-cell office:value-type="float" office:value="17720.68" table:style-name="ce10">
            <text:p>17.720,6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069.69" table:style-name="ce10">
            <text:p>2.069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730.26" table:style-name="ce10">
            <text:p>21.730,26</text:p>
          </table:table-cell>
          <table:table-cell office:value-type="float" office:value="-2470.16" table:style-name="ce12">
            <text:p>-2.470,16</text:p>
          </table:table-cell>
          <table:table-cell office:value-type="float" office:value="-3753.73" table:style-name="ce12">
            <text:p>-3.753,73</text:p>
          </table:table-cell>
          <table:table-cell office:value-type="float" office:value="-1699.2" table:style-name="ce12">
            <text:p>-1.699,20</text:p>
          </table:table-cell>
          <table:table-cell office:value-type="float" office:value="0" table:style-name="ce13">
            <text:p>0,00</text:p>
          </table:table-cell>
          <table:table-cell office:value-type="float" office:value="-7923.09" table:style-name="ce12">
            <text:p>-7.923,09</text:p>
          </table:table-cell>
          <table:table-cell office:value-type="float" office:value="13807.17" table:style-name="ce10">
            <text:p>13.807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ARTHUR BERNARDES TESCH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3637.73" table:style-name="ce10">
            <text:p>3.637,73</text:p>
          </table:table-cell>
          <table:table-cell table:number-columns-repeated="2" table:style-name="ce9"/>
          <table:table-cell office:value-type="float" office:value="232.1" table:style-name="ce14">
            <text:p>232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869.83" table:style-name="ce10">
            <text:p>3.869,83</text:p>
          </table:table-cell>
          <table:table-cell office:value-type="float" office:value="-142.11000000000001" table:style-name="ce11">
            <text:p>-142,11</text:p>
          </table:table-cell>
          <table:table-cell office:value-type="float" office:value="-169.55" table:style-name="ce11">
            <text:p>-169,55</text:p>
          </table:table-cell>
          <table:table-cell office:value-type="float" office:value="-311.98" table:style-name="ce11">
            <text:p>-311,98</text:p>
          </table:table-cell>
          <table:table-cell office:value-type="float" office:value="0" table:style-name="ce13">
            <text:p>0,00</text:p>
          </table:table-cell>
          <table:table-cell office:value-type="float" office:value="-623.64" table:style-name="ce11">
            <text:p>-623,64</text:p>
          </table:table-cell>
          <table:table-cell office:value-type="float" office:value="3246.19" table:style-name="ce10">
            <text:p>3.246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CLÁUDIO BARBOSA MEL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SLQ)</text:p>
          </table:table-cell>
          <table:table-cell office:value-type="float" office:value="2052.16" table:style-name="ce10">
            <text:p>2.052,16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524.42" table:style-name="ce10">
            <text:p>1.524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516.47" table:style-name="ce10">
            <text:p>5.516,47</text:p>
          </table:table-cell>
          <table:table-cell office:value-type="float" office:value="-287.3" table:style-name="ce11">
            <text:p>-287,30</text:p>
          </table:table-cell>
          <table:table-cell office:value-type="float" office:value="-200.92" table:style-name="ce11">
            <text:p>-200,92</text:p>
          </table:table-cell>
          <table:table-cell office:value-type="float" office:value="-1808.85" table:style-name="ce12">
            <text:p>-1.808,85</text:p>
          </table:table-cell>
          <table:table-cell office:value-type="float" office:value="0" table:style-name="ce13">
            <text:p>0,00</text:p>
          </table:table-cell>
          <table:table-cell office:value-type="float" office:value="-2297.0700000000002" table:style-name="ce12">
            <text:p>-2.297,07</text:p>
          </table:table-cell>
          <table:table-cell office:value-type="float" office:value="3219.4" table:style-name="ce10">
            <text:p>3.219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GONZAGA REVORÊDO FILHO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E RECURSO DE REVISTA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3411.8" table:style-name="ce10">
            <text:p>3.411,80</text:p>
          </table:table-cell>
          <table:table-cell office:value-type="float" office:value="8411.01" table:style-name="ce10">
            <text:p>8.411,01</text:p>
          </table:table-cell>
          <table:table-cell office:value-type="float" office:value="1987.75" table:style-name="ce10">
            <text:p>1.987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2512.080000000002" table:style-name="ce10">
            <text:p>32.512,08</text:p>
          </table:table-cell>
          <table:table-cell office:value-type="float" office:value="-828.39" table:style-name="ce11">
            <text:p>-828,39</text:p>
          </table:table-cell>
          <table:table-cell office:value-type="float" office:value="-7244.89" table:style-name="ce12">
            <text:p>-7.244,89</text:p>
          </table:table-cell>
          <table:table-cell office:value-type="float" office:value="-1604.82" table:style-name="ce12">
            <text:p>-1.604,82</text:p>
          </table:table-cell>
          <table:table-cell office:value-type="float" office:value="0" table:style-name="ce13">
            <text:p>0,00</text:p>
          </table:table-cell>
          <table:table-cell office:value-type="float" office:value="-9678.1" table:style-name="ce12">
            <text:p>-9.678,10</text:p>
          </table:table-cell>
          <table:table-cell office:value-type="float" office:value="22833.98" table:style-name="ce10">
            <text:p>22.833,9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HENRIQUE AGUIAR DE OLIVEIRA CAVALCANTE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2ª VT)</text:p>
          </table:table-cell>
          <table:table-cell office:value-type="float" office:value="11876.49" table:style-name="ce10">
            <text:p>11.876,49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384.98" table:style-name="ce10">
            <text:p>1.384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201.36" table:style-name="ce10">
            <text:p>15.201,36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516.2199999999998" table:style-name="ce12">
            <text:p>-2.516,22</text:p>
          </table:table-cell>
          <table:table-cell office:value-type="float" office:value="-4682.1899999999996" table:style-name="ce12">
            <text:p>-4.682,19</text:p>
          </table:table-cell>
          <table:table-cell office:value-type="float" office:value="0" table:style-name="ce13">
            <text:p>0,00</text:p>
          </table:table-cell>
          <table:table-cell office:value-type="float" office:value="-8703.58" table:style-name="ce12">
            <text:p>-8.703,58</text:p>
          </table:table-cell>
          <table:table-cell office:value-type="float" office:value="6497.78" table:style-name="ce10">
            <text:p>6.497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JOSUE DA SILVA FILHO</text:p>
          </table:table-cell>
          <table:table-cell office:value-type="string" table:style-name="ce8">
            <text:p>ASSISTENTE CHEFE - FC-04</text:p>
          </table:table-cell>
          <table:table-cell table:style-name="ce9"/>
          <table:table-cell office:value-type="float" office:value="19140.310000000001" table:style-name="ce10">
            <text:p>19.140,31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978.83" table:style-name="ce10">
            <text:p>1.978,8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059.03" table:style-name="ce10">
            <text:p>23.059,03</text:p>
          </table:table-cell>
          <table:table-cell office:value-type="float" office:value="-2678.71" table:style-name="ce12">
            <text:p>-2.678,71</text:p>
          </table:table-cell>
          <table:table-cell office:value-type="float" office:value="-4138.91" table:style-name="ce12">
            <text:p>-4.138,91</text:p>
          </table:table-cell>
          <table:table-cell office:value-type="float" office:value="-262" table:style-name="ce11">
            <text:p>-262,00</text:p>
          </table:table-cell>
          <table:table-cell office:value-type="float" office:value="0" table:style-name="ce13">
            <text:p>0,00</text:p>
          </table:table-cell>
          <table:table-cell office:value-type="float" office:value="-7079.62" table:style-name="ce12">
            <text:p>-7.079,62</text:p>
          </table:table-cell>
          <table:table-cell office:value-type="float" office:value="15979.41" table:style-name="ce10">
            <text:p>15.979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A AMÁLIA GONÇALVES LEITE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8ª VT)</text:p>
          </table:table-cell>
          <table:table-cell office:value-type="float" office:value="10648.46" table:style-name="ce10">
            <text:p>10.648,46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216.03" table:style-name="ce10">
            <text:p>1.216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096.87" table:style-name="ce10">
            <text:p>14.096,87</text:p>
          </table:table-cell>
          <table:table-cell office:value-type="float" office:value="-1344.78" table:style-name="ce12">
            <text:p>-1.344,78</text:p>
          </table:table-cell>
          <table:table-cell office:value-type="float" office:value="-191.93" table:style-name="ce11">
            <text:p>-191,93</text:p>
          </table:table-cell>
          <table:table-cell office:value-type="float" office:value="-459.93" table:style-name="ce11">
            <text:p>-459,93</text:p>
          </table:table-cell>
          <table:table-cell office:value-type="float" office:value="0" table:style-name="ce13">
            <text:p>0,00</text:p>
          </table:table-cell>
          <table:table-cell office:value-type="float" office:value="-1996.64" table:style-name="ce12">
            <text:p>-1.996,64</text:p>
          </table:table-cell>
          <table:table-cell office:value-type="float" office:value="12100.23" table:style-name="ce10">
            <text:p>12.100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ZIANA FRAGÔSO BUARQUE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office:value-type="float" office:value="1624.61" table:style-name="ce10">
            <text:p>1.624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856.99" table:style-name="ce10">
            <text:p>3.856,99</text:p>
          </table:table-cell>
          <table:table-cell table:style-name="ce9"/>
          <table:table-cell office:value-type="float" office:value="-24.63" table:style-name="ce11">
            <text:p>-24,63</text:p>
          </table:table-cell>
          <table:table-cell office:value-type="float" office:value="-1327.12" table:style-name="ce12">
            <text:p>-1.327,12</text:p>
          </table:table-cell>
          <table:table-cell office:value-type="float" office:value="0" table:style-name="ce13">
            <text:p>0,00</text:p>
          </table:table-cell>
          <table:table-cell office:value-type="float" office:value="-1351.75" table:style-name="ce12">
            <text:p>-1.351,75</text:p>
          </table:table-cell>
          <table:table-cell office:value-type="float" office:value="2505.2399999999998" table:style-name="ce10">
            <text:p>2.505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YGIA MACIEL MENDONÇ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6560.72" table:style-name="ce10">
            <text:p>6.560,72</text:p>
          </table:table-cell>
          <table:table-cell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012.87" table:style-name="ce10">
            <text:p>26.012,87</text:p>
          </table:table-cell>
          <table:table-cell office:value-type="float" office:value="-2922.61" table:style-name="ce12">
            <text:p>-2.922,61</text:p>
          </table:table-cell>
          <table:table-cell office:value-type="float" office:value="-4750.4399999999996" table:style-name="ce12">
            <text:p>-4.750,44</text:p>
          </table:table-cell>
          <table:table-cell office:value-type="float" office:value="-2414.7600000000002" table:style-name="ce12">
            <text:p>-2.414,76</text:p>
          </table:table-cell>
          <table:table-cell office:value-type="float" office:value="0" table:style-name="ce13">
            <text:p>0,00</text:p>
          </table:table-cell>
          <table:table-cell office:value-type="float" office:value="-10087.81" table:style-name="ce12">
            <text:p>-10.087,81</text:p>
          </table:table-cell>
          <table:table-cell office:value-type="float" office:value="15925.06" table:style-name="ce10">
            <text:p>15.925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YS SILVEIRA CORADO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ATA)</text:p>
          </table:table-cell>
          <table:table-cell office:value-type="float" office:value="11550.56" table:style-name="ce10">
            <text:p>11.550,56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3486.62" table:style-name="ce10">
            <text:p>3.486,6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448.19" table:style-name="ce10">
            <text:p>23.448,19</text:p>
          </table:table-cell>
          <table:table-cell office:value-type="float" office:value="-1455.52" table:style-name="ce12">
            <text:p>-1.455,52</text:p>
          </table:table-cell>
          <table:table-cell office:value-type="float" office:value="-4115.53" table:style-name="ce12">
            <text:p>-4.115,53</text:p>
          </table:table-cell>
          <table:table-cell office:value-type="float" office:value="-3969.27" table:style-name="ce12">
            <text:p>-3.969,27</text:p>
          </table:table-cell>
          <table:table-cell office:value-type="float" office:value="0" table:style-name="ce13">
            <text:p>0,00</text:p>
          </table:table-cell>
          <table:table-cell office:value-type="float" office:value="-9540.32" table:style-name="ce12">
            <text:p>-9.540,32</text:p>
          </table:table-cell>
          <table:table-cell office:value-type="float" office:value="13907.87" table:style-name="ce10">
            <text:p>13.907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BEL RÔSE CAVALCANTI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9696.5499999999993" table:style-name="ce10">
            <text:p>9.696,55</text:p>
          </table:table-cell>
          <table:table-cell office:value-type="float" office:value="16452.53" table:style-name="ce10">
            <text:p>16.452,53</text:p>
          </table:table-cell>
          <table:table-cell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911.81" table:style-name="ce10">
            <text:p>26.911,81</text:p>
          </table:table-cell>
          <table:table-cell office:value-type="float" office:value="-3091.11" table:style-name="ce12">
            <text:p>-3.091,11</text:p>
          </table:table-cell>
          <table:table-cell office:value-type="float" office:value="-4947.99" table:style-name="ce12">
            <text:p>-4.947,99</text:p>
          </table:table-cell>
          <table:table-cell office:value-type="float" office:value="-5628.59" table:style-name="ce12">
            <text:p>-5.628,59</text:p>
          </table:table-cell>
          <table:table-cell office:value-type="float" office:value="0" table:style-name="ce13">
            <text:p>0,00</text:p>
          </table:table-cell>
          <table:table-cell office:value-type="float" office:value="-13667.69" table:style-name="ce12">
            <text:p>-13.667,69</text:p>
          </table:table-cell>
          <table:table-cell office:value-type="float" office:value="13244.12" table:style-name="ce10">
            <text:p>13.244,1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LBA MARIA RAMOS ARAÚJO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E DESEMBARGADOR (GABLNS)</text:p>
          </table:table-cell>
          <table:table-cell table:number-columns-repeated="2" table:style-name="ce9"/>
          <table:table-cell office:value-type="float" office:value="12940.02" table:style-name="ce10">
            <text:p>12.940,02</text:p>
          </table:table-cell>
          <table:table-cell office:value-type="float" office:value="1697.06" table:style-name="ce10">
            <text:p>1.697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637.08" table:style-name="ce10">
            <text:p>14.637,08</text:p>
          </table:table-cell>
          <table:table-cell office:value-type="float" office:value="-828.39" table:style-name="ce11">
            <text:p>-828,39</text:p>
          </table:table-cell>
          <table:table-cell office:value-type="float" office:value="-2409.1999999999998" table:style-name="ce12">
            <text:p>-2.409,20</text:p>
          </table:table-cell>
          <table:table-cell office:value-type="float" office:value="-4673.55" table:style-name="ce12">
            <text:p>-4.673,55</text:p>
          </table:table-cell>
          <table:table-cell office:value-type="float" office:value="0" table:style-name="ce13">
            <text:p>0,00</text:p>
          </table:table-cell>
          <table:table-cell office:value-type="float" office:value="-7911.14" table:style-name="ce12">
            <text:p>-7.911,14</text:p>
          </table:table-cell>
          <table:table-cell office:value-type="float" office:value="6725.94" table:style-name="ce10">
            <text:p>6.725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NOEL ANTÔNIO DOS SANT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4531.76" table:style-name="ce10">
            <text:p>4.531,76</text:p>
          </table:table-cell>
          <table:table-cell table:style-name="ce9"/>
          <table:table-cell office:value-type="float" office:value="1537.61" table:style-name="ce10">
            <text:p>1.537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705.23" table:style-name="ce10">
            <text:p>17.705,23</text:p>
          </table:table-cell>
          <table:table-cell office:value-type="float" office:value="-1397.28" table:style-name="ce12">
            <text:p>-1.397,28</text:p>
          </table:table-cell>
          <table:table-cell office:value-type="float" office:value="-2616.75" table:style-name="ce12">
            <text:p>-2.616,75</text:p>
          </table:table-cell>
          <table:table-cell office:value-type="float" office:value="-2337.14" table:style-name="ce12">
            <text:p>-2.337,14</text:p>
          </table:table-cell>
          <table:table-cell office:value-type="float" office:value="0" table:style-name="ce13">
            <text:p>0,00</text:p>
          </table:table-cell>
          <table:table-cell office:value-type="float" office:value="-6351.17" table:style-name="ce12">
            <text:p>-6.351,17</text:p>
          </table:table-cell>
          <table:table-cell office:value-type="float" office:value="11354.06" table:style-name="ce10">
            <text:p>11.354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NOEL MESSIAS FEITOZA</text:p>
          </table:table-cell>
          <table:table-cell office:value-type="string" table:style-name="ce8">
            <text:p>DIRETOR - CJ-03</text:p>
          </table:table-cell>
          <table:table-cell office:value-type="string" table:style-name="ce8">
            <text:p>SECRETARIA DE TECNOLOGIA DA INFORMAÇÃO E COMUNIC</text:p>
          </table:table-cell>
          <table:table-cell office:value-type="float" office:value="19441.79" table:style-name="ce10">
            <text:p>19.441,79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2254.1" table:style-name="ce10">
            <text:p>2.254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106.9" table:style-name="ce10">
            <text:p>30.106,90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5932.33" table:style-name="ce12">
            <text:p>-5.932,33</text:p>
          </table:table-cell>
          <table:table-cell office:value-type="float" office:value="-2398.94" table:style-name="ce12">
            <text:p>-2.398,94</text:p>
          </table:table-cell>
          <table:table-cell office:value-type="float" office:value="0" table:style-name="ce13">
            <text:p>0,00</text:p>
          </table:table-cell>
          <table:table-cell office:value-type="float" office:value="-11071.46" table:style-name="ce12">
            <text:p>-11.071,46</text:p>
          </table:table-cell>
          <table:table-cell office:value-type="float" office:value="19035.439999999999" table:style-name="ce10">
            <text:p>19.035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NOEL MESSIAS FERREIRA REI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SAN)</text:p>
          </table:table-cell>
          <table:table-cell office:value-type="float" office:value="1704.6" table:style-name="ce10">
            <text:p>1.704,6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799.73" table:style-name="ce10">
            <text:p>3.799,73</text:p>
          </table:table-cell>
          <table:table-cell office:value-type="float" office:value="-255.76" table:style-name="ce11">
            <text:p>-255,76</text:p>
          </table:table-cell>
          <table:table-cell office:value-type="float" office:value="-12.09" table:style-name="ce11">
            <text:p>-12,09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67.85000000000002" table:style-name="ce11">
            <text:p>-267,85</text:p>
          </table:table-cell>
          <table:table-cell office:value-type="float" office:value="3531.88" table:style-name="ce10">
            <text:p>3.531,8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NOEL TEIXEIRA DE ABREU NETTO</text:p>
          </table:table-cell>
          <table:table-cell office:value-type="string" table:style-name="ce8">
            <text:p>ANALISTA JUDICIÁRIO - NÍVEL SUPERIOR B10</text:p>
          </table:table-cell>
          <table:table-cell table:number-columns-repeated="4" table:style-name="ce9"/>
          <table:table-cell office:value-type="float" office:value="800.67" table:style-name="ce14">
            <text:p>800,6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800.67" table:style-name="ce14">
            <text:p>800,67</text:p>
          </table:table-cell>
          <table:table-cell table:number-columns-repeated="2" table:style-name="ce9"/>
          <table:table-cell office:value-type="float" office:value="-101.91" table:style-name="ce11">
            <text:p>-101,91</text:p>
          </table:table-cell>
          <table:table-cell office:value-type="float" office:value="0" table:style-name="ce13">
            <text:p>0,00</text:p>
          </table:table-cell>
          <table:table-cell office:value-type="float" office:value="-101.91" table:style-name="ce11">
            <text:p>-101,91</text:p>
          </table:table-cell>
          <table:table-cell office:value-type="float" office:value="698.76" table:style-name="ce14">
            <text:p>698,7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ELA PASSOS DE MEDEIROS BELTRÃ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6ª VT)</text:p>
          </table:table-cell>
          <table:table-cell office:value-type="float" office:value="17863.3" table:style-name="ce10">
            <text:p>17.863,3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722.36" table:style-name="ce10">
            <text:p>2.722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525.55" table:style-name="ce10">
            <text:p>22.525,55</text:p>
          </table:table-cell>
          <table:table-cell office:value-type="float" office:value="-2470.16" table:style-name="ce12">
            <text:p>-2.470,16</text:p>
          </table:table-cell>
          <table:table-cell office:value-type="float" office:value="-3845.09" table:style-name="ce12">
            <text:p>-3.845,09</text:p>
          </table:table-cell>
          <table:table-cell office:value-type="float" office:value="-617.61" table:style-name="ce11">
            <text:p>-617,61</text:p>
          </table:table-cell>
          <table:table-cell office:value-type="float" office:value="0" table:style-name="ce13">
            <text:p>0,00</text:p>
          </table:table-cell>
          <table:table-cell office:value-type="float" office:value="-6932.86" table:style-name="ce12">
            <text:p>-6.932,86</text:p>
          </table:table-cell>
          <table:table-cell office:value-type="float" office:value="15592.69" table:style-name="ce10">
            <text:p>15.592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ELO DA ROSA COUTINH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COORDENADORIA DE POLÍCIA JUDICIAL</text:p>
          </table:table-cell>
          <table:table-cell table:number-columns-repeated="3" table:style-name="ce9"/>
          <table:table-cell office:value-type="float" office:value="1390.97" table:style-name="ce10">
            <text:p>1.390,9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90.97" table:style-name="ce10">
            <text:p>1.390,97</text:p>
          </table:table-cell>
          <table:table-cell table:number-columns-repeated="2" table:style-name="ce9"/>
          <table:table-cell office:value-type="float" office:value="-30" table:style-name="ce11">
            <text:p>-30,00</text:p>
          </table:table-cell>
          <table:table-cell office:value-type="float" office:value="0" table:style-name="ce13">
            <text:p>0,00</text:p>
          </table:table-cell>
          <table:table-cell office:value-type="float" office:value="-30" table:style-name="ce11">
            <text:p>-30,00</text:p>
          </table:table-cell>
          <table:table-cell office:value-type="float" office:value="1360.97" table:style-name="ce10">
            <text:p>1.360,9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ELO DO RÊGO RAPOS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TOR DE PAGAMENTO (SOF)</text:p>
          </table:table-cell>
          <table:table-cell office:value-type="float" office:value="1151.77" table:style-name="ce10">
            <text:p>1.151,77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1372.88" table:style-name="ce10">
            <text:p>1.372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903.72" table:style-name="ce10">
            <text:p>3.903,72</text:p>
          </table:table-cell>
          <table:table-cell office:value-type="float" office:value="-161.25" table:style-name="ce11">
            <text:p>-161,25</text:p>
          </table:table-cell>
          <table:table-cell office:value-type="float" office:value="-34.93" table:style-name="ce11">
            <text:p>-34,93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196.18" table:style-name="ce11">
            <text:p>-196,18</text:p>
          </table:table-cell>
          <table:table-cell office:value-type="float" office:value="3707.54" table:style-name="ce10">
            <text:p>3.707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ELO FRAXE PESSO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SLQ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10452.56" table:style-name="ce10">
            <text:p>10.452,56</text:p>
          </table:table-cell>
          <table:table-cell office:value-type="float" office:value="8411.01" table:style-name="ce10">
            <text:p>8.411,01</text:p>
          </table:table-cell>
          <table:table-cell office:value-type="float" office:value="1697.06" table:style-name="ce10">
            <text:p>1.697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0002.42" table:style-name="ce10">
            <text:p>40.002,42</text:p>
          </table:table-cell>
          <table:table-cell office:value-type="float" office:value="-3866.79" table:style-name="ce12">
            <text:p>-3.866,79</text:p>
          </table:table-cell>
          <table:table-cell office:value-type="float" office:value="-8601.25" table:style-name="ce12">
            <text:p>-8.601,25</text:p>
          </table:table-cell>
          <table:table-cell office:value-type="float" office:value="-2350.86" table:style-name="ce12">
            <text:p>-2.350,86</text:p>
          </table:table-cell>
          <table:table-cell office:value-type="float" office:value="0" table:style-name="ce13">
            <text:p>0,00</text:p>
          </table:table-cell>
          <table:table-cell office:value-type="float" office:value="-14818.9" table:style-name="ce12">
            <text:p>-14.818,90</text:p>
          </table:table-cell>
          <table:table-cell office:value-type="float" office:value="25183.52" table:style-name="ce10">
            <text:p>25.183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ELO VITORIANO TORRES</text:p>
          </table:table-cell>
          <table:table-cell office:value-type="string" table:style-name="ce8">
            <text:p>COORDENADOR DE POLÍCIA JUDICIAL - CJ-02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3316.9" table:style-name="ce10">
            <text:p>3.316,90</text:p>
          </table:table-cell>
          <table:table-cell office:value-type="float" office:value="7398.87" table:style-name="ce10">
            <text:p>7.398,87</text:p>
          </table:table-cell>
          <table:table-cell office:value-type="float" office:value="2533.37" table:style-name="ce10">
            <text:p>2.533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051.22" table:style-name="ce10">
            <text:p>25.051,22</text:p>
          </table:table-cell>
          <table:table-cell office:value-type="float" office:value="-828.39" table:style-name="ce11">
            <text:p>-828,39</text:p>
          </table:table-cell>
          <table:table-cell office:value-type="float" office:value="-4801.58" table:style-name="ce12">
            <text:p>-4.801,58</text:p>
          </table:table-cell>
          <table:table-cell office:value-type="float" office:value="-2200.46" table:style-name="ce12">
            <text:p>-2.200,46</text:p>
          </table:table-cell>
          <table:table-cell office:value-type="float" office:value="0" table:style-name="ce13">
            <text:p>0,00</text:p>
          </table:table-cell>
          <table:table-cell office:value-type="float" office:value="-7830.43" table:style-name="ce12">
            <text:p>-7.830,43</text:p>
          </table:table-cell>
          <table:table-cell office:value-type="float" office:value="17220.79" table:style-name="ce10">
            <text:p>17.220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ELO XAVIER DO NASCIMENT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E GOVERNANÇA E GESTÃO ESTRATÉGICA</text:p>
          </table:table-cell>
          <table:table-cell office:value-type="float" office:value="11873.32" table:style-name="ce10">
            <text:p>11.873,32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535.06" table:style-name="ce10">
            <text:p>2.535,06</text:p>
          </table:table-cell>
          <table:table-cell office:value-type="float" office:value="1733.68" table:number-columns-spanned="2" table:number-rows-spanned="1" table:style-name="ce26">
            <text:p>1.733,68</text:p>
          </table:table-cell>
          <table:covered-table-cell/>
          <table:table-cell table:style-name="ce9"/>
          <table:table-cell office:value-type="float" office:value="17521.13" table:style-name="ce10">
            <text:p>17.521,13</text:p>
          </table:table-cell>
          <table:table-cell office:value-type="float" office:value="-828.39" table:style-name="ce11">
            <text:p>-828,39</text:p>
          </table:table-cell>
          <table:table-cell office:value-type="float" office:value="-2298.4499999999998" table:style-name="ce12">
            <text:p>-2.298,45</text:p>
          </table:table-cell>
          <table:table-cell office:value-type="float" office:value="-837.69" table:style-name="ce11">
            <text:p>-837,69</text:p>
          </table:table-cell>
          <table:table-cell office:value-type="float" office:value="0" table:style-name="ce13">
            <text:p>0,00</text:p>
          </table:table-cell>
          <table:table-cell office:value-type="float" office:value="-3964.53" table:style-name="ce12">
            <text:p>-3.964,53</text:p>
          </table:table-cell>
          <table:table-cell office:value-type="float" office:value="13556.6" table:style-name="ce10">
            <text:p>13.556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ÁRCIA CRISTINA LEITE DE OLIVEIR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4168.72" table:style-name="ce10">
            <text:p>4.168,72</text:p>
          </table:table-cell>
          <table:table-cell office:value-type="float" office:value="1185.05" table:style-name="ce10">
            <text:p>1.185,05</text:p>
          </table:table-cell>
          <table:table-cell office:value-type="float" office:value="2033.69" table:style-name="ce10">
            <text:p>2.033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142.05" table:style-name="ce10">
            <text:p>19.142,05</text:p>
          </table:table-cell>
          <table:table-cell office:value-type="float" office:value="-1875.84" table:style-name="ce12">
            <text:p>-1.875,84</text:p>
          </table:table-cell>
          <table:table-cell office:value-type="float" office:value="-3267.45" table:style-name="ce12">
            <text:p>-3.267,45</text:p>
          </table:table-cell>
          <table:table-cell office:value-type="float" office:value="-4673.53" table:style-name="ce12">
            <text:p>-4.673,53</text:p>
          </table:table-cell>
          <table:table-cell office:value-type="float" office:value="0" table:style-name="ce13">
            <text:p>0,00</text:p>
          </table:table-cell>
          <table:table-cell office:value-type="float" office:value="-9816.82" table:style-name="ce12">
            <text:p>-9.816,82</text:p>
          </table:table-cell>
          <table:table-cell office:value-type="float" office:value="9325.23" table:style-name="ce10">
            <text:p>9.325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IA CRISTINA SANGREMAN DE ALMEIDA MURITI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COORDENADORIA DE PRECEDENTES, AÇÕES COLETIVAS E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4168.72" table:style-name="ce10">
            <text:p>4.168,72</text:p>
          </table:table-cell>
          <table:table-cell office:value-type="float" office:value="1185.05" table:style-name="ce10">
            <text:p>1.185,05</text:p>
          </table:table-cell>
          <table:table-cell office:value-type="float" office:value="1672.81" table:style-name="ce10">
            <text:p>1.672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923.650000000001" table:style-name="ce10">
            <text:p>18.923,65</text:p>
          </table:table-cell>
          <table:table-cell office:value-type="float" office:value="-1875.84" table:style-name="ce12">
            <text:p>-1.875,84</text:p>
          </table:table-cell>
          <table:table-cell office:value-type="float" office:value="-3358.77" table:style-name="ce12">
            <text:p>-3.358,77</text:p>
          </table:table-cell>
          <table:table-cell office:value-type="float" office:value="-2089.77" table:style-name="ce12">
            <text:p>-2.089,77</text:p>
          </table:table-cell>
          <table:table-cell office:value-type="float" office:value="0" table:style-name="ce13">
            <text:p>0,00</text:p>
          </table:table-cell>
          <table:table-cell office:value-type="float" office:value="-7324.38" table:style-name="ce12">
            <text:p>-7.324,38</text:p>
          </table:table-cell>
          <table:table-cell office:value-type="float" office:value="11599.27" table:style-name="ce10">
            <text:p>11.599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ÁRCIA PACÍFICO VIEIRA LÔB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CONTRATOS E PUBLICAÇÃO (SA)</text:p>
          </table:table-cell>
          <table:table-cell office:value-type="float" office:value="18779.439999999999" table:style-name="ce10">
            <text:p>18.779,44</text:p>
          </table:table-cell>
          <table:table-cell office:value-type="float" office:value="1696.03" table:style-name="ce10">
            <text:p>1.696,03</text:p>
          </table:table-cell>
          <table:table-cell office:value-type="float" office:value="1185.05" table:style-name="ce10">
            <text:p>1.185,05</text:p>
          </table:table-cell>
          <table:table-cell office:value-type="float" office:value="2385.79" table:style-name="ce10">
            <text:p>2.385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046.31" table:style-name="ce10">
            <text:p>24.046,31</text:p>
          </table:table-cell>
          <table:table-cell office:value-type="float" office:value="-2923.61" table:style-name="ce12">
            <text:p>-2.923,61</text:p>
          </table:table-cell>
          <table:table-cell office:value-type="float" office:value="-4283.29" table:style-name="ce12">
            <text:p>-4.283,29</text:p>
          </table:table-cell>
          <table:table-cell office:value-type="float" office:value="-4925.3100000000004" table:style-name="ce12">
            <text:p>-4.925,31</text:p>
          </table:table-cell>
          <table:table-cell office:value-type="float" office:value="0" table:style-name="ce13">
            <text:p>0,00</text:p>
          </table:table-cell>
          <table:table-cell office:value-type="float" office:value="-12132.21" table:style-name="ce12">
            <text:p>-12.132,21</text:p>
          </table:table-cell>
          <table:table-cell office:value-type="float" office:value="11914.1" table:style-name="ce10">
            <text:p>11.914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IANO <text:s/>FREITAS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3ª VT)</text:p>
          </table:table-cell>
          <table:table-cell office:value-type="float" office:value="1865.6" table:style-name="ce10">
            <text:p>1.865,60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275.0500000000002" table:style-name="ce10">
            <text:p>2.275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519.72" table:style-name="ce10">
            <text:p>5.519,72</text:p>
          </table:table-cell>
          <table:table-cell office:value-type="float" office:value="-261.18" table:style-name="ce11">
            <text:p>-261,18</text:p>
          </table:table-cell>
          <table:table-cell office:value-type="float" office:value="-92.73" table:style-name="ce11">
            <text:p>-92,73</text:p>
          </table:table-cell>
          <table:table-cell office:value-type="float" office:value="-1907.07" table:style-name="ce12">
            <text:p>-1.907,07</text:p>
          </table:table-cell>
          <table:table-cell office:value-type="float" office:value="0" table:style-name="ce13">
            <text:p>0,00</text:p>
          </table:table-cell>
          <table:table-cell office:value-type="float" office:value="-2260.98" table:style-name="ce12">
            <text:p>-2.260,98</text:p>
          </table:table-cell>
          <table:table-cell office:value-type="float" office:value="3258.74" table:style-name="ce10">
            <text:p>3.258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ÁRCIO AUGUSTO FERNANDES DE OLIVEIRA FRANÇ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PAGAMENTO (SOF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989.66" table:style-name="ce10">
            <text:p>2.989,66</text:p>
          </table:table-cell>
          <table:table-cell office:value-type="float" office:value="1939.89" table:style-name="ce10">
            <text:p>1.939,89</text:p>
          </table:table-cell>
          <table:table-cell office:value-type="float" office:value="2322.41" table:style-name="ce10">
            <text:p>2.322,41</text:p>
          </table:table-cell>
          <table:table-cell office:value-type="float" office:value="653.12" table:number-columns-spanned="2" table:number-rows-spanned="1" table:style-name="ce27">
            <text:p>653,12</text:p>
          </table:table-cell>
          <table:covered-table-cell/>
          <table:table-cell table:style-name="ce9"/>
          <table:table-cell office:value-type="float" office:value="19303.47" table:style-name="ce10">
            <text:p>19.303,47</text:p>
          </table:table-cell>
          <table:table-cell office:value-type="float" office:value="-828.39" table:style-name="ce11">
            <text:p>-828,39</text:p>
          </table:table-cell>
          <table:table-cell office:value-type="float" office:value="-3304.49" table:style-name="ce12">
            <text:p>-3.304,49</text:p>
          </table:table-cell>
          <table:table-cell office:value-type="float" office:value="-2469.58" table:style-name="ce12">
            <text:p>-2.469,58</text:p>
          </table:table-cell>
          <table:table-cell office:value-type="float" office:value="0" table:style-name="ce13">
            <text:p>0,00</text:p>
          </table:table-cell>
          <table:table-cell office:value-type="float" office:value="-6602.46" table:style-name="ce12">
            <text:p>-6.602,46</text:p>
          </table:table-cell>
          <table:table-cell office:value-type="float" office:value="12701.01" table:style-name="ce10">
            <text:p>12.701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IO DA SILV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SAN)</text:p>
          </table:table-cell>
          <table:table-cell office:value-type="float" office:value="1507.8" table:style-name="ce10">
            <text:p>1.507,8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216.03" table:style-name="ce10">
            <text:p>1.216,03</text:p>
          </table:table-cell>
          <table:table-cell office:value-type="float" office:value="39.200000000000003" table:number-columns-spanned="2" table:number-rows-spanned="1" table:style-name="ce27">
            <text:p>39,20</text:p>
          </table:table-cell>
          <table:covered-table-cell/>
          <table:table-cell table:style-name="ce9"/>
          <table:table-cell office:value-type="float" office:value="3948.08" table:style-name="ce10">
            <text:p>3.948,08</text:p>
          </table:table-cell>
          <table:table-cell office:value-type="float" office:value="-325.22000000000003" table:style-name="ce11">
            <text:p>-325,22</text:p>
          </table:table-cell>
          <table:table-cell office:value-type="float" office:value="-34.78" table:style-name="ce11">
            <text:p>-34,78</text:p>
          </table:table-cell>
          <table:table-cell office:value-type="float" office:value="-376.28" table:style-name="ce11">
            <text:p>-376,28</text:p>
          </table:table-cell>
          <table:table-cell office:value-type="float" office:value="0" table:style-name="ce13">
            <text:p>0,00</text:p>
          </table:table-cell>
          <table:table-cell office:value-type="float" office:value="-736.28" table:style-name="ce11">
            <text:p>-736,28</text:p>
          </table:table-cell>
          <table:table-cell office:value-type="float" office:value="3211.8" table:style-name="ce10">
            <text:p>3.211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ÁRCIO FERNANDO FARIAS CORREI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416.86" table:style-name="ce10">
            <text:p>13.416,86</text:p>
          </table:table-cell>
          <table:table-cell office:value-type="float" office:value="2625.03" table:style-name="ce10">
            <text:p>2.625,03</text:p>
          </table:table-cell>
          <table:table-cell table:style-name="ce9"/>
          <table:table-cell office:value-type="float" office:value="1859.76" table:style-name="ce10">
            <text:p>1.85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901.650000000001" table:style-name="ce10">
            <text:p>17.901,65</text:p>
          </table:table-cell>
          <table:table-cell office:value-type="float" office:value="-1930.65" table:style-name="ce12">
            <text:p>-1.930,65</text:p>
          </table:table-cell>
          <table:table-cell office:value-type="float" office:value="-2309.16" table:style-name="ce12">
            <text:p>-2.309,16</text:p>
          </table:table-cell>
          <table:table-cell office:value-type="float" office:value="-4043.6" table:style-name="ce12">
            <text:p>-4.043,60</text:p>
          </table:table-cell>
          <table:table-cell office:value-type="float" office:value="0" table:style-name="ce13">
            <text:p>0,00</text:p>
          </table:table-cell>
          <table:table-cell office:value-type="float" office:value="-8283.41" table:style-name="ce12">
            <text:p>-8.283,41</text:p>
          </table:table-cell>
          <table:table-cell office:value-type="float" office:value="9618.24" table:style-name="ce10">
            <text:p>9.618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ÁRCIO HENRIQUE TENÓRIO CAVALCANTI ELIZIÁRI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6ª VT)</text:p>
          </table:table-cell>
          <table:table-cell office:value-type="float" office:value="18458.09" table:style-name="ce10">
            <text:p>18.458,09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803.34" table:style-name="ce10">
            <text:p>1.803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493.81" table:style-name="ce10">
            <text:p>22.493,81</text:p>
          </table:table-cell>
          <table:table-cell office:value-type="float" office:value="-2591.33" table:style-name="ce12">
            <text:p>-2.591,33</text:p>
          </table:table-cell>
          <table:table-cell office:value-type="float" office:value="-4055.77" table:style-name="ce12">
            <text:p>-4.055,77</text:p>
          </table:table-cell>
          <table:table-cell office:value-type="float" office:value="-2762.81" table:style-name="ce12">
            <text:p>-2.762,81</text:p>
          </table:table-cell>
          <table:table-cell office:value-type="float" office:value="0" table:style-name="ce13">
            <text:p>0,00</text:p>
          </table:table-cell>
          <table:table-cell office:value-type="float" office:value="-9409.91" table:style-name="ce12">
            <text:p>-9.409,91</text:p>
          </table:table-cell>
          <table:table-cell office:value-type="float" office:value="13083.9" table:style-name="ce10">
            <text:p>13.083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IO LUCIANO FERREIRA DE SÁ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8ª VT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589.78" table:style-name="ce10">
            <text:p>3.589,78</text:p>
          </table:table-cell>
          <table:table-cell office:value-type="float" office:value="2232.38" table:style-name="ce10">
            <text:p>2.232,38</text:p>
          </table:table-cell>
          <table:table-cell office:value-type="float" office:value="3444.67" table:style-name="ce10">
            <text:p>3.444,6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552.77" table:style-name="ce10">
            <text:p>28.552,77</text:p>
          </table:table-cell>
          <table:table-cell office:value-type="float" office:value="-2860.52" table:style-name="ce12">
            <text:p>-2.860,52</text:p>
          </table:table-cell>
          <table:table-cell office:value-type="float" office:value="-5092.3100000000004" table:style-name="ce12">
            <text:p>-5.092,31</text:p>
          </table:table-cell>
          <table:table-cell office:value-type="float" office:value="-4526.08" table:style-name="ce12">
            <text:p>-4.526,08</text:p>
          </table:table-cell>
          <table:table-cell office:value-type="float" office:value="0" table:style-name="ce13">
            <text:p>0,00</text:p>
          </table:table-cell>
          <table:table-cell office:value-type="float" office:value="-12478.91" table:style-name="ce12">
            <text:p>-12.478,91</text:p>
          </table:table-cell>
          <table:table-cell office:value-type="float" office:value="16073.86" table:style-name="ce10">
            <text:p>16.073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OS ANTONIO APOLONIO DA SILV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DIRETORIA-GERAL <text:s/>(PRES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934.24" table:style-name="ce10">
            <text:p>3.934,24</text:p>
          </table:table-cell>
          <table:table-cell office:value-type="float" office:value="1379.07" table:style-name="ce10">
            <text:p>1.379,07</text:p>
          </table:table-cell>
          <table:table-cell office:value-type="float" office:value="2002.74" table:style-name="ce10">
            <text:p>2.002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213.12" table:style-name="ce10">
            <text:p>19.213,12</text:p>
          </table:table-cell>
          <table:table-cell office:value-type="float" office:value="-828.39" table:style-name="ce11">
            <text:p>-828,39</text:p>
          </table:table-cell>
          <table:table-cell office:value-type="float" office:value="-3350.25" table:style-name="ce12">
            <text:p>-3.350,25</text:p>
          </table:table-cell>
          <table:table-cell office:value-type="float" office:value="-4286.1499999999996" table:style-name="ce12">
            <text:p>-4.286,15</text:p>
          </table:table-cell>
          <table:table-cell office:value-type="float" office:value="0" table:style-name="ce13">
            <text:p>0,00</text:p>
          </table:table-cell>
          <table:table-cell office:value-type="float" office:value="-8464.7900000000009" table:style-name="ce12">
            <text:p>-8.464,79</text:p>
          </table:table-cell>
          <table:table-cell office:value-type="float" office:value="10748.33" table:style-name="ce10">
            <text:p>10.748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OS ANTONIO MOREIRA BARBOS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4ª VT)</text:p>
          </table:table-cell>
          <table:table-cell office:value-type="float" office:value="11754.59" table:style-name="ce10">
            <text:p>11.754,59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099.54" table:style-name="ce10">
            <text:p>3.099,5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086.509999999998" table:style-name="ce10">
            <text:p>17.086,51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354.59" table:style-name="ce12">
            <text:p>-2.354,59</text:p>
          </table:table-cell>
          <table:table-cell office:value-type="float" office:value="-5050.2299999999996" table:style-name="ce12">
            <text:p>-5.050,23</text:p>
          </table:table-cell>
          <table:table-cell office:value-type="float" office:value="0" table:style-name="ce13">
            <text:p>0,00</text:p>
          </table:table-cell>
          <table:table-cell office:value-type="float" office:value="-8909.99" table:style-name="ce12">
            <text:p>-8.909,99</text:p>
          </table:table-cell>
          <table:table-cell office:value-type="float" office:value="8176.52" table:style-name="ce10">
            <text:p>8.176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OS ANTONIO XAVIER DOS SANT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PEN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908.91" table:style-name="ce10">
            <text:p>1.908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896.04" table:style-name="ce10">
            <text:p>14.896,04</text:p>
          </table:table-cell>
          <table:table-cell office:value-type="float" office:value="-828.39" table:style-name="ce11">
            <text:p>-828,39</text:p>
          </table:table-cell>
          <table:table-cell office:value-type="float" office:value="-2474.29" table:style-name="ce12">
            <text:p>-2.474,29</text:p>
          </table:table-cell>
          <table:table-cell office:value-type="float" office:value="-1497.33" table:style-name="ce12">
            <text:p>-1.497,33</text:p>
          </table:table-cell>
          <table:table-cell office:value-type="float" office:value="0" table:style-name="ce13">
            <text:p>0,00</text:p>
          </table:table-cell>
          <table:table-cell office:value-type="float" office:value="-4800.01" table:style-name="ce12">
            <text:p>-4.800,01</text:p>
          </table:table-cell>
          <table:table-cell office:value-type="float" office:value="10096.030000000001" table:style-name="ce10">
            <text:p>10.096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OS FRANCISCO SOARES DA SILV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10ª VT)</text:p>
          </table:table-cell>
          <table:table-cell office:value-type="float" office:value="11754.59" table:style-name="ce10">
            <text:p>11.754,59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744.42" table:style-name="ce10">
            <text:p>1.744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38.9" table:style-name="ce10">
            <text:p>15.438,90</text:p>
          </table:table-cell>
          <table:table-cell office:value-type="float" office:value="-828.39" table:style-name="ce11">
            <text:p>-828,39</text:p>
          </table:table-cell>
          <table:table-cell office:value-type="float" office:value="-1942.72" table:style-name="ce12">
            <text:p>-1.942,72</text:p>
          </table:table-cell>
          <table:table-cell office:value-type="float" office:value="-3715.47" table:style-name="ce12">
            <text:p>-3.715,47</text:p>
          </table:table-cell>
          <table:table-cell office:value-type="float" office:value="0" table:style-name="ce13">
            <text:p>0,00</text:p>
          </table:table-cell>
          <table:table-cell office:value-type="float" office:value="-6486.58" table:style-name="ce12">
            <text:p>-6.486,58</text:p>
          </table:table-cell>
          <table:table-cell office:value-type="float" office:value="8952.32" table:style-name="ce10">
            <text:p>8.952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OS JOSÉ SARMENTO FARIAS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TOR DE EXECUÇÕES, MANDADOS E LEILÕES (SEPP)</text:p>
          </table:table-cell>
          <table:table-cell table:number-columns-repeated="3" table:style-name="ce9"/>
          <table:table-cell office:value-type="float" office:value="36.35" table:style-name="ce13">
            <text:p>36,3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.35" table:style-name="ce14">
            <text:p>36,35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36.35" table:style-name="ce14">
            <text:p>36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US PAULO VERÍSSIMO DE SOUZA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E GESTÃO DE PESSOAS (D.G.)</text:p>
          </table:table-cell>
          <table:table-cell office:value-type="float" office:value="17863.3" table:style-name="ce10">
            <text:p>17.863,30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2002.74" table:style-name="ce10">
            <text:p>2.002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277.05" table:style-name="ce10">
            <text:p>28.277,05</text:p>
          </table:table-cell>
          <table:table-cell office:value-type="float" office:value="-828.39" table:style-name="ce11">
            <text:p>-828,39</text:p>
          </table:table-cell>
          <table:table-cell office:value-type="float" office:value="-6023.99" table:style-name="ce12">
            <text:p>-6.023,99</text:p>
          </table:table-cell>
          <table:table-cell office:value-type="float" office:value="-1657.96" table:style-name="ce12">
            <text:p>-1.657,96</text:p>
          </table:table-cell>
          <table:table-cell office:value-type="float" office:value="0" table:style-name="ce13">
            <text:p>0,00</text:p>
          </table:table-cell>
          <table:table-cell office:value-type="float" office:value="-8510.34" table:style-name="ce12">
            <text:p>-8.510,34</text:p>
          </table:table-cell>
          <table:table-cell office:value-type="float" office:value="19766.71" table:style-name="ce10">
            <text:p>19.766,7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US VINÍCIUS DE BRITO CAMELO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SLQ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065.65" table:style-name="ce10">
            <text:p>2.065,65</text:p>
          </table:table-cell>
          <table:table-cell office:value-type="float" office:value="2232.38" table:style-name="ce10">
            <text:p>2.232,38</text:p>
          </table:table-cell>
          <table:table-cell office:value-type="float" office:value="2222.7399999999998" table:style-name="ce10">
            <text:p>2.222,74</text:p>
          </table:table-cell>
          <table:table-cell office:value-type="float" office:value="2192.42" table:number-columns-spanned="2" table:number-rows-spanned="1" table:style-name="ce26">
            <text:p>2.192,42</text:p>
          </table:table-cell>
          <table:covered-table-cell/>
          <table:table-cell table:style-name="ce9"/>
          <table:table-cell office:value-type="float" office:value="20349.05" table:style-name="ce10">
            <text:p>20.349,05</text:p>
          </table:table-cell>
          <table:table-cell office:value-type="float" office:value="-1818.76" table:style-name="ce12">
            <text:p>-1.818,76</text:p>
          </table:table-cell>
          <table:table-cell office:value-type="float" office:value="-3458.8" table:style-name="ce12">
            <text:p>-3.458,80</text:p>
          </table:table-cell>
          <table:table-cell office:value-type="float" office:value="-3086.46" table:style-name="ce12">
            <text:p>-3.086,46</text:p>
          </table:table-cell>
          <table:table-cell office:value-type="float" office:value="0" table:style-name="ce13">
            <text:p>0,00</text:p>
          </table:table-cell>
          <table:table-cell office:value-type="float" office:value="-8364.02" table:style-name="ce12">
            <text:p>-8.364,02</text:p>
          </table:table-cell>
          <table:table-cell office:value-type="float" office:value="11985.03" table:style-name="ce10">
            <text:p>11.985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GARETE CASTRO REBELO DA SILV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6ª VT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596.58" table:style-name="ce10">
            <text:p>2.596,58</text:p>
          </table:table-cell>
          <table:table-cell office:value-type="float" office:value="1939.89" table:style-name="ce10">
            <text:p>1.939,89</text:p>
          </table:table-cell>
          <table:table-cell office:value-type="float" office:value="2735.05" table:style-name="ce10">
            <text:p>2.735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907.38" table:style-name="ce10">
            <text:p>18.907,38</text:p>
          </table:table-cell>
          <table:table-cell office:value-type="float" office:value="-1906.36" table:style-name="ce12">
            <text:p>-1.906,36</text:p>
          </table:table-cell>
          <table:table-cell office:value-type="float" office:value="-3053.78" table:style-name="ce12">
            <text:p>-3.053,78</text:p>
          </table:table-cell>
          <table:table-cell office:value-type="float" office:value="-3103.83" table:style-name="ce12">
            <text:p>-3.103,83</text:p>
          </table:table-cell>
          <table:table-cell office:value-type="float" office:value="0" table:style-name="ce13">
            <text:p>0,00</text:p>
          </table:table-cell>
          <table:table-cell office:value-type="float" office:value="-8063.97" table:style-name="ce12">
            <text:p>-8.063,97</text:p>
          </table:table-cell>
          <table:table-cell office:value-type="float" office:value="10843.41" table:style-name="ce10">
            <text:p>10.843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AMÉLIA PINHEIRO SANTO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3488.21" table:style-name="ce10">
            <text:p>3.488,21</text:p>
          </table:table-cell>
          <table:table-cell table:style-name="ce9"/>
          <table:table-cell office:value-type="float" office:value="3674" table:style-name="ce10">
            <text:p>3.674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591.040000000001" table:style-name="ce10">
            <text:p>28.591,04</text:p>
          </table:table-cell>
          <table:table-cell office:value-type="float" office:value="-3685.41" table:style-name="ce12">
            <text:p>-3.685,41</text:p>
          </table:table-cell>
          <table:table-cell office:value-type="float" office:value="-4812.93" table:style-name="ce12">
            <text:p>-4.812,93</text:p>
          </table:table-cell>
          <table:table-cell office:value-type="float" office:value="-4188.12" table:style-name="ce12">
            <text:p>-4.188,12</text:p>
          </table:table-cell>
          <table:table-cell office:value-type="float" office:value="0" table:style-name="ce13">
            <text:p>0,00</text:p>
          </table:table-cell>
          <table:table-cell office:value-type="float" office:value="-12686.46" table:style-name="ce12">
            <text:p>-12.686,46</text:p>
          </table:table-cell>
          <table:table-cell office:value-type="float" office:value="15904.58" table:style-name="ce10">
            <text:p>15.904,5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APARECIDA DE ARAÚJ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DIRETORIA-GERAL <text:s/>(PRES)</text:p>
          </table:table-cell>
          <table:table-cell office:value-type="float" office:value="2495.52" table:style-name="ce10">
            <text:p>2.495,52</text:p>
          </table:table-cell>
          <table:table-cell office:value-type="float" office:value="251.69" table:style-name="ce14">
            <text:p>251,69</text:p>
          </table:table-cell>
          <table:table-cell office:value-type="float" office:value="1185.05" table:style-name="ce10">
            <text:p>1.185,05</text:p>
          </table:table-cell>
          <table:table-cell office:value-type="float" office:value="1706.96" table:style-name="ce10">
            <text:p>1.706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639.22" table:style-name="ce10">
            <text:p>5.639,22</text:p>
          </table:table-cell>
          <table:table-cell office:value-type="float" office:value="-349.38" table:style-name="ce11">
            <text:p>-349,38</text:p>
          </table:table-cell>
          <table:table-cell office:value-type="float" office:value="-182.64" table:style-name="ce11">
            <text:p>-182,64</text:p>
          </table:table-cell>
          <table:table-cell office:value-type="float" office:value="-1524.75" table:style-name="ce12">
            <text:p>-1.524,75</text:p>
          </table:table-cell>
          <table:table-cell office:value-type="float" office:value="0" table:style-name="ce13">
            <text:p>0,00</text:p>
          </table:table-cell>
          <table:table-cell office:value-type="float" office:value="-2056.77" table:style-name="ce12">
            <text:p>-2.056,77</text:p>
          </table:table-cell>
          <table:table-cell office:value-type="float" office:value="3582.45" table:style-name="ce10">
            <text:p>3.582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BEATRIZ MOURA NUNES LOPES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1398.39" table:style-name="ce10">
            <text:p>11.398,39</text:p>
          </table:table-cell>
          <table:table-cell office:value-type="float" office:value="1415.47" table:style-name="ce10">
            <text:p>1.415,47</text:p>
          </table:table-cell>
          <table:table-cell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564.49" table:style-name="ce10">
            <text:p>13.564,49</text:p>
          </table:table-cell>
          <table:table-cell office:value-type="float" office:value="-843.91" table:style-name="ce11">
            <text:p>-843,91</text:p>
          </table:table-cell>
          <table:table-cell office:value-type="float" office:value="-2422.38" table:style-name="ce12">
            <text:p>-2.422,38</text:p>
          </table:table-cell>
          <table:table-cell office:value-type="float" office:value="-1890.19" table:style-name="ce12">
            <text:p>-1.890,19</text:p>
          </table:table-cell>
          <table:table-cell office:value-type="float" office:value="0" table:style-name="ce13">
            <text:p>0,00</text:p>
          </table:table-cell>
          <table:table-cell office:value-type="float" office:value="-5156.4799999999996" table:style-name="ce12">
            <text:p>-5.156,48</text:p>
          </table:table-cell>
          <table:table-cell office:value-type="float" office:value="8408.01" table:style-name="ce10">
            <text:p>8.408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BERNADETE DE ARAÚJ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3677.36" table:style-name="ce10">
            <text:p>13.677,36</text:p>
          </table:table-cell>
          <table:table-cell table:number-columns-repeated="2"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440.09" table:style-name="ce10">
            <text:p>14.440,09</text:p>
          </table:table-cell>
          <table:table-cell office:value-type="float" office:value="-986.38" table:style-name="ce11">
            <text:p>-986,38</text:p>
          </table:table-cell>
          <table:table-cell office:value-type="float" office:value="-2097.0700000000002" table:style-name="ce12">
            <text:p>-2.097,07</text:p>
          </table:table-cell>
          <table:table-cell office:value-type="float" office:value="-2015.16" table:style-name="ce12">
            <text:p>-2.015,16</text:p>
          </table:table-cell>
          <table:table-cell office:value-type="float" office:value="0" table:style-name="ce13">
            <text:p>0,00</text:p>
          </table:table-cell>
          <table:table-cell office:value-type="float" office:value="-5098.6099999999997" table:style-name="ce12">
            <text:p>-5.098,61</text:p>
          </table:table-cell>
          <table:table-cell office:value-type="float" office:value="9341.48" table:style-name="ce10">
            <text:p>9.341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BETANIA LEMOS DE CARVALH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4ª VT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47.78" table:style-name="ce10">
            <text:p>1.947,78</text:p>
          </table:table-cell>
          <table:table-cell table:number-columns-repeated="2" table:style-name="ce9"/>
          <table:table-cell office:value-type="float" office:value="-722.37" table:style-name="ce11">
            <text:p>-722,37</text:p>
          </table:table-cell>
          <table:table-cell office:value-type="float" office:value="0" table:style-name="ce13">
            <text:p>0,00</text:p>
          </table:table-cell>
          <table:table-cell office:value-type="float" office:value="-722.37" table:style-name="ce11">
            <text:p>-722,37</text:p>
          </table:table-cell>
          <table:table-cell office:value-type="float" office:value="1225.4100000000001" table:style-name="ce10">
            <text:p>1.225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CÍCERA BEZERRA DE MENDONÇ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O CENTRO JUDICIÁRIO DE MÉTODOS CONSE</text:p>
          </table:table-cell>
          <table:table-cell office:value-type="float" office:value="2383.52" table:style-name="ce10">
            <text:p>2.383,52</text:p>
          </table:table-cell>
          <table:table-cell office:value-type="float" office:value="251.69" table:style-name="ce14">
            <text:p>251,69</text:p>
          </table:table-cell>
          <table:table-cell office:value-type="float" office:value="1379.07" table:style-name="ce10">
            <text:p>1.379,07</text:p>
          </table:table-cell>
          <table:table-cell office:value-type="float" office:value="1697.06" table:style-name="ce10">
            <text:p>1.697,06</text:p>
          </table:table-cell>
          <table:table-cell office:value-type="float" office:value="195.25" table:number-columns-spanned="2" table:number-rows-spanned="1" table:style-name="ce27">
            <text:p>195,25</text:p>
          </table:table-cell>
          <table:covered-table-cell/>
          <table:table-cell table:style-name="ce9"/>
          <table:table-cell office:value-type="float" office:value="5906.59" table:style-name="ce10">
            <text:p>5.906,59</text:p>
          </table:table-cell>
          <table:table-cell office:value-type="float" office:value="-333.7" table:style-name="ce11">
            <text:p>-333,70</text:p>
          </table:table-cell>
          <table:table-cell office:value-type="float" office:value="-197.29" table:style-name="ce11">
            <text:p>-197,29</text:p>
          </table:table-cell>
          <table:table-cell office:value-type="float" office:value="-1645.33" table:style-name="ce12">
            <text:p>-1.645,33</text:p>
          </table:table-cell>
          <table:table-cell office:value-type="float" office:value="0" table:style-name="ce13">
            <text:p>0,00</text:p>
          </table:table-cell>
          <table:table-cell office:value-type="float" office:value="-2176.3200000000002" table:style-name="ce12">
            <text:p>-2.176,32</text:p>
          </table:table-cell>
          <table:table-cell office:value-type="float" office:value="3730.27" table:style-name="ce10">
            <text:p>3.730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CLARA INOJOSA MARCOLINI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SECRETARIA DO CENTRO JUDICIÁRIO DE MÉTODOS CONSE</text:p>
          </table:table-cell>
          <table:table-cell table:number-columns-repeated="2" table:style-name="ce9"/>
          <table:table-cell office:value-type="float" office:value="7398.87" table:style-name="ce10">
            <text:p>7.398,87</text:p>
          </table:table-cell>
          <table:table-cell table:style-name="ce9"/>
          <table:table-cell office:value-type="float" office:value="2466.29" table:number-columns-spanned="2" table:number-rows-spanned="1" table:style-name="ce26">
            <text:p>2.466,29</text:p>
          </table:table-cell>
          <table:covered-table-cell/>
          <table:table-cell office:value-type="float" office:value="3699.44" table:style-name="ce10">
            <text:p>3.699,44</text:p>
          </table:table-cell>
          <table:table-cell office:value-type="float" office:value="13564.6" table:style-name="ce10">
            <text:p>13.564,60</text:p>
          </table:table-cell>
          <table:table-cell table:style-name="ce9"/>
          <table:table-cell office:value-type="float" office:value="-1207.5" table:style-name="ce12">
            <text:p>-1.207,50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1207.5" table:style-name="ce12">
            <text:p>-1.207,50</text:p>
          </table:table-cell>
          <table:table-cell office:value-type="float" office:value="12357.1" table:style-name="ce10">
            <text:p>12.357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A SOLEDADE PACIFICO DANTA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2013.25" table:style-name="ce10">
            <text:p>22.013,25</text:p>
          </table:table-cell>
          <table:table-cell office:value-type="float" office:value="6646.98" table:style-name="ce10">
            <text:p>6.646,98</text:p>
          </table:table-cell>
          <table:table-cell table:style-name="ce9"/>
          <table:table-cell office:value-type="float" office:value="1537.61" table:style-name="ce10">
            <text:p>1.537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197.84" table:style-name="ce10">
            <text:p>30.197,84</text:p>
          </table:table-cell>
          <table:table-cell office:value-type="float" office:value="-3568.22" table:style-name="ce12">
            <text:p>-3.568,22</text:p>
          </table:table-cell>
          <table:table-cell office:value-type="float" office:value="-5978.81" table:style-name="ce12">
            <text:p>-5.978,81</text:p>
          </table:table-cell>
          <table:table-cell office:value-type="float" office:value="-3731.39" table:style-name="ce12">
            <text:p>-3.731,39</text:p>
          </table:table-cell>
          <table:table-cell office:value-type="float" office:value="0" table:style-name="ce13">
            <text:p>0,00</text:p>
          </table:table-cell>
          <table:table-cell office:value-type="float" office:value="-13278.42" table:style-name="ce12">
            <text:p>-13.278,42</text:p>
          </table:table-cell>
          <table:table-cell office:value-type="float" office:value="16919.419999999998" table:style-name="ce10">
            <text:p>16.919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ANIELA COSTA ACIOLI DE OLIVEIRA</text:p>
          </table:table-cell>
          <table:table-cell office:value-type="string" table:style-name="ce8">
            <text:p>TÉCNICO JUDICIÁRIO - NÍVEL MÉDIO B10</text:p>
          </table:table-cell>
          <table:table-cell office:value-type="string" table:style-name="ce8">
            <text:p>SECRETARIA DE LICITAÇÕES E CONTRATOS (D.G)</text:p>
          </table:table-cell>
          <table:table-cell office:value-type="float" office:value="10800.57" table:style-name="ce10">
            <text:p>10.800,57</text:p>
          </table:table-cell>
          <table:table-cell table:number-columns-repeated="2" table:style-name="ce9"/>
          <table:table-cell office:value-type="float" office:value="1234.4000000000001" table:style-name="ce10">
            <text:p>1.234,40</text:p>
          </table:table-cell>
          <table:table-cell office:value-type="float" office:value="3600.19" table:number-columns-spanned="2" table:number-rows-spanned="1" table:style-name="ce26">
            <text:p>3.600,19</text:p>
          </table:table-cell>
          <table:covered-table-cell/>
          <table:table-cell table:style-name="ce9"/>
          <table:table-cell office:value-type="float" office:value="15635.16" table:style-name="ce10">
            <text:p>15.635,16</text:p>
          </table:table-cell>
          <table:table-cell office:value-type="float" office:value="-1360.53" table:style-name="ce12">
            <text:p>-1.360,53</text:p>
          </table:table-cell>
          <table:table-cell office:value-type="float" office:value="-1911.88" table:style-name="ce12">
            <text:p>-1.911,88</text:p>
          </table:table-cell>
          <table:table-cell office:value-type="float" office:value="-486.94" table:style-name="ce11">
            <text:p>-486,94</text:p>
          </table:table-cell>
          <table:table-cell office:value-type="float" office:value="0" table:style-name="ce13">
            <text:p>0,00</text:p>
          </table:table-cell>
          <table:table-cell office:value-type="float" office:value="-3759.35" table:style-name="ce12">
            <text:p>-3.759,35</text:p>
          </table:table-cell>
          <table:table-cell office:value-type="float" office:value="11875.81" table:style-name="ce10">
            <text:p>11.875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AS GRAÇAS DA SILVA CABRAL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5839.15" table:style-name="ce10">
            <text:p>15.839,15</text:p>
          </table:table-cell>
          <table:table-cell table:number-columns-repeated="2" table:style-name="ce9"/>
          <table:table-cell office:value-type="float" office:value="590.09" table:style-name="ce14">
            <text:p>590,0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429.240000000002" table:style-name="ce10">
            <text:p>16.429,24</text:p>
          </table:table-cell>
          <table:table-cell office:value-type="float" office:value="-1343.08" table:style-name="ce12">
            <text:p>-1.343,08</text:p>
          </table:table-cell>
          <table:table-cell office:value-type="float" office:value="-3117.06" table:style-name="ce12">
            <text:p>-3.117,06</text:p>
          </table:table-cell>
          <table:table-cell office:value-type="float" office:value="-1682.11" table:style-name="ce12">
            <text:p>-1.682,11</text:p>
          </table:table-cell>
          <table:table-cell office:value-type="float" office:value="0" table:style-name="ce13">
            <text:p>0,00</text:p>
          </table:table-cell>
          <table:table-cell office:value-type="float" office:value="-6142.25" table:style-name="ce12">
            <text:p>-6.142,25</text:p>
          </table:table-cell>
          <table:table-cell office:value-type="float" office:value="10286.99" table:style-name="ce10">
            <text:p>10.286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E FÁTIMA DA CONCEIÇÃO REMIGIO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2013.25" table:style-name="ce10">
            <text:p>22.013,25</text:p>
          </table:table-cell>
          <table:table-cell office:value-type="float" office:value="7209.15" table:style-name="ce10">
            <text:p>7.209,15</text:p>
          </table:table-cell>
          <table:table-cell table:style-name="ce9"/>
          <table:table-cell office:value-type="float" office:value="590.09" table:style-name="ce14">
            <text:p>590,0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812.49" table:style-name="ce10">
            <text:p>29.812,49</text:p>
          </table:table-cell>
          <table:table-cell office:value-type="float" office:value="-3675.04" table:style-name="ce12">
            <text:p>-3.675,04</text:p>
          </table:table-cell>
          <table:table-cell office:value-type="float" office:value="-6156.16" table:style-name="ce12">
            <text:p>-6.156,16</text:p>
          </table:table-cell>
          <table:table-cell office:value-type="float" office:value="-3691.76" table:style-name="ce12">
            <text:p>-3.691,76</text:p>
          </table:table-cell>
          <table:table-cell office:value-type="float" office:value="0" table:style-name="ce13">
            <text:p>0,00</text:p>
          </table:table-cell>
          <table:table-cell office:value-type="float" office:value="-13522.96" table:style-name="ce12">
            <text:p>-13.522,96</text:p>
          </table:table-cell>
          <table:table-cell office:value-type="float" office:value="16289.53" table:style-name="ce10">
            <text:p>16.289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E FÁTIMA NOBRE RIBEIRO UCHÔ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9497.16" table:style-name="ce10">
            <text:p>19.497,16</text:p>
          </table:table-cell>
          <table:table-cell table:number-columns-repeated="2" table:style-name="ce9"/>
          <table:table-cell office:value-type="float" office:value="786.98" table:style-name="ce14">
            <text:p>786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284.14" table:style-name="ce10">
            <text:p>20.284,14</text:p>
          </table:table-cell>
          <table:table-cell office:value-type="float" office:value="-1946.65" table:style-name="ce12">
            <text:p>-1.946,65</text:p>
          </table:table-cell>
          <table:table-cell office:value-type="float" office:value="-3957.03" table:style-name="ce12">
            <text:p>-3.957,03</text:p>
          </table:table-cell>
          <table:table-cell office:value-type="float" office:value="-2635.39" table:style-name="ce12">
            <text:p>-2.635,39</text:p>
          </table:table-cell>
          <table:table-cell office:value-type="float" office:value="0" table:style-name="ce13">
            <text:p>0,00</text:p>
          </table:table-cell>
          <table:table-cell office:value-type="float" office:value="-8539.07" table:style-name="ce12">
            <text:p>-8.539,07</text:p>
          </table:table-cell>
          <table:table-cell office:value-type="float" office:value="11745.07" table:style-name="ce10">
            <text:p>11.745,0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E FÁTIMA OLIVEIRA DOS SANTO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DESENVOLVIMENTO DE PESSOAS (SEGESP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953.47" table:style-name="ce10">
            <text:p>3.953,47</text:p>
          </table:table-cell>
          <table:table-cell office:value-type="float" office:value="1185.05" table:style-name="ce10">
            <text:p>1.185,05</text:p>
          </table:table-cell>
          <table:table-cell office:value-type="float" office:value="2322.41" table:style-name="ce10">
            <text:p>2.322,4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215.52" table:style-name="ce10">
            <text:p>19.215,52</text:p>
          </table:table-cell>
          <table:table-cell office:value-type="float" office:value="-1845.36" table:style-name="ce12">
            <text:p>-1.845,36</text:p>
          </table:table-cell>
          <table:table-cell office:value-type="float" office:value="-3216.63" table:style-name="ce12">
            <text:p>-3.216,63</text:p>
          </table:table-cell>
          <table:table-cell office:value-type="float" office:value="-3777.42" table:style-name="ce12">
            <text:p>-3.777,42</text:p>
          </table:table-cell>
          <table:table-cell office:value-type="float" office:value="0" table:style-name="ce13">
            <text:p>0,00</text:p>
          </table:table-cell>
          <table:table-cell office:value-type="float" office:value="-8839.41" table:style-name="ce12">
            <text:p>-8.839,41</text:p>
          </table:table-cell>
          <table:table-cell office:value-type="float" office:value="10376.11" table:style-name="ce10">
            <text:p>10.376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E LOURDES GONZAGA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203.1" table:style-name="ce10">
            <text:p>2.203,10</text:p>
          </table:table-cell>
          <table:table-cell table:style-name="ce9"/>
          <table:table-cell office:value-type="float" office:value="590.09" table:style-name="ce14">
            <text:p>590,0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547.78" table:style-name="ce10">
            <text:p>14.547,78</text:p>
          </table:table-cell>
          <table:table-cell office:value-type="float" office:value="-1032.6400000000001" table:style-name="ce12">
            <text:p>-1.032,64</text:p>
          </table:table-cell>
          <table:table-cell office:value-type="float" office:value="-2632.89" table:style-name="ce12">
            <text:p>-2.632,89</text:p>
          </table:table-cell>
          <table:table-cell office:value-type="float" office:value="-1954.31" table:style-name="ce12">
            <text:p>-1.954,31</text:p>
          </table:table-cell>
          <table:table-cell office:value-type="float" office:value="0" table:style-name="ce13">
            <text:p>0,00</text:p>
          </table:table-cell>
          <table:table-cell office:value-type="float" office:value="-5619.84" table:style-name="ce12">
            <text:p>-5.619,84</text:p>
          </table:table-cell>
          <table:table-cell office:value-type="float" office:value="8927.94" table:style-name="ce10">
            <text:p>8.927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O CARMO FEITOSA DOS SANT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PCV)</text:p>
          </table:table-cell>
          <table:table-cell office:value-type="float" office:value="6704.35" table:style-name="ce10">
            <text:p>6.704,35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023.34" table:style-name="ce10">
            <text:p>2.023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9912.74" table:style-name="ce10">
            <text:p>9.912,74</text:p>
          </table:table-cell>
          <table:table-cell office:value-type="float" office:value="-737.48" table:style-name="ce11">
            <text:p>-737,48</text:p>
          </table:table-cell>
          <table:table-cell office:value-type="float" office:value="-941.01" table:style-name="ce11">
            <text:p>-941,01</text:p>
          </table:table-cell>
          <table:table-cell office:value-type="float" office:value="-2706.64" table:style-name="ce12">
            <text:p>-2.706,64</text:p>
          </table:table-cell>
          <table:table-cell office:value-type="float" office:value="0" table:style-name="ce13">
            <text:p>0,00</text:p>
          </table:table-cell>
          <table:table-cell office:value-type="float" office:value="-4385.13" table:style-name="ce12">
            <text:p>-4.385,13</text:p>
          </table:table-cell>
          <table:table-cell office:value-type="float" office:value="5527.61" table:style-name="ce10">
            <text:p>5.527,6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O CARMO GÓES MARTINS PINHEIRO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7627.98" table:style-name="ce10">
            <text:p>17.627,98</text:p>
          </table:table-cell>
          <table:table-cell office:value-type="float" office:value="1193.78" table:style-name="ce10">
            <text:p>1.193,78</text:p>
          </table:table-cell>
          <table:table-cell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584.490000000002" table:style-name="ce10">
            <text:p>19.584,49</text:p>
          </table:table-cell>
          <table:table-cell office:value-type="float" office:value="-1835.21" table:style-name="ce12">
            <text:p>-1.835,21</text:p>
          </table:table-cell>
          <table:table-cell office:value-type="float" office:value="-3278.35" table:style-name="ce12">
            <text:p>-3.278,35</text:p>
          </table:table-cell>
          <table:table-cell office:value-type="float" office:value="-6186.28" table:style-name="ce12">
            <text:p>-6.186,28</text:p>
          </table:table-cell>
          <table:table-cell office:value-type="float" office:value="0" table:style-name="ce13">
            <text:p>0,00</text:p>
          </table:table-cell>
          <table:table-cell office:value-type="float" office:value="-11299.84" table:style-name="ce12">
            <text:p>-11.299,84</text:p>
          </table:table-cell>
          <table:table-cell office:value-type="float" office:value="8284.65" table:style-name="ce10">
            <text:p>8.284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O SOCORRO ALÉCIO BARBOS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SAÚDE (SEGESP)</text:p>
          </table:table-cell>
          <table:table-cell office:value-type="float" office:value="12443.24" table:style-name="ce10">
            <text:p>12.443,24</text:p>
          </table:table-cell>
          <table:table-cell office:value-type="float" office:value="2273.88" table:style-name="ce10">
            <text:p>2.273,88</text:p>
          </table:table-cell>
          <table:table-cell office:value-type="float" office:value="1185.05" table:style-name="ce10">
            <text:p>1.185,05</text:p>
          </table:table-cell>
          <table:table-cell office:value-type="float" office:value="1524.42" table:style-name="ce10">
            <text:p>1.524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426.59" table:style-name="ce10">
            <text:p>17.426,59</text:p>
          </table:table-cell>
          <table:table-cell office:value-type="float" office:value="-1624.29" table:style-name="ce12">
            <text:p>-1.624,29</text:p>
          </table:table-cell>
          <table:table-cell office:value-type="float" office:value="-3004.92" table:style-name="ce12">
            <text:p>-3.004,92</text:p>
          </table:table-cell>
          <table:table-cell office:value-type="float" office:value="-1200.69" table:style-name="ce12">
            <text:p>-1.200,69</text:p>
          </table:table-cell>
          <table:table-cell office:value-type="float" office:value="0" table:style-name="ce13">
            <text:p>0,00</text:p>
          </table:table-cell>
          <table:table-cell office:value-type="float" office:value="-5829.9" table:style-name="ce12">
            <text:p>-5.829,90</text:p>
          </table:table-cell>
          <table:table-cell office:value-type="float" office:value="11596.69" table:style-name="ce10">
            <text:p>11.596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O SOCORRO FERREIRA DE LIM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820.7" table:style-name="ce14">
            <text:p>820,70</text:p>
          </table:table-cell>
          <table:table-cell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219.29" table:style-name="ce10">
            <text:p>13.219,29</text:p>
          </table:table-cell>
          <table:table-cell office:value-type="float" office:value="-784.95" table:style-name="ce11">
            <text:p>-784,95</text:p>
          </table:table-cell>
          <table:table-cell office:value-type="float" office:value="-2340.33" table:style-name="ce12">
            <text:p>-2.340,33</text:p>
          </table:table-cell>
          <table:table-cell office:value-type="float" office:value="-2737.31" table:style-name="ce12">
            <text:p>-2.737,31</text:p>
          </table:table-cell>
          <table:table-cell office:value-type="float" office:value="0" table:style-name="ce13">
            <text:p>0,00</text:p>
          </table:table-cell>
          <table:table-cell office:value-type="float" office:value="-5862.59" table:style-name="ce12">
            <text:p>-5.862,59</text:p>
          </table:table-cell>
          <table:table-cell office:value-type="float" office:value="7356.7" table:style-name="ce10">
            <text:p>7.356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ELANEIDE BERNARDINO DE SOUZA SILVA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897.07" table:style-name="ce10">
            <text:p>11.897,07</text:p>
          </table:table-cell>
          <table:table-cell office:value-type="float" office:value="4176.34" table:style-name="ce10">
            <text:p>4.176,34</text:p>
          </table:table-cell>
          <table:table-cell table:style-name="ce9"/>
          <table:table-cell office:value-type="float" office:value="2958.38" table:style-name="ce10">
            <text:p>2.958,3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031.79" table:style-name="ce10">
            <text:p>19.031,79</text:p>
          </table:table-cell>
          <table:table-cell office:value-type="float" office:value="-1876.92" table:style-name="ce12">
            <text:p>-1.876,92</text:p>
          </table:table-cell>
          <table:table-cell office:value-type="float" office:value="-2930.4" table:style-name="ce12">
            <text:p>-2.930,40</text:p>
          </table:table-cell>
          <table:table-cell office:value-type="float" office:value="-3581.03" table:style-name="ce12">
            <text:p>-3.581,03</text:p>
          </table:table-cell>
          <table:table-cell office:value-type="float" office:value="0" table:style-name="ce13">
            <text:p>0,00</text:p>
          </table:table-cell>
          <table:table-cell office:value-type="float" office:value="-8388.35" table:style-name="ce12">
            <text:p>-8.388,35</text:p>
          </table:table-cell>
          <table:table-cell office:value-type="float" office:value="10643.44" table:style-name="ce10">
            <text:p>10.643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FLÁVIA BEZERRA FEITOS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PESQUISA PATRIMONIAL (SEPP)</text:p>
          </table:table-cell>
          <table:table-cell office:value-type="float" office:value="21511.62" table:style-name="ce10">
            <text:p>21.511,62</text:p>
          </table:table-cell>
          <table:table-cell office:value-type="float" office:value="686.89" table:style-name="ce14">
            <text:p>686,89</text:p>
          </table:table-cell>
          <table:table-cell office:value-type="float" office:value="1379.07" table:style-name="ce10">
            <text:p>1.379,07</text:p>
          </table:table-cell>
          <table:table-cell office:value-type="float" office:value="1629.76" table:style-name="ce10">
            <text:p>1.62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207.34" table:style-name="ce10">
            <text:p>25.207,34</text:p>
          </table:table-cell>
          <table:table-cell office:value-type="float" office:value="-3195.05" table:style-name="ce12">
            <text:p>-3.195,05</text:p>
          </table:table-cell>
          <table:table-cell office:value-type="float" office:value="-4683.7" table:style-name="ce12">
            <text:p>-4.683,70</text:p>
          </table:table-cell>
          <table:table-cell office:value-type="float" office:value="-1036.1600000000001" table:style-name="ce12">
            <text:p>-1.036,16</text:p>
          </table:table-cell>
          <table:table-cell office:value-type="float" office:value="0" table:style-name="ce13">
            <text:p>0,00</text:p>
          </table:table-cell>
          <table:table-cell office:value-type="float" office:value="-8914.91" table:style-name="ce12">
            <text:p>-8.914,91</text:p>
          </table:table-cell>
          <table:table-cell office:value-type="float" office:value="16292.43" table:style-name="ce10">
            <text:p>16.292,4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GORETE DA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CRETARIA <text:s/>JUDICIÁRIA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3656.85" table:style-name="ce10">
            <text:p>3.656,85</text:p>
          </table:table-cell>
          <table:table-cell office:value-type="float" office:value="1185.05" table:style-name="ce10">
            <text:p>1.185,05</text:p>
          </table:table-cell>
          <table:table-cell office:value-type="float" office:value="2423.44" table:style-name="ce10">
            <text:p>2.423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663.73" table:style-name="ce10">
            <text:p>18.663,73</text:p>
          </table:table-cell>
          <table:table-cell office:value-type="float" office:value="-1752.9" table:style-name="ce12">
            <text:p>-1.752,90</text:p>
          </table:table-cell>
          <table:table-cell office:value-type="float" office:value="-3062.54" table:style-name="ce12">
            <text:p>-3.062,54</text:p>
          </table:table-cell>
          <table:table-cell office:value-type="float" office:value="-3355.52" table:style-name="ce12">
            <text:p>-3.355,52</text:p>
          </table:table-cell>
          <table:table-cell office:value-type="float" office:value="0" table:style-name="ce13">
            <text:p>0,00</text:p>
          </table:table-cell>
          <table:table-cell office:value-type="float" office:value="-8170.96" table:style-name="ce12">
            <text:p>-8.170,96</text:p>
          </table:table-cell>
          <table:table-cell office:value-type="float" office:value="10492.77" table:style-name="ce10">
            <text:p>10.492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HELENA VENÂNCIO DA CRUZ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1ªVTSMC)</text:p>
          </table:table-cell>
          <table:table-cell office:value-type="float" office:value="1973.75" table:style-name="ce10">
            <text:p>1.973,7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495.0500000000002" table:style-name="ce10">
            <text:p>2.495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408.69" table:style-name="ce10">
            <text:p>6.408,69</text:p>
          </table:table-cell>
          <table:table-cell office:value-type="float" office:value="-384.09" table:style-name="ce11">
            <text:p>-384,09</text:p>
          </table:table-cell>
          <table:table-cell office:value-type="float" office:value="-117.76" table:style-name="ce11">
            <text:p>-117,76</text:p>
          </table:table-cell>
          <table:table-cell office:value-type="float" office:value="-1984.5" table:style-name="ce12">
            <text:p>-1.984,50</text:p>
          </table:table-cell>
          <table:table-cell office:value-type="float" office:value="0" table:style-name="ce13">
            <text:p>0,00</text:p>
          </table:table-cell>
          <table:table-cell office:value-type="float" office:value="-2486.35" table:style-name="ce12">
            <text:p>-2.486,35</text:p>
          </table:table-cell>
          <table:table-cell office:value-type="float" office:value="3922.34" table:style-name="ce10">
            <text:p>3.922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ITACIRA DE OLIVEIRA NASCIMENTO E SILV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7795.72" table:style-name="ce10">
            <text:p>7.795,72</text:p>
          </table:table-cell>
          <table:table-cell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844.39" table:style-name="ce10">
            <text:p>27.844,39</text:p>
          </table:table-cell>
          <table:table-cell office:value-type="float" office:value="-3268.3" table:style-name="ce12">
            <text:p>-3.268,30</text:p>
          </table:table-cell>
          <table:table-cell office:value-type="float" office:value="-5155.72" table:style-name="ce12">
            <text:p>-5.155,72</text:p>
          </table:table-cell>
          <table:table-cell office:value-type="float" office:value="-2279.04" table:style-name="ce12">
            <text:p>-2.279,04</text:p>
          </table:table-cell>
          <table:table-cell office:value-type="float" office:value="0" table:style-name="ce13">
            <text:p>0,00</text:p>
          </table:table-cell>
          <table:table-cell office:value-type="float" office:value="-10703.06" table:style-name="ce12">
            <text:p>-10.703,06</text:p>
          </table:table-cell>
          <table:table-cell office:value-type="float" office:value="17141.330000000002" table:style-name="ce10">
            <text:p>17.141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JOSÉ DOS SANT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SAN)</text:p>
          </table:table-cell>
          <table:table-cell office:value-type="float" office:value="1730.83" table:style-name="ce10">
            <text:p>1.730,83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825.96" table:style-name="ce10">
            <text:p>3.825,96</text:p>
          </table:table-cell>
          <table:table-cell office:value-type="float" office:value="-258.91000000000003" table:style-name="ce11">
            <text:p>-258,91</text:p>
          </table:table-cell>
          <table:table-cell office:value-type="float" office:value="-56.48" table:style-name="ce11">
            <text:p>-56,48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15.39" table:style-name="ce11">
            <text:p>-315,39</text:p>
          </table:table-cell>
          <table:table-cell office:value-type="float" office:value="3510.57" table:style-name="ce10">
            <text:p>3.510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JOSILENE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1505.17" table:style-name="ce10">
            <text:p>1.505,17</text:p>
          </table:table-cell>
          <table:table-cell table:style-name="ce9"/>
          <table:table-cell office:value-type="float" office:value="1500.17" table:style-name="ce10">
            <text:p>1.500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807.42" table:style-name="ce10">
            <text:p>14.807,42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324.0700000000002" table:style-name="ce12">
            <text:p>-2.324,07</text:p>
          </table:table-cell>
          <table:table-cell office:value-type="float" office:value="-200.74" table:style-name="ce11">
            <text:p>-200,74</text:p>
          </table:table-cell>
          <table:table-cell office:value-type="float" office:value="0" table:style-name="ce13">
            <text:p>0,00</text:p>
          </table:table-cell>
          <table:table-cell office:value-type="float" office:value="-4029.98" table:style-name="ce12">
            <text:p>-4.029,98</text:p>
          </table:table-cell>
          <table:table-cell office:value-type="float" office:value="10777.44" table:style-name="ce10">
            <text:p>10.777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LÚCIA DOS SANTO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APOIO ÀS VARAS (SEJ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3974.33" table:style-name="ce10">
            <text:p>3.974,33</text:p>
          </table:table-cell>
          <table:table-cell office:value-type="float" office:value="1379.07" table:style-name="ce10">
            <text:p>1.379,07</text:p>
          </table:table-cell>
          <table:table-cell office:value-type="float" office:value="1672.81" table:style-name="ce10">
            <text:p>1.672,81</text:p>
          </table:table-cell>
          <table:table-cell office:value-type="float" office:value="4984.6400000000003" table:number-columns-spanned="2" table:number-rows-spanned="1" table:style-name="ce26">
            <text:p>4.984,64</text:p>
          </table:table-cell>
          <table:covered-table-cell/>
          <table:table-cell table:style-name="ce9"/>
          <table:table-cell office:value-type="float" office:value="23409.24" table:style-name="ce10">
            <text:p>23.409,24</text:p>
          </table:table-cell>
          <table:table-cell office:value-type="float" office:value="-1797.86" table:style-name="ce12">
            <text:p>-1.797,86</text:p>
          </table:table-cell>
          <table:table-cell office:value-type="float" office:value="-3744.39" table:style-name="ce12">
            <text:p>-3.744,39</text:p>
          </table:table-cell>
          <table:table-cell office:value-type="float" office:value="-1262.29" table:style-name="ce12">
            <text:p>-1.262,29</text:p>
          </table:table-cell>
          <table:table-cell office:value-type="float" office:value="0" table:style-name="ce13">
            <text:p>0,00</text:p>
          </table:table-cell>
          <table:table-cell office:value-type="float" office:value="-6804.54" table:style-name="ce12">
            <text:p>-6.804,54</text:p>
          </table:table-cell>
          <table:table-cell office:value-type="float" office:value="16604.7" table:style-name="ce10">
            <text:p>16.604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LUIZA CALTABIANO BARREIROS DE MELLO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COMUNICAÇÃO SOCIAL</text:p>
          </table:table-cell>
          <table:table-cell table:number-columns-repeated="2" table:style-name="ce9"/>
          <table:table-cell office:value-type="float" office:value="11382.88" table:style-name="ce10">
            <text:p>11.382,88</text:p>
          </table:table-cell>
          <table:table-cell office:value-type="float" office:value="2244.1" table:style-name="ce10">
            <text:p>2.244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626.98" table:style-name="ce10">
            <text:p>13.626,98</text:p>
          </table:table-cell>
          <table:table-cell office:value-type="float" office:value="-828.39" table:style-name="ce11">
            <text:p>-828,39</text:p>
          </table:table-cell>
          <table:table-cell office:value-type="float" office:value="-1980.99" table:style-name="ce12">
            <text:p>-1.980,99</text:p>
          </table:table-cell>
          <table:table-cell office:value-type="float" office:value="-3062.78" table:style-name="ce12">
            <text:p>-3.062,78</text:p>
          </table:table-cell>
          <table:table-cell office:value-type="float" office:value="0" table:style-name="ce13">
            <text:p>0,00</text:p>
          </table:table-cell>
          <table:table-cell office:value-type="float" office:value="-5872.16" table:style-name="ce12">
            <text:p>-5.872,16</text:p>
          </table:table-cell>
          <table:table-cell office:value-type="float" office:value="7754.82" table:style-name="ce10">
            <text:p>7.754,8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LUÍZA DOS REIS CLETO FREIRE</text:p>
          </table:table-cell>
          <table:table-cell office:value-type="string" table:style-name="ce8">
            <text:p>ASSISTENTE EXECUTIVO - FC-04</text:p>
          </table:table-cell>
          <table:table-cell office:value-type="string" table:style-name="ce8">
            <text:p>SECRETARIA GERAL DA PRESIDÊNCIA</text:p>
          </table:table-cell>
          <table:table-cell office:value-type="float" office:value="1794.19" table:style-name="ce10">
            <text:p>1.794,19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672.81" table:style-name="ce10">
            <text:p>1.672,81</text:p>
          </table:table-cell>
          <table:table-cell office:value-type="float" office:value="560.1" table:number-columns-spanned="2" table:number-rows-spanned="1" table:style-name="ce27">
            <text:p>560,10</text:p>
          </table:table-cell>
          <table:covered-table-cell/>
          <table:table-cell table:style-name="ce9"/>
          <table:table-cell office:value-type="float" office:value="5966.99" table:style-name="ce10">
            <text:p>5.966,99</text:p>
          </table:table-cell>
          <table:table-cell office:value-type="float" office:value="-251.19" table:style-name="ce11">
            <text:p>-251,19</text:p>
          </table:table-cell>
          <table:table-cell office:value-type="float" office:value="-273.54000000000002" table:style-name="ce11">
            <text:p>-273,54</text:p>
          </table:table-cell>
          <table:table-cell office:value-type="float" office:value="-1967.58" table:style-name="ce12">
            <text:p>-1.967,58</text:p>
          </table:table-cell>
          <table:table-cell office:value-type="float" office:value="0" table:style-name="ce13">
            <text:p>0,00</text:p>
          </table:table-cell>
          <table:table-cell office:value-type="float" office:value="-2492.31" table:style-name="ce12">
            <text:p>-2.492,31</text:p>
          </table:table-cell>
          <table:table-cell office:value-type="float" office:value="3474.68" table:style-name="ce10">
            <text:p>3.474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NAILZA DE MELO SÁ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5584.6" table:style-name="ce10">
            <text:p>15.584,60</text:p>
          </table:table-cell>
          <table:table-cell office:value-type="float" office:value="8463.61" table:style-name="ce10">
            <text:p>8.463,61</text:p>
          </table:table-cell>
          <table:table-cell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810.94" table:style-name="ce10">
            <text:p>24.810,94</text:p>
          </table:table-cell>
          <table:table-cell office:value-type="float" office:value="-2697.57" table:style-name="ce12">
            <text:p>-2.697,57</text:p>
          </table:table-cell>
          <table:table-cell office:value-type="float" office:value="-4478.47" table:style-name="ce12">
            <text:p>-4.478,47</text:p>
          </table:table-cell>
          <table:table-cell office:value-type="float" office:value="-3027.77" table:style-name="ce12">
            <text:p>-3.027,77</text:p>
          </table:table-cell>
          <table:table-cell office:value-type="float" office:value="0" table:style-name="ce13">
            <text:p>0,00</text:p>
          </table:table-cell>
          <table:table-cell office:value-type="float" office:value="-10203.81" table:style-name="ce12">
            <text:p>-10.203,81</text:p>
          </table:table-cell>
          <table:table-cell office:value-type="float" office:value="14607.13" table:style-name="ce10">
            <text:p>14.607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NATALIE GUERRA SILVA SANT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1UNP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787.12" table:style-name="ce14">
            <text:p>787,1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72.17" table:style-name="ce10">
            <text:p>1.972,17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972.17" table:style-name="ce10">
            <text:p>1.972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NAZARÉ MELO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3413.74" table:style-name="ce10">
            <text:p>13.413,74</text:p>
          </table:table-cell>
          <table:table-cell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812.33" table:style-name="ce10">
            <text:p>25.812,33</text:p>
          </table:table-cell>
          <table:table-cell office:value-type="float" office:value="-2882.2" table:style-name="ce12">
            <text:p>-2.882,20</text:p>
          </table:table-cell>
          <table:table-cell office:value-type="float" office:value="-4703.08" table:style-name="ce12">
            <text:p>-4.703,08</text:p>
          </table:table-cell>
          <table:table-cell office:value-type="float" office:value="-3196.68" table:style-name="ce12">
            <text:p>-3.196,68</text:p>
          </table:table-cell>
          <table:table-cell office:value-type="float" office:value="0" table:style-name="ce13">
            <text:p>0,00</text:p>
          </table:table-cell>
          <table:table-cell office:value-type="float" office:value="-10781.96" table:style-name="ce12">
            <text:p>-10.781,96</text:p>
          </table:table-cell>
          <table:table-cell office:value-type="float" office:value="15030.37" table:style-name="ce10">
            <text:p>15.030,3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NELY DUARTE RIBEIR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LICITAÇÕES E CONTRATOS (D.G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411.89" table:style-name="ce10">
            <text:p>3.411,89</text:p>
          </table:table-cell>
          <table:table-cell table:style-name="ce9"/>
          <table:table-cell office:value-type="float" office:value="1500.17" table:style-name="ce10">
            <text:p>1.500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666.650000000001" table:style-name="ce10">
            <text:p>16.666,65</text:p>
          </table:table-cell>
          <table:table-cell office:value-type="float" office:value="-828.39" table:style-name="ce11">
            <text:p>-828,39</text:p>
          </table:table-cell>
          <table:table-cell office:value-type="float" office:value="-3073.61" table:style-name="ce12">
            <text:p>-3.073,61</text:p>
          </table:table-cell>
          <table:table-cell office:value-type="float" office:value="-3345" table:style-name="ce12">
            <text:p>-3.345,00</text:p>
          </table:table-cell>
          <table:table-cell office:value-type="float" office:value="0" table:style-name="ce13">
            <text:p>0,00</text:p>
          </table:table-cell>
          <table:table-cell office:value-type="float" office:value="-7247" table:style-name="ce12">
            <text:p>-7.247,00</text:p>
          </table:table-cell>
          <table:table-cell office:value-type="float" office:value="9419.65" table:style-name="ce10">
            <text:p>9.419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REJANE PIMENTEL GOMES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<text:s/>(1UNP)</text:p>
          </table:table-cell>
          <table:table-cell office:value-type="float" office:value="1100" table:style-name="ce10">
            <text:p>1.100,00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275.0500000000002" table:style-name="ce10">
            <text:p>2.275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754.12" table:style-name="ce10">
            <text:p>4.754,12</text:p>
          </table:table-cell>
          <table:table-cell office:value-type="float" office:value="-154" table:style-name="ce11">
            <text:p>-154,00</text:p>
          </table:table-cell>
          <table:table-cell office:value-type="float" office:value="-17.37" table:style-name="ce11">
            <text:p>-17,37</text:p>
          </table:table-cell>
          <table:table-cell office:value-type="float" office:value="-1493.97" table:style-name="ce12">
            <text:p>-1.493,97</text:p>
          </table:table-cell>
          <table:table-cell office:value-type="float" office:value="0" table:style-name="ce13">
            <text:p>0,00</text:p>
          </table:table-cell>
          <table:table-cell office:value-type="float" office:value="-1665.34" table:style-name="ce12">
            <text:p>-1.665,34</text:p>
          </table:table-cell>
          <table:table-cell office:value-type="float" office:value="3088.78" table:style-name="ce10">
            <text:p>3.088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RONILDA AGUIAR MELO TAVARE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2UNP)</text:p>
          </table:table-cell>
          <table:table-cell office:value-type="float" office:value="11913.38" table:style-name="ce10">
            <text:p>11.913,38</text:p>
          </table:table-cell>
          <table:table-cell office:value-type="float" office:value="2626.66" table:style-name="ce10">
            <text:p>2.626,66</text:p>
          </table:table-cell>
          <table:table-cell office:value-type="float" office:value="8411.01" table:style-name="ce10">
            <text:p>8.411,01</text:p>
          </table:table-cell>
          <table:table-cell office:value-type="float" office:value="2175.79" table:style-name="ce10">
            <text:p>2.175,79</text:p>
          </table:table-cell>
          <table:table-cell table:number-columns-spanned="2" table:number-rows-spanned="1" table:style-name="ce25"/>
          <table:covered-table-cell/>
          <table:table-cell office:value-type="float" office:value="54.61" table:style-name="ce13">
            <text:p>54,61</text:p>
          </table:table-cell>
          <table:table-cell office:value-type="float" office:value="25181.45" table:style-name="ce10">
            <text:p>25.181,45</text:p>
          </table:table-cell>
          <table:table-cell office:value-type="float" office:value="-1930.92" table:style-name="ce12">
            <text:p>-1.930,92</text:p>
          </table:table-cell>
          <table:table-cell office:value-type="float" office:value="-4841.49" table:style-name="ce12">
            <text:p>-4.841,49</text:p>
          </table:table-cell>
          <table:table-cell office:value-type="float" office:value="-4802.8500000000004" table:style-name="ce12">
            <text:p>-4.802,85</text:p>
          </table:table-cell>
          <table:table-cell office:value-type="float" office:value="0" table:style-name="ce13">
            <text:p>0,00</text:p>
          </table:table-cell>
          <table:table-cell office:value-type="float" office:value="-11575.26" table:style-name="ce12">
            <text:p>-11.575,26</text:p>
          </table:table-cell>
          <table:table-cell office:value-type="float" office:value="13606.19" table:style-name="ce10">
            <text:p>13.606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SALETE FERREIRA DA SILV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4ª VT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4064.13" table:style-name="ce10">
            <text:p>4.064,13</text:p>
          </table:table-cell>
          <table:table-cell office:value-type="float" office:value="2232.38" table:style-name="ce10">
            <text:p>2.232,38</text:p>
          </table:table-cell>
          <table:table-cell office:value-type="float" office:value="1488.07" table:style-name="ce10">
            <text:p>1.48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586.66" table:style-name="ce10">
            <text:p>19.586,66</text:p>
          </table:table-cell>
          <table:table-cell office:value-type="float" office:value="-1861.03" table:style-name="ce12">
            <text:p>-1.861,03</text:p>
          </table:table-cell>
          <table:table-cell office:value-type="float" office:value="-3595.97" table:style-name="ce12">
            <text:p>-3.595,97</text:p>
          </table:table-cell>
          <table:table-cell office:value-type="float" office:value="-2330.36" table:style-name="ce12">
            <text:p>-2.330,36</text:p>
          </table:table-cell>
          <table:table-cell office:value-type="float" office:value="0" table:style-name="ce13">
            <text:p>0,00</text:p>
          </table:table-cell>
          <table:table-cell office:value-type="float" office:value="-7787.36" table:style-name="ce12">
            <text:p>-7.787,36</text:p>
          </table:table-cell>
          <table:table-cell office:value-type="float" office:value="11799.3" table:style-name="ce10">
            <text:p>11.799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STELA DE ALENCAR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6665.14" table:style-name="ce10">
            <text:p>6.665,14</text:p>
          </table:table-cell>
          <table:table-cell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713.81" table:style-name="ce10">
            <text:p>26.713,81</text:p>
          </table:table-cell>
          <table:table-cell office:value-type="float" office:value="-3053.49" table:style-name="ce12">
            <text:p>-3.053,49</text:p>
          </table:table-cell>
          <table:table-cell table:style-name="ce9"/>
          <table:table-cell office:value-type="float" office:value="-2940.46" table:style-name="ce12">
            <text:p>-2.940,46</text:p>
          </table:table-cell>
          <table:table-cell office:value-type="float" office:value="0" table:style-name="ce13">
            <text:p>0,00</text:p>
          </table:table-cell>
          <table:table-cell office:value-type="float" office:value="-5993.95" table:style-name="ce12">
            <text:p>-5.993,95</text:p>
          </table:table-cell>
          <table:table-cell office:value-type="float" office:value="20719.86" table:style-name="ce10">
            <text:p>20.719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TEREZA HOLANDA CARVALHO VILEL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E DESEMBARGADOR (GABJL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275.0500000000002" table:style-name="ce10">
            <text:p>2.275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309.68" table:style-name="ce10">
            <text:p>15.309,68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301.2399999999998" table:style-name="ce12">
            <text:p>-2.301,24</text:p>
          </table:table-cell>
          <table:table-cell office:value-type="float" office:value="-3956.66" table:style-name="ce12">
            <text:p>-3.956,66</text:p>
          </table:table-cell>
          <table:table-cell office:value-type="float" office:value="0" table:style-name="ce13">
            <text:p>0,00</text:p>
          </table:table-cell>
          <table:table-cell office:value-type="float" office:value="-7763.07" table:style-name="ce12">
            <text:p>-7.763,07</text:p>
          </table:table-cell>
          <table:table-cell office:value-type="float" office:value="7546.61" table:style-name="ce10">
            <text:p>7.546,6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TEREZA RICARDO DE OLIVEI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4020.93" table:style-name="ce10">
            <text:p>14.020,93</text:p>
          </table:table-cell>
          <table:table-cell table:number-columns-repeated="2"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771.56" table:style-name="ce10">
            <text:p>14.771,56</text:p>
          </table:table-cell>
          <table:table-cell office:value-type="float" office:value="-1043.07" table:style-name="ce12">
            <text:p>-1.043,07</text:p>
          </table:table-cell>
          <table:table-cell table:style-name="ce9"/>
          <table:table-cell office:value-type="float" office:value="-2033.73" table:style-name="ce12">
            <text:p>-2.033,73</text:p>
          </table:table-cell>
          <table:table-cell office:value-type="float" office:value="0" table:style-name="ce13">
            <text:p>0,00</text:p>
          </table:table-cell>
          <table:table-cell office:value-type="float" office:value="-3076.8" table:style-name="ce12">
            <text:p>-3.076,80</text:p>
          </table:table-cell>
          <table:table-cell office:value-type="float" office:value="11694.76" table:style-name="ce10">
            <text:p>11.694,7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VANUZIA GADI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SLQ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1754.42" table:style-name="ce10">
            <text:p>1.754,42</text:p>
          </table:table-cell>
          <table:table-cell office:value-type="float" office:value="395.02" table:number-columns-spanned="2" table:number-rows-spanned="1" table:style-name="ce27">
            <text:p>395,02</text:p>
          </table:table-cell>
          <table:covered-table-cell/>
          <table:table-cell table:style-name="ce9"/>
          <table:table-cell office:value-type="float" office:value="3334.49" table:style-name="ce10">
            <text:p>3.334,49</text:p>
          </table:table-cell>
          <table:table-cell table:number-columns-repeated="2" table:style-name="ce9"/>
          <table:table-cell office:value-type="float" office:value="-792.67" table:style-name="ce11">
            <text:p>-792,67</text:p>
          </table:table-cell>
          <table:table-cell office:value-type="float" office:value="0" table:style-name="ce13">
            <text:p>0,00</text:p>
          </table:table-cell>
          <table:table-cell office:value-type="float" office:value="-792.67" table:style-name="ce11">
            <text:p>-792,67</text:p>
          </table:table-cell>
          <table:table-cell office:value-type="float" office:value="2541.8200000000002" table:style-name="ce10">
            <text:p>2.541,8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VERÔNICA TORRES LOPES PEREIRA</text:p>
          </table:table-cell>
          <table:table-cell office:value-type="string" table:style-name="ce8">
            <text:p>ASSISTENTE FINANCEIRO - FC-05</text:p>
          </table:table-cell>
          <table:table-cell office:value-type="string" table:style-name="ce8">
            <text:p>DIVISÃO DE PLANEJAMENTO E CONTROLE ORÇAMENTÁRIO</text:p>
          </table:table-cell>
          <table:table-cell office:value-type="float" office:value="11778.34" table:style-name="ce10">
            <text:p>11.778,34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358.91" table:style-name="ce10">
            <text:p>2.358,91</text:p>
          </table:table-cell>
          <table:table-cell office:value-type="float" office:value="4485.5600000000004" table:number-columns-spanned="2" table:number-rows-spanned="1" table:style-name="ce26">
            <text:p>4.485,56</text:p>
          </table:table-cell>
          <table:covered-table-cell/>
          <table:table-cell table:style-name="ce9"/>
          <table:table-cell office:value-type="float" office:value="20855.189999999999" table:style-name="ce10">
            <text:p>20.855,19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3651.51" table:style-name="ce12">
            <text:p>-3.651,51</text:p>
          </table:table-cell>
          <table:table-cell office:value-type="float" office:value="-2117.56" table:style-name="ce12">
            <text:p>-2.117,56</text:p>
          </table:table-cell>
          <table:table-cell office:value-type="float" office:value="0" table:style-name="ce13">
            <text:p>0,00</text:p>
          </table:table-cell>
          <table:table-cell office:value-type="float" office:value="-7257.02" table:style-name="ce12">
            <text:p>-7.257,02</text:p>
          </table:table-cell>
          <table:table-cell office:value-type="float" office:value="13598.17" table:style-name="ce10">
            <text:p>13.598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VIVIANE BARROS COSTA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1ª VT)</text:p>
          </table:table-cell>
          <table:table-cell office:value-type="float" office:value="18951.18" table:style-name="ce10">
            <text:p>18.951,1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674.4" table:style-name="ce10">
            <text:p>1.674,4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857.96" table:style-name="ce10">
            <text:p>22.857,96</text:p>
          </table:table-cell>
          <table:table-cell office:value-type="float" office:value="-828.39" table:style-name="ce11">
            <text:p>-828,39</text:p>
          </table:table-cell>
          <table:table-cell office:value-type="float" office:value="-920.46" table:style-name="ce11">
            <text:p>-920,46</text:p>
          </table:table-cell>
          <table:table-cell office:value-type="float" office:value="-1069.6099999999999" table:style-name="ce12">
            <text:p>-1.069,61</text:p>
          </table:table-cell>
          <table:table-cell office:value-type="float" office:value="0" table:style-name="ce13">
            <text:p>0,00</text:p>
          </table:table-cell>
          <table:table-cell office:value-type="float" office:value="-2818.46" table:style-name="ce12">
            <text:p>-2.818,46</text:p>
          </table:table-cell>
          <table:table-cell office:value-type="float" office:value="20039.5" table:style-name="ce10">
            <text:p>20.039,5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ZILÁ ANTAS DE ASSI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852.91" table:style-name="ce10">
            <text:p>1.852,91</text:p>
          </table:table-cell>
          <table:table-cell table:style-name="ce9"/>
          <table:table-cell office:value-type="float" office:value="1537.61" table:style-name="ce10">
            <text:p>1.537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026.38" table:style-name="ce10">
            <text:p>15.026,38</text:p>
          </table:table-cell>
          <table:table-cell office:value-type="float" office:value="-955.27" table:style-name="ce11">
            <text:p>-955,27</text:p>
          </table:table-cell>
          <table:table-cell office:value-type="float" office:value="-2053.7600000000002" table:style-name="ce12">
            <text:p>-2.053,76</text:p>
          </table:table-cell>
          <table:table-cell office:value-type="float" office:value="-2746.26" table:style-name="ce12">
            <text:p>-2.746,26</text:p>
          </table:table-cell>
          <table:table-cell office:value-type="float" office:value="0" table:style-name="ce13">
            <text:p>0,00</text:p>
          </table:table-cell>
          <table:table-cell office:value-type="float" office:value="-5755.29" table:style-name="ce12">
            <text:p>-5.755,29</text:p>
          </table:table-cell>
          <table:table-cell office:value-type="float" office:value="9271.09" table:style-name="ce10">
            <text:p>9.271,0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ZULEIDE DE LIM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280.35" table:style-name="ce10">
            <text:p>2.280,35</text:p>
          </table:table-cell>
          <table:table-cell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441.47" table:style-name="ce10">
            <text:p>14.441,47</text:p>
          </table:table-cell>
          <table:table-cell office:value-type="float" office:value="-986.61" table:style-name="ce11">
            <text:p>-986,61</text:p>
          </table:table-cell>
          <table:table-cell table:style-name="ce9"/>
          <table:table-cell office:value-type="float" office:value="-3003.41" table:style-name="ce12">
            <text:p>-3.003,41</text:p>
          </table:table-cell>
          <table:table-cell office:value-type="float" office:value="0" table:style-name="ce13">
            <text:p>0,00</text:p>
          </table:table-cell>
          <table:table-cell office:value-type="float" office:value="-3990.02" table:style-name="ce12">
            <text:p>-3.990,02</text:p>
          </table:table-cell>
          <table:table-cell office:value-type="float" office:value="10451.450000000001" table:style-name="ce10">
            <text:p>10.451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H DE MESQUITA MONTEIRO</text:p>
          </table:table-cell>
          <table:table-cell office:value-type="string" table:style-name="ce8">
            <text:p>ANALISTA JUDICIÁRIO - NÍVEL SUPERIOR C11</text:p>
          </table:table-cell>
          <table:table-cell table:style-name="ce9"/>
          <table:table-cell office:value-type="float" office:value="18399.2" table:style-name="ce10">
            <text:p>18.399,20</text:p>
          </table:table-cell>
          <table:table-cell table:number-columns-repeated="2" table:style-name="ce9"/>
          <table:table-cell office:value-type="float" office:value="1629.7" table:style-name="ce10">
            <text:p>1.629,70</text:p>
          </table:table-cell>
          <table:table-cell office:value-type="float" office:value="6133.07" table:number-columns-spanned="2" table:number-rows-spanned="1" table:style-name="ce26">
            <text:p>6.133,07</text:p>
          </table:table-cell>
          <table:covered-table-cell/>
          <table:table-cell table:style-name="ce9"/>
          <table:table-cell office:value-type="float" office:value="26161.97" table:style-name="ce10">
            <text:p>26.161,97</text:p>
          </table:table-cell>
          <table:table-cell office:value-type="float" office:value="-828.39" table:style-name="ce11">
            <text:p>-828,39</text:p>
          </table:table-cell>
          <table:table-cell office:value-type="float" office:value="-4779.84" table:style-name="ce12">
            <text:p>-4.779,84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5608.23" table:style-name="ce12">
            <text:p>-5.608,23</text:p>
          </table:table-cell>
          <table:table-cell office:value-type="float" office:value="20553.740000000002" table:style-name="ce10">
            <text:p>20.553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NA NASCIMENTO DE ARAÚJO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LNS)</text:p>
          </table:table-cell>
          <table:table-cell office:value-type="float" office:value="17649.37" table:style-name="ce10">
            <text:p>17.649,37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186.12" table:style-name="ce10">
            <text:p>2.186,1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775.38" table:style-name="ce10">
            <text:p>21.775,38</text:p>
          </table:table-cell>
          <table:table-cell office:value-type="float" office:value="-2470.16" table:style-name="ce12">
            <text:p>-2.470,16</text:p>
          </table:table-cell>
          <table:table-cell office:value-type="float" office:value="-3838.39" table:style-name="ce12">
            <text:p>-3.838,39</text:p>
          </table:table-cell>
          <table:table-cell office:value-type="float" office:value="-798.92" table:style-name="ce11">
            <text:p>-798,92</text:p>
          </table:table-cell>
          <table:table-cell office:value-type="float" office:value="0" table:style-name="ce13">
            <text:p>0,00</text:p>
          </table:table-cell>
          <table:table-cell office:value-type="float" office:value="-7107.47" table:style-name="ce12">
            <text:p>-7.107,47</text:p>
          </table:table-cell>
          <table:table-cell office:value-type="float" office:value="14667.91" table:style-name="ce10">
            <text:p>14.667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NA TORRES DE LIMA OLIVEIRA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AHFI)</text:p>
          </table:table-cell>
          <table:table-cell office:value-type="float" office:value="9920.51" table:style-name="ce10">
            <text:p>9.920,51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234.4000000000001" table:style-name="ce10">
            <text:p>1.234,4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387.29" table:style-name="ce10">
            <text:p>13.387,29</text:p>
          </table:table-cell>
          <table:table-cell office:value-type="float" office:value="-1233.44" table:style-name="ce12">
            <text:p>-1.233,44</text:p>
          </table:table-cell>
          <table:table-cell office:value-type="float" office:value="-2133.4899999999998" table:style-name="ce12">
            <text:p>-2.133,49</text:p>
          </table:table-cell>
          <table:table-cell office:value-type="float" office:value="-486.94" table:style-name="ce11">
            <text:p>-486,94</text:p>
          </table:table-cell>
          <table:table-cell office:value-type="float" office:value="0" table:style-name="ce13">
            <text:p>0,00</text:p>
          </table:table-cell>
          <table:table-cell office:value-type="float" office:value="-3853.87" table:style-name="ce12">
            <text:p>-3.853,87</text:p>
          </table:table-cell>
          <table:table-cell office:value-type="float" office:value="9533.42" table:style-name="ce10">
            <text:p>9.533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NIZE BENTO PATITUCCI DA SILV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FOLHA DE PAGAMENTO (SEGESP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2105.92" table:style-name="ce10">
            <text:p>2.105,92</text:p>
          </table:table-cell>
          <table:table-cell office:value-type="float" office:value="1939.89" table:style-name="ce10">
            <text:p>1.939,89</text:p>
          </table:table-cell>
          <table:table-cell office:value-type="float" office:value="2615.73" table:style-name="ce10">
            <text:p>2.615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463.62" table:style-name="ce10">
            <text:p>18.463,62</text:p>
          </table:table-cell>
          <table:table-cell office:value-type="float" office:value="-1844.99" table:style-name="ce12">
            <text:p>-1.844,99</text:p>
          </table:table-cell>
          <table:table-cell office:value-type="float" office:value="-2877.16" table:style-name="ce12">
            <text:p>-2.877,16</text:p>
          </table:table-cell>
          <table:table-cell office:value-type="float" office:value="-2341.4" table:style-name="ce12">
            <text:p>-2.341,40</text:p>
          </table:table-cell>
          <table:table-cell office:value-type="float" office:value="0" table:style-name="ce13">
            <text:p>0,00</text:p>
          </table:table-cell>
          <table:table-cell office:value-type="float" office:value="-7063.55" table:style-name="ce12">
            <text:p>-7.063,55</text:p>
          </table:table-cell>
          <table:table-cell office:value-type="float" office:value="11400.07" table:style-name="ce10">
            <text:p>11.400,0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NALVA DIAS DE ARAÚJO MEDEIRO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PAGAMENTO (SOF)</text:p>
          </table:table-cell>
          <table:table-cell office:value-type="float" office:value="1989" table:style-name="ce10">
            <text:p>1.989,0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922.18" table:style-name="ce14">
            <text:p>922,18</text:p>
          </table:table-cell>
          <table:table-cell office:value-type="float" office:value="158.69999999999999" table:number-columns-spanned="2" table:number-rows-spanned="1" table:style-name="ce27">
            <text:p>158,70</text:p>
          </table:table-cell>
          <table:covered-table-cell/>
          <table:table-cell table:style-name="ce9"/>
          <table:table-cell office:value-type="float" office:value="4254.93" table:style-name="ce10">
            <text:p>4.254,93</text:p>
          </table:table-cell>
          <table:table-cell office:value-type="float" office:value="-218.79" table:style-name="ce11">
            <text:p>-218,79</text:p>
          </table:table-cell>
          <table:table-cell office:value-type="float" office:value="-83.85" table:style-name="ce11">
            <text:p>-83,85</text:p>
          </table:table-cell>
          <table:table-cell office:value-type="float" office:value="-1672.76" table:style-name="ce12">
            <text:p>-1.672,76</text:p>
          </table:table-cell>
          <table:table-cell office:value-type="float" office:value="0" table:style-name="ce13">
            <text:p>0,00</text:p>
          </table:table-cell>
          <table:table-cell office:value-type="float" office:value="-1975.4" table:style-name="ce12">
            <text:p>-1.975,40</text:p>
          </table:table-cell>
          <table:table-cell office:value-type="float" office:value="2279.5300000000002" table:style-name="ce10">
            <text:p>2.279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ÁRIO BRUNO SANTOS FARIAS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SAN)</text:p>
          </table:table-cell>
          <table:table-cell table:number-columns-repeated="2" table:style-name="ce9"/>
          <table:table-cell office:value-type="float" office:value="1379.07" table:style-name="ce10">
            <text:p>1.379,07</text:p>
          </table:table-cell>
          <table:table-cell office:value-type="float" office:value="2247.69" table:style-name="ce10">
            <text:p>2.247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26.76" table:style-name="ce10">
            <text:p>3.626,76</text:p>
          </table:table-cell>
          <table:table-cell office:value-type="float" office:value="-105.94" table:style-name="ce11">
            <text:p>-105,94</text:p>
          </table:table-cell>
          <table:table-cell table:style-name="ce9"/>
          <table:table-cell office:value-type="float" office:value="-700.62" table:style-name="ce11">
            <text:p>-700,62</text:p>
          </table:table-cell>
          <table:table-cell office:value-type="float" office:value="0" table:style-name="ce13">
            <text:p>0,00</text:p>
          </table:table-cell>
          <table:table-cell office:value-type="float" office:value="-806.56" table:style-name="ce11">
            <text:p>-806,56</text:p>
          </table:table-cell>
          <table:table-cell office:value-type="float" office:value="2820.2" table:style-name="ce10">
            <text:p>2.820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O JORGE DE ALENCAR LIM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7ª VT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860.95" table:style-name="ce14">
            <text:p>860,95</text:p>
          </table:table-cell>
          <table:table-cell office:value-type="float" office:value="2232.38" table:style-name="ce10">
            <text:p>2.232,38</text:p>
          </table:table-cell>
          <table:table-cell office:value-type="float" office:value="2359.44" table:style-name="ce10">
            <text:p>2.359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738.71" table:style-name="ce10">
            <text:p>24.738,71</text:p>
          </table:table-cell>
          <table:table-cell office:value-type="float" office:value="-2882.25" table:style-name="ce12">
            <text:p>-2.882,25</text:p>
          </table:table-cell>
          <table:table-cell office:value-type="float" office:value="-4492.32" table:style-name="ce12">
            <text:p>-4.492,32</text:p>
          </table:table-cell>
          <table:table-cell office:value-type="float" office:value="-1537.15" table:style-name="ce12">
            <text:p>-1.537,15</text:p>
          </table:table-cell>
          <table:table-cell office:value-type="float" office:value="0" table:style-name="ce13">
            <text:p>0,00</text:p>
          </table:table-cell>
          <table:table-cell office:value-type="float" office:value="-8911.7199999999993" table:style-name="ce12">
            <text:p>-8.911,72</text:p>
          </table:table-cell>
          <table:table-cell office:value-type="float" office:value="15826.99" table:style-name="ce10">
            <text:p>15.826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ÁRIO PEREIRA DE SOUS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2013.25" table:style-name="ce10">
            <text:p>22.013,25</text:p>
          </table:table-cell>
          <table:table-cell office:value-type="float" office:value="4980.8100000000004" table:style-name="ce10">
            <text:p>4.980,81</text:p>
          </table:table-cell>
          <table:table-cell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756.79" table:style-name="ce10">
            <text:p>27.756,79</text:p>
          </table:table-cell>
          <table:table-cell office:value-type="float" office:value="-3251.65" table:style-name="ce12">
            <text:p>-3.251,65</text:p>
          </table:table-cell>
          <table:table-cell office:value-type="float" office:value="-5136.21" table:style-name="ce12">
            <text:p>-5.136,21</text:p>
          </table:table-cell>
          <table:table-cell office:value-type="float" office:value="-4956.5200000000004" table:style-name="ce12">
            <text:p>-4.956,52</text:p>
          </table:table-cell>
          <table:table-cell office:value-type="float" office:value="0" table:style-name="ce13">
            <text:p>0,00</text:p>
          </table:table-cell>
          <table:table-cell office:value-type="float" office:value="-13344.38" table:style-name="ce12">
            <text:p>-13.344,38</text:p>
          </table:table-cell>
          <table:table-cell office:value-type="float" office:value="14412.41" table:style-name="ce10">
            <text:p>14.412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OTS HAMAD KENNEDY SILVA TRINDADE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MANUTENÇÃO E PROJETOS (SA)</text:p>
          </table:table-cell>
          <table:table-cell office:value-type="float" office:value="11278.67" table:style-name="ce10">
            <text:p>11.278,67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128.91" table:style-name="ce10">
            <text:p>2.128,91</text:p>
          </table:table-cell>
          <table:table-cell office:value-type="float" office:value="8984.25" table:number-columns-spanned="2" table:number-rows-spanned="1" table:style-name="ce26">
            <text:p>8.984,25</text:p>
          </table:table-cell>
          <table:covered-table-cell/>
          <table:table-cell table:style-name="ce9"/>
          <table:table-cell office:value-type="float" office:value="23770.9" table:style-name="ce10">
            <text:p>23.770,90</text:p>
          </table:table-cell>
          <table:table-cell office:value-type="float" office:value="-1360.53" table:style-name="ce12">
            <text:p>-1.360,53</text:p>
          </table:table-cell>
          <table:table-cell office:value-type="float" office:value="-4603.7700000000004" table:style-name="ce12">
            <text:p>-4.603,77</text:p>
          </table:table-cell>
          <table:table-cell office:value-type="float" office:value="-1788.66" table:style-name="ce12">
            <text:p>-1.788,66</text:p>
          </table:table-cell>
          <table:table-cell office:value-type="float" office:value="0" table:style-name="ce13">
            <text:p>0,00</text:p>
          </table:table-cell>
          <table:table-cell office:value-type="float" office:value="-7752.96" table:style-name="ce12">
            <text:p>-7.752,96</text:p>
          </table:table-cell>
          <table:table-cell office:value-type="float" office:value="16017.94" table:style-name="ce10">
            <text:p>16.017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STELA PELLENZ CASADO</text:p>
          </table:table-cell>
          <table:table-cell office:value-type="string" table:style-name="ce8">
            <text:p>SECRETÁRIO DA ESCOLA JUDICIAL - CJ-03</text:p>
          </table:table-cell>
          <table:table-cell office:value-type="string" table:style-name="ce8">
            <text:p>ESCOLA JUDICIAL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1505.17" table:style-name="ce10">
            <text:p>1.505,17</text:p>
          </table:table-cell>
          <table:table-cell office:value-type="float" office:value="8411.01" table:style-name="ce10">
            <text:p>8.411,01</text:p>
          </table:table-cell>
          <table:table-cell office:value-type="float" office:value="2542.41" table:style-name="ce10">
            <text:p>2.542,4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355.66" table:style-name="ce10">
            <text:p>24.355,66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4611.09" table:style-name="ce12">
            <text:p>-4.611,09</text:p>
          </table:table-cell>
          <table:table-cell office:value-type="float" office:value="-2747.34" table:style-name="ce12">
            <text:p>-2.747,34</text:p>
          </table:table-cell>
          <table:table-cell office:value-type="float" office:value="0" table:style-name="ce13">
            <text:p>0,00</text:p>
          </table:table-cell>
          <table:table-cell office:value-type="float" office:value="-8863.6" table:style-name="ce12">
            <text:p>-8.863,60</text:p>
          </table:table-cell>
          <table:table-cell office:value-type="float" office:value="15492.06" table:style-name="ce10">
            <text:p>15.492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STELA SANTOS JAPIASSU ALMEIDA DE ALENCA</text:p>
          </table:table-cell>
          <table:table-cell office:value-type="string" table:style-name="ce8">
            <text:p>ANALISTA JUDICIÁRIO - NÍVEL SUPERIOR C11</text:p>
          </table:table-cell>
          <table:table-cell office:value-type="string" table:style-name="ce8">
            <text:p>SECRETARIA (2ª VT-ARA)</text:p>
          </table:table-cell>
          <table:table-cell office:value-type="float" office:value="21223.5" table:style-name="ce10">
            <text:p>21.223,50</text:p>
          </table:table-cell>
          <table:table-cell table:number-columns-repeated="2" table:style-name="ce9"/>
          <table:table-cell office:value-type="float" office:value="3897.33" table:style-name="ce10">
            <text:p>3.897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120.83" table:style-name="ce10">
            <text:p>25.120,83</text:p>
          </table:table-cell>
          <table:table-cell office:value-type="float" office:value="-3023.09" table:style-name="ce12">
            <text:p>-3.023,09</text:p>
          </table:table-cell>
          <table:table-cell office:value-type="float" office:value="-4135.75" table:style-name="ce12">
            <text:p>-4.135,75</text:p>
          </table:table-cell>
          <table:table-cell office:value-type="float" office:value="-2116.84" table:style-name="ce12">
            <text:p>-2.116,84</text:p>
          </table:table-cell>
          <table:table-cell office:value-type="float" office:value="0" table:style-name="ce13">
            <text:p>0,00</text:p>
          </table:table-cell>
          <table:table-cell office:value-type="float" office:value="-9275.68" table:style-name="ce12">
            <text:p>-9.275,68</text:p>
          </table:table-cell>
          <table:table-cell office:value-type="float" office:value="15845.15" table:style-name="ce10">
            <text:p>15.845,1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LENE ALMEIDA SOARE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2ª VT)</text:p>
          </table:table-cell>
          <table:table-cell office:value-type="float" office:value="1815.18" table:style-name="ce10">
            <text:p>1.815,1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672.81" table:style-name="ce10">
            <text:p>1.672,81</text:p>
          </table:table-cell>
          <table:table-cell office:value-type="float" office:value="1000.08" table:number-columns-spanned="2" table:number-rows-spanned="1" table:style-name="ce26">
            <text:p>1.000,08</text:p>
          </table:table-cell>
          <table:covered-table-cell/>
          <table:table-cell office:value-type="float" office:value="1500.12" table:style-name="ce10">
            <text:p>1.500,12</text:p>
          </table:table-cell>
          <table:table-cell office:value-type="float" office:value="7173.24" table:style-name="ce10">
            <text:p>7.173,24</text:p>
          </table:table-cell>
          <table:table-cell office:value-type="float" office:value="-254.13" table:style-name="ce11">
            <text:p>-254,13</text:p>
          </table:table-cell>
          <table:table-cell office:value-type="float" office:value="-63.16" table:style-name="ce11">
            <text:p>-63,16</text:p>
          </table:table-cell>
          <table:table-cell office:value-type="float" office:value="-1232.05" table:style-name="ce12">
            <text:p>-1.232,05</text:p>
          </table:table-cell>
          <table:table-cell office:value-type="float" office:value="0" table:style-name="ce13">
            <text:p>0,00</text:p>
          </table:table-cell>
          <table:table-cell office:value-type="float" office:value="-1549.34" table:style-name="ce12">
            <text:p>-1.549,34</text:p>
          </table:table-cell>
          <table:table-cell office:value-type="float" office:value="5623.9" table:style-name="ce10">
            <text:p>5.623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LENE BRANDÃO DE LIMA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LNS)</text:p>
          </table:table-cell>
          <table:table-cell office:value-type="float" office:value="6750.55" table:style-name="ce10">
            <text:p>6.750,55</text:p>
          </table:table-cell>
          <table:table-cell office:value-type="float" office:value="781.26" table:style-name="ce14">
            <text:p>781,26</text:p>
          </table:table-cell>
          <table:table-cell office:value-type="float" office:value="2232.38" table:style-name="ce10">
            <text:p>2.232,38</text:p>
          </table:table-cell>
          <table:table-cell office:value-type="float" office:value="2024.1" table:style-name="ce10">
            <text:p>2.024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788.29" table:style-name="ce10">
            <text:p>11.788,29</text:p>
          </table:table-cell>
          <table:table-cell office:value-type="float" office:value="-781.26" table:style-name="ce11">
            <text:p>-781,26</text:p>
          </table:table-cell>
          <table:table-cell office:value-type="float" office:value="-1600.95" table:style-name="ce12">
            <text:p>-1.600,95</text:p>
          </table:table-cell>
          <table:table-cell office:value-type="float" office:value="-3173.42" table:style-name="ce12">
            <text:p>-3.173,42</text:p>
          </table:table-cell>
          <table:table-cell office:value-type="float" office:value="0" table:style-name="ce13">
            <text:p>0,00</text:p>
          </table:table-cell>
          <table:table-cell office:value-type="float" office:value="-5555.63" table:style-name="ce12">
            <text:p>-5.555,63</text:p>
          </table:table-cell>
          <table:table-cell office:value-type="float" office:value="6232.66" table:style-name="ce10">
            <text:p>6.232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LENE ROCHA CALAZANS DE SOUZ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RECURSOS (SEJ)</text:p>
          </table:table-cell>
          <table:table-cell office:value-type="float" office:value="18935.29" table:style-name="ce10">
            <text:p>18.935,29</text:p>
          </table:table-cell>
          <table:table-cell office:value-type="float" office:value="3374.07" table:style-name="ce10">
            <text:p>3.374,07</text:p>
          </table:table-cell>
          <table:table-cell office:value-type="float" office:value="1939.89" table:style-name="ce10">
            <text:p>1.939,89</text:p>
          </table:table-cell>
          <table:table-cell office:value-type="float" office:value="2395.79" table:style-name="ce10">
            <text:p>2.395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645.040000000001" table:style-name="ce10">
            <text:p>26.645,04</text:p>
          </table:table-cell>
          <table:table-cell office:value-type="float" office:value="-3200.48" table:style-name="ce12">
            <text:p>-3.200,48</text:p>
          </table:table-cell>
          <table:table-cell office:value-type="float" office:value="-4866.91" table:style-name="ce12">
            <text:p>-4.866,91</text:p>
          </table:table-cell>
          <table:table-cell office:value-type="float" office:value="-2889.99" table:style-name="ce12">
            <text:p>-2.889,99</text:p>
          </table:table-cell>
          <table:table-cell office:value-type="float" office:value="0" table:style-name="ce13">
            <text:p>0,00</text:p>
          </table:table-cell>
          <table:table-cell office:value-type="float" office:value="-10957.38" table:style-name="ce12">
            <text:p>-10.957,38</text:p>
          </table:table-cell>
          <table:table-cell office:value-type="float" office:value="15687.66" table:style-name="ce10">
            <text:p>15.687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TA ANGÉLICA DE OLIVEIRA SANTOS MARTIN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3ª VT)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219.33" table:style-name="ce10">
            <text:p>3.219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056.29" table:style-name="ce10">
            <text:p>17.056,29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17.61" table:style-name="ce12">
            <text:p>-2.417,61</text:p>
          </table:table-cell>
          <table:table-cell office:value-type="float" office:value="-4679.93" table:style-name="ce12">
            <text:p>-4.679,93</text:p>
          </table:table-cell>
          <table:table-cell office:value-type="float" office:value="0" table:style-name="ce13">
            <text:p>0,00</text:p>
          </table:table-cell>
          <table:table-cell office:value-type="float" office:value="-8602.7099999999991" table:style-name="ce12">
            <text:p>-8.602,71</text:p>
          </table:table-cell>
          <table:table-cell office:value-type="float" office:value="8453.58" table:style-name="ce10">
            <text:p>8.453,5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THA GRACE MONTE DE ALBUQUERQUE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84.95999999999998" table:style-name="ce14">
            <text:p>284,96</text:p>
          </table:table-cell>
          <table:table-cell table:style-name="ce9"/>
          <table:table-cell office:value-type="float" office:value="1672.81" table:style-name="ce10">
            <text:p>1.672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593.63" table:style-name="ce10">
            <text:p>13.593,63</text:p>
          </table:table-cell>
          <table:table-cell office:value-type="float" office:value="-1529.27" table:style-name="ce12">
            <text:p>-1.529,27</text:p>
          </table:table-cell>
          <table:table-cell office:value-type="float" office:value="-1988.32" table:style-name="ce12">
            <text:p>-1.988,32</text:p>
          </table:table-cell>
          <table:table-cell office:value-type="float" office:value="-1295.99" table:style-name="ce12">
            <text:p>-1.295,99</text:p>
          </table:table-cell>
          <table:table-cell office:value-type="float" office:value="0" table:style-name="ce13">
            <text:p>0,00</text:p>
          </table:table-cell>
          <table:table-cell office:value-type="float" office:value="-4813.58" table:style-name="ce12">
            <text:p>-4.813,58</text:p>
          </table:table-cell>
          <table:table-cell office:value-type="float" office:value="8780.0499999999993" table:style-name="ce10">
            <text:p>8.780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THA MARIA COUTINHO MOURA ALVE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DE GESTÃO DE PESSOAS (D.G.)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1744.97" table:style-name="ce10">
            <text:p>1.744,97</text:p>
          </table:table-cell>
          <table:table-cell table:style-name="ce9"/>
          <table:table-cell office:value-type="float" office:value="1938.07" table:style-name="ce10">
            <text:p>1.93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202.75" table:style-name="ce10">
            <text:p>23.202,75</text:p>
          </table:table-cell>
          <table:table-cell office:value-type="float" office:value="-3028.11" table:style-name="ce12">
            <text:p>-3.028,11</text:p>
          </table:table-cell>
          <table:table-cell office:value-type="float" office:value="-4041.42" table:style-name="ce12">
            <text:p>-4.041,42</text:p>
          </table:table-cell>
          <table:table-cell office:value-type="float" office:value="-134.66" table:style-name="ce11">
            <text:p>-134,66</text:p>
          </table:table-cell>
          <table:table-cell office:value-type="float" office:value="0" table:style-name="ce13">
            <text:p>0,00</text:p>
          </table:table-cell>
          <table:table-cell office:value-type="float" office:value="-7204.19" table:style-name="ce12">
            <text:p>-7.204,19</text:p>
          </table:table-cell>
          <table:table-cell office:value-type="float" office:value="15998.56" table:style-name="ce10">
            <text:p>15.998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Y LIDIAN DE LIMA FERRAZ</text:p>
          </table:table-cell>
          <table:table-cell office:value-type="string" table:style-name="ce8">
            <text:p>DIRETOR GERAL - CJ-04</text:p>
          </table:table-cell>
          <table:table-cell office:value-type="string" table:style-name="ce8">
            <text:p>DIRETORIA-GERAL <text:s/>(PRES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1618.11" table:style-name="ce10">
            <text:p>1.618,11</text:p>
          </table:table-cell>
          <table:table-cell office:value-type="float" office:value="9495.0300000000007" table:style-name="ce10">
            <text:p>9.495,03</text:p>
          </table:table-cell>
          <table:table-cell office:value-type="float" office:value="1446.11" table:style-name="ce10">
            <text:p>1.446,11</text:p>
          </table:table-cell>
          <table:table-cell office:value-type="float" office:value="607.98" table:number-columns-spanned="2" table:number-rows-spanned="1" table:style-name="ce27">
            <text:p>607,98</text:p>
          </table:table-cell>
          <table:covered-table-cell/>
          <table:table-cell table:style-name="ce9"/>
          <table:table-cell office:value-type="float" office:value="32609.02" table:style-name="ce10">
            <text:p>32.609,02</text:p>
          </table:table-cell>
          <table:table-cell office:value-type="float" office:value="-3007.18" table:style-name="ce12">
            <text:p>-3.007,18</text:p>
          </table:table-cell>
          <table:table-cell office:value-type="float" office:value="-6873.46" table:style-name="ce12">
            <text:p>-6.873,46</text:p>
          </table:table-cell>
          <table:table-cell office:value-type="float" office:value="-1854.28" table:style-name="ce12">
            <text:p>-1.854,28</text:p>
          </table:table-cell>
          <table:table-cell office:value-type="float" office:value="0" table:style-name="ce13">
            <text:p>0,00</text:p>
          </table:table-cell>
          <table:table-cell office:value-type="float" office:value="-11734.92" table:style-name="ce12">
            <text:p>-11.734,92</text:p>
          </table:table-cell>
          <table:table-cell office:value-type="float" office:value="20874.099999999999" table:style-name="ce10">
            <text:p>20.874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URÍCIO ALEXANDER CORREIA DE SOUZ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PRECEDENTES, AÇÕES COLETIVAS E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3141.81" table:style-name="ce10">
            <text:p>3.141,81</text:p>
          </table:table-cell>
          <table:table-cell table:style-name="ce9"/>
          <table:table-cell office:value-type="float" office:value="1488.07" table:style-name="ce10">
            <text:p>1.48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331.4" table:style-name="ce10">
            <text:p>23.331,40</text:p>
          </table:table-cell>
          <table:table-cell office:value-type="float" office:value="-3162.16" table:style-name="ce12">
            <text:p>-3.162,16</text:p>
          </table:table-cell>
          <table:table-cell office:value-type="float" office:value="-4267.96" table:style-name="ce12">
            <text:p>-4.267,96</text:p>
          </table:table-cell>
          <table:table-cell office:value-type="float" office:value="-1716.29" table:style-name="ce12">
            <text:p>-1.716,29</text:p>
          </table:table-cell>
          <table:table-cell office:value-type="float" office:value="0" table:style-name="ce13">
            <text:p>0,00</text:p>
          </table:table-cell>
          <table:table-cell office:value-type="float" office:value="-9146.41" table:style-name="ce12">
            <text:p>-9.146,41</text:p>
          </table:table-cell>
          <table:table-cell office:value-type="float" office:value="14184.99" table:style-name="ce10">
            <text:p>14.184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URÍCIO AUGUSTO FIGUEIRED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TOR DE CONTRATAÇÕES E ORÇAMENTO DE TIC (SETIC)</text:p>
          </table:table-cell>
          <table:table-cell table:number-columns-repeated="2" table:style-name="ce9"/>
          <table:table-cell office:value-type="float" office:value="1379.07" table:style-name="ce10">
            <text:p>1.379,07</text:p>
          </table:table-cell>
          <table:table-cell office:value-type="float" office:value="348.73" table:style-name="ce14">
            <text:p>348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27.8" table:style-name="ce10">
            <text:p>1.727,80</text:p>
          </table:table-cell>
          <table:table-cell table:number-columns-repeated="2" table:style-name="ce9"/>
          <table:table-cell office:value-type="float" office:value="-525.70000000000005" table:style-name="ce11">
            <text:p>-525,70</text:p>
          </table:table-cell>
          <table:table-cell office:value-type="float" office:value="0" table:style-name="ce13">
            <text:p>0,00</text:p>
          </table:table-cell>
          <table:table-cell office:value-type="float" office:value="-525.70000000000005" table:style-name="ce11">
            <text:p>-525,70</text:p>
          </table:table-cell>
          <table:table-cell office:value-type="float" office:value="1202.0999999999999" table:style-name="ce10">
            <text:p>1.202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URÍCIO NUNES MARQUES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1ª VT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1868.59" table:style-name="ce10">
            <text:p>1.868,59</text:p>
          </table:table-cell>
          <table:table-cell office:value-type="float" office:value="1939.89" table:style-name="ce10">
            <text:p>1.939,89</text:p>
          </table:table-cell>
          <table:table-cell office:value-type="float" office:value="2358.91" table:style-name="ce10">
            <text:p>2.358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609.18" table:style-name="ce10">
            <text:p>25.609,18</text:p>
          </table:table-cell>
          <table:table-cell office:value-type="float" office:value="-828.39" table:style-name="ce11">
            <text:p>-828,39</text:p>
          </table:table-cell>
          <table:table-cell office:value-type="float" office:value="-4766.08" table:style-name="ce12">
            <text:p>-4.766,08</text:p>
          </table:table-cell>
          <table:table-cell office:value-type="float" office:value="-2172" table:style-name="ce12">
            <text:p>-2.172,00</text:p>
          </table:table-cell>
          <table:table-cell office:value-type="float" office:value="0" table:style-name="ce13">
            <text:p>0,00</text:p>
          </table:table-cell>
          <table:table-cell office:value-type="float" office:value="-7766.47" table:style-name="ce12">
            <text:p>-7.766,47</text:p>
          </table:table-cell>
          <table:table-cell office:value-type="float" office:value="17842.71" table:style-name="ce10">
            <text:p>17.842,7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URÍCIO PEREIRA DE ARAÚJO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JL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2196.7399999999998" table:style-name="ce10">
            <text:p>2.196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136.63" table:style-name="ce10">
            <text:p>4.136,63</text:p>
          </table:table-cell>
          <table:table-cell table:number-columns-repeated="2" table:style-name="ce9"/>
          <table:table-cell office:value-type="float" office:value="-1351.4" table:style-name="ce12">
            <text:p>-1.351,40</text:p>
          </table:table-cell>
          <table:table-cell office:value-type="float" office:value="0" table:style-name="ce13">
            <text:p>0,00</text:p>
          </table:table-cell>
          <table:table-cell office:value-type="float" office:value="-1351.4" table:style-name="ce12">
            <text:p>-1.351,40</text:p>
          </table:table-cell>
          <table:table-cell office:value-type="float" office:value="2785.23" table:style-name="ce10">
            <text:p>2.785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URÍCIO QUINTELLA MALTA LESS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table:number-columns-repeated="3" table:style-name="ce9"/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910.08" table:style-name="ce14">
            <text:p>910,08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910.08" table:style-name="ce14">
            <text:p>910,0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XIMILIANO MEDEIROS DE LEMOS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LNS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060.62" table:style-name="ce10">
            <text:p>2.060,62</text:p>
          </table:table-cell>
          <table:table-cell office:value-type="float" office:value="1939.89" table:style-name="ce10">
            <text:p>1.939,89</text:p>
          </table:table-cell>
          <table:table-cell office:value-type="float" office:value="1372.88" table:style-name="ce10">
            <text:p>1.372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009.25" table:style-name="ce10">
            <text:p>17.009,25</text:p>
          </table:table-cell>
          <table:table-cell office:value-type="float" office:value="-1817.93" table:style-name="ce12">
            <text:p>-1.817,93</text:p>
          </table:table-cell>
          <table:table-cell office:value-type="float" office:value="-2930.71" table:style-name="ce12">
            <text:p>-2.930,71</text:p>
          </table:table-cell>
          <table:table-cell office:value-type="float" office:value="-2990.82" table:style-name="ce12">
            <text:p>-2.990,82</text:p>
          </table:table-cell>
          <table:table-cell office:value-type="float" office:value="0" table:style-name="ce13">
            <text:p>0,00</text:p>
          </table:table-cell>
          <table:table-cell office:value-type="float" office:value="-7739.46" table:style-name="ce12">
            <text:p>-7.739,46</text:p>
          </table:table-cell>
          <table:table-cell office:value-type="float" office:value="9269.7900000000009" table:style-name="ce10">
            <text:p>9.269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YRA FERREIRA DE ARAGÃO LISBÔA FREIRE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0575.82" table:style-name="ce10">
            <text:p>10.575,82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430.37" table:style-name="ce10">
            <text:p>2.430,37</text:p>
          </table:table-cell>
          <table:table-cell table:number-columns-spanned="2" table:number-rows-spanned="1" table:style-name="ce25"/>
          <table:covered-table-cell/>
          <table:table-cell office:value-type="float" office:value="7.02" table:style-name="ce13">
            <text:p>7,02</text:p>
          </table:table-cell>
          <table:table-cell office:value-type="float" office:value="14198.26" table:style-name="ce10">
            <text:p>14.198,26</text:p>
          </table:table-cell>
          <table:table-cell office:value-type="float" office:value="-1315.1" table:style-name="ce12">
            <text:p>-1.315,10</text:p>
          </table:table-cell>
          <table:table-cell office:value-type="float" office:value="-1898.95" table:style-name="ce12">
            <text:p>-1.898,95</text:p>
          </table:table-cell>
          <table:table-cell office:value-type="float" office:value="-2136.04" table:style-name="ce12">
            <text:p>-2.136,04</text:p>
          </table:table-cell>
          <table:table-cell office:value-type="float" office:value="0" table:style-name="ce13">
            <text:p>0,00</text:p>
          </table:table-cell>
          <table:table-cell office:value-type="float" office:value="-5350.09" table:style-name="ce12">
            <text:p>-5.350,09</text:p>
          </table:table-cell>
          <table:table-cell office:value-type="float" office:value="8848.17" table:style-name="ce10">
            <text:p>8.848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ÉRCIA DE FÁTIMA BRANDÃO PEIXOTO SOARE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091.17" table:style-name="ce10">
            <text:p>22.091,17</text:p>
          </table:table-cell>
          <table:table-cell office:value-type="float" office:value="7933.75" table:style-name="ce10">
            <text:p>7.933,75</text:p>
          </table:table-cell>
          <table:table-cell table:style-name="ce9"/>
          <table:table-cell office:value-type="float" office:value="3985.58" table:style-name="ce10">
            <text:p>3.985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4010.5" table:style-name="ce10">
            <text:p>34.010,50</text:p>
          </table:table-cell>
          <table:table-cell office:value-type="float" office:value="-3900.08" table:style-name="ce12">
            <text:p>-3.900,08</text:p>
          </table:table-cell>
          <table:table-cell office:value-type="float" office:value="-6262.83" table:style-name="ce12">
            <text:p>-6.262,83</text:p>
          </table:table-cell>
          <table:table-cell office:value-type="float" office:value="-4365.04" table:style-name="ce12">
            <text:p>-4.365,04</text:p>
          </table:table-cell>
          <table:table-cell office:value-type="float" office:value="0" table:style-name="ce13">
            <text:p>0,00</text:p>
          </table:table-cell>
          <table:table-cell office:value-type="float" office:value="-14527.95" table:style-name="ce12">
            <text:p>-14.527,95</text:p>
          </table:table-cell>
          <table:table-cell office:value-type="float" office:value="19482.55" table:style-name="ce10">
            <text:p>19.482,5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ICHAEL GALBIATTI MENDES</text:p>
          </table:table-cell>
          <table:table-cell office:value-type="string" table:style-name="ce8">
            <text:p>TÉCNICO JUDICIÁRIO - NÍVEL MÉDIO C11</text:p>
          </table:table-cell>
          <table:table-cell table:style-name="ce9"/>
          <table:table-cell office:value-type="float" office:value="11079.83" table:style-name="ce10">
            <text:p>11.079,83</text:p>
          </table:table-cell>
          <table:table-cell table:number-columns-repeated="2" table:style-name="ce9"/>
          <table:table-cell office:value-type="float" office:value="2498.34" table:style-name="ce10">
            <text:p>2.498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578.17" table:style-name="ce10">
            <text:p>13.578,17</text:p>
          </table:table-cell>
          <table:table-cell office:value-type="float" office:value="-1407.33" table:style-name="ce12">
            <text:p>-1.407,33</text:p>
          </table:table-cell>
          <table:table-cell office:value-type="float" office:value="-1738.44" table:style-name="ce12">
            <text:p>-1.738,44</text:p>
          </table:table-cell>
          <table:table-cell office:value-type="float" office:value="-1265.21" table:style-name="ce12">
            <text:p>-1.265,21</text:p>
          </table:table-cell>
          <table:table-cell office:value-type="float" office:value="0" table:style-name="ce13">
            <text:p>0,00</text:p>
          </table:table-cell>
          <table:table-cell office:value-type="float" office:value="-4410.9799999999996" table:style-name="ce12">
            <text:p>-4.410,98</text:p>
          </table:table-cell>
          <table:table-cell office:value-type="float" office:value="9167.19" table:style-name="ce10">
            <text:p>9.167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ICHELLE SHEYLA TENÓRIO CARVALHO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<text:s/>(1UNP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12.1" table:style-name="ce13">
            <text:p>12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51.99" table:style-name="ce10">
            <text:p>1.951,99</text:p>
          </table:table-cell>
          <table:table-cell table:style-name="ce9"/>
          <table:table-cell office:value-type="float" office:value="-2.7" table:style-name="ce15">
            <text:p>-2,70</text:p>
          </table:table-cell>
          <table:table-cell office:value-type="float" office:value="-30.65" table:style-name="ce11">
            <text:p>-30,65</text:p>
          </table:table-cell>
          <table:table-cell office:value-type="float" office:value="0" table:style-name="ce13">
            <text:p>0,00</text:p>
          </table:table-cell>
          <table:table-cell office:value-type="float" office:value="-33.35" table:style-name="ce11">
            <text:p>-33,35</text:p>
          </table:table-cell>
          <table:table-cell office:value-type="float" office:value="1918.64" table:style-name="ce10">
            <text:p>1.918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ILTON CORTEZ NOLASCO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SLQ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896.15" table:style-name="ce14">
            <text:p>896,15</text:p>
          </table:table-cell>
          <table:table-cell office:value-type="float" office:value="1379.07" table:style-name="ce10">
            <text:p>1.379,07</text:p>
          </table:table-cell>
          <table:table-cell office:value-type="float" office:value="3896.8" table:style-name="ce10">
            <text:p>3.896,8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807.88" table:style-name="ce10">
            <text:p>17.807,88</text:p>
          </table:table-cell>
          <table:table-cell office:value-type="float" office:value="-1625.79" table:style-name="ce12">
            <text:p>-1.625,79</text:p>
          </table:table-cell>
          <table:table-cell office:value-type="float" office:value="-2352.6799999999998" table:style-name="ce12">
            <text:p>-2.352,68</text:p>
          </table:table-cell>
          <table:table-cell office:value-type="float" office:value="-5638.82" table:style-name="ce12">
            <text:p>-5.638,82</text:p>
          </table:table-cell>
          <table:table-cell office:value-type="float" office:value="0" table:style-name="ce13">
            <text:p>0,00</text:p>
          </table:table-cell>
          <table:table-cell office:value-type="float" office:value="-9617.2900000000009" table:style-name="ce12">
            <text:p>-9.617,29</text:p>
          </table:table-cell>
          <table:table-cell office:value-type="float" office:value="8190.59" table:style-name="ce10">
            <text:p>8.190,5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ILTON WANDERLEY DE OMENA JÚNIOR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GESTÃO DOCUMENTAL (CAVT)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3374.07" table:style-name="ce10">
            <text:p>3.374,07</text:p>
          </table:table-cell>
          <table:table-cell table:style-name="ce9"/>
          <table:table-cell office:value-type="float" office:value="-254.37" table:style-name="ce11">
            <text:p>-254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821.22" table:style-name="ce10">
            <text:p>21.821,22</text:p>
          </table:table-cell>
          <table:table-cell office:value-type="float" office:value="-3200.48" table:style-name="ce12">
            <text:p>-3.200,48</text:p>
          </table:table-cell>
          <table:table-cell office:value-type="float" office:value="-4321.3" table:style-name="ce12">
            <text:p>-4.321,30</text:p>
          </table:table-cell>
          <table:table-cell office:value-type="float" office:value="-2086.42" table:style-name="ce12">
            <text:p>-2.086,42</text:p>
          </table:table-cell>
          <table:table-cell office:value-type="float" office:value="0" table:style-name="ce13">
            <text:p>0,00</text:p>
          </table:table-cell>
          <table:table-cell office:value-type="float" office:value="-9608.2000000000007" table:style-name="ce12">
            <text:p>-9.608,20</text:p>
          </table:table-cell>
          <table:table-cell office:value-type="float" office:value="12213.02" table:style-name="ce10">
            <text:p>12.213,0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IRIAM GUIMARÃES BERNARDES DA SILV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8209.4599999999991" table:style-name="ce10">
            <text:p>8.209,46</text:p>
          </table:table-cell>
          <table:table-cell table:number-columns-repeated="2"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8960.09" table:style-name="ce10">
            <text:p>8.960,09</text:p>
          </table:table-cell>
          <table:table-cell office:value-type="float" office:value="-162.72999999999999" table:style-name="ce11">
            <text:p>-162,73</text:p>
          </table:table-cell>
          <table:table-cell office:value-type="float" office:value="-1343.49" table:style-name="ce12">
            <text:p>-1.343,49</text:p>
          </table:table-cell>
          <table:table-cell office:value-type="float" office:value="-47.49" table:style-name="ce11">
            <text:p>-47,49</text:p>
          </table:table-cell>
          <table:table-cell office:value-type="float" office:value="0" table:style-name="ce13">
            <text:p>0,00</text:p>
          </table:table-cell>
          <table:table-cell office:value-type="float" office:value="-1553.71" table:style-name="ce12">
            <text:p>-1.553,71</text:p>
          </table:table-cell>
          <table:table-cell office:value-type="float" office:value="7406.38" table:style-name="ce10">
            <text:p>7.406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OABB TAVARES VEIGA DOS ANJOS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7ª VT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292.66" table:style-name="ce10">
            <text:p>3.292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082.13" table:style-name="ce10">
            <text:p>17.082,13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248.14" table:style-name="ce12">
            <text:p>-2.248,14</text:p>
          </table:table-cell>
          <table:table-cell office:value-type="float" office:value="-1942.57" table:style-name="ce12">
            <text:p>-1.942,57</text:p>
          </table:table-cell>
          <table:table-cell office:value-type="float" office:value="0" table:style-name="ce13">
            <text:p>0,00</text:p>
          </table:table-cell>
          <table:table-cell office:value-type="float" office:value="-5695.88" table:style-name="ce12">
            <text:p>-5.695,88</text:p>
          </table:table-cell>
          <table:table-cell office:value-type="float" office:value="11386.25" table:style-name="ce10">
            <text:p>11.386,2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OACIR MEDEIROS DE SANT ANA NET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<text:s/>(ATA)</text:p>
          </table:table-cell>
          <table:table-cell office:value-type="float" office:value="22013.25" table:style-name="ce10">
            <text:p>22.013,25</text:p>
          </table:table-cell>
          <table:table-cell table:number-columns-repeated="2" table:style-name="ce9"/>
          <table:table-cell office:value-type="float" office:value="4280.8500000000004" table:style-name="ce10">
            <text:p>4.280,8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294.1" table:style-name="ce10">
            <text:p>26.294,10</text:p>
          </table:table-cell>
          <table:table-cell office:value-type="float" office:value="-3190.2" table:style-name="ce12">
            <text:p>-3.190,20</text:p>
          </table:table-cell>
          <table:table-cell office:value-type="float" office:value="-4306.9799999999996" table:style-name="ce12">
            <text:p>-4.306,98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7497.18" table:style-name="ce12">
            <text:p>-7.497,18</text:p>
          </table:table-cell>
          <table:table-cell office:value-type="float" office:value="18796.919999999998" table:style-name="ce10">
            <text:p>18.796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ÔNICA APARECIDA RODRIGUES CALHEIROS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<text:s/>(ATA)</text:p>
          </table:table-cell>
          <table:table-cell office:value-type="float" office:value="1227.54" table:style-name="ce10">
            <text:p>1.227,54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024.1" table:style-name="ce10">
            <text:p>2.024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191.53" table:style-name="ce10">
            <text:p>5.191,53</text:p>
          </table:table-cell>
          <table:table-cell office:value-type="float" office:value="-245.52" table:style-name="ce11">
            <text:p>-245,52</text:p>
          </table:table-cell>
          <table:table-cell office:value-type="float" office:value="-62.13" table:style-name="ce11">
            <text:p>-62,13</text:p>
          </table:table-cell>
          <table:table-cell office:value-type="float" office:value="-1369.89" table:style-name="ce12">
            <text:p>-1.369,89</text:p>
          </table:table-cell>
          <table:table-cell office:value-type="float" office:value="0" table:style-name="ce13">
            <text:p>0,00</text:p>
          </table:table-cell>
          <table:table-cell office:value-type="float" office:value="-1677.54" table:style-name="ce12">
            <text:p>-1.677,54</text:p>
          </table:table-cell>
          <table:table-cell office:value-type="float" office:value="3513.99" table:style-name="ce10">
            <text:p>3.513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ÔNICA DE PAULA DA ROCHA RAMOS CRUZ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E RECURSO DE REVISTA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1193.78" table:style-name="ce10">
            <text:p>1.193,78</text:p>
          </table:table-cell>
          <table:table-cell office:value-type="float" office:value="1379.07" table:style-name="ce10">
            <text:p>1.379,07</text:p>
          </table:table-cell>
          <table:table-cell office:value-type="float" office:value="1938.83" table:style-name="ce10">
            <text:p>1.938,8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031.39" table:style-name="ce10">
            <text:p>24.031,39</text:p>
          </table:table-cell>
          <table:table-cell office:value-type="float" office:value="-2937.16" table:style-name="ce12">
            <text:p>-2.937,16</text:p>
          </table:table-cell>
          <table:table-cell office:value-type="float" office:value="-4294.1000000000004" table:style-name="ce12">
            <text:p>-4.294,10</text:p>
          </table:table-cell>
          <table:table-cell office:value-type="float" office:value="-2206.56" table:style-name="ce12">
            <text:p>-2.206,56</text:p>
          </table:table-cell>
          <table:table-cell office:value-type="float" office:value="0" table:style-name="ce13">
            <text:p>0,00</text:p>
          </table:table-cell>
          <table:table-cell office:value-type="float" office:value="-9437.82" table:style-name="ce12">
            <text:p>-9.437,82</text:p>
          </table:table-cell>
          <table:table-cell office:value-type="float" office:value="14593.57" table:style-name="ce10">
            <text:p>14.593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ÔNICA MARIA DO RÊGO RAPOSO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EAPB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842.8" table:style-name="ce10">
            <text:p>3.842,80</text:p>
          </table:table-cell>
          <table:table-cell office:value-type="float" office:value="1939.89" table:style-name="ce10">
            <text:p>1.939,89</text:p>
          </table:table-cell>
          <table:table-cell office:value-type="float" office:value="1500.17" table:style-name="ce10">
            <text:p>1.500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179.93" table:style-name="ce10">
            <text:p>19.179,93</text:p>
          </table:table-cell>
          <table:table-cell office:value-type="float" office:value="-1829.68" table:style-name="ce12">
            <text:p>-1.829,68</text:p>
          </table:table-cell>
          <table:table-cell office:value-type="float" office:value="-3489.41" table:style-name="ce12">
            <text:p>-3.489,41</text:p>
          </table:table-cell>
          <table:table-cell office:value-type="float" office:value="-1639.37" table:style-name="ce12">
            <text:p>-1.639,37</text:p>
          </table:table-cell>
          <table:table-cell office:value-type="float" office:value="0" table:style-name="ce13">
            <text:p>0,00</text:p>
          </table:table-cell>
          <table:table-cell office:value-type="float" office:value="-6958.46" table:style-name="ce12">
            <text:p>-6.958,46</text:p>
          </table:table-cell>
          <table:table-cell office:value-type="float" office:value="12221.47" table:style-name="ce10">
            <text:p>12.221,4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ÔNICA MARIA DOS SANTOS BARROS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SAÚDE (SEGESP)</text:p>
          </table:table-cell>
          <table:table-cell office:value-type="float" office:value="20844.400000000001" table:style-name="ce10">
            <text:p>20.844,40</text:p>
          </table:table-cell>
          <table:table-cell office:value-type="float" office:value="1195.29" table:style-name="ce10">
            <text:p>1.195,29</text:p>
          </table:table-cell>
          <table:table-cell office:value-type="float" office:value="1185.05" table:style-name="ce10">
            <text:p>1.185,05</text:p>
          </table:table-cell>
          <table:table-cell office:value-type="float" office:value="966.82" table:style-name="ce14">
            <text:p>966,8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191.56" table:style-name="ce10">
            <text:p>24.191,56</text:p>
          </table:table-cell>
          <table:table-cell office:value-type="float" office:value="-2937.41" table:style-name="ce12">
            <text:p>-2.937,41</text:p>
          </table:table-cell>
          <table:table-cell office:value-type="float" office:value="-4709.66" table:style-name="ce12">
            <text:p>-4.709,66</text:p>
          </table:table-cell>
          <table:table-cell office:value-type="float" office:value="-2146.36" table:style-name="ce12">
            <text:p>-2.146,36</text:p>
          </table:table-cell>
          <table:table-cell office:value-type="float" office:value="0" table:style-name="ce13">
            <text:p>0,00</text:p>
          </table:table-cell>
          <table:table-cell office:value-type="float" office:value="-9793.43" table:style-name="ce12">
            <text:p>-9.793,43</text:p>
          </table:table-cell>
          <table:table-cell office:value-type="float" office:value="14398.13" table:style-name="ce10">
            <text:p>14.398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ÔNICA VIEIRA NOVAES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10ª VT)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1629.23" table:style-name="ce10">
            <text:p>1.629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528.01" table:style-name="ce10">
            <text:p>22.528,01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072.12" table:style-name="ce12">
            <text:p>-4.072,12</text:p>
          </table:table-cell>
          <table:table-cell office:value-type="float" office:value="-1043.8399999999999" table:style-name="ce12">
            <text:p>-1.043,84</text:p>
          </table:table-cell>
          <table:table-cell office:value-type="float" office:value="0" table:style-name="ce13">
            <text:p>0,00</text:p>
          </table:table-cell>
          <table:table-cell office:value-type="float" office:value="-7856.15" table:style-name="ce12">
            <text:p>-7.856,15</text:p>
          </table:table-cell>
          <table:table-cell office:value-type="float" office:value="14671.86" table:style-name="ce10">
            <text:p>14.671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ONIQUE DE MENDONÇA HOULI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ORDENAÇÃO DE DESPESAS</text:p>
          </table:table-cell>
          <table:table-cell office:value-type="float" office:value="19441.79" table:style-name="ce10">
            <text:p>19.441,79</text:p>
          </table:table-cell>
          <table:table-cell table:style-name="ce9"/>
          <table:table-cell office:value-type="float" office:value="7398.87" table:style-name="ce10">
            <text:p>7.398,87</text:p>
          </table:table-cell>
          <table:table-cell office:value-type="float" office:value="1983.61" table:style-name="ce10">
            <text:p>1.983,61</text:p>
          </table:table-cell>
          <table:table-cell office:value-type="float" office:value="2684.07" table:number-columns-spanned="2" table:number-rows-spanned="1" table:style-name="ce26">
            <text:p>2.684,07</text:p>
          </table:table-cell>
          <table:covered-table-cell/>
          <table:table-cell table:style-name="ce9"/>
          <table:table-cell office:value-type="float" office:value="31508.34" table:style-name="ce10">
            <text:p>31.508,34</text:p>
          </table:table-cell>
          <table:table-cell office:value-type="float" office:value="-828.39" table:style-name="ce11">
            <text:p>-828,39</text:p>
          </table:table-cell>
          <table:table-cell office:value-type="float" office:value="-6970" table:style-name="ce12">
            <text:p>-6.970,00</text:p>
          </table:table-cell>
          <table:table-cell office:value-type="float" office:value="-2282.83" table:style-name="ce12">
            <text:p>-2.282,83</text:p>
          </table:table-cell>
          <table:table-cell office:value-type="float" office:value="0" table:style-name="ce13">
            <text:p>0,00</text:p>
          </table:table-cell>
          <table:table-cell office:value-type="float" office:value="-10081.219999999999" table:style-name="ce12">
            <text:p>-10.081,22</text:p>
          </table:table-cell>
          <table:table-cell office:value-type="float" office:value="21427.119999999999" table:style-name="ce10">
            <text:p>21.427,1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ÚCIO DE ARAÚJO AMARINHO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2150.17" table:style-name="ce10">
            <text:p>12.150,17</text:p>
          </table:table-cell>
          <table:table-cell table:number-columns-repeated="2" table:style-name="ce9"/>
          <table:table-cell office:value-type="float" office:value="1283.06" table:style-name="ce10">
            <text:p>1.283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433.23" table:style-name="ce10">
            <text:p>13.433,23</text:p>
          </table:table-cell>
          <table:table-cell office:value-type="float" office:value="-1548.41" table:style-name="ce12">
            <text:p>-1.548,41</text:p>
          </table:table-cell>
          <table:table-cell office:value-type="float" office:value="-1993.99" table:style-name="ce12">
            <text:p>-1.993,99</text:p>
          </table:table-cell>
          <table:table-cell office:value-type="float" office:value="-2866" table:style-name="ce12">
            <text:p>-2.866,00</text:p>
          </table:table-cell>
          <table:table-cell office:value-type="float" office:value="0" table:style-name="ce13">
            <text:p>0,00</text:p>
          </table:table-cell>
          <table:table-cell office:value-type="float" office:value="-6408.4" table:style-name="ce12">
            <text:p>-6.408,40</text:p>
          </table:table-cell>
          <table:table-cell office:value-type="float" office:value="7024.83" table:style-name="ce10">
            <text:p>7.024,8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ADJA MARIA FERNANDES LIM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TOR DE DESENVOLVIMENTO DE PESSOAS (SEGESP)</text:p>
          </table:table-cell>
          <table:table-cell office:value-type="float" office:value="10800.57" table:style-name="ce10">
            <text:p>10.800,57</text:p>
          </table:table-cell>
          <table:table-cell table:style-name="ce9"/>
          <table:table-cell office:value-type="float" office:value="223.24" table:style-name="ce13">
            <text:p>223,24</text:p>
          </table:table-cell>
          <table:table-cell office:value-type="float" office:value="1384.98" table:style-name="ce10">
            <text:p>1.384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408.79" table:style-name="ce10">
            <text:p>12.408,79</text:p>
          </table:table-cell>
          <table:table-cell office:value-type="float" office:value="-1360.53" table:style-name="ce12">
            <text:p>-1.360,53</text:p>
          </table:table-cell>
          <table:table-cell office:value-type="float" office:value="-1788.04" table:style-name="ce12">
            <text:p>-1.788,04</text:p>
          </table:table-cell>
          <table:table-cell office:value-type="float" office:value="-30.65" table:style-name="ce11">
            <text:p>-30,65</text:p>
          </table:table-cell>
          <table:table-cell office:value-type="float" office:value="0" table:style-name="ce13">
            <text:p>0,00</text:p>
          </table:table-cell>
          <table:table-cell office:value-type="float" office:value="-3179.22" table:style-name="ce12">
            <text:p>-3.179,22</text:p>
          </table:table-cell>
          <table:table-cell office:value-type="float" office:value="9229.57" table:style-name="ce10">
            <text:p>9.229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ANCI PIRES SANTOS SOUZ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9470.59" table:style-name="ce10">
            <text:p>9.470,59</text:p>
          </table:table-cell>
          <table:table-cell table:number-columns-repeated="2" table:style-name="ce9"/>
          <table:table-cell office:value-type="float" office:value="1537.61" table:style-name="ce10">
            <text:p>1.537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008.2" table:style-name="ce10">
            <text:p>11.008,20</text:p>
          </table:table-cell>
          <table:table-cell office:value-type="float" office:value="-345.6" table:style-name="ce11">
            <text:p>-345,60</text:p>
          </table:table-cell>
          <table:table-cell table:style-name="ce9"/>
          <table:table-cell office:value-type="float" office:value="-3966.05" table:style-name="ce12">
            <text:p>-3.966,05</text:p>
          </table:table-cell>
          <table:table-cell office:value-type="float" office:value="0" table:style-name="ce13">
            <text:p>0,00</text:p>
          </table:table-cell>
          <table:table-cell office:value-type="float" office:value="-4311.6499999999996" table:style-name="ce12">
            <text:p>-4.311,65</text:p>
          </table:table-cell>
          <table:table-cell office:value-type="float" office:value="6696.55" table:style-name="ce10">
            <text:p>6.696,5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ARCISO MENEZES BEZERRA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9285.939999999999" table:style-name="ce10">
            <text:p>19.285,94</text:p>
          </table:table-cell>
          <table:table-cell office:value-type="float" office:value="3166.79" table:style-name="ce10">
            <text:p>3.166,79</text:p>
          </table:table-cell>
          <table:table-cell table:style-name="ce9"/>
          <table:table-cell office:value-type="float" office:value="1488.07" table:style-name="ce10">
            <text:p>1.48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940.799999999999" table:style-name="ce10">
            <text:p>23.940,80</text:p>
          </table:table-cell>
          <table:table-cell office:value-type="float" office:value="-3262.71" table:style-name="ce12">
            <text:p>-3.262,71</text:p>
          </table:table-cell>
          <table:table-cell office:value-type="float" office:value="-4355.76" table:style-name="ce12">
            <text:p>-4.355,76</text:p>
          </table:table-cell>
          <table:table-cell office:value-type="float" office:value="-1719.98" table:style-name="ce12">
            <text:p>-1.719,98</text:p>
          </table:table-cell>
          <table:table-cell office:value-type="float" office:value="0" table:style-name="ce13">
            <text:p>0,00</text:p>
          </table:table-cell>
          <table:table-cell office:value-type="float" office:value="-9338.4500000000007" table:style-name="ce12">
            <text:p>-9.338,45</text:p>
          </table:table-cell>
          <table:table-cell office:value-type="float" office:value="14602.35" table:style-name="ce10">
            <text:p>14.602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ATALENE MACÁRIO SIMÕES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6186.52" table:style-name="ce10">
            <text:p>16.186,52</text:p>
          </table:table-cell>
          <table:table-cell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585.11" table:style-name="ce10">
            <text:p>28.585,11</text:p>
          </table:table-cell>
          <table:table-cell office:value-type="float" office:value="-3409.03" table:style-name="ce12">
            <text:p>-3.409,03</text:p>
          </table:table-cell>
          <table:table-cell office:value-type="float" office:value="-5320.72" table:style-name="ce12">
            <text:p>-5.320,72</text:p>
          </table:table-cell>
          <table:table-cell office:value-type="float" office:value="-5205.0600000000004" table:style-name="ce12">
            <text:p>-5.205,06</text:p>
          </table:table-cell>
          <table:table-cell office:value-type="float" office:value="0" table:style-name="ce13">
            <text:p>0,00</text:p>
          </table:table-cell>
          <table:table-cell office:value-type="float" office:value="-13934.81" table:style-name="ce12">
            <text:p>-13.934,81</text:p>
          </table:table-cell>
          <table:table-cell office:value-type="float" office:value="14650.3" table:style-name="ce10">
            <text:p>14.650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ATASHA SARMENTO DE MORAES SIQUEIRA JUC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2ª VT)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office:value-type="float" office:value="305.95" table:style-name="ce14">
            <text:p>305,95</text:p>
          </table:table-cell>
          <table:table-cell office:value-type="float" office:value="744.13" table:number-columns-spanned="2" table:number-rows-spanned="1" table:style-name="ce27">
            <text:p>744,13</text:p>
          </table:table-cell>
          <table:covered-table-cell/>
          <table:table-cell table:style-name="ce9"/>
          <table:table-cell office:value-type="float" office:value="3282.46" table:style-name="ce10">
            <text:p>3.282,46</text:p>
          </table:table-cell>
          <table:table-cell table:style-name="ce9"/>
          <table:table-cell office:value-type="float" office:value="-24.63" table:style-name="ce11">
            <text:p>-24,63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4.63" table:style-name="ce11">
            <text:p>-24,63</text:p>
          </table:table-cell>
          <table:table-cell office:value-type="float" office:value="3257.83" table:style-name="ce10">
            <text:p>3.257,8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EILTON TENÓRIO DE LIM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947.37" table:style-name="ce10">
            <text:p>2.947,37</text:p>
          </table:table-cell>
          <table:table-cell table:style-name="ce9"/>
          <table:table-cell office:value-type="float" office:value="1114.02" table:style-name="ce10">
            <text:p>1.114,0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815.98" table:style-name="ce10">
            <text:p>15.815,98</text:p>
          </table:table-cell>
          <table:table-cell office:value-type="float" office:value="-1155.44" table:style-name="ce12">
            <text:p>-1.155,44</text:p>
          </table:table-cell>
          <table:table-cell table:style-name="ce9"/>
          <table:table-cell office:value-type="float" office:value="-2142.35" table:style-name="ce12">
            <text:p>-2.142,35</text:p>
          </table:table-cell>
          <table:table-cell office:value-type="float" office:value="0" table:style-name="ce13">
            <text:p>0,00</text:p>
          </table:table-cell>
          <table:table-cell office:value-type="float" office:value="-3297.79" table:style-name="ce12">
            <text:p>-3.297,79</text:p>
          </table:table-cell>
          <table:table-cell office:value-type="float" office:value="12518.19" table:style-name="ce10">
            <text:p>12.518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EIVALDO TENÓRIO DE LIM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LICITAÇÃO E COMPRAS (SLC)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5146.46" table:style-name="ce10">
            <text:p>5.146,46</text:p>
          </table:table-cell>
          <table:table-cell office:value-type="float" office:value="1939.89" table:style-name="ce10">
            <text:p>1.939,89</text:p>
          </table:table-cell>
          <table:table-cell office:value-type="float" office:value="2322.41" table:style-name="ce10">
            <text:p>2.322,41</text:p>
          </table:table-cell>
          <table:table-cell office:value-type="float" office:value="5640.54" table:number-columns-spanned="2" table:number-rows-spanned="1" table:style-name="ce26">
            <text:p>5.640,54</text:p>
          </table:table-cell>
          <table:covered-table-cell/>
          <table:table-cell office:value-type="float" office:value="8460.81" table:style-name="ce10">
            <text:p>8.460,81</text:p>
          </table:table-cell>
          <table:table-cell office:value-type="float" office:value="35359.69" table:style-name="ce10">
            <text:p>35.359,69</text:p>
          </table:table-cell>
          <table:table-cell office:value-type="float" office:value="-2014.32" table:style-name="ce12">
            <text:p>-2.014,32</text:p>
          </table:table-cell>
          <table:table-cell office:value-type="float" office:value="-4257.32" table:style-name="ce12">
            <text:p>-4.257,32</text:p>
          </table:table-cell>
          <table:table-cell office:value-type="float" office:value="-3934.95" table:style-name="ce12">
            <text:p>-3.934,95</text:p>
          </table:table-cell>
          <table:table-cell office:value-type="float" office:value="0" table:style-name="ce13">
            <text:p>0,00</text:p>
          </table:table-cell>
          <table:table-cell office:value-type="float" office:value="-10206.59" table:style-name="ce12">
            <text:p>-10.206,59</text:p>
          </table:table-cell>
          <table:table-cell office:value-type="float" office:value="25153.1" table:style-name="ce10">
            <text:p>25.153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ERCY JANNAYZZE DE MELO NETO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2UNP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534.69" table:style-name="ce10">
            <text:p>2.534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569.150000000001" table:style-name="ce10">
            <text:p>16.569,15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524.06" table:style-name="ce12">
            <text:p>-2.524,06</text:p>
          </table:table-cell>
          <table:table-cell office:value-type="float" office:value="-1306.51" table:style-name="ce12">
            <text:p>-1.306,51</text:p>
          </table:table-cell>
          <table:table-cell office:value-type="float" office:value="0" table:style-name="ce13">
            <text:p>0,00</text:p>
          </table:table-cell>
          <table:table-cell office:value-type="float" office:value="-5335.74" table:style-name="ce12">
            <text:p>-5.335,74</text:p>
          </table:table-cell>
          <table:table-cell office:value-type="float" office:value="11233.41" table:style-name="ce10">
            <text:p>11.233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EUSA MARIA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804.89" table:style-name="ce10">
            <text:p>2.804,89</text:p>
          </table:table-cell>
          <table:table-cell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191.38" table:style-name="ce10">
            <text:p>15.191,38</text:p>
          </table:table-cell>
          <table:table-cell office:value-type="float" office:value="-1112.3399999999999" table:style-name="ce12">
            <text:p>-1.112,34</text:p>
          </table:table-cell>
          <table:table-cell table:style-name="ce9"/>
          <table:table-cell office:value-type="float" office:value="-1858.7" table:style-name="ce12">
            <text:p>-1.858,70</text:p>
          </table:table-cell>
          <table:table-cell office:value-type="float" office:value="0" table:style-name="ce13">
            <text:p>0,00</text:p>
          </table:table-cell>
          <table:table-cell office:value-type="float" office:value="-2971.04" table:style-name="ce12">
            <text:p>-2.971,04</text:p>
          </table:table-cell>
          <table:table-cell office:value-type="float" office:value="12220.34" table:style-name="ce10">
            <text:p>12.220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HIRLEY MAILY MARTINS MEL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COORDENADORIA DE MATERIAL E LOGÍSTICA (SA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846.72" table:style-name="ce10">
            <text:p>2.846,72</text:p>
          </table:table-cell>
          <table:table-cell office:value-type="float" office:value="1185.05" table:style-name="ce10">
            <text:p>1.185,05</text:p>
          </table:table-cell>
          <table:table-cell office:value-type="float" office:value="1886.11" table:style-name="ce10">
            <text:p>1.886,1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814.95" table:style-name="ce10">
            <text:p>17.814,95</text:p>
          </table:table-cell>
          <table:table-cell office:value-type="float" office:value="-1967.23" table:style-name="ce12">
            <text:p>-1.967,23</text:p>
          </table:table-cell>
          <table:table-cell office:value-type="float" office:value="-2865.81" table:style-name="ce12">
            <text:p>-2.865,81</text:p>
          </table:table-cell>
          <table:table-cell office:value-type="float" office:value="-2503.27" table:style-name="ce12">
            <text:p>-2.503,27</text:p>
          </table:table-cell>
          <table:table-cell office:value-type="float" office:value="0" table:style-name="ce13">
            <text:p>0,00</text:p>
          </table:table-cell>
          <table:table-cell office:value-type="float" office:value="-7336.31" table:style-name="ce12">
            <text:p>-7.336,31</text:p>
          </table:table-cell>
          <table:table-cell office:value-type="float" office:value="10478.64" table:style-name="ce10">
            <text:p>10.478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CANOR ROCHA JÚNIOR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7547.12" table:style-name="ce10">
            <text:p>7.547,12</text:p>
          </table:table-cell>
          <table:table-cell table:style-name="ce9"/>
          <table:table-cell office:value-type="float" office:value="1695.71" table:style-name="ce10">
            <text:p>1.695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944.35" table:style-name="ce10">
            <text:p>27.944,35</text:p>
          </table:table-cell>
          <table:table-cell office:value-type="float" office:value="-3110.02" table:style-name="ce12">
            <text:p>-3.110,02</text:p>
          </table:table-cell>
          <table:table-cell table:style-name="ce9"/>
          <table:table-cell office:value-type="float" office:value="-4393.7" table:style-name="ce12">
            <text:p>-4.393,70</text:p>
          </table:table-cell>
          <table:table-cell office:value-type="float" office:value="0" table:style-name="ce13">
            <text:p>0,00</text:p>
          </table:table-cell>
          <table:table-cell office:value-type="float" office:value="-7503.72" table:style-name="ce12">
            <text:p>-7.503,72</text:p>
          </table:table-cell>
          <table:table-cell office:value-type="float" office:value="20440.63" table:style-name="ce10">
            <text:p>20.440,6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LDA WANDERLEY MARTINS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1398.39" table:style-name="ce10">
            <text:p>11.398,39</text:p>
          </table:table-cell>
          <table:table-cell office:value-type="float" office:value="1336.26" table:style-name="ce10">
            <text:p>1.336,26</text:p>
          </table:table-cell>
          <table:table-cell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485.28" table:style-name="ce10">
            <text:p>13.485,28</text:p>
          </table:table-cell>
          <table:table-cell office:value-type="float" office:value="-830.84" table:style-name="ce11">
            <text:p>-830,84</text:p>
          </table:table-cell>
          <table:table-cell office:value-type="float" office:value="-1880.59" table:style-name="ce12">
            <text:p>-1.880,59</text:p>
          </table:table-cell>
          <table:table-cell office:value-type="float" office:value="-1227.8499999999999" table:style-name="ce12">
            <text:p>-1.227,85</text:p>
          </table:table-cell>
          <table:table-cell office:value-type="float" office:value="0" table:style-name="ce13">
            <text:p>0,00</text:p>
          </table:table-cell>
          <table:table-cell office:value-type="float" office:value="-3939.28" table:style-name="ce12">
            <text:p>-3.939,28</text:p>
          </table:table-cell>
          <table:table-cell office:value-type="float" office:value="9546" table:style-name="ce10">
            <text:p>9.546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LDSON JORGE SOUSA FRANÇA</text:p>
          </table:table-cell>
          <table:table-cell office:value-type="string" table:style-name="ce8">
            <text:p>TÉCNICO JUDICIÁRIO - NÍVEL MÉDIO A5</text:p>
          </table:table-cell>
          <table:table-cell table:style-name="ce9"/>
          <table:table-cell office:value-type="float" office:value="9263.57" table:style-name="ce10">
            <text:p>9.263,57</text:p>
          </table:table-cell>
          <table:table-cell table:number-columns-repeated="2" table:style-name="ce9"/>
          <table:table-cell office:value-type="float" office:value="2448.71" table:style-name="ce10">
            <text:p>2.448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712.28" table:style-name="ce10">
            <text:p>11.712,28</text:p>
          </table:table-cell>
          <table:table-cell office:value-type="float" office:value="-1127.8800000000001" table:style-name="ce12">
            <text:p>-1.127,88</text:p>
          </table:table-cell>
          <table:table-cell office:value-type="float" office:value="-1315.82" table:style-name="ce12">
            <text:p>-1.315,82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443.6999999999998" table:style-name="ce12">
            <text:p>-2.443,70</text:p>
          </table:table-cell>
          <table:table-cell office:value-type="float" office:value="9268.58" table:style-name="ce10">
            <text:p>9.268,5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LSON DE SOUZA BOMFIM JÚNIOR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10ª 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411.89" table:style-name="ce10">
            <text:p>3.411,89</text:p>
          </table:table-cell>
          <table:table-cell office:value-type="float" office:value="1939.89" table:style-name="ce10">
            <text:p>1.939,89</text:p>
          </table:table-cell>
          <table:table-cell office:value-type="float" office:value="2175.79" table:style-name="ce10">
            <text:p>2.175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282.16" table:style-name="ce10">
            <text:p>19.282,16</text:p>
          </table:table-cell>
          <table:table-cell office:value-type="float" office:value="-828.39" table:style-name="ce11">
            <text:p>-828,39</text:p>
          </table:table-cell>
          <table:table-cell office:value-type="float" office:value="-2935.31" table:style-name="ce12">
            <text:p>-2.935,31</text:p>
          </table:table-cell>
          <table:table-cell office:value-type="float" office:value="-3465.79" table:style-name="ce12">
            <text:p>-3.465,79</text:p>
          </table:table-cell>
          <table:table-cell office:value-type="float" office:value="0" table:style-name="ce13">
            <text:p>0,00</text:p>
          </table:table-cell>
          <table:table-cell office:value-type="float" office:value="-7229.49" table:style-name="ce12">
            <text:p>-7.229,49</text:p>
          </table:table-cell>
          <table:table-cell office:value-type="float" office:value="12052.67" table:style-name="ce10">
            <text:p>12.052,6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LSON SARMENTO PEIXOTO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EAPB)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32.38" table:style-name="ce10">
            <text:p>2.232,38</text:p>
          </table:table-cell>
          <table:table-cell table:number-columns-repeated="2" table:style-name="ce9"/>
          <table:table-cell office:value-type="float" office:value="-47.49" table:style-name="ce11">
            <text:p>-47,49</text:p>
          </table:table-cell>
          <table:table-cell office:value-type="float" office:value="0" table:style-name="ce13">
            <text:p>0,00</text:p>
          </table:table-cell>
          <table:table-cell office:value-type="float" office:value="-47.49" table:style-name="ce11">
            <text:p>-47,49</text:p>
          </table:table-cell>
          <table:table-cell office:value-type="float" office:value="2184.89" table:style-name="ce10">
            <text:p>2.184,8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VALDO BADEGA CAVALCANTE JÚNIOR</text:p>
          </table:table-cell>
          <table:table-cell office:value-type="string" table:style-name="ce8">
            <text:p>TÉCNICO JUDICIÁRIO - NÍVEL MÉDIO C11</text:p>
          </table:table-cell>
          <table:table-cell table:style-name="ce9"/>
          <table:table-cell office:value-type="float" office:value="11124.6" table:style-name="ce10">
            <text:p>11.124,60</text:p>
          </table:table-cell>
          <table:table-cell table:number-columns-repeated="2" table:style-name="ce9"/>
          <table:table-cell office:value-type="float" office:value="2736.32" table:style-name="ce10">
            <text:p>2.736,3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860.92" table:style-name="ce10">
            <text:p>13.860,92</text:p>
          </table:table-cell>
          <table:table-cell office:value-type="float" office:value="-1407.33" table:style-name="ce12">
            <text:p>-1.407,33</text:p>
          </table:table-cell>
          <table:table-cell office:value-type="float" office:value="-1646.48" table:style-name="ce12">
            <text:p>-1.646,48</text:p>
          </table:table-cell>
          <table:table-cell office:value-type="float" office:value="-1698.89" table:style-name="ce12">
            <text:p>-1.698,89</text:p>
          </table:table-cell>
          <table:table-cell office:value-type="float" office:value="0" table:style-name="ce13">
            <text:p>0,00</text:p>
          </table:table-cell>
          <table:table-cell office:value-type="float" office:value="-4752.7" table:style-name="ce12">
            <text:p>-4.752,70</text:p>
          </table:table-cell>
          <table:table-cell office:value-type="float" office:value="9108.2199999999993" table:style-name="ce10">
            <text:p>9.108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VALDO BEZERRA QUEIROZ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5ª VT)</text:p>
          </table:table-cell>
          <table:table-cell office:value-type="float" office:value="11778.34" table:style-name="ce10">
            <text:p>11.778,34</text:p>
          </table:table-cell>
          <table:table-cell office:value-type="float" office:value="2060.62" table:style-name="ce10">
            <text:p>2.060,62</text:p>
          </table:table-cell>
          <table:table-cell office:value-type="float" office:value="1939.89" table:style-name="ce10">
            <text:p>1.939,89</text:p>
          </table:table-cell>
          <table:table-cell office:value-type="float" office:value="2021.38" table:style-name="ce10">
            <text:p>2.021,3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800.23" table:style-name="ce10">
            <text:p>17.800,23</text:p>
          </table:table-cell>
          <table:table-cell office:value-type="float" office:value="-1817.93" table:style-name="ce12">
            <text:p>-1.817,93</text:p>
          </table:table-cell>
          <table:table-cell office:value-type="float" office:value="-2917.76" table:style-name="ce12">
            <text:p>-2.917,76</text:p>
          </table:table-cell>
          <table:table-cell office:value-type="float" office:value="-4947.7" table:style-name="ce12">
            <text:p>-4.947,70</text:p>
          </table:table-cell>
          <table:table-cell office:value-type="float" office:value="0" table:style-name="ce13">
            <text:p>0,00</text:p>
          </table:table-cell>
          <table:table-cell office:value-type="float" office:value="-9683.39" table:style-name="ce12">
            <text:p>-9.683,39</text:p>
          </table:table-cell>
          <table:table-cell office:value-type="float" office:value="8116.84" table:style-name="ce10">
            <text:p>8.116,8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OEL DOS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CONTROLE, MANUTENÇÃO E CONSERVAÇÃO DE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3636.57" table:style-name="ce10">
            <text:p>3.636,57</text:p>
          </table:table-cell>
          <table:table-cell table:style-name="ce9"/>
          <table:table-cell office:value-type="float" office:value="2159.86" table:style-name="ce10">
            <text:p>2.159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432.29" table:style-name="ce10">
            <text:p>17.432,29</text:p>
          </table:table-cell>
          <table:table-cell office:value-type="float" office:value="-1783.66" table:style-name="ce12">
            <text:p>-1.783,66</text:p>
          </table:table-cell>
          <table:table-cell office:value-type="float" office:value="-2787.91" table:style-name="ce12">
            <text:p>-2.787,91</text:p>
          </table:table-cell>
          <table:table-cell office:value-type="float" office:value="-2402.87" table:style-name="ce12">
            <text:p>-2.402,87</text:p>
          </table:table-cell>
          <table:table-cell office:value-type="float" office:value="0" table:style-name="ce13">
            <text:p>0,00</text:p>
          </table:table-cell>
          <table:table-cell office:value-type="float" office:value="-6974.44" table:style-name="ce12">
            <text:p>-6.974,44</text:p>
          </table:table-cell>
          <table:table-cell office:value-type="float" office:value="10457.85" table:style-name="ce10">
            <text:p>10.457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ÚBIA SORAIA DE MAGALHÃES SANTOS REI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O CENTRO JUDICIÁRIO DE MÉTODOS CONSE</text:p>
          </table:table-cell>
          <table:table-cell table:number-columns-repeated="2" table:style-name="ce9"/>
          <table:table-cell office:value-type="float" office:value="1379.07" table:style-name="ce10">
            <text:p>1.379,07</text:p>
          </table:table-cell>
          <table:table-cell office:value-type="float" office:value="1751.15" table:style-name="ce10">
            <text:p>1.751,15</text:p>
          </table:table-cell>
          <table:table-cell office:value-type="float" office:value="970.94" table:number-columns-spanned="2" table:number-rows-spanned="1" table:style-name="ce27">
            <text:p>970,94</text:p>
          </table:table-cell>
          <table:covered-table-cell/>
          <table:table-cell table:style-name="ce9"/>
          <table:table-cell office:value-type="float" office:value="4101.16" table:style-name="ce10">
            <text:p>4.101,16</text:p>
          </table:table-cell>
          <table:table-cell table:style-name="ce9"/>
          <table:table-cell office:value-type="float" office:value="-33.450000000000003" table:style-name="ce11">
            <text:p>-33,45</text:p>
          </table:table-cell>
          <table:table-cell office:value-type="float" office:value="-297.77999999999997" table:style-name="ce11">
            <text:p>-297,78</text:p>
          </table:table-cell>
          <table:table-cell office:value-type="float" office:value="0" table:style-name="ce13">
            <text:p>0,00</text:p>
          </table:table-cell>
          <table:table-cell office:value-type="float" office:value="-331.23" table:style-name="ce11">
            <text:p>-331,23</text:p>
          </table:table-cell>
          <table:table-cell office:value-type="float" office:value="3769.93" table:style-name="ce10">
            <text:p>3.769,9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ODILON HENRIQUE FERRO CORDEIRO DA SILVA</text:p>
          </table:table-cell>
          <table:table-cell office:value-type="string" table:style-name="ce8">
            <text:p>ANALISTA JUDICIÁRIO - NÍVEL SUPERIOR C12</text:p>
          </table:table-cell>
          <table:table-cell office:value-type="string" table:style-name="ce8">
            <text:p>SECRETARIA (7ª VT)</text:p>
          </table:table-cell>
          <table:table-cell office:value-type="float" office:value="18951.18" table:style-name="ce10">
            <text:p>18.951,18</text:p>
          </table:table-cell>
          <table:table-cell table:number-columns-repeated="2" table:style-name="ce9"/>
          <table:table-cell office:value-type="float" office:value="1758.49" table:style-name="ce10">
            <text:p>1.758,4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709.669999999998" table:style-name="ce10">
            <text:p>20.709,67</text:p>
          </table:table-cell>
          <table:table-cell office:value-type="float" office:value="-2647.51" table:style-name="ce12">
            <text:p>-2.647,51</text:p>
          </table:table-cell>
          <table:table-cell office:value-type="float" office:value="-3614.15" table:style-name="ce12">
            <text:p>-3.614,15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6261.66" table:style-name="ce12">
            <text:p>-6.261,66</text:p>
          </table:table-cell>
          <table:table-cell office:value-type="float" office:value="14448.01" table:style-name="ce10">
            <text:p>14.448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OSSIANEIDE CARVALHO DE ALENCAR</text:p>
          </table:table-cell>
          <table:table-cell office:value-type="string" table:style-name="ce8">
            <text:p>ASSISTENTE - FOLHA DE PAGAMENTO II - FC-</text:p>
          </table:table-cell>
          <table:table-cell office:value-type="string" table:style-name="ce8">
            <text:p>SETOR DE FOLHA DE PAGAMENTO (SEGESP)</text:p>
          </table:table-cell>
          <table:table-cell office:value-type="float" office:value="11778.34" table:style-name="ce10">
            <text:p>11.778,34</text:p>
          </table:table-cell>
          <table:table-cell office:value-type="float" office:value="836.45" table:style-name="ce14">
            <text:p>836,45</text:p>
          </table:table-cell>
          <table:table-cell office:value-type="float" office:value="1939.89" table:style-name="ce10">
            <text:p>1.939,89</text:p>
          </table:table-cell>
          <table:table-cell office:value-type="float" office:value="2196.7399999999998" table:style-name="ce10">
            <text:p>2.196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751.419999999998" table:style-name="ce10">
            <text:p>16.751,42</text:p>
          </table:table-cell>
          <table:table-cell office:value-type="float" office:value="-1615.94" table:style-name="ce12">
            <text:p>-1.615,94</text:p>
          </table:table-cell>
          <table:table-cell office:value-type="float" office:value="-2532.38" table:style-name="ce12">
            <text:p>-2.532,38</text:p>
          </table:table-cell>
          <table:table-cell office:value-type="float" office:value="-3592.97" table:style-name="ce12">
            <text:p>-3.592,97</text:p>
          </table:table-cell>
          <table:table-cell office:value-type="float" office:value="0" table:style-name="ce13">
            <text:p>0,00</text:p>
          </table:table-cell>
          <table:table-cell office:value-type="float" office:value="-7741.29" table:style-name="ce12">
            <text:p>-7.741,29</text:p>
          </table:table-cell>
          <table:table-cell office:value-type="float" office:value="9010.1299999999992" table:style-name="ce10">
            <text:p>9.010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OSWALDO ZAIDAN FILH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URADORIA DO MEMORIAL PONTES DE MIRANDA (SEGP)</text:p>
          </table:table-cell>
          <table:table-cell table:number-columns-repeated="2" table:style-name="ce9"/>
          <table:table-cell office:value-type="float" office:value="1379.07" table:style-name="ce10">
            <text:p>1.379,07</text:p>
          </table:table-cell>
          <table:table-cell office:value-type="float" office:value="2159.86" table:style-name="ce10">
            <text:p>2.159,86</text:p>
          </table:table-cell>
          <table:table-cell office:value-type="float" office:value="7449.33" table:number-columns-spanned="2" table:number-rows-spanned="1" table:style-name="ce26">
            <text:p>7.449,33</text:p>
          </table:table-cell>
          <table:covered-table-cell/>
          <table:table-cell table:style-name="ce9"/>
          <table:table-cell office:value-type="float" office:value="10988.26" table:style-name="ce10">
            <text:p>10.988,26</text:p>
          </table:table-cell>
          <table:table-cell table:style-name="ce9"/>
          <table:table-cell office:value-type="float" office:value="-1922.15" table:style-name="ce12">
            <text:p>-1.922,15</text:p>
          </table:table-cell>
          <table:table-cell office:value-type="float" office:value="-1125.9000000000001" table:style-name="ce12">
            <text:p>-1.125,90</text:p>
          </table:table-cell>
          <table:table-cell office:value-type="float" office:value="0" table:style-name="ce13">
            <text:p>0,00</text:p>
          </table:table-cell>
          <table:table-cell office:value-type="float" office:value="-3048.05" table:style-name="ce12">
            <text:p>-3.048,05</text:p>
          </table:table-cell>
          <table:table-cell office:value-type="float" office:value="7940.21" table:style-name="ce10">
            <text:p>7.940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OZENIR ALEXANDRE FERREIRA BERNARDO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2ª VT)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1852.91" table:style-name="ce10">
            <text:p>1.852,91</text:p>
          </table:table-cell>
          <table:table-cell office:value-type="float" office:value="1939.89" table:style-name="ce10">
            <text:p>1.939,89</text:p>
          </table:table-cell>
          <table:table-cell office:value-type="float" office:value="3177.37" table:style-name="ce10">
            <text:p>3.177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819.75" table:style-name="ce10">
            <text:p>18.819,75</text:p>
          </table:table-cell>
          <table:table-cell office:value-type="float" office:value="-1803.25" table:style-name="ce12">
            <text:p>-1.803,25</text:p>
          </table:table-cell>
          <table:table-cell office:value-type="float" office:value="-2779.99" table:style-name="ce12">
            <text:p>-2.779,99</text:p>
          </table:table-cell>
          <table:table-cell office:value-type="float" office:value="-3405.38" table:style-name="ce12">
            <text:p>-3.405,38</text:p>
          </table:table-cell>
          <table:table-cell office:value-type="float" office:value="0" table:style-name="ce13">
            <text:p>0,00</text:p>
          </table:table-cell>
          <table:table-cell office:value-type="float" office:value="-7988.62" table:style-name="ce12">
            <text:p>-7.988,62</text:p>
          </table:table-cell>
          <table:table-cell office:value-type="float" office:value="10831.13" table:style-name="ce10">
            <text:p>10.831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TRICIA CRISOSTOMO DOS SANTO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5ª VT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1283.78" table:style-name="ce10">
            <text:p>1.283,78</text:p>
          </table:table-cell>
          <table:table-cell office:value-type="float" office:value="1939.89" table:style-name="ce10">
            <text:p>1.939,89</text:p>
          </table:table-cell>
          <table:table-cell office:value-type="float" office:value="2165.79" table:style-name="ce10">
            <text:p>2.165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286.53" table:style-name="ce10">
            <text:p>17.286,53</text:p>
          </table:table-cell>
          <table:table-cell office:value-type="float" office:value="-1709.34" table:style-name="ce12">
            <text:p>-1.709,34</text:p>
          </table:table-cell>
          <table:table-cell office:value-type="float" office:value="-2766.64" table:style-name="ce12">
            <text:p>-2.766,64</text:p>
          </table:table-cell>
          <table:table-cell office:value-type="float" office:value="-2940.78" table:style-name="ce12">
            <text:p>-2.940,78</text:p>
          </table:table-cell>
          <table:table-cell office:value-type="float" office:value="0" table:style-name="ce13">
            <text:p>0,00</text:p>
          </table:table-cell>
          <table:table-cell office:value-type="float" office:value="-7416.76" table:style-name="ce12">
            <text:p>-7.416,76</text:p>
          </table:table-cell>
          <table:table-cell office:value-type="float" office:value="9869.77" table:style-name="ce10">
            <text:p>9.869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TRÍCIA TEIXEIRA CASSELL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PROJETOS, ORÇAMENTO, PLANEJAMENTO E MA</text:p>
          </table:table-cell>
          <table:table-cell office:value-type="float" office:value="9294.61" table:style-name="ce10">
            <text:p>9.294,61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704.1" table:style-name="ce10">
            <text:p>2.704,10</text:p>
          </table:table-cell>
          <table:table-cell office:value-type="float" office:value="548.09" table:number-columns-spanned="2" table:number-rows-spanned="1" table:style-name="ce27">
            <text:p>548,09</text:p>
          </table:table-cell>
          <table:covered-table-cell/>
          <table:table-cell table:style-name="ce9"/>
          <table:table-cell office:value-type="float" office:value="13731.85" table:style-name="ce10">
            <text:p>13.731,85</text:p>
          </table:table-cell>
          <table:table-cell office:value-type="float" office:value="-828.39" table:style-name="ce11">
            <text:p>-828,39</text:p>
          </table:table-cell>
          <table:table-cell office:value-type="float" office:value="-1701.52" table:style-name="ce12">
            <text:p>-1.701,52</text:p>
          </table:table-cell>
          <table:table-cell office:value-type="float" office:value="-2896.9" table:style-name="ce12">
            <text:p>-2.896,90</text:p>
          </table:table-cell>
          <table:table-cell office:value-type="float" office:value="0" table:style-name="ce13">
            <text:p>0,00</text:p>
          </table:table-cell>
          <table:table-cell office:value-type="float" office:value="-5426.81" table:style-name="ce12">
            <text:p>-5.426,81</text:p>
          </table:table-cell>
          <table:table-cell office:value-type="float" office:value="8305.0400000000009" table:style-name="ce10">
            <text:p>8.305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A RAVENALA BRANDÃO MALTA LOPE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2UNP)</text:p>
          </table:table-cell>
          <table:table-cell office:value-type="float" office:value="11435.28" table:style-name="ce10">
            <text:p>11.435,2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450.27" table:style-name="ce10">
            <text:p>3.450,2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825.439999999999" table:style-name="ce10">
            <text:p>16.825,44</text:p>
          </table:table-cell>
          <table:table-cell office:value-type="float" office:value="-1438.81" table:style-name="ce12">
            <text:p>-1.438,81</text:p>
          </table:table-cell>
          <table:table-cell office:value-type="float" office:value="-2308.86" table:style-name="ce12">
            <text:p>-2.308,86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747.67" table:style-name="ce12">
            <text:p>-3.747,67</text:p>
          </table:table-cell>
          <table:table-cell office:value-type="float" office:value="13077.77" table:style-name="ce10">
            <text:p>13.077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A TACIANA CAVALCANTE LINS DE LIMA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7ª VT)</text:p>
          </table:table-cell>
          <table:table-cell office:value-type="float" office:value="11866.44" table:style-name="ce10">
            <text:p>11.866,44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4043.29" table:style-name="ce10">
            <text:p>4.043,2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849.62" table:style-name="ce10">
            <text:p>17.849,62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252.77" table:style-name="ce12">
            <text:p>-2.252,77</text:p>
          </table:table-cell>
          <table:table-cell office:value-type="float" office:value="-4646.83" table:style-name="ce12">
            <text:p>-4.646,83</text:p>
          </table:table-cell>
          <table:table-cell office:value-type="float" office:value="0" table:style-name="ce13">
            <text:p>0,00</text:p>
          </table:table-cell>
          <table:table-cell office:value-type="float" office:value="-8404.77" table:style-name="ce12">
            <text:p>-8.404,77</text:p>
          </table:table-cell>
          <table:table-cell office:value-type="float" office:value="9444.85" table:style-name="ce10">
            <text:p>9.444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BATISTA SANTOS FILHO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PEN)</text:p>
          </table:table-cell>
          <table:table-cell office:value-type="float" office:value="1454.4" table:style-name="ce10">
            <text:p>1.454,40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165.79" table:style-name="ce10">
            <text:p>2.165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852.57" table:style-name="ce10">
            <text:p>5.852,57</text:p>
          </table:table-cell>
          <table:table-cell office:value-type="float" office:value="-516.15" table:style-name="ce11">
            <text:p>-516,15</text:p>
          </table:table-cell>
          <table:table-cell office:value-type="float" office:value="-66.56" table:style-name="ce11">
            <text:p>-66,56</text:p>
          </table:table-cell>
          <table:table-cell office:value-type="float" office:value="-2236.14" table:style-name="ce12">
            <text:p>-2.236,14</text:p>
          </table:table-cell>
          <table:table-cell office:value-type="float" office:value="0" table:style-name="ce13">
            <text:p>0,00</text:p>
          </table:table-cell>
          <table:table-cell office:value-type="float" office:value="-2818.85" table:style-name="ce12">
            <text:p>-2.818,85</text:p>
          </table:table-cell>
          <table:table-cell office:value-type="float" office:value="3033.72" table:style-name="ce10">
            <text:p>3.033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CÉSAR SOUZA CAVALCANTI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PCV)</text:p>
          </table:table-cell>
          <table:table-cell office:value-type="float" office:value="10887.5" table:style-name="ce10">
            <text:p>10.887,50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260.07" table:style-name="ce10">
            <text:p>3.260,07</text:p>
          </table:table-cell>
          <table:table-cell office:value-type="float" office:value="1793.8" table:number-columns-spanned="2" table:number-rows-spanned="1" table:style-name="ce26">
            <text:p>1.793,80</text:p>
          </table:table-cell>
          <table:covered-table-cell/>
          <table:table-cell table:style-name="ce9"/>
          <table:table-cell office:value-type="float" office:value="18173.75" table:style-name="ce10">
            <text:p>18.173,75</text:p>
          </table:table-cell>
          <table:table-cell office:value-type="float" office:value="-828.39" table:style-name="ce11">
            <text:p>-828,39</text:p>
          </table:table-cell>
          <table:table-cell office:value-type="float" office:value="-2899.82" table:style-name="ce12">
            <text:p>-2.899,82</text:p>
          </table:table-cell>
          <table:table-cell office:value-type="float" office:value="-1324.63" table:style-name="ce12">
            <text:p>-1.324,63</text:p>
          </table:table-cell>
          <table:table-cell office:value-type="float" office:value="0" table:style-name="ce13">
            <text:p>0,00</text:p>
          </table:table-cell>
          <table:table-cell office:value-type="float" office:value="-5052.84" table:style-name="ce12">
            <text:p>-5.052,84</text:p>
          </table:table-cell>
          <table:table-cell office:value-type="float" office:value="13120.91" table:style-name="ce10">
            <text:p>13.120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DE TARSO LEMOS SANTAN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MANUTENÇÃO E PROJETOS (SA)</text:p>
          </table:table-cell>
          <table:table-cell office:value-type="float" office:value="19363.86" table:style-name="ce10">
            <text:p>19.363,86</text:p>
          </table:table-cell>
          <table:table-cell office:value-type="float" office:value="5776.06" table:style-name="ce10">
            <text:p>5.776,06</text:p>
          </table:table-cell>
          <table:table-cell table:style-name="ce9"/>
          <table:table-cell office:value-type="float" office:value="2674.06" table:style-name="ce10">
            <text:p>2.674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813.98" table:style-name="ce10">
            <text:p>27.813,98</text:p>
          </table:table-cell>
          <table:table-cell office:value-type="float" office:value="-3170.16" table:style-name="ce12">
            <text:p>-3.170,16</text:p>
          </table:table-cell>
          <table:table-cell office:value-type="float" office:value="-5068.05" table:style-name="ce12">
            <text:p>-5.068,05</text:p>
          </table:table-cell>
          <table:table-cell office:value-type="float" office:value="-4828.7700000000004" table:style-name="ce12">
            <text:p>-4.828,77</text:p>
          </table:table-cell>
          <table:table-cell office:value-type="float" office:value="0" table:style-name="ce13">
            <text:p>0,00</text:p>
          </table:table-cell>
          <table:table-cell office:value-type="float" office:value="-13066.98" table:style-name="ce12">
            <text:p>-13.066,98</text:p>
          </table:table-cell>
          <table:table-cell office:value-type="float" office:value="14747" table:style-name="ce10">
            <text:p>14.747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FERNANDO DE ATHAYDE SILVA FILH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APOIO AO PJE (SEJ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221.92" table:style-name="ce10">
            <text:p>3.221,92</text:p>
          </table:table-cell>
          <table:table-cell office:value-type="float" office:value="1379.07" table:style-name="ce10">
            <text:p>1.379,07</text:p>
          </table:table-cell>
          <table:table-cell office:value-type="float" office:value="2359.44" table:style-name="ce10">
            <text:p>2.359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857.5" table:style-name="ce10">
            <text:p>18.857,50</text:p>
          </table:table-cell>
          <table:table-cell office:value-type="float" office:value="-2029.13" table:style-name="ce12">
            <text:p>-2.029,13</text:p>
          </table:table-cell>
          <table:table-cell office:value-type="float" office:value="-3005.32" table:style-name="ce12">
            <text:p>-3.005,32</text:p>
          </table:table-cell>
          <table:table-cell office:value-type="float" office:value="-3695.11" table:style-name="ce12">
            <text:p>-3.695,11</text:p>
          </table:table-cell>
          <table:table-cell office:value-type="float" office:value="0" table:style-name="ce13">
            <text:p>0,00</text:p>
          </table:table-cell>
          <table:table-cell office:value-type="float" office:value="-8729.56" table:style-name="ce12">
            <text:p>-8.729,56</text:p>
          </table:table-cell>
          <table:table-cell office:value-type="float" office:value="10127.94" table:style-name="ce10">
            <text:p>10.127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GOMES DE MELLO JÚNIOR</text:p>
          </table:table-cell>
          <table:table-cell office:value-type="string" table:style-name="ce8">
            <text:p>DIRETOR - CJ-03</text:p>
          </table:table-cell>
          <table:table-cell office:value-type="string" table:style-name="ce8">
            <text:p>SECRETARIA <text:s/>JUDICIÁRIA</text:p>
          </table:table-cell>
          <table:table-cell office:value-type="float" office:value="17863.3" table:style-name="ce10">
            <text:p>17.863,30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184.39" table:style-name="ce10">
            <text:p>27.184,39</text:p>
          </table:table-cell>
          <table:table-cell office:value-type="float" office:value="-2470.16" table:style-name="ce12">
            <text:p>-2.470,16</text:p>
          </table:table-cell>
          <table:table-cell office:value-type="float" office:value="-5676.78" table:style-name="ce12">
            <text:p>-5.676,78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8146.94" table:style-name="ce12">
            <text:p>-8.146,94</text:p>
          </table:table-cell>
          <table:table-cell office:value-type="float" office:value="19037.45" table:style-name="ce10">
            <text:p>19.037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OLIVEIRA DE MORAES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E DESEMBARGADOR (GABJL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3221.92" table:style-name="ce10">
            <text:p>3.221,92</text:p>
          </table:table-cell>
          <table:table-cell office:value-type="float" office:value="8411.01" table:style-name="ce10">
            <text:p>8.411,01</text:p>
          </table:table-cell>
          <table:table-cell office:value-type="float" office:value="3224.73" table:style-name="ce10">
            <text:p>3.224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659.74" table:style-name="ce10">
            <text:p>26.659,74</text:p>
          </table:table-cell>
          <table:table-cell office:value-type="float" office:value="-2029.13" table:style-name="ce12">
            <text:p>-2.029,13</text:p>
          </table:table-cell>
          <table:table-cell office:value-type="float" office:value="-4808.71" table:style-name="ce12">
            <text:p>-4.808,71</text:p>
          </table:table-cell>
          <table:table-cell office:value-type="float" office:value="-2850.88" table:style-name="ce12">
            <text:p>-2.850,88</text:p>
          </table:table-cell>
          <table:table-cell office:value-type="float" office:value="0" table:style-name="ce13">
            <text:p>0,00</text:p>
          </table:table-cell>
          <table:table-cell office:value-type="float" office:value="-9688.7199999999993" table:style-name="ce12">
            <text:p>-9.688,72</text:p>
          </table:table-cell>
          <table:table-cell office:value-type="float" office:value="16971.02" table:style-name="ce10">
            <text:p>16.971,0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ROBERTO VIEIRA RIO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1829" table:style-name="ce10">
            <text:p>11.829,0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753.37" table:style-name="ce10">
            <text:p>2.753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767.42" table:style-name="ce10">
            <text:p>15.767,42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139.17" table:style-name="ce12">
            <text:p>-2.139,17</text:p>
          </table:table-cell>
          <table:table-cell office:value-type="float" office:value="-2325.6" table:style-name="ce12">
            <text:p>-2.325,60</text:p>
          </table:table-cell>
          <table:table-cell office:value-type="float" office:value="0" table:style-name="ce13">
            <text:p>0,00</text:p>
          </table:table-cell>
          <table:table-cell office:value-type="float" office:value="-5969.94" table:style-name="ce12">
            <text:p>-5.969,94</text:p>
          </table:table-cell>
          <table:table-cell office:value-type="float" office:value="9797.48" table:style-name="ce10">
            <text:p>9.797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SOARES TEIXEIRA FILHO</text:p>
          </table:table-cell>
          <table:table-cell office:value-type="string" table:style-name="ce8">
            <text:p>ANALISTA JUDICIÁRIO - NÍVEL SUPERIOR B9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9558.490000000002" table:style-name="ce10">
            <text:p>19.558,49</text:p>
          </table:table-cell>
          <table:table-cell table:number-columns-repeated="2" table:style-name="ce9"/>
          <table:table-cell office:value-type="float" office:value="3429.84" table:style-name="ce10">
            <text:p>3.429,8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988.33" table:style-name="ce10">
            <text:p>22.988,33</text:p>
          </table:table-cell>
          <table:table-cell office:value-type="float" office:value="-2785.16" table:style-name="ce12">
            <text:p>-2.785,16</text:p>
          </table:table-cell>
          <table:table-cell office:value-type="float" office:value="-3639.03" table:style-name="ce12">
            <text:p>-3.639,03</text:p>
          </table:table-cell>
          <table:table-cell office:value-type="float" office:value="-1512.69" table:style-name="ce12">
            <text:p>-1.512,69</text:p>
          </table:table-cell>
          <table:table-cell office:value-type="float" office:value="0" table:style-name="ce13">
            <text:p>0,00</text:p>
          </table:table-cell>
          <table:table-cell office:value-type="float" office:value="-7936.88" table:style-name="ce12">
            <text:p>-7.936,88</text:p>
          </table:table-cell>
          <table:table-cell office:value-type="float" office:value="15051.45" table:style-name="ce10">
            <text:p>15.051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THEONES COSTA TEMOTEO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6ª VT)</text:p>
          </table:table-cell>
          <table:table-cell office:value-type="float" office:value="18178.849999999999" table:style-name="ce10">
            <text:p>18.178,85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628.42" table:style-name="ce10">
            <text:p>3.628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039.65" table:style-name="ce10">
            <text:p>24.039,65</text:p>
          </table:table-cell>
          <table:table-cell office:value-type="float" office:value="-2557.52" table:style-name="ce12">
            <text:p>-2.557,52</text:p>
          </table:table-cell>
          <table:table-cell office:value-type="float" office:value="-3884" table:style-name="ce12">
            <text:p>-3.884,00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6441.52" table:style-name="ce12">
            <text:p>-6.441,52</text:p>
          </table:table-cell>
          <table:table-cell office:value-type="float" office:value="17598.13" table:style-name="ce10">
            <text:p>17.598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EDRO DA SILVA COSTA NE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ATA)</text:p>
          </table:table-cell>
          <table:table-cell office:value-type="float" office:value="11214.13" table:style-name="ce10">
            <text:p>11.214,13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407.17" table:style-name="ce10">
            <text:p>2.407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806.35" table:style-name="ce10">
            <text:p>14.806,35</text:p>
          </table:table-cell>
          <table:table-cell office:value-type="float" office:value="-1407.33" table:style-name="ce12">
            <text:p>-1.407,33</text:p>
          </table:table-cell>
          <table:table-cell office:value-type="float" office:value="-2049.12" table:style-name="ce12">
            <text:p>-2.049,12</text:p>
          </table:table-cell>
          <table:table-cell office:value-type="float" office:value="-1654.68" table:style-name="ce12">
            <text:p>-1.654,68</text:p>
          </table:table-cell>
          <table:table-cell office:value-type="float" office:value="0" table:style-name="ce13">
            <text:p>0,00</text:p>
          </table:table-cell>
          <table:table-cell office:value-type="float" office:value="-5111.13" table:style-name="ce12">
            <text:p>-5.111,13</text:p>
          </table:table-cell>
          <table:table-cell office:value-type="float" office:value="9695.2199999999993" table:style-name="ce10">
            <text:p>9.695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OLLYANA MARIA FARIAS DE GOUVEIA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9285.939999999999" table:style-name="ce10">
            <text:p>19.285,94</text:p>
          </table:table-cell>
          <table:table-cell office:value-type="float" office:value="1868.59" table:style-name="ce10">
            <text:p>1.868,59</text:p>
          </table:table-cell>
          <table:table-cell table:style-name="ce9"/>
          <table:table-cell office:value-type="float" office:value="2578.91" table:style-name="ce10">
            <text:p>2.578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733.439999999999" table:style-name="ce10">
            <text:p>23.733,44</text:p>
          </table:table-cell>
          <table:table-cell office:value-type="float" office:value="-3048.51" table:style-name="ce12">
            <text:p>-3.048,51</text:p>
          </table:table-cell>
          <table:table-cell office:value-type="float" office:value="-3953.38" table:style-name="ce12">
            <text:p>-3.953,38</text:p>
          </table:table-cell>
          <table:table-cell office:value-type="float" office:value="-4410.3500000000004" table:style-name="ce12">
            <text:p>-4.410,35</text:p>
          </table:table-cell>
          <table:table-cell office:value-type="float" office:value="0" table:style-name="ce13">
            <text:p>0,00</text:p>
          </table:table-cell>
          <table:table-cell office:value-type="float" office:value="-11412.24" table:style-name="ce12">
            <text:p>-11.412,24</text:p>
          </table:table-cell>
          <table:table-cell office:value-type="float" office:value="12321.2" table:style-name="ce10">
            <text:p>12.321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FAEL DA CRUZ OLIVEIR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<text:s/>(1ªVTSMC)</text:p>
          </table:table-cell>
          <table:table-cell office:value-type="float" office:value="10000.35" table:style-name="ce10">
            <text:p>10.000,35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755.11" table:style-name="ce10">
            <text:p>2.755,1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134.53" table:style-name="ce10">
            <text:p>14.134,53</text:p>
          </table:table-cell>
          <table:table-cell office:value-type="float" office:value="-828.39" table:style-name="ce11">
            <text:p>-828,39</text:p>
          </table:table-cell>
          <table:table-cell office:value-type="float" office:value="-1934.64" table:style-name="ce12">
            <text:p>-1.934,64</text:p>
          </table:table-cell>
          <table:table-cell office:value-type="float" office:value="-1116.3800000000001" table:style-name="ce12">
            <text:p>-1.116,38</text:p>
          </table:table-cell>
          <table:table-cell office:value-type="float" office:value="0" table:style-name="ce13">
            <text:p>0,00</text:p>
          </table:table-cell>
          <table:table-cell office:value-type="float" office:value="-3879.41" table:style-name="ce12">
            <text:p>-3.879,41</text:p>
          </table:table-cell>
          <table:table-cell office:value-type="float" office:value="10255.120000000001" table:style-name="ce10">
            <text:p>10.255,1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FAEL IGOR ALEXANDRE VASC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437.07" table:style-name="ce10">
            <text:p>1.437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471.7" table:style-name="ce10">
            <text:p>14.471,70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301.2399999999998" table:style-name="ce12">
            <text:p>-2.301,24</text:p>
          </table:table-cell>
          <table:table-cell office:value-type="float" office:value="-91.91" table:style-name="ce11">
            <text:p>-91,91</text:p>
          </table:table-cell>
          <table:table-cell office:value-type="float" office:value="0" table:style-name="ce13">
            <text:p>0,00</text:p>
          </table:table-cell>
          <table:table-cell office:value-type="float" office:value="-3898.32" table:style-name="ce12">
            <text:p>-3.898,32</text:p>
          </table:table-cell>
          <table:table-cell office:value-type="float" office:value="10573.38" table:style-name="ce10">
            <text:p>10.573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FAEL QUIRINO SANTOS MOT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1ª VT)</text:p>
          </table:table-cell>
          <table:table-cell office:value-type="float" office:value="2832.79" table:style-name="ce10">
            <text:p>2.832,79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365.13" table:style-name="ce10">
            <text:p>2.365,1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576.99" table:style-name="ce10">
            <text:p>6.576,99</text:p>
          </table:table-cell>
          <table:table-cell office:value-type="float" office:value="-396.59" table:style-name="ce11">
            <text:p>-396,59</text:p>
          </table:table-cell>
          <table:table-cell office:value-type="float" office:value="-132.18" table:style-name="ce11">
            <text:p>-132,18</text:p>
          </table:table-cell>
          <table:table-cell office:value-type="float" office:value="-2185.58" table:style-name="ce12">
            <text:p>-2.185,58</text:p>
          </table:table-cell>
          <table:table-cell office:value-type="float" office:value="0" table:style-name="ce13">
            <text:p>0,00</text:p>
          </table:table-cell>
          <table:table-cell office:value-type="float" office:value="-2714.35" table:style-name="ce12">
            <text:p>-2.714,35</text:p>
          </table:table-cell>
          <table:table-cell office:value-type="float" office:value="3862.64" table:style-name="ce10">
            <text:p>3.862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FAEL SANTOS BITENCOURT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7ª VT)</text:p>
          </table:table-cell>
          <table:table-cell office:value-type="float" office:value="11102.22" table:style-name="ce10">
            <text:p>11.102,22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1270.75" table:style-name="ce10">
            <text:p>1.270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752.04" table:style-name="ce10">
            <text:p>13.752,04</text:p>
          </table:table-cell>
          <table:table-cell office:value-type="float" office:value="-1391.1" table:style-name="ce12">
            <text:p>-1.391,10</text:p>
          </table:table-cell>
          <table:table-cell office:value-type="float" office:value="-2180.44" table:style-name="ce12">
            <text:p>-2.180,44</text:p>
          </table:table-cell>
          <table:table-cell office:value-type="float" office:value="-429.23" table:style-name="ce11">
            <text:p>-429,23</text:p>
          </table:table-cell>
          <table:table-cell office:value-type="float" office:value="0" table:style-name="ce13">
            <text:p>0,00</text:p>
          </table:table-cell>
          <table:table-cell office:value-type="float" office:value="-4000.77" table:style-name="ce12">
            <text:p>-4.000,77</text:p>
          </table:table-cell>
          <table:table-cell office:value-type="float" office:value="9751.27" table:style-name="ce10">
            <text:p>9.751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FAELA DE FREITAS SANTOS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8875.53" table:style-name="ce10">
            <text:p>18.875,53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1246.5" table:style-name="ce10">
            <text:p>1.246,5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533.040000000001" table:style-name="ce10">
            <text:p>28.533,04</text:p>
          </table:table-cell>
          <table:table-cell office:value-type="float" office:value="-828.39" table:style-name="ce11">
            <text:p>-828,39</text:p>
          </table:table-cell>
          <table:table-cell office:value-type="float" office:value="-6406.63" table:style-name="ce12">
            <text:p>-6.406,63</text:p>
          </table:table-cell>
          <table:table-cell office:value-type="float" office:value="-507.59" table:style-name="ce11">
            <text:p>-507,59</text:p>
          </table:table-cell>
          <table:table-cell office:value-type="float" office:value="0" table:style-name="ce13">
            <text:p>0,00</text:p>
          </table:table-cell>
          <table:table-cell office:value-type="float" office:value="-7742.61" table:style-name="ce12">
            <text:p>-7.742,61</text:p>
          </table:table-cell>
          <table:table-cell office:value-type="float" office:value="20790.43" table:style-name="ce10">
            <text:p>20.790,4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ILANE CUNHA GOME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E PRECATÓRIOS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2898.75" table:style-name="ce10">
            <text:p>2.898,75</text:p>
          </table:table-cell>
          <table:table-cell office:value-type="float" office:value="1379.07" table:style-name="ce10">
            <text:p>1.379,07</text:p>
          </table:table-cell>
          <table:table-cell office:value-type="float" office:value="1869.76" table:style-name="ce10">
            <text:p>1.86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589.37" table:style-name="ce10">
            <text:p>25.589,37</text:p>
          </table:table-cell>
          <table:table-cell office:value-type="float" office:value="-3218.48" table:style-name="ce12">
            <text:p>-3.218,48</text:p>
          </table:table-cell>
          <table:table-cell office:value-type="float" office:value="-4664.18" table:style-name="ce12">
            <text:p>-4.664,18</text:p>
          </table:table-cell>
          <table:table-cell office:value-type="float" office:value="-3644.27" table:style-name="ce12">
            <text:p>-3.644,27</text:p>
          </table:table-cell>
          <table:table-cell office:value-type="float" office:value="0" table:style-name="ce13">
            <text:p>0,00</text:p>
          </table:table-cell>
          <table:table-cell office:value-type="float" office:value="-11526.93" table:style-name="ce12">
            <text:p>-11.526,93</text:p>
          </table:table-cell>
          <table:table-cell office:value-type="float" office:value="14062.44" table:style-name="ce10">
            <text:p>14.062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ILDO BANDEIRA FARIA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2685.31" table:style-name="ce10">
            <text:p>12.685,31</text:p>
          </table:table-cell>
          <table:table-cell office:value-type="float" office:value="5291.31" table:style-name="ce10">
            <text:p>5.291,31</text:p>
          </table:table-cell>
          <table:table-cell table:style-name="ce9"/>
          <table:table-cell office:value-type="float" office:value="1697.06" table:style-name="ce10">
            <text:p>1.697,06</text:p>
          </table:table-cell>
          <table:table-cell office:value-type="float" office:value="1670.71" table:number-columns-spanned="2" table:number-rows-spanned="1" table:style-name="ce26">
            <text:p>1.670,71</text:p>
          </table:table-cell>
          <table:covered-table-cell/>
          <table:table-cell table:style-name="ce9"/>
          <table:table-cell office:value-type="float" office:value="21344.39" table:style-name="ce10">
            <text:p>21.344,39</text:p>
          </table:table-cell>
          <table:table-cell office:value-type="float" office:value="-1984.39" table:style-name="ce12">
            <text:p>-1.984,39</text:p>
          </table:table-cell>
          <table:table-cell office:value-type="float" office:value="-3369.57" table:style-name="ce12">
            <text:p>-3.369,57</text:p>
          </table:table-cell>
          <table:table-cell office:value-type="float" office:value="-1785.19" table:style-name="ce12">
            <text:p>-1.785,19</text:p>
          </table:table-cell>
          <table:table-cell office:value-type="float" office:value="0" table:style-name="ce13">
            <text:p>0,00</text:p>
          </table:table-cell>
          <table:table-cell office:value-type="float" office:value="-7139.15" table:style-name="ce12">
            <text:p>-7.139,15</text:p>
          </table:table-cell>
          <table:table-cell office:value-type="float" office:value="14205.24" table:style-name="ce10">
            <text:p>14.205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ILDO BANDEIRA FARIAS FILHO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7ª VT)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office:value-type="float" office:value="568.73" table:style-name="ce14">
            <text:p>568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01.11" table:style-name="ce10">
            <text:p>2.801,11</text:p>
          </table:table-cell>
          <table:table-cell table:style-name="ce9"/>
          <table:table-cell office:value-type="float" office:value="-24.63" table:style-name="ce11">
            <text:p>-24,63</text:p>
          </table:table-cell>
          <table:table-cell office:value-type="float" office:value="-760.27" table:style-name="ce11">
            <text:p>-760,27</text:p>
          </table:table-cell>
          <table:table-cell office:value-type="float" office:value="0" table:style-name="ce13">
            <text:p>0,00</text:p>
          </table:table-cell>
          <table:table-cell office:value-type="float" office:value="-784.9" table:style-name="ce11">
            <text:p>-784,90</text:p>
          </table:table-cell>
          <table:table-cell office:value-type="float" office:value="2016.21" table:style-name="ce10">
            <text:p>2.016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ONI DE MATTOS SANTO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SAN)</text:p>
          </table:table-cell>
          <table:table-cell table:number-columns-repeated="2" table:style-name="ce9"/>
          <table:table-cell office:value-type="float" office:value="12940.02" table:style-name="ce10">
            <text:p>12.940,02</text:p>
          </table:table-cell>
          <table:table-cell office:value-type="float" office:value="1760.35" table:style-name="ce10">
            <text:p>1.760,3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700.37" table:style-name="ce10">
            <text:p>14.700,37</text:p>
          </table:table-cell>
          <table:table-cell office:value-type="float" office:value="-828.39" table:style-name="ce11">
            <text:p>-828,39</text:p>
          </table:table-cell>
          <table:table-cell office:value-type="float" office:value="-2461.34" table:style-name="ce12">
            <text:p>-2.461,34</text:p>
          </table:table-cell>
          <table:table-cell office:value-type="float" office:value="-1238.21" table:style-name="ce12">
            <text:p>-1.238,21</text:p>
          </table:table-cell>
          <table:table-cell office:value-type="float" office:value="0" table:style-name="ce13">
            <text:p>0,00</text:p>
          </table:table-cell>
          <table:table-cell office:value-type="float" office:value="-4527.9399999999996" table:style-name="ce12">
            <text:p>-4.527,94</text:p>
          </table:table-cell>
          <table:table-cell office:value-type="float" office:value="10172.43" table:style-name="ce10">
            <text:p>10.172,4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PHAELA CINTYA MATOS CARVALHO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O TRIBUNAL PLEN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7369.22" table:style-name="ce10">
            <text:p>7.369,22</text:p>
          </table:table-cell>
          <table:table-cell office:value-type="float" office:value="8411.01" table:style-name="ce10">
            <text:p>8.411,01</text:p>
          </table:table-cell>
          <table:table-cell office:value-type="float" office:value="2217.75" table:style-name="ce10">
            <text:p>2.217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7283.919999999998" table:style-name="ce10">
            <text:p>37.283,92</text:p>
          </table:table-cell>
          <table:table-cell office:value-type="float" office:value="-4533.84" table:style-name="ce12">
            <text:p>-4.533,84</text:p>
          </table:table-cell>
          <table:table-cell office:value-type="float" office:value="-7474.89" table:style-name="ce12">
            <text:p>-7.474,89</text:p>
          </table:table-cell>
          <table:table-cell office:value-type="float" office:value="-5156.03" table:style-name="ce12">
            <text:p>-5.156,03</text:p>
          </table:table-cell>
          <table:table-cell office:value-type="float" office:value="0" table:style-name="ce13">
            <text:p>0,00</text:p>
          </table:table-cell>
          <table:table-cell office:value-type="float" office:value="-17164.759999999998" table:style-name="ce12">
            <text:p>-17.164,76</text:p>
          </table:table-cell>
          <table:table-cell office:value-type="float" office:value="20119.16" table:style-name="ce10">
            <text:p>20.119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UL JOSÉ DA SILVA JÚNIOR</text:p>
          </table:table-cell>
          <table:table-cell office:value-type="string" table:style-name="ce8">
            <text:p>SECRETÁRIO GERAL DA PRESIDÊNCIA - CJ-0</text:p>
          </table:table-cell>
          <table:table-cell office:value-type="string" table:style-name="ce8">
            <text:p>SECRETARIA GERAL DA PRESIDÊNCIA</text:p>
          </table:table-cell>
          <table:table-cell office:value-type="float" office:value="11920.81" table:style-name="ce10">
            <text:p>11.920,81</text:p>
          </table:table-cell>
          <table:table-cell office:value-type="float" office:value="6848.99" table:style-name="ce10">
            <text:p>6.848,99</text:p>
          </table:table-cell>
          <table:table-cell office:value-type="float" office:value="9495.0300000000007" table:style-name="ce10">
            <text:p>9.495,03</text:p>
          </table:table-cell>
          <table:table-cell office:value-type="float" office:value="1964.42" table:style-name="ce10">
            <text:p>1.964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229.25" table:style-name="ce10">
            <text:p>30.229,25</text:p>
          </table:table-cell>
          <table:table-cell office:value-type="float" office:value="-828.39" table:style-name="ce11">
            <text:p>-828,39</text:p>
          </table:table-cell>
          <table:table-cell office:value-type="float" office:value="-6299.42" table:style-name="ce12">
            <text:p>-6.299,42</text:p>
          </table:table-cell>
          <table:table-cell office:value-type="float" office:value="-1577.06" table:style-name="ce12">
            <text:p>-1.577,06</text:p>
          </table:table-cell>
          <table:table-cell office:value-type="float" office:value="0" table:style-name="ce13">
            <text:p>0,00</text:p>
          </table:table-cell>
          <table:table-cell office:value-type="float" office:value="-8704.8700000000008" table:style-name="ce12">
            <text:p>-8.704,87</text:p>
          </table:table-cell>
          <table:table-cell office:value-type="float" office:value="21524.38" table:style-name="ce10">
            <text:p>21.524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JANE VIEIRA CAMÊL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GESTÃO DOCUMENTAL (CAVT)</text:p>
          </table:table-cell>
          <table:table-cell office:value-type="float" office:value="2350" table:style-name="ce10">
            <text:p>2.350,0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488.07" table:style-name="ce10">
            <text:p>1.48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023.12" table:style-name="ce10">
            <text:p>5.023,12</text:p>
          </table:table-cell>
          <table:table-cell office:value-type="float" office:value="-470" table:style-name="ce11">
            <text:p>-470,00</text:p>
          </table:table-cell>
          <table:table-cell office:value-type="float" office:value="-76.52" table:style-name="ce11">
            <text:p>-76,52</text:p>
          </table:table-cell>
          <table:table-cell office:value-type="float" office:value="-1662.42" table:style-name="ce12">
            <text:p>-1.662,42</text:p>
          </table:table-cell>
          <table:table-cell office:value-type="float" office:value="0" table:style-name="ce13">
            <text:p>0,00</text:p>
          </table:table-cell>
          <table:table-cell office:value-type="float" office:value="-2208.94" table:style-name="ce12">
            <text:p>-2.208,94</text:p>
          </table:table-cell>
          <table:table-cell office:value-type="float" office:value="2814.18" table:style-name="ce10">
            <text:p>2.814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NALDO JOAQUIM PEREIR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CONTRATOS E PUBLICAÇÃO (SA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649.36" table:style-name="ce10">
            <text:p>3.649,36</text:p>
          </table:table-cell>
          <table:table-cell office:value-type="float" office:value="1185.05" table:style-name="ce10">
            <text:p>1.185,05</text:p>
          </table:table-cell>
          <table:table-cell office:value-type="float" office:value="2120.71" table:style-name="ce10">
            <text:p>2.120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709.71" table:style-name="ce10">
            <text:p>18.709,71</text:p>
          </table:table-cell>
          <table:table-cell office:value-type="float" office:value="-828.39" table:style-name="ce11">
            <text:p>-828,39</text:p>
          </table:table-cell>
          <table:table-cell office:value-type="float" office:value="-3113.99" table:style-name="ce12">
            <text:p>-3.113,99</text:p>
          </table:table-cell>
          <table:table-cell office:value-type="float" office:value="-5700.79" table:style-name="ce12">
            <text:p>-5.700,79</text:p>
          </table:table-cell>
          <table:table-cell office:value-type="float" office:value="0" table:style-name="ce13">
            <text:p>0,00</text:p>
          </table:table-cell>
          <table:table-cell office:value-type="float" office:value="-9643.17" table:style-name="ce12">
            <text:p>-9.643,17</text:p>
          </table:table-cell>
          <table:table-cell office:value-type="float" office:value="9066.5400000000009" table:style-name="ce10">
            <text:p>9.066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NATA CAVALCANTE FERNANDES CORREIA SANT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PAL)</text:p>
          </table:table-cell>
          <table:table-cell office:value-type="float" office:value="11683.35" table:style-name="ce10">
            <text:p>11.683,3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730.65" table:style-name="ce10">
            <text:p>2.730,6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353.89" table:style-name="ce10">
            <text:p>16.353,89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363.5700000000002" table:style-name="ce12">
            <text:p>-2.363,57</text:p>
          </table:table-cell>
          <table:table-cell office:value-type="float" office:value="-1069.6099999999999" table:style-name="ce12">
            <text:p>-1.069,61</text:p>
          </table:table-cell>
          <table:table-cell office:value-type="float" office:value="0" table:style-name="ce13">
            <text:p>0,00</text:p>
          </table:table-cell>
          <table:table-cell office:value-type="float" office:value="-4921.13" table:style-name="ce12">
            <text:p>-4.921,13</text:p>
          </table:table-cell>
          <table:table-cell office:value-type="float" office:value="11432.76" table:style-name="ce10">
            <text:p>11.432,7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NATA MENDES RIBEIRO BARR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ª VT)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055.6799999999998" table:style-name="ce10">
            <text:p>2.055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137.8" table:style-name="ce10">
            <text:p>15.137,80</text:p>
          </table:table-cell>
          <table:table-cell office:value-type="float" office:value="-828.39" table:style-name="ce11">
            <text:p>-828,39</text:p>
          </table:table-cell>
          <table:table-cell office:value-type="float" office:value="-2448.2800000000002" table:style-name="ce12">
            <text:p>-2.448,28</text:p>
          </table:table-cell>
          <table:table-cell office:value-type="float" office:value="-1720.01" table:style-name="ce12">
            <text:p>-1.720,01</text:p>
          </table:table-cell>
          <table:table-cell office:value-type="float" office:value="0" table:style-name="ce13">
            <text:p>0,00</text:p>
          </table:table-cell>
          <table:table-cell office:value-type="float" office:value="-4996.68" table:style-name="ce12">
            <text:p>-4.996,68</text:p>
          </table:table-cell>
          <table:table-cell office:value-type="float" office:value="10141.120000000001" table:style-name="ce10">
            <text:p>10.141,1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NATA PINTO RAMOS LAMENHA LIN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TOR DE AUDITORIA DAS DESPESAS DE PESSOAL (SAUD)</text:p>
          </table:table-cell>
          <table:table-cell office:value-type="float" office:value="11730.85" table:style-name="ce10">
            <text:p>11.730,85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312.0300000000002" table:style-name="ce10">
            <text:p>2.312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21.95" table:style-name="ce10">
            <text:p>15.421,95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326.6799999999998" table:style-name="ce12">
            <text:p>-2.326,68</text:p>
          </table:table-cell>
          <table:table-cell office:value-type="float" office:value="-2025.76" table:style-name="ce12">
            <text:p>-2.025,76</text:p>
          </table:table-cell>
          <table:table-cell office:value-type="float" office:value="0" table:style-name="ce13">
            <text:p>0,00</text:p>
          </table:table-cell>
          <table:table-cell office:value-type="float" office:value="-5840.39" table:style-name="ce12">
            <text:p>-5.840,39</text:p>
          </table:table-cell>
          <table:table-cell office:value-type="float" office:value="9581.56" table:style-name="ce10">
            <text:p>9.581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NATA SIMPLÍCIO DA SILVA LUCÊNA</text:p>
          </table:table-cell>
          <table:table-cell office:value-type="string" table:style-name="ce8">
            <text:p>ANALISTA JUDICIÁRIO - NÍVEL SUPERIOR B7</text:p>
          </table:table-cell>
          <table:table-cell office:value-type="string" table:style-name="ce8">
            <text:p>SETOR DE SAÚDE (SEGESP)</text:p>
          </table:table-cell>
          <table:table-cell office:value-type="float" office:value="15889.59" table:style-name="ce10">
            <text:p>15.889,59</text:p>
          </table:table-cell>
          <table:table-cell table:number-columns-repeated="2" table:style-name="ce9"/>
          <table:table-cell office:value-type="float" office:value="1718.98" table:style-name="ce10">
            <text:p>1.718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608.57" table:style-name="ce10">
            <text:p>17.608,57</text:p>
          </table:table-cell>
          <table:table-cell office:value-type="float" office:value="-828.39" table:style-name="ce11">
            <text:p>-828,39</text:p>
          </table:table-cell>
          <table:table-cell office:value-type="float" office:value="-3065.68" table:style-name="ce12">
            <text:p>-3.065,68</text:p>
          </table:table-cell>
          <table:table-cell office:value-type="float" office:value="-930.89" table:style-name="ce11">
            <text:p>-930,89</text:p>
          </table:table-cell>
          <table:table-cell office:value-type="float" office:value="0" table:style-name="ce13">
            <text:p>0,00</text:p>
          </table:table-cell>
          <table:table-cell office:value-type="float" office:value="-4824.96" table:style-name="ce12">
            <text:p>-4.824,96</text:p>
          </table:table-cell>
          <table:table-cell office:value-type="float" office:value="12783.61" table:style-name="ce10">
            <text:p>12.783,6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NEÉ CLÁUDIO CORREI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1ª VT)</text:p>
          </table:table-cell>
          <table:table-cell office:value-type="float" office:value="13559.34" table:style-name="ce10">
            <text:p>13.559,34</text:p>
          </table:table-cell>
          <table:table-cell office:value-type="float" office:value="2203.1" table:style-name="ce10">
            <text:p>2.203,10</text:p>
          </table:table-cell>
          <table:table-cell table:style-name="ce9"/>
          <table:table-cell office:value-type="float" office:value="3567.32" table:style-name="ce10">
            <text:p>3.567,3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329.759999999998" table:style-name="ce10">
            <text:p>19.329,76</text:p>
          </table:table-cell>
          <table:table-cell office:value-type="float" office:value="-828.39" table:style-name="ce11">
            <text:p>-828,39</text:p>
          </table:table-cell>
          <table:table-cell office:value-type="float" office:value="-2893.37" table:style-name="ce12">
            <text:p>-2.893,37</text:p>
          </table:table-cell>
          <table:table-cell office:value-type="float" office:value="-4762.87" table:style-name="ce12">
            <text:p>-4.762,87</text:p>
          </table:table-cell>
          <table:table-cell office:value-type="float" office:value="0" table:style-name="ce13">
            <text:p>0,00</text:p>
          </table:table-cell>
          <table:table-cell office:value-type="float" office:value="-8484.6299999999992" table:style-name="ce12">
            <text:p>-8.484,63</text:p>
          </table:table-cell>
          <table:table-cell office:value-type="float" office:value="10845.13" table:style-name="ce10">
            <text:p>10.845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NILSON DE SOUZA ARAÚJ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TECNOLOGIA DA INFORMAÇÃO E COMUNIC</text:p>
          </table:table-cell>
          <table:table-cell office:value-type="float" office:value="11884.41" table:style-name="ce10">
            <text:p>11.884,41</text:p>
          </table:table-cell>
          <table:table-cell office:value-type="float" office:value="1505.17" table:style-name="ce10">
            <text:p>1.505,17</text:p>
          </table:table-cell>
          <table:table-cell table:style-name="ce9"/>
          <table:table-cell office:value-type="float" office:value="2434.5" table:style-name="ce10">
            <text:p>2.434,5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824.08" table:style-name="ce10">
            <text:p>15.824,08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242.44" table:style-name="ce12">
            <text:p>-2.242,44</text:p>
          </table:table-cell>
          <table:table-cell office:value-type="float" office:value="-3062.03" table:style-name="ce12">
            <text:p>-3.062,03</text:p>
          </table:table-cell>
          <table:table-cell office:value-type="float" office:value="0" table:style-name="ce13">
            <text:p>0,00</text:p>
          </table:table-cell>
          <table:table-cell office:value-type="float" office:value="-6809.64" table:style-name="ce12">
            <text:p>-6.809,64</text:p>
          </table:table-cell>
          <table:table-cell office:value-type="float" office:value="9014.44" table:style-name="ce10">
            <text:p>9.014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ICARDO CARLOS MEDEIROS</text:p>
          </table:table-cell>
          <table:table-cell office:value-type="string" table:style-name="ce8">
            <text:p>ANALISTA JUDICIÁRIO - NÍVEL SUPERIOR B10</text:p>
          </table:table-cell>
          <table:table-cell table:style-name="ce9"/>
          <table:table-cell office:value-type="float" office:value="17863.3" table:style-name="ce10">
            <text:p>17.863,30</text:p>
          </table:table-cell>
          <table:table-cell table:number-columns-repeated="2" table:style-name="ce9"/>
          <table:table-cell office:value-type="float" office:value="1686.71" table:style-name="ce10">
            <text:p>1.686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550.009999999998" table:style-name="ce10">
            <text:p>19.550,01</text:p>
          </table:table-cell>
          <table:table-cell office:value-type="float" office:value="-2470.16" table:style-name="ce12">
            <text:p>-2.470,16</text:p>
          </table:table-cell>
          <table:table-cell office:value-type="float" office:value="-3311.62" table:style-name="ce12">
            <text:p>-3.311,62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5781.78" table:style-name="ce12">
            <text:p>-5.781,78</text:p>
          </table:table-cell>
          <table:table-cell office:value-type="float" office:value="13768.23" table:style-name="ce10">
            <text:p>13.768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ICARDO SÉRGIO MOURA DA SILV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ALMOXARIFADO (CML)</text:p>
          </table:table-cell>
          <table:table-cell office:value-type="float" office:value="11825.83" table:style-name="ce10">
            <text:p>11.825,83</text:p>
          </table:table-cell>
          <table:table-cell office:value-type="float" office:value="3411.89" table:style-name="ce10">
            <text:p>3.411,89</text:p>
          </table:table-cell>
          <table:table-cell office:value-type="float" office:value="1939.89" table:style-name="ce10">
            <text:p>1.939,89</text:p>
          </table:table-cell>
          <table:table-cell office:value-type="float" office:value="2552.41" table:style-name="ce10">
            <text:p>2.552,4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730.02" table:style-name="ce10">
            <text:p>19.730,02</text:p>
          </table:table-cell>
          <table:table-cell office:value-type="float" office:value="-2060.48" table:style-name="ce12">
            <text:p>-2.060,48</text:p>
          </table:table-cell>
          <table:table-cell office:value-type="float" office:value="-2616.7199999999998" table:style-name="ce12">
            <text:p>-2.616,72</text:p>
          </table:table-cell>
          <table:table-cell office:value-type="float" office:value="-3078.67" table:style-name="ce12">
            <text:p>-3.078,67</text:p>
          </table:table-cell>
          <table:table-cell office:value-type="float" office:value="0" table:style-name="ce13">
            <text:p>0,00</text:p>
          </table:table-cell>
          <table:table-cell office:value-type="float" office:value="-7755.87" table:style-name="ce12">
            <text:p>-7.755,87</text:p>
          </table:table-cell>
          <table:table-cell office:value-type="float" office:value="11974.15" table:style-name="ce10">
            <text:p>11.974,1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IVÂNIA MARIA BARBOSA DE FARIAS</text:p>
          </table:table-cell>
          <table:table-cell office:value-type="string" table:style-name="ce8">
            <text:p>ASSISTENTE - FOLHA DE PAGAMENTO - FC-0</text:p>
          </table:table-cell>
          <table:table-cell office:value-type="string" table:style-name="ce8">
            <text:p>COORDENADORIA DE GESTÃO DO QUADRO DE MAGISTRAD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409.76" table:style-name="ce10">
            <text:p>1.40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246.72" table:style-name="ce10">
            <text:p>15.246,72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521.88" table:style-name="ce12">
            <text:p>-2.521,88</text:p>
          </table:table-cell>
          <table:table-cell office:value-type="float" office:value="-792.32" table:style-name="ce11">
            <text:p>-792,32</text:p>
          </table:table-cell>
          <table:table-cell office:value-type="float" office:value="0" table:style-name="ce13">
            <text:p>0,00</text:p>
          </table:table-cell>
          <table:table-cell office:value-type="float" office:value="-4819.37" table:style-name="ce12">
            <text:p>-4.819,37</text:p>
          </table:table-cell>
          <table:table-cell office:value-type="float" office:value="10427.35" table:style-name="ce10">
            <text:p>10.427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BERTA SANTIAGO BARBOSA</text:p>
          </table:table-cell>
          <table:table-cell office:value-type="string" table:style-name="ce8">
            <text:p>ANALISTA JUDICIÁRIO - NÍVEL SUPERIOR B10</text:p>
          </table:table-cell>
          <table:table-cell office:value-type="string" table:style-name="ce8">
            <text:p>SECRETARIA (2ª VT-ARA)</text:p>
          </table:table-cell>
          <table:table-cell office:value-type="float" office:value="17649.37" table:style-name="ce10">
            <text:p>17.649,37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4120.1400000000003" table:style-name="ce10">
            <text:p>4.120,1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001.89" table:style-name="ce10">
            <text:p>24.001,89</text:p>
          </table:table-cell>
          <table:table-cell office:value-type="float" office:value="-2470.16" table:style-name="ce12">
            <text:p>-2.470,16</text:p>
          </table:table-cell>
          <table:table-cell office:value-type="float" office:value="-3200.65" table:style-name="ce12">
            <text:p>-3.200,65</text:p>
          </table:table-cell>
          <table:table-cell office:value-type="float" office:value="-91.91" table:style-name="ce11">
            <text:p>-91,91</text:p>
          </table:table-cell>
          <table:table-cell office:value-type="float" office:value="0" table:style-name="ce13">
            <text:p>0,00</text:p>
          </table:table-cell>
          <table:table-cell office:value-type="float" office:value="-5762.72" table:style-name="ce12">
            <text:p>-5.762,72</text:p>
          </table:table-cell>
          <table:table-cell office:value-type="float" office:value="18239.169999999998" table:style-name="ce10">
            <text:p>18.239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BERTO CARLOS MOREIRA DOS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6ª 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766.88" table:style-name="ce10">
            <text:p>3.766,88</text:p>
          </table:table-cell>
          <table:table-cell table:style-name="ce9"/>
          <table:table-cell office:value-type="float" office:value="2983.37" table:style-name="ce10">
            <text:p>2.983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504.84" table:style-name="ce10">
            <text:p>18.504,84</text:p>
          </table:table-cell>
          <table:table-cell office:value-type="float" office:value="-2119.0500000000002" table:style-name="ce12">
            <text:p>-2.119,05</text:p>
          </table:table-cell>
          <table:table-cell office:value-type="float" office:value="-2607.7600000000002" table:style-name="ce12">
            <text:p>-2.607,76</text:p>
          </table:table-cell>
          <table:table-cell office:value-type="float" office:value="-3845.16" table:style-name="ce12">
            <text:p>-3.845,16</text:p>
          </table:table-cell>
          <table:table-cell office:value-type="float" office:value="0" table:style-name="ce13">
            <text:p>0,00</text:p>
          </table:table-cell>
          <table:table-cell office:value-type="float" office:value="-8571.9699999999993" table:style-name="ce12">
            <text:p>-8.571,97</text:p>
          </table:table-cell>
          <table:table-cell office:value-type="float" office:value="9932.8700000000008" table:style-name="ce10">
            <text:p>9.932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BERTO OLIVEIRA FÉLIX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1ªVTSMC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5752.25" table:style-name="ce10">
            <text:p>5.752,25</text:p>
          </table:table-cell>
          <table:table-cell office:value-type="float" office:value="8411.01" table:style-name="ce10">
            <text:p>8.411,01</text:p>
          </table:table-cell>
          <table:table-cell office:value-type="float" office:value="2416.7399999999998" table:style-name="ce10">
            <text:p>2.416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334.59" table:style-name="ce10">
            <text:p>28.334,59</text:p>
          </table:table-cell>
          <table:table-cell office:value-type="float" office:value="-2446.64" table:style-name="ce12">
            <text:p>-2.446,64</text:p>
          </table:table-cell>
          <table:table-cell office:value-type="float" office:value="-5428.81" table:style-name="ce12">
            <text:p>-5.428,81</text:p>
          </table:table-cell>
          <table:table-cell office:value-type="float" office:value="-2221.94" table:style-name="ce12">
            <text:p>-2.221,94</text:p>
          </table:table-cell>
          <table:table-cell office:value-type="float" office:value="0" table:style-name="ce13">
            <text:p>0,00</text:p>
          </table:table-cell>
          <table:table-cell office:value-type="float" office:value="-10097.39" table:style-name="ce12">
            <text:p>-10.097,39</text:p>
          </table:table-cell>
          <table:table-cell office:value-type="float" office:value="18237.2" table:style-name="ce10">
            <text:p>18.237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BERTO RODRIGUES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416.86" table:style-name="ce10">
            <text:p>13.416,86</text:p>
          </table:table-cell>
          <table:table-cell office:value-type="float" office:value="5527.7" table:style-name="ce10">
            <text:p>5.527,70</text:p>
          </table:table-cell>
          <table:table-cell table:style-name="ce9"/>
          <table:table-cell office:value-type="float" office:value="2275.0500000000002" table:style-name="ce10">
            <text:p>2.275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219.61" table:style-name="ce10">
            <text:p>21.219,61</text:p>
          </table:table-cell>
          <table:table-cell office:value-type="float" office:value="-2068.3200000000002" table:style-name="ce12">
            <text:p>-2.068,32</text:p>
          </table:table-cell>
          <table:table-cell office:value-type="float" office:value="-3667.33" table:style-name="ce12">
            <text:p>-3.667,33</text:p>
          </table:table-cell>
          <table:table-cell office:value-type="float" office:value="-1919.97" table:style-name="ce12">
            <text:p>-1.919,97</text:p>
          </table:table-cell>
          <table:table-cell office:value-type="float" office:value="0" table:style-name="ce13">
            <text:p>0,00</text:p>
          </table:table-cell>
          <table:table-cell office:value-type="float" office:value="-7655.62" table:style-name="ce12">
            <text:p>-7.655,62</text:p>
          </table:table-cell>
          <table:table-cell office:value-type="float" office:value="13563.99" table:style-name="ce10">
            <text:p>13.563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BERTO RUBENS MORONI VALENÇA</text:p>
          </table:table-cell>
          <table:table-cell office:value-type="string" table:style-name="ce8">
            <text:p>JUIZ CLASSISTA</text:p>
          </table:table-cell>
          <table:table-cell office:value-type="string" table:style-name="ce8">
            <text:p>INATIVO</text:p>
          </table:table-cell>
          <table:table-cell office:value-type="float" office:value="9046.48" table:style-name="ce10">
            <text:p>9.046,48</text:p>
          </table:table-cell>
          <table:table-cell office:value-type="float" office:value="633.25" table:style-name="ce14">
            <text:p>633,25</text:p>
          </table:table-cell>
          <table:table-cell table:number-columns-repeated="2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9679.73" table:style-name="ce10">
            <text:p>9.679,73</text:p>
          </table:table-cell>
          <table:table-cell office:value-type="float" office:value="-375.92" table:style-name="ce11">
            <text:p>-375,92</text:p>
          </table:table-cell>
          <table:table-cell office:value-type="float" office:value="-1113.46" table:style-name="ce12">
            <text:p>-1.113,46</text:p>
          </table:table-cell>
          <table:table-cell office:value-type="float" office:value="-163.71" table:style-name="ce11">
            <text:p>-163,71</text:p>
          </table:table-cell>
          <table:table-cell office:value-type="float" office:value="0" table:style-name="ce13">
            <text:p>0,00</text:p>
          </table:table-cell>
          <table:table-cell office:value-type="float" office:value="-1653.09" table:style-name="ce12">
            <text:p>-1.653,09</text:p>
          </table:table-cell>
          <table:table-cell office:value-type="float" office:value="8026.64" table:style-name="ce10">
            <text:p>8.026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BERTO TENÓRIO CAVALCANTE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4465.04" table:style-name="ce10">
            <text:p>4.465,04</text:p>
          </table:table-cell>
          <table:table-cell office:value-type="float" office:value="1379.07" table:style-name="ce10">
            <text:p>1.379,07</text:p>
          </table:table-cell>
          <table:table-cell office:value-type="float" office:value="1672.81" table:style-name="ce10">
            <text:p>1.672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218.44" table:style-name="ce10">
            <text:p>26.218,44</text:p>
          </table:table-cell>
          <table:table-cell office:value-type="float" office:value="-2901.71" table:style-name="ce12">
            <text:p>-2.901,71</text:p>
          </table:table-cell>
          <table:table-cell office:value-type="float" office:value="-5082.72" table:style-name="ce12">
            <text:p>-5.082,72</text:p>
          </table:table-cell>
          <table:table-cell office:value-type="float" office:value="-2295.88" table:style-name="ce12">
            <text:p>-2.295,88</text:p>
          </table:table-cell>
          <table:table-cell office:value-type="float" office:value="0" table:style-name="ce13">
            <text:p>0,00</text:p>
          </table:table-cell>
          <table:table-cell office:value-type="float" office:value="-10280.31" table:style-name="ce12">
            <text:p>-10.280,31</text:p>
          </table:table-cell>
          <table:table-cell office:value-type="float" office:value="15938.13" table:style-name="ce10">
            <text:p>15.938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CHELLE LIMA CORADO CARNEIR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CRETARIA (6ª VT)</text:p>
          </table:table-cell>
          <table:table-cell table:number-columns-repeated="3" table:style-name="ce9"/>
          <table:table-cell office:value-type="float" office:value="2102.41" table:style-name="ce10">
            <text:p>2.102,4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02.41" table:style-name="ce10">
            <text:p>2.102,41</text:p>
          </table:table-cell>
          <table:table-cell table:number-columns-repeated="2" table:style-name="ce9"/>
          <table:table-cell office:value-type="float" office:value="-540.70000000000005" table:style-name="ce11">
            <text:p>-540,70</text:p>
          </table:table-cell>
          <table:table-cell office:value-type="float" office:value="0" table:style-name="ce13">
            <text:p>0,00</text:p>
          </table:table-cell>
          <table:table-cell office:value-type="float" office:value="-540.70000000000005" table:style-name="ce11">
            <text:p>-540,70</text:p>
          </table:table-cell>
          <table:table-cell office:value-type="float" office:value="1561.71" table:style-name="ce10">
            <text:p>1.561,7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DRIGO DA COSTA SOARE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665.21" table:style-name="ce10">
            <text:p>21.665,21</text:p>
          </table:table-cell>
          <table:table-cell office:value-type="float" office:value="233.77" table:style-name="ce14">
            <text:p>233,77</text:p>
          </table:table-cell>
          <table:table-cell table:style-name="ce9"/>
          <table:table-cell office:value-type="float" office:value="2922.87" table:style-name="ce10">
            <text:p>2.922,87</text:p>
          </table:table-cell>
          <table:table-cell table:number-columns-spanned="2" table:number-rows-spanned="1" table:style-name="ce25"/>
          <table:covered-table-cell/>
          <table:table-cell office:value-type="float" office:value="77.930000000000007" table:style-name="ce13">
            <text:p>77,93</text:p>
          </table:table-cell>
          <table:table-cell office:value-type="float" office:value="24899.78" table:style-name="ce10">
            <text:p>24.899,78</text:p>
          </table:table-cell>
          <table:table-cell office:value-type="float" office:value="-3132.34" table:style-name="ce12">
            <text:p>-3.132,34</text:p>
          </table:table-cell>
          <table:table-cell office:value-type="float" office:value="-4269.32" table:style-name="ce12">
            <text:p>-4.269,32</text:p>
          </table:table-cell>
          <table:table-cell office:value-type="float" office:value="-711.24" table:style-name="ce11">
            <text:p>-711,24</text:p>
          </table:table-cell>
          <table:table-cell office:value-type="float" office:value="0" table:style-name="ce13">
            <text:p>0,00</text:p>
          </table:table-cell>
          <table:table-cell office:value-type="float" office:value="-8112.9" table:style-name="ce12">
            <text:p>-8.112,90</text:p>
          </table:table-cell>
          <table:table-cell office:value-type="float" office:value="16786.88" table:style-name="ce10">
            <text:p>16.786,8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DRIGO DANTAS FEITOS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ÇÃO DE APOIO ADMINISTRATIVO (SA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372.98" table:style-name="ce14">
            <text:p>372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58.03" table:style-name="ce10">
            <text:p>1.558,03</text:p>
          </table:table-cell>
          <table:table-cell table:number-columns-repeated="2" table:style-name="ce9"/>
          <table:table-cell office:value-type="float" office:value="-355.3" table:style-name="ce11">
            <text:p>-355,30</text:p>
          </table:table-cell>
          <table:table-cell office:value-type="float" office:value="0" table:style-name="ce13">
            <text:p>0,00</text:p>
          </table:table-cell>
          <table:table-cell office:value-type="float" office:value="-355.3" table:style-name="ce11">
            <text:p>-355,30</text:p>
          </table:table-cell>
          <table:table-cell office:value-type="float" office:value="1202.73" table:style-name="ce10">
            <text:p>1.202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DRIGO JOSÉ RODRIGUES BEZERRA</text:p>
          </table:table-cell>
          <table:table-cell office:value-type="string" table:style-name="ce8">
            <text:p>TÉCNICO JUDICIÁRIO - NÍVEL MÉDIO C13</text:p>
          </table:table-cell>
          <table:table-cell table:number-columns-repeated="4" table:style-name="ce9"/>
          <table:table-cell office:value-type="float" office:value="2059.69" table:style-name="ce10">
            <text:p>2.059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59.69" table:style-name="ce10">
            <text:p>2.059,69</text:p>
          </table:table-cell>
          <table:table-cell table:number-columns-repeated="2" table:style-name="ce9"/>
          <table:table-cell office:value-type="float" office:value="-1404.44" table:style-name="ce12">
            <text:p>-1.404,44</text:p>
          </table:table-cell>
          <table:table-cell office:value-type="float" office:value="0" table:style-name="ce13">
            <text:p>0,00</text:p>
          </table:table-cell>
          <table:table-cell office:value-type="float" office:value="-1404.44" table:style-name="ce12">
            <text:p>-1.404,44</text:p>
          </table:table-cell>
          <table:table-cell office:value-type="float" office:value="655.25" table:style-name="ce14">
            <text:p>655,2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DRIGO PARAHYBA DE ARAÚJO PEREIRA</text:p>
          </table:table-cell>
          <table:table-cell office:value-type="string" table:style-name="ce8">
            <text:p>ANALISTA JUDICIÁRIO - NÍVEL SUPERIOR C12</text:p>
          </table:table-cell>
          <table:table-cell office:value-type="string" table:style-name="ce8">
            <text:p>SECRETARIA <text:s/>(PCV)</text:p>
          </table:table-cell>
          <table:table-cell office:value-type="float" office:value="21656.01" table:style-name="ce10">
            <text:p>21.656,01</text:p>
          </table:table-cell>
          <table:table-cell table:number-columns-repeated="2" table:style-name="ce9"/>
          <table:table-cell office:value-type="float" office:value="5575.76" table:style-name="ce10">
            <text:p>5.575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231.77" table:style-name="ce10">
            <text:p>27.231,77</text:p>
          </table:table-cell>
          <table:table-cell office:value-type="float" office:value="-3084.4" table:style-name="ce12">
            <text:p>-3.084,40</text:p>
          </table:table-cell>
          <table:table-cell office:value-type="float" office:value="-4117.8900000000003" table:style-name="ce12">
            <text:p>-4.117,89</text:p>
          </table:table-cell>
          <table:table-cell office:value-type="float" office:value="-1574.66" table:style-name="ce12">
            <text:p>-1.574,66</text:p>
          </table:table-cell>
          <table:table-cell office:value-type="float" office:value="0" table:style-name="ce13">
            <text:p>0,00</text:p>
          </table:table-cell>
          <table:table-cell office:value-type="float" office:value="-8776.9500000000007" table:style-name="ce12">
            <text:p>-8.776,95</text:p>
          </table:table-cell>
          <table:table-cell office:value-type="float" office:value="18454.82" table:style-name="ce10">
            <text:p>18.454,8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GERIO ALVES DE OLIVEIRA</text:p>
          </table:table-cell>
          <table:table-cell office:value-type="string" table:style-name="ce8">
            <text:p>TÉCNICO JUDICIÁRIO - NÍVEL MÉDIO B8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9820.7099999999991" table:style-name="ce10">
            <text:p>9.820,71</text:p>
          </table:table-cell>
          <table:table-cell table:number-columns-repeated="2" table:style-name="ce9"/>
          <table:table-cell office:value-type="float" office:value="2742.96" table:style-name="ce10">
            <text:p>2.742,96</text:p>
          </table:table-cell>
          <table:table-cell office:value-type="float" office:value="3273.57" table:number-columns-spanned="2" table:number-rows-spanned="1" table:style-name="ce26">
            <text:p>3.273,57</text:p>
          </table:table-cell>
          <table:covered-table-cell/>
          <table:table-cell table:style-name="ce9"/>
          <table:table-cell office:value-type="float" office:value="15837.24" table:style-name="ce10">
            <text:p>15.837,24</text:p>
          </table:table-cell>
          <table:table-cell office:value-type="float" office:value="-828.39" table:style-name="ce11">
            <text:p>-828,39</text:p>
          </table:table-cell>
          <table:table-cell office:value-type="float" office:value="-1739.77" table:style-name="ce12">
            <text:p>-1.739,77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568.16" table:style-name="ce12">
            <text:p>-2.568,16</text:p>
          </table:table-cell>
          <table:table-cell office:value-type="float" office:value="13269.08" table:style-name="ce10">
            <text:p>13.269,0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GÉRIO DA SILVA BEZER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511.85" table:style-name="ce10">
            <text:p>13.511,85</text:p>
          </table:table-cell>
          <table:table-cell office:value-type="float" office:value="3221.92" table:style-name="ce10">
            <text:p>3.221,92</text:p>
          </table:table-cell>
          <table:table-cell table:style-name="ce9"/>
          <table:table-cell office:value-type="float" office:value="3025.68" table:style-name="ce10">
            <text:p>3.025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759.45" table:style-name="ce10">
            <text:p>19.759,45</text:p>
          </table:table-cell>
          <table:table-cell office:value-type="float" office:value="-2029.13" table:style-name="ce12">
            <text:p>-2.029,13</text:p>
          </table:table-cell>
          <table:table-cell office:value-type="float" office:value="-3070.14" table:style-name="ce12">
            <text:p>-3.070,14</text:p>
          </table:table-cell>
          <table:table-cell office:value-type="float" office:value="-6301.35" table:style-name="ce12">
            <text:p>-6.301,35</text:p>
          </table:table-cell>
          <table:table-cell office:value-type="float" office:value="0" table:style-name="ce13">
            <text:p>0,00</text:p>
          </table:table-cell>
          <table:table-cell office:value-type="float" office:value="-11400.62" table:style-name="ce12">
            <text:p>-11.400,62</text:p>
          </table:table-cell>
          <table:table-cell office:value-type="float" office:value="8358.83" table:style-name="ce10">
            <text:p>8.358,8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MERO MEDEIROS SOUTO MAIOR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LNS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258.81" table:style-name="ce10">
            <text:p>1.258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000.78" table:style-name="ce10">
            <text:p>15.000,78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95.7600000000002" table:style-name="ce12">
            <text:p>-2.495,76</text:p>
          </table:table-cell>
          <table:table-cell office:value-type="float" office:value="-3505.98" table:style-name="ce12">
            <text:p>-3.505,98</text:p>
          </table:table-cell>
          <table:table-cell office:value-type="float" office:value="0" table:style-name="ce13">
            <text:p>0,00</text:p>
          </table:table-cell>
          <table:table-cell office:value-type="float" office:value="-7506.91" table:style-name="ce12">
            <text:p>-7.506,91</text:p>
          </table:table-cell>
          <table:table-cell office:value-type="float" office:value="7493.87" table:style-name="ce10">
            <text:p>7.493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MMEL FERREIRA CORREI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060.62" table:style-name="ce10">
            <text:p>2.060,62</text:p>
          </table:table-cell>
          <table:table-cell table:style-name="ce9"/>
          <table:table-cell office:value-type="float" office:value="1537.61" table:style-name="ce10">
            <text:p>1.537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996.62" table:style-name="ce10">
            <text:p>14.996,62</text:p>
          </table:table-cell>
          <table:table-cell office:value-type="float" office:value="-950.36" table:style-name="ce11">
            <text:p>-950,36</text:p>
          </table:table-cell>
          <table:table-cell table:style-name="ce9"/>
          <table:table-cell office:value-type="float" office:value="-2642.28" table:style-name="ce12">
            <text:p>-2.642,28</text:p>
          </table:table-cell>
          <table:table-cell office:value-type="float" office:value="0" table:style-name="ce13">
            <text:p>0,00</text:p>
          </table:table-cell>
          <table:table-cell office:value-type="float" office:value="-3592.64" table:style-name="ce12">
            <text:p>-3.592,64</text:p>
          </table:table-cell>
          <table:table-cell office:value-type="float" office:value="11403.98" table:style-name="ce10">
            <text:p>11.403,9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NALDO ANDRADE DA SILVA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JL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5957.63" table:style-name="ce10">
            <text:p>5.957,63</text:p>
          </table:table-cell>
          <table:table-cell office:value-type="float" office:value="1939.89" table:style-name="ce10">
            <text:p>1.939,89</text:p>
          </table:table-cell>
          <table:table-cell office:value-type="float" office:value="2677.69" table:style-name="ce10">
            <text:p>2.677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861.15" table:style-name="ce10">
            <text:p>29.861,15</text:p>
          </table:table-cell>
          <table:table-cell office:value-type="float" office:value="-3195.88" table:style-name="ce12">
            <text:p>-3.195,88</text:p>
          </table:table-cell>
          <table:table-cell office:value-type="float" office:value="-5675.09" table:style-name="ce12">
            <text:p>-5.675,09</text:p>
          </table:table-cell>
          <table:table-cell office:value-type="float" office:value="-3021.86" table:style-name="ce12">
            <text:p>-3.021,86</text:p>
          </table:table-cell>
          <table:table-cell office:value-type="float" office:value="0" table:style-name="ce13">
            <text:p>0,00</text:p>
          </table:table-cell>
          <table:table-cell office:value-type="float" office:value="-11892.83" table:style-name="ce12">
            <text:p>-11.892,83</text:p>
          </table:table-cell>
          <table:table-cell office:value-type="float" office:value="17968.32" table:style-name="ce10">
            <text:p>17.968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A ELIANE BARROS MOREIR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7168.11" table:style-name="ce10">
            <text:p>7.168,11</text:p>
          </table:table-cell>
          <table:table-cell table:style-name="ce9"/>
          <table:table-cell office:value-type="float" office:value="4487.49" table:style-name="ce10">
            <text:p>4.487,4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3084.43" table:style-name="ce10">
            <text:p>33.084,43</text:p>
          </table:table-cell>
          <table:table-cell office:value-type="float" office:value="-3684.54" table:style-name="ce12">
            <text:p>-3.684,54</text:p>
          </table:table-cell>
          <table:table-cell office:value-type="float" office:value="-5929.41" table:style-name="ce12">
            <text:p>-5.929,41</text:p>
          </table:table-cell>
          <table:table-cell office:value-type="float" office:value="-5939.61" table:style-name="ce12">
            <text:p>-5.939,61</text:p>
          </table:table-cell>
          <table:table-cell office:value-type="float" office:value="0" table:style-name="ce13">
            <text:p>0,00</text:p>
          </table:table-cell>
          <table:table-cell office:value-type="float" office:value="-15553.56" table:style-name="ce12">
            <text:p>-15.553,56</text:p>
          </table:table-cell>
          <table:table-cell office:value-type="float" office:value="17530.87" table:style-name="ce10">
            <text:p>17.530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A MARIA MENDONÇA DE ARAÚJ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GESTÃO DOCUMENTAL (CAVT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1954.99" table:style-name="ce10">
            <text:p>1.954,99</text:p>
          </table:table-cell>
          <table:table-cell table:style-name="ce9"/>
          <table:table-cell office:value-type="float" office:value="2411.34" table:style-name="ce10">
            <text:p>2.411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764.72" table:style-name="ce10">
            <text:p>15.764,72</text:p>
          </table:table-cell>
          <table:table-cell office:value-type="float" office:value="-1761.32" table:style-name="ce12">
            <text:p>-1.761,32</text:p>
          </table:table-cell>
          <table:table-cell office:value-type="float" office:value="-2318.46" table:style-name="ce12">
            <text:p>-2.318,46</text:p>
          </table:table-cell>
          <table:table-cell office:value-type="float" office:value="-5734.25" table:style-name="ce12">
            <text:p>-5.734,25</text:p>
          </table:table-cell>
          <table:table-cell office:value-type="float" office:value="0" table:style-name="ce13">
            <text:p>0,00</text:p>
          </table:table-cell>
          <table:table-cell office:value-type="float" office:value="-9814.0300000000007" table:style-name="ce12">
            <text:p>-9.814,03</text:p>
          </table:table-cell>
          <table:table-cell office:value-type="float" office:value="5950.69" table:style-name="ce10">
            <text:p>5.950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A MEDEIROS PONTES DE ALMEID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LEGISLAÇÃO DE PESSOAL (SEGESP)</text:p>
          </table:table-cell>
          <table:table-cell office:value-type="float" office:value="11941.5" table:style-name="ce10">
            <text:p>11.941,50</text:p>
          </table:table-cell>
          <table:table-cell office:value-type="float" office:value="3269.41" table:style-name="ce10">
            <text:p>3.269,41</text:p>
          </table:table-cell>
          <table:table-cell office:value-type="float" office:value="1939.89" table:style-name="ce10">
            <text:p>1.939,89</text:p>
          </table:table-cell>
          <table:table-cell office:value-type="float" office:value="1500.17" table:style-name="ce10">
            <text:p>1.500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650.97" table:style-name="ce10">
            <text:p>18.650,97</text:p>
          </table:table-cell>
          <table:table-cell office:value-type="float" office:value="-2036.97" table:style-name="ce12">
            <text:p>-2.036,97</text:p>
          </table:table-cell>
          <table:table-cell office:value-type="float" office:value="-3286.94" table:style-name="ce12">
            <text:p>-3.286,94</text:p>
          </table:table-cell>
          <table:table-cell office:value-type="float" office:value="-6442.82" table:style-name="ce12">
            <text:p>-6.442,82</text:p>
          </table:table-cell>
          <table:table-cell office:value-type="float" office:value="0" table:style-name="ce13">
            <text:p>0,00</text:p>
          </table:table-cell>
          <table:table-cell office:value-type="float" office:value="-11766.73" table:style-name="ce12">
            <text:p>-11.766,73</text:p>
          </table:table-cell>
          <table:table-cell office:value-type="float" office:value="6884.24" table:style-name="ce10">
            <text:p>6.884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ANA MARIA FERREIRA DE MACED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RECURSOS (SEJ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382.79" table:style-name="ce10">
            <text:p>2.382,79</text:p>
          </table:table-cell>
          <table:table-cell office:value-type="float" office:value="1185.05" table:style-name="ce10">
            <text:p>1.185,05</text:p>
          </table:table-cell>
          <table:table-cell office:value-type="float" office:value="2003.01" table:style-name="ce10">
            <text:p>2.003,0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467.919999999998" table:style-name="ce10">
            <text:p>17.467,92</text:p>
          </table:table-cell>
          <table:table-cell office:value-type="float" office:value="-1622.9" table:style-name="ce12">
            <text:p>-1.622,90</text:p>
          </table:table-cell>
          <table:table-cell office:value-type="float" office:value="-2885.06" table:style-name="ce12">
            <text:p>-2.885,06</text:p>
          </table:table-cell>
          <table:table-cell office:value-type="float" office:value="-2122.69" table:style-name="ce12">
            <text:p>-2.122,69</text:p>
          </table:table-cell>
          <table:table-cell office:value-type="float" office:value="0" table:style-name="ce13">
            <text:p>0,00</text:p>
          </table:table-cell>
          <table:table-cell office:value-type="float" office:value="-6630.65" table:style-name="ce12">
            <text:p>-6.630,65</text:p>
          </table:table-cell>
          <table:table-cell office:value-type="float" office:value="10837.27" table:style-name="ce10">
            <text:p>10.837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ÂNGELA RODRIGUES DE OLIVEI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3333.36" table:style-name="ce10">
            <text:p>13.333,36</text:p>
          </table:table-cell>
          <table:table-cell table:number-columns-repeated="2" table:style-name="ce9"/>
          <table:table-cell office:value-type="float" office:value="729.15" table:style-name="ce14">
            <text:p>729,1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062.51" table:style-name="ce10">
            <text:p>14.062,51</text:p>
          </table:table-cell>
          <table:table-cell office:value-type="float" office:value="-929.62" table:style-name="ce11">
            <text:p>-929,62</text:p>
          </table:table-cell>
          <table:table-cell office:value-type="float" office:value="-2541.67" table:style-name="ce12">
            <text:p>-2.541,67</text:p>
          </table:table-cell>
          <table:table-cell office:value-type="float" office:value="-4672.16" table:style-name="ce12">
            <text:p>-4.672,16</text:p>
          </table:table-cell>
          <table:table-cell office:value-type="float" office:value="0" table:style-name="ce13">
            <text:p>0,00</text:p>
          </table:table-cell>
          <table:table-cell office:value-type="float" office:value="-8143.45" table:style-name="ce12">
            <text:p>-8.143,45</text:p>
          </table:table-cell>
          <table:table-cell office:value-type="float" office:value="5919.06" table:style-name="ce10">
            <text:p>5.919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ÂNGELA SANTOS LEITE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CORREIÇÕES, NORMATIZAÇÃO E PROCESSOS (S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364.63" table:style-name="ce14">
            <text:p>364,63</text:p>
          </table:table-cell>
          <table:table-cell office:value-type="float" office:value="1185.05" table:style-name="ce10">
            <text:p>1.185,05</text:p>
          </table:table-cell>
          <table:table-cell office:value-type="float" office:value="2416.7399999999998" table:style-name="ce10">
            <text:p>2.416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486.13" table:style-name="ce10">
            <text:p>23.486,13</text:p>
          </table:table-cell>
          <table:table-cell office:value-type="float" office:value="-2800.35" table:style-name="ce12">
            <text:p>-2.800,35</text:p>
          </table:table-cell>
          <table:table-cell office:value-type="float" office:value="-4050.35" table:style-name="ce12">
            <text:p>-4.050,35</text:p>
          </table:table-cell>
          <table:table-cell office:value-type="float" office:value="-5342.53" table:style-name="ce12">
            <text:p>-5.342,53</text:p>
          </table:table-cell>
          <table:table-cell office:value-type="float" office:value="0" table:style-name="ce13">
            <text:p>0,00</text:p>
          </table:table-cell>
          <table:table-cell office:value-type="float" office:value="-12193.23" table:style-name="ce12">
            <text:p>-12.193,23</text:p>
          </table:table-cell>
          <table:table-cell office:value-type="float" office:value="11292.9" table:style-name="ce10">
            <text:p>11.292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E MARY MENEZES DE FRANÇA MEZZOM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OUVIDORIA REGIONAL - TRT19</text:p>
          </table:table-cell>
          <table:table-cell office:value-type="float" office:value="6974.35" table:style-name="ce10">
            <text:p>6.974,35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409.76" table:style-name="ce10">
            <text:p>1.409,76</text:p>
          </table:table-cell>
          <table:table-cell table:number-columns-spanned="2" table:number-rows-spanned="1" table:style-name="ce25"/>
          <table:covered-table-cell/>
          <table:table-cell office:value-type="float" office:value="422.89" table:style-name="ce13">
            <text:p>422,89</text:p>
          </table:table-cell>
          <table:table-cell office:value-type="float" office:value="9992.0499999999993" table:style-name="ce10">
            <text:p>9.992,05</text:p>
          </table:table-cell>
          <table:table-cell office:value-type="float" office:value="-1041.07" table:style-name="ce12">
            <text:p>-1.041,07</text:p>
          </table:table-cell>
          <table:table-cell office:value-type="float" office:value="-32.97" table:style-name="ce11">
            <text:p>-32,97</text:p>
          </table:table-cell>
          <table:table-cell office:value-type="float" office:value="-744.83" table:style-name="ce11">
            <text:p>-744,83</text:p>
          </table:table-cell>
          <table:table-cell office:value-type="float" office:value="0" table:style-name="ce13">
            <text:p>0,00</text:p>
          </table:table-cell>
          <table:table-cell office:value-type="float" office:value="-1818.87" table:style-name="ce12">
            <text:p>-1.818,87</text:p>
          </table:table-cell>
          <table:table-cell office:value-type="float" office:value="8173.18" table:style-name="ce10">
            <text:p>8.173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E VÂNIA LEITE DE SANTAN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GESTÃO DOCUMENTAL (CAVT)</text:p>
          </table:table-cell>
          <table:table-cell office:value-type="float" office:value="21721.03" table:style-name="ce10">
            <text:p>21.721,03</text:p>
          </table:table-cell>
          <table:table-cell office:value-type="float" office:value="3488.21" table:style-name="ce10">
            <text:p>3.488,21</text:p>
          </table:table-cell>
          <table:table-cell table:style-name="ce9"/>
          <table:table-cell office:value-type="float" office:value="1409.76" table:style-name="ce10">
            <text:p>1.40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619" table:style-name="ce10">
            <text:p>26.619,00</text:p>
          </table:table-cell>
          <table:table-cell office:value-type="float" office:value="-3740.93" table:style-name="ce12">
            <text:p>-3.740,93</text:p>
          </table:table-cell>
          <table:table-cell office:value-type="float" office:value="-5034.43" table:style-name="ce12">
            <text:p>-5.034,43</text:p>
          </table:table-cell>
          <table:table-cell office:value-type="float" office:value="-4407.99" table:style-name="ce12">
            <text:p>-4.407,99</text:p>
          </table:table-cell>
          <table:table-cell office:value-type="float" office:value="0" table:style-name="ce13">
            <text:p>0,00</text:p>
          </table:table-cell>
          <table:table-cell office:value-type="float" office:value="-13183.35" table:style-name="ce12">
            <text:p>-13.183,35</text:p>
          </table:table-cell>
          <table:table-cell office:value-type="float" office:value="13435.65" table:style-name="ce10">
            <text:p>13.435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EANE CAVALCANTE DE FREITAS ESTREL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5027.07" table:style-name="ce10">
            <text:p>15.027,07</text:p>
          </table:table-cell>
          <table:table-cell table:number-columns-repeated="2" table:style-name="ce9"/>
          <table:table-cell office:value-type="float" office:value="1145.5999999999999" table:style-name="ce10">
            <text:p>1.145,6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72.67" table:style-name="ce10">
            <text:p>16.172,67</text:p>
          </table:table-cell>
          <table:table-cell office:value-type="float" office:value="-1209.0899999999999" table:style-name="ce12">
            <text:p>-1.209,09</text:p>
          </table:table-cell>
          <table:table-cell office:value-type="float" office:value="-2722.04" table:style-name="ce12">
            <text:p>-2.722,04</text:p>
          </table:table-cell>
          <table:table-cell office:value-type="float" office:value="-3617.02" table:style-name="ce12">
            <text:p>-3.617,02</text:p>
          </table:table-cell>
          <table:table-cell office:value-type="float" office:value="0" table:style-name="ce13">
            <text:p>0,00</text:p>
          </table:table-cell>
          <table:table-cell office:value-type="float" office:value="-7548.15" table:style-name="ce12">
            <text:p>-7.548,15</text:p>
          </table:table-cell>
          <table:table-cell office:value-type="float" office:value="8624.52" table:style-name="ce10">
            <text:p>8.624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USE VILAR OLIVEIRA DE LIM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9ª VT)</text:p>
          </table:table-cell>
          <table:table-cell office:value-type="float" office:value="19285.939999999999" table:style-name="ce10">
            <text:p>19.285,94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999.31" table:style-name="ce10">
            <text:p>2.999,3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517.63" table:style-name="ce10">
            <text:p>24.517,63</text:p>
          </table:table-cell>
          <table:table-cell office:value-type="float" office:value="-828.39" table:style-name="ce11">
            <text:p>-828,39</text:p>
          </table:table-cell>
          <table:table-cell office:value-type="float" office:value="-4430.95" table:style-name="ce12">
            <text:p>-4.430,95</text:p>
          </table:table-cell>
          <table:table-cell office:value-type="float" office:value="-4204.3999999999996" table:style-name="ce12">
            <text:p>-4.204,40</text:p>
          </table:table-cell>
          <table:table-cell office:value-type="float" office:value="0" table:style-name="ce13">
            <text:p>0,00</text:p>
          </table:table-cell>
          <table:table-cell office:value-type="float" office:value="-9463.74" table:style-name="ce12">
            <text:p>-9.463,74</text:p>
          </table:table-cell>
          <table:table-cell office:value-type="float" office:value="15053.89" table:style-name="ce10">
            <text:p>15.053,8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XANA ISLE WANDERLEY</text:p>
          </table:table-cell>
          <table:table-cell office:value-type="string" table:style-name="ce8">
            <text:p>TÉCNICO JUDICIÁRIO - NÍVEL MÉDIO C12</text:p>
          </table:table-cell>
          <table:table-cell table:style-name="ce9"/>
          <table:table-cell office:value-type="float" office:value="11550.56" table:style-name="ce10">
            <text:p>11.550,56</text:p>
          </table:table-cell>
          <table:table-cell table:number-columns-repeated="2" table:style-name="ce9"/>
          <table:table-cell office:value-type="float" office:value="1822.88" table:style-name="ce10">
            <text:p>1.822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373.44" table:style-name="ce10">
            <text:p>13.373,44</text:p>
          </table:table-cell>
          <table:table-cell office:value-type="float" office:value="-1455.52" table:style-name="ce12">
            <text:p>-1.455,52</text:p>
          </table:table-cell>
          <table:table-cell office:value-type="float" office:value="-1750.36" table:style-name="ce12">
            <text:p>-1.750,36</text:p>
          </table:table-cell>
          <table:table-cell office:value-type="float" office:value="-1400.11" table:style-name="ce12">
            <text:p>-1.400,11</text:p>
          </table:table-cell>
          <table:table-cell office:value-type="float" office:value="0" table:style-name="ce13">
            <text:p>0,00</text:p>
          </table:table-cell>
          <table:table-cell office:value-type="float" office:value="-4605.99" table:style-name="ce12">
            <text:p>-4.605,99</text:p>
          </table:table-cell>
          <table:table-cell office:value-type="float" office:value="8767.4500000000007" table:style-name="ce10">
            <text:p>8.767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UBENS SOUZA FERRAZ JÚNIOR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COORDENADORIA DE EXECUÇÃO (SEPP)</text:p>
          </table:table-cell>
          <table:table-cell table:number-columns-repeated="3" table:style-name="ce9"/>
          <table:table-cell office:value-type="float" office:value="2315.29" table:style-name="ce10">
            <text:p>2.315,2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15.29" table:style-name="ce10">
            <text:p>2.315,29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2315.29" table:style-name="ce10">
            <text:p>2.315,2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UTE EVARISTO OLIVEI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5681.08" table:style-name="ce10">
            <text:p>5.681,08</text:p>
          </table:table-cell>
          <table:table-cell table:number-columns-repeated="2"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431.71" table:style-name="ce10">
            <text:p>6.431,71</text:p>
          </table:table-cell>
          <table:table-cell office:value-type="float" office:value="-309.94" table:style-name="ce11">
            <text:p>-309,94</text:p>
          </table:table-cell>
          <table:table-cell office:value-type="float" office:value="-165.28" table:style-name="ce11">
            <text:p>-165,28</text:p>
          </table:table-cell>
          <table:table-cell office:value-type="float" office:value="-1510.23" table:style-name="ce12">
            <text:p>-1.510,23</text:p>
          </table:table-cell>
          <table:table-cell office:value-type="float" office:value="0" table:style-name="ce13">
            <text:p>0,00</text:p>
          </table:table-cell>
          <table:table-cell office:value-type="float" office:value="-1985.45" table:style-name="ce12">
            <text:p>-1.985,45</text:p>
          </table:table-cell>
          <table:table-cell office:value-type="float" office:value="4446.26" table:style-name="ce10">
            <text:p>4.446,2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MMYER MOURA TENÓRIO BITENCOURT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2ª VT)</text:p>
          </table:table-cell>
          <table:table-cell office:value-type="float" office:value="10757.11" table:style-name="ce10">
            <text:p>10.757,11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899.57" table:style-name="ce10">
            <text:p>13.899,57</text:p>
          </table:table-cell>
          <table:table-cell office:value-type="float" office:value="-1360.53" table:style-name="ce12">
            <text:p>-1.360,53</text:p>
          </table:table-cell>
          <table:table-cell office:value-type="float" office:value="-2328.6" table:style-name="ce12">
            <text:p>-2.328,60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689.13" table:style-name="ce12">
            <text:p>-3.689,13</text:p>
          </table:table-cell>
          <table:table-cell office:value-type="float" office:value="10210.44" table:style-name="ce10">
            <text:p>10.210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MUEL ESTEVES VI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060.66" table:style-name="ce10">
            <text:p>13.060,66</text:p>
          </table:table-cell>
          <table:table-cell office:value-type="float" office:value="3316.9" table:style-name="ce10">
            <text:p>3.316,90</text:p>
          </table:table-cell>
          <table:table-cell table:style-name="ce9"/>
          <table:table-cell office:value-type="float" office:value="1697.06" table:style-name="ce10">
            <text:p>1.697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074.62" table:style-name="ce10">
            <text:p>18.074,62</text:p>
          </table:table-cell>
          <table:table-cell office:value-type="float" office:value="-1986.03" table:style-name="ce12">
            <text:p>-1.986,03</text:p>
          </table:table-cell>
          <table:table-cell office:value-type="float" office:value="-3088.31" table:style-name="ce12">
            <text:p>-3.088,31</text:p>
          </table:table-cell>
          <table:table-cell office:value-type="float" office:value="-113.98" table:style-name="ce11">
            <text:p>-113,98</text:p>
          </table:table-cell>
          <table:table-cell office:value-type="float" office:value="0" table:style-name="ce13">
            <text:p>0,00</text:p>
          </table:table-cell>
          <table:table-cell office:value-type="float" office:value="-5188.32" table:style-name="ce12">
            <text:p>-5.188,32</text:p>
          </table:table-cell>
          <table:table-cell office:value-type="float" office:value="12886.3" table:style-name="ce10">
            <text:p>12.886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ER DANTAS CAVALCANTE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1ª VT-ARA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6425.71" table:style-name="ce10">
            <text:p>6.425,71</text:p>
          </table:table-cell>
          <table:table-cell office:value-type="float" office:value="8411.01" table:style-name="ce10">
            <text:p>8.411,01</text:p>
          </table:table-cell>
          <table:table-cell office:value-type="float" office:value="3525.36" table:style-name="ce10">
            <text:p>3.525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7648.019999999997" table:style-name="ce10">
            <text:p>37.648,02</text:p>
          </table:table-cell>
          <table:table-cell office:value-type="float" office:value="-3836.38" table:style-name="ce12">
            <text:p>-3.836,38</text:p>
          </table:table-cell>
          <table:table-cell office:value-type="float" office:value="-7302.96" table:style-name="ce12">
            <text:p>-7.302,96</text:p>
          </table:table-cell>
          <table:table-cell office:value-type="float" office:value="-3905.02" table:style-name="ce12">
            <text:p>-3.905,02</text:p>
          </table:table-cell>
          <table:table-cell office:value-type="float" office:value="0" table:style-name="ce13">
            <text:p>0,00</text:p>
          </table:table-cell>
          <table:table-cell office:value-type="float" office:value="-15044.36" table:style-name="ce12">
            <text:p>-15.044,36</text:p>
          </table:table-cell>
          <table:table-cell office:value-type="float" office:value="22603.66" table:style-name="ce10">
            <text:p>22.603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RA DE BARROS FURLAN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247.02" table:style-name="ce10">
            <text:p>22.247,02</text:p>
          </table:table-cell>
          <table:table-cell office:value-type="float" office:value="1271.7" table:style-name="ce10">
            <text:p>1.271,70</text:p>
          </table:table-cell>
          <table:table-cell table:style-name="ce9"/>
          <table:table-cell office:value-type="float" office:value="2159.86" table:style-name="ce10">
            <text:p>2.159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678.58" table:style-name="ce10">
            <text:p>25.678,58</text:p>
          </table:table-cell>
          <table:table-cell office:value-type="float" office:value="-3400.03" table:style-name="ce12">
            <text:p>-3.400,03</text:p>
          </table:table-cell>
          <table:table-cell office:value-type="float" office:value="-4611.1400000000003" table:style-name="ce12">
            <text:p>-4.611,14</text:p>
          </table:table-cell>
          <table:table-cell office:value-type="float" office:value="-3000.89" table:style-name="ce12">
            <text:p>-3.000,89</text:p>
          </table:table-cell>
          <table:table-cell office:value-type="float" office:value="0" table:style-name="ce13">
            <text:p>0,00</text:p>
          </table:table-cell>
          <table:table-cell office:value-type="float" office:value="-11012.06" table:style-name="ce12">
            <text:p>-11.012,06</text:p>
          </table:table-cell>
          <table:table-cell office:value-type="float" office:value="14666.52" table:style-name="ce10">
            <text:p>14.666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RA MAGALHÃES SALGAD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<text:s/>(PEN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6107.26" table:style-name="ce10">
            <text:p>6.107,26</text:p>
          </table:table-cell>
          <table:table-cell table:style-name="ce9"/>
          <table:table-cell office:value-type="float" office:value="2102.41" table:style-name="ce10">
            <text:p>2.102,4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011.75" table:style-name="ce10">
            <text:p>20.011,75</text:p>
          </table:table-cell>
          <table:table-cell office:value-type="float" office:value="-2150.4" table:style-name="ce12">
            <text:p>-2.150,40</text:p>
          </table:table-cell>
          <table:table-cell office:value-type="float" office:value="-3464.35" table:style-name="ce12">
            <text:p>-3.464,35</text:p>
          </table:table-cell>
          <table:table-cell office:value-type="float" office:value="-2658.83" table:style-name="ce12">
            <text:p>-2.658,83</text:p>
          </table:table-cell>
          <table:table-cell office:value-type="float" office:value="0" table:style-name="ce13">
            <text:p>0,00</text:p>
          </table:table-cell>
          <table:table-cell office:value-type="float" office:value="-8273.58" table:style-name="ce12">
            <text:p>-8.273,58</text:p>
          </table:table-cell>
          <table:table-cell office:value-type="float" office:value="11738.17" table:style-name="ce10">
            <text:p>11.738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RA MARGARETH SANTOS DA SILVA MARINHO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092.0300000000002" table:style-name="ce10">
            <text:p>2.092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834" table:style-name="ce10">
            <text:p>15.834,00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43.62" table:style-name="ce12">
            <text:p>-2.443,62</text:p>
          </table:table-cell>
          <table:table-cell office:value-type="float" office:value="-5076.03" table:style-name="ce12">
            <text:p>-5.076,03</text:p>
          </table:table-cell>
          <table:table-cell office:value-type="float" office:value="0" table:style-name="ce13">
            <text:p>0,00</text:p>
          </table:table-cell>
          <table:table-cell office:value-type="float" office:value="-9024.82" table:style-name="ce12">
            <text:p>-9.024,82</text:p>
          </table:table-cell>
          <table:table-cell office:value-type="float" office:value="6809.18" table:style-name="ce10">
            <text:p>6.809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RA REGINA OLIVEIRA SALAZAR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BIBLIOTECA (EJ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1193.78" table:style-name="ce10">
            <text:p>1.193,78</text:p>
          </table:table-cell>
          <table:table-cell table:style-name="ce9"/>
          <table:table-cell office:value-type="float" office:value="1500.17" table:style-name="ce10">
            <text:p>1.500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979.89" table:style-name="ce10">
            <text:p>21.979,89</text:p>
          </table:table-cell>
          <table:table-cell office:value-type="float" office:value="-2937.16" table:style-name="ce12">
            <text:p>-2.937,16</text:p>
          </table:table-cell>
          <table:table-cell office:value-type="float" office:value="-3902.71" table:style-name="ce12">
            <text:p>-3.902,71</text:p>
          </table:table-cell>
          <table:table-cell office:value-type="float" office:value="-4179.67" table:style-name="ce12">
            <text:p>-4.179,67</text:p>
          </table:table-cell>
          <table:table-cell office:value-type="float" office:value="0" table:style-name="ce13">
            <text:p>0,00</text:p>
          </table:table-cell>
          <table:table-cell office:value-type="float" office:value="-11019.54" table:style-name="ce12">
            <text:p>-11.019,54</text:p>
          </table:table-cell>
          <table:table-cell office:value-type="float" office:value="10960.35" table:style-name="ce10">
            <text:p>10.960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RA WANDERLEY PERSIANO MALTA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5155.2299999999996" table:style-name="ce10">
            <text:p>5.155,23</text:p>
          </table:table-cell>
          <table:table-cell office:value-type="float" office:value="2232.38" table:style-name="ce10">
            <text:p>2.232,38</text:p>
          </table:table-cell>
          <table:table-cell office:value-type="float" office:value="2175.79" table:style-name="ce10">
            <text:p>2.175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317.99" table:style-name="ce10">
            <text:p>21.317,99</text:p>
          </table:table-cell>
          <table:table-cell office:value-type="float" office:value="-2348.13" table:style-name="ce12">
            <text:p>-2.348,13</text:p>
          </table:table-cell>
          <table:table-cell office:value-type="float" office:value="-3696.87" table:style-name="ce12">
            <text:p>-3.696,87</text:p>
          </table:table-cell>
          <table:table-cell office:value-type="float" office:value="-3925.89" table:style-name="ce12">
            <text:p>-3.925,89</text:p>
          </table:table-cell>
          <table:table-cell office:value-type="float" office:value="0" table:style-name="ce13">
            <text:p>0,00</text:p>
          </table:table-cell>
          <table:table-cell office:value-type="float" office:value="-9970.89" table:style-name="ce12">
            <text:p>-9.970,89</text:p>
          </table:table-cell>
          <table:table-cell office:value-type="float" office:value="11347.1" table:style-name="ce10">
            <text:p>11.347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RO AQUÍNO RODRIGUES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1ª VT-ARA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203.1" table:style-name="ce10">
            <text:p>2.203,10</text:p>
          </table:table-cell>
          <table:table-cell office:value-type="float" office:value="2232.38" table:style-name="ce10">
            <text:p>2.232,38</text:p>
          </table:table-cell>
          <table:table-cell office:value-type="float" office:value="3724" table:style-name="ce10">
            <text:p>3.724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795.34" table:style-name="ce10">
            <text:p>19.795,34</text:p>
          </table:table-cell>
          <table:table-cell office:value-type="float" office:value="-1841.44" table:style-name="ce12">
            <text:p>-1.841,44</text:p>
          </table:table-cell>
          <table:table-cell office:value-type="float" office:value="-2783.18" table:style-name="ce12">
            <text:p>-2.783,18</text:p>
          </table:table-cell>
          <table:table-cell office:value-type="float" office:value="-3413.19" table:style-name="ce12">
            <text:p>-3.413,19</text:p>
          </table:table-cell>
          <table:table-cell office:value-type="float" office:value="0" table:style-name="ce13">
            <text:p>0,00</text:p>
          </table:table-cell>
          <table:table-cell office:value-type="float" office:value="-8037.81" table:style-name="ce12">
            <text:p>-8.037,81</text:p>
          </table:table-cell>
          <table:table-cell office:value-type="float" office:value="11757.53" table:style-name="ce10">
            <text:p>11.757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RO ROGÉRIO DA COST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8ª VT)</text:p>
          </table:table-cell>
          <table:table-cell office:value-type="float" office:value="19363.86" table:style-name="ce10">
            <text:p>19.363,86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2916.42" table:style-name="ce10">
            <text:p>2.916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691.29" table:style-name="ce10">
            <text:p>30.691,29</text:p>
          </table:table-cell>
          <table:table-cell office:value-type="float" office:value="-828.39" table:style-name="ce11">
            <text:p>-828,39</text:p>
          </table:table-cell>
          <table:table-cell office:value-type="float" office:value="-6099.37" table:style-name="ce12">
            <text:p>-6.099,37</text:p>
          </table:table-cell>
          <table:table-cell office:value-type="float" office:value="-4304.54" table:style-name="ce12">
            <text:p>-4.304,54</text:p>
          </table:table-cell>
          <table:table-cell office:value-type="float" office:value="0" table:style-name="ce13">
            <text:p>0,00</text:p>
          </table:table-cell>
          <table:table-cell office:value-type="float" office:value="-11232.3" table:style-name="ce12">
            <text:p>-11.232,30</text:p>
          </table:table-cell>
          <table:table-cell office:value-type="float" office:value="19458.990000000002" table:style-name="ce10">
            <text:p>19.458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RA OLIVEIRA DOS SANTOS PINT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CRETARIA <text:s/>(2ªVTSMC)</text:p>
          </table:table-cell>
          <table:table-cell table:number-columns-repeated="3" table:style-name="ce9"/>
          <table:table-cell office:value-type="float" office:value="1537.89" table:style-name="ce10">
            <text:p>1.537,8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37.89" table:style-name="ce10">
            <text:p>1.537,89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537.89" table:style-name="ce10">
            <text:p>1.537,8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TVA SOUZA DA HORA FARIAS MOREIRA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AHFI)</text:p>
          </table:table-cell>
          <table:table-cell office:value-type="float" office:value="11635.86" table:style-name="ce10">
            <text:p>11.635,86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275.6799999999998" table:style-name="ce10">
            <text:p>2.275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851.43" table:style-name="ce10">
            <text:p>15.851,43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350.5100000000002" table:style-name="ce12">
            <text:p>-2.350,51</text:p>
          </table:table-cell>
          <table:table-cell office:value-type="float" office:value="-1963.85" table:style-name="ce12">
            <text:p>-1.963,85</text:p>
          </table:table-cell>
          <table:table-cell office:value-type="float" office:value="0" table:style-name="ce13">
            <text:p>0,00</text:p>
          </table:table-cell>
          <table:table-cell office:value-type="float" office:value="-5802.31" table:style-name="ce12">
            <text:p>-5.802,31</text:p>
          </table:table-cell>
          <table:table-cell office:value-type="float" office:value="10049.120000000001" table:style-name="ce10">
            <text:p>10.049,1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UL RAMOS DOS SANTOS FILHO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451.99" table:style-name="ce10">
            <text:p>3.451,99</text:p>
          </table:table-cell>
          <table:table-cell office:value-type="float" office:value="8411.01" table:style-name="ce10">
            <text:p>8.411,01</text:p>
          </table:table-cell>
          <table:table-cell office:value-type="float" office:value="2359.44" table:style-name="ce10">
            <text:p>2.359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3508.379999999997" table:style-name="ce10">
            <text:p>33.508,38</text:p>
          </table:table-cell>
          <table:table-cell office:value-type="float" office:value="-828.39" table:style-name="ce11">
            <text:p>-828,39</text:p>
          </table:table-cell>
          <table:table-cell office:value-type="float" office:value="-7312.38" table:style-name="ce12">
            <text:p>-7.312,38</text:p>
          </table:table-cell>
          <table:table-cell office:value-type="float" office:value="-2647.86" table:style-name="ce12">
            <text:p>-2.647,86</text:p>
          </table:table-cell>
          <table:table-cell office:value-type="float" office:value="0" table:style-name="ce13">
            <text:p>0,00</text:p>
          </table:table-cell>
          <table:table-cell office:value-type="float" office:value="-10788.63" table:style-name="ce12">
            <text:p>-10.788,63</text:p>
          </table:table-cell>
          <table:table-cell office:value-type="float" office:value="22719.75" table:style-name="ce10">
            <text:p>22.719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ÁVIA MENEZES ALVES DA LUZ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ANÁLISE E CADASTRAMENTO PROCESSUAL (CA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4983.75" table:style-name="ce10">
            <text:p>4.983,75</text:p>
          </table:table-cell>
          <table:table-cell table:style-name="ce9"/>
          <table:table-cell office:value-type="float" office:value="1221.07" table:style-name="ce10">
            <text:p>1.221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724.53" table:style-name="ce10">
            <text:p>25.724,53</text:p>
          </table:table-cell>
          <table:table-cell office:value-type="float" office:value="-3562.51" table:style-name="ce12">
            <text:p>-3.562,51</text:p>
          </table:table-cell>
          <table:table-cell office:value-type="float" office:value="-4889.3999999999996" table:style-name="ce12">
            <text:p>-4.889,40</text:p>
          </table:table-cell>
          <table:table-cell office:value-type="float" office:value="-2470.8000000000002" table:style-name="ce12">
            <text:p>-2.470,80</text:p>
          </table:table-cell>
          <table:table-cell office:value-type="float" office:value="0" table:style-name="ce13">
            <text:p>0,00</text:p>
          </table:table-cell>
          <table:table-cell office:value-type="float" office:value="-10922.71" table:style-name="ce12">
            <text:p>-10.922,71</text:p>
          </table:table-cell>
          <table:table-cell office:value-type="float" office:value="14801.82" table:style-name="ce10">
            <text:p>14.801,8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ÉRGIO LUIS LISBOA CALHEIRO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4ª VT)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4005.37" table:style-name="ce10">
            <text:p>4.005,37</text:p>
          </table:table-cell>
          <table:table-cell office:value-type="float" office:value="8411.01" table:style-name="ce10">
            <text:p>8.411,01</text:p>
          </table:table-cell>
          <table:table-cell office:value-type="float" office:value="2625.79" table:style-name="ce10">
            <text:p>2.625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891.75" table:style-name="ce10">
            <text:p>26.891,75</text:p>
          </table:table-cell>
          <table:table-cell office:value-type="float" office:value="-828.39" table:style-name="ce11">
            <text:p>-828,39</text:p>
          </table:table-cell>
          <table:table-cell office:value-type="float" office:value="-4723.38" table:style-name="ce12">
            <text:p>-4.723,38</text:p>
          </table:table-cell>
          <table:table-cell office:value-type="float" office:value="-4123.62" table:style-name="ce12">
            <text:p>-4.123,62</text:p>
          </table:table-cell>
          <table:table-cell office:value-type="float" office:value="0" table:style-name="ce13">
            <text:p>0,00</text:p>
          </table:table-cell>
          <table:table-cell office:value-type="float" office:value="-9675.39" table:style-name="ce12">
            <text:p>-9.675,39</text:p>
          </table:table-cell>
          <table:table-cell office:value-type="float" office:value="17216.36" table:style-name="ce10">
            <text:p>17.216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ÉRGIO LUIZ ARAÚJO DA COSTA RIBEIR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BANCO DE DADOS (SETIC)</text:p>
          </table:table-cell>
          <table:table-cell office:value-type="float" office:value="19480.75" table:style-name="ce10">
            <text:p>19.480,7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421.86" table:style-name="ce10">
            <text:p>1.421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842.5" table:style-name="ce10">
            <text:p>22.842,50</text:p>
          </table:table-cell>
          <table:table-cell office:value-type="float" office:value="-2772.33" table:style-name="ce12">
            <text:p>-2.772,33</text:p>
          </table:table-cell>
          <table:table-cell office:value-type="float" office:value="-4258.93" table:style-name="ce12">
            <text:p>-4.258,93</text:p>
          </table:table-cell>
          <table:table-cell office:value-type="float" office:value="-674.92" table:style-name="ce11">
            <text:p>-674,92</text:p>
          </table:table-cell>
          <table:table-cell office:value-type="float" office:value="0" table:style-name="ce13">
            <text:p>0,00</text:p>
          </table:table-cell>
          <table:table-cell office:value-type="float" office:value="-7706.18" table:style-name="ce12">
            <text:p>-7.706,18</text:p>
          </table:table-cell>
          <table:table-cell office:value-type="float" office:value="15136.32" table:style-name="ce10">
            <text:p>15.136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HEILA SANTOS ROLIM</text:p>
          </table:table-cell>
          <table:table-cell office:value-type="string" table:style-name="ce8">
            <text:p>CHEFE DE SEÇÃO - FC-05</text:p>
          </table:table-cell>
          <table:table-cell office:value-type="string" table:style-name="ce8">
            <text:p>SEÇÃO DE ANÁLISE DE PROCESSOS ADMINISTRATIVOS (CO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3143.09" table:style-name="ce10">
            <text:p>3.143,09</text:p>
          </table:table-cell>
          <table:table-cell office:value-type="float" office:value="2232.38" table:style-name="ce10">
            <text:p>2.232,38</text:p>
          </table:table-cell>
          <table:table-cell office:value-type="float" office:value="2275.0500000000002" table:style-name="ce10">
            <text:p>2.275,05</text:p>
          </table:table-cell>
          <table:table-cell office:value-type="float" office:value="3130.01" table:number-columns-spanned="2" table:number-rows-spanned="1" table:style-name="ce26">
            <text:p>3.130,01</text:p>
          </table:table-cell>
          <table:covered-table-cell/>
          <table:table-cell table:style-name="ce9"/>
          <table:table-cell office:value-type="float" office:value="29482.05" table:style-name="ce10">
            <text:p>29.482,05</text:p>
          </table:table-cell>
          <table:table-cell office:value-type="float" office:value="-4267.47" table:style-name="ce12">
            <text:p>-4.267,47</text:p>
          </table:table-cell>
          <table:table-cell office:value-type="float" office:value="-5439.01" table:style-name="ce12">
            <text:p>-5.439,01</text:p>
          </table:table-cell>
          <table:table-cell office:value-type="float" office:value="-7032.66" table:style-name="ce12">
            <text:p>-7.032,66</text:p>
          </table:table-cell>
          <table:table-cell office:value-type="float" office:value="0" table:style-name="ce13">
            <text:p>0,00</text:p>
          </table:table-cell>
          <table:table-cell office:value-type="float" office:value="-16739.14" table:style-name="ce12">
            <text:p>-16.739,14</text:p>
          </table:table-cell>
          <table:table-cell office:value-type="float" office:value="12742.91" table:style-name="ce10">
            <text:p>12.742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HEIRLEY <text:s/>VASCONCELOS <text:s/>ALBUQUERQUE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3174.42" table:style-name="ce10">
            <text:p>3.174,42</text:p>
          </table:table-cell>
          <table:table-cell office:value-type="float" office:value="1939.89" table:style-name="ce10">
            <text:p>1.939,89</text:p>
          </table:table-cell>
          <table:table-cell office:value-type="float" office:value="3100.01" table:style-name="ce10">
            <text:p>3.100,0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063.900000000001" table:style-name="ce10">
            <text:p>20.063,90</text:p>
          </table:table-cell>
          <table:table-cell office:value-type="float" office:value="-2021.3" table:style-name="ce12">
            <text:p>-2.021,30</text:p>
          </table:table-cell>
          <table:table-cell office:value-type="float" office:value="-3135.58" table:style-name="ce12">
            <text:p>-3.135,58</text:p>
          </table:table-cell>
          <table:table-cell office:value-type="float" office:value="-2464.54" table:style-name="ce12">
            <text:p>-2.464,54</text:p>
          </table:table-cell>
          <table:table-cell office:value-type="float" office:value="0" table:style-name="ce13">
            <text:p>0,00</text:p>
          </table:table-cell>
          <table:table-cell office:value-type="float" office:value="-7621.42" table:style-name="ce12">
            <text:p>-7.621,42</text:p>
          </table:table-cell>
          <table:table-cell office:value-type="float" office:value="12442.48" table:style-name="ce10">
            <text:p>12.442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HIRLEY MIRANDA LOPES LUN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6ª VT)</text:p>
          </table:table-cell>
          <table:table-cell office:value-type="float" office:value="2724.54" table:style-name="ce10">
            <text:p>2.724,54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762.03" table:style-name="ce10">
            <text:p>2.762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671.62" table:style-name="ce10">
            <text:p>6.671,62</text:p>
          </table:table-cell>
          <table:table-cell office:value-type="float" office:value="-523.01" table:style-name="ce11">
            <text:p>-523,01</text:p>
          </table:table-cell>
          <table:table-cell office:value-type="float" office:value="-22.04" table:style-name="ce11">
            <text:p>-22,04</text:p>
          </table:table-cell>
          <table:table-cell office:value-type="float" office:value="-2262.8200000000002" table:style-name="ce12">
            <text:p>-2.262,82</text:p>
          </table:table-cell>
          <table:table-cell office:value-type="float" office:value="0" table:style-name="ce13">
            <text:p>0,00</text:p>
          </table:table-cell>
          <table:table-cell office:value-type="float" office:value="-2807.87" table:style-name="ce12">
            <text:p>-2.807,87</text:p>
          </table:table-cell>
          <table:table-cell office:value-type="float" office:value="3863.75" table:style-name="ce10">
            <text:p>3.863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LVANA PONTES FERR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ÁREA DE APOIO À GESTÃO SÓCIO AMBIENTAL (SGGE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5085.76" table:style-name="ce10">
            <text:p>5.085,76</text:p>
          </table:table-cell>
          <table:table-cell table:style-name="ce9"/>
          <table:table-cell office:value-type="float" office:value="2196.7399999999998" table:style-name="ce10">
            <text:p>2.196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918.36" table:style-name="ce10">
            <text:p>18.918,36</text:p>
          </table:table-cell>
          <table:table-cell office:value-type="float" office:value="-1988.91" table:style-name="ce12">
            <text:p>-1.988,91</text:p>
          </table:table-cell>
          <table:table-cell office:value-type="float" office:value="-3130" table:style-name="ce12">
            <text:p>-3.130,00</text:p>
          </table:table-cell>
          <table:table-cell office:value-type="float" office:value="-3258.05" table:style-name="ce12">
            <text:p>-3.258,05</text:p>
          </table:table-cell>
          <table:table-cell office:value-type="float" office:value="0" table:style-name="ce13">
            <text:p>0,00</text:p>
          </table:table-cell>
          <table:table-cell office:value-type="float" office:value="-8376.9599999999991" table:style-name="ce12">
            <text:p>-8.376,96</text:p>
          </table:table-cell>
          <table:table-cell office:value-type="float" office:value="10541.4" table:style-name="ce10">
            <text:p>10.541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LVANY MARIA MENDES PIRE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0ª VT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1833.26" table:style-name="ce10">
            <text:p>1.833,26</text:p>
          </table:table-cell>
          <table:table-cell office:value-type="float" office:value="1185.05" table:style-name="ce10">
            <text:p>1.185,05</text:p>
          </table:table-cell>
          <table:table-cell office:value-type="float" office:value="2017.14" table:style-name="ce10">
            <text:p>2.017,1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433.84" table:style-name="ce10">
            <text:p>16.433,84</text:p>
          </table:table-cell>
          <table:table-cell office:value-type="float" office:value="-1741.23" table:style-name="ce12">
            <text:p>-1.741,23</text:p>
          </table:table-cell>
          <table:table-cell office:value-type="float" office:value="-2512.12" table:style-name="ce12">
            <text:p>-2.512,12</text:p>
          </table:table-cell>
          <table:table-cell office:value-type="float" office:value="-2935.99" table:style-name="ce12">
            <text:p>-2.935,99</text:p>
          </table:table-cell>
          <table:table-cell office:value-type="float" office:value="0" table:style-name="ce13">
            <text:p>0,00</text:p>
          </table:table-cell>
          <table:table-cell office:value-type="float" office:value="-7189.34" table:style-name="ce12">
            <text:p>-7.189,34</text:p>
          </table:table-cell>
          <table:table-cell office:value-type="float" office:value="9244.5" table:style-name="ce10">
            <text:p>9.244,5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LVIA RAFAELA TENORIO NOGUEIRA TEIXEIR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0443.780000000001" table:style-name="ce10">
            <text:p>10.443,7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754.85" table:style-name="ce10">
            <text:p>2.754,8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31.01" table:style-name="ce10">
            <text:p>15.431,01</text:p>
          </table:table-cell>
          <table:table-cell office:value-type="float" office:value="-1315.1" table:style-name="ce12">
            <text:p>-1.315,10</text:p>
          </table:table-cell>
          <table:table-cell office:value-type="float" office:value="-2150.66" table:style-name="ce12">
            <text:p>-2.150,66</text:p>
          </table:table-cell>
          <table:table-cell office:value-type="float" office:value="-1110.9100000000001" table:style-name="ce12">
            <text:p>-1.110,91</text:p>
          </table:table-cell>
          <table:table-cell office:value-type="float" office:value="0" table:style-name="ce13">
            <text:p>0,00</text:p>
          </table:table-cell>
          <table:table-cell office:value-type="float" office:value="-4576.67" table:style-name="ce12">
            <text:p>-4.576,67</text:p>
          </table:table-cell>
          <table:table-cell office:value-type="float" office:value="10854.34" table:style-name="ce10">
            <text:p>10.854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LVIO ANTÔNIO SILVA COST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752.41" table:style-name="ce10">
            <text:p>2.752,41</text:p>
          </table:table-cell>
          <table:table-cell table:style-name="ce9"/>
          <table:table-cell office:value-type="float" office:value="1016.98" table:style-name="ce10">
            <text:p>1.016,98</text:p>
          </table:table-cell>
          <table:table-cell office:value-type="float" office:value="7060.45" table:number-columns-spanned="2" table:number-rows-spanned="1" table:style-name="ce26">
            <text:p>7.060,45</text:p>
          </table:table-cell>
          <table:covered-table-cell/>
          <table:table-cell table:style-name="ce9"/>
          <table:table-cell office:value-type="float" office:value="22584.43" table:style-name="ce10">
            <text:p>22.584,43</text:p>
          </table:table-cell>
          <table:table-cell office:value-type="float" office:value="-1123.28" table:style-name="ce12">
            <text:p>-1.123,28</text:p>
          </table:table-cell>
          <table:table-cell office:value-type="float" office:value="-1938.92" table:style-name="ce12">
            <text:p>-1.938,92</text:p>
          </table:table-cell>
          <table:table-cell office:value-type="float" office:value="-1459.34" table:style-name="ce12">
            <text:p>-1.459,34</text:p>
          </table:table-cell>
          <table:table-cell office:value-type="float" office:value="0" table:style-name="ce13">
            <text:p>0,00</text:p>
          </table:table-cell>
          <table:table-cell office:value-type="float" office:value="-4521.54" table:style-name="ce12">
            <text:p>-4.521,54</text:p>
          </table:table-cell>
          <table:table-cell office:value-type="float" office:value="18062.89" table:style-name="ce10">
            <text:p>18.062,8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LVIO CÉSAR DE FIGUEIREDO SANTOS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6ª VT)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2242.7800000000002" table:style-name="ce10">
            <text:p>2.242,78</text:p>
          </table:table-cell>
          <table:table-cell office:value-type="float" office:value="1379.07" table:style-name="ce10">
            <text:p>1.379,07</text:p>
          </table:table-cell>
          <table:table-cell office:value-type="float" office:value="2092.56" table:style-name="ce10">
            <text:p>2.092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415.93" table:style-name="ce10">
            <text:p>24.415,93</text:p>
          </table:table-cell>
          <table:table-cell office:value-type="float" office:value="-3013.82" table:style-name="ce12">
            <text:p>-3.013,82</text:p>
          </table:table-cell>
          <table:table-cell office:value-type="float" office:value="-4336.49" table:style-name="ce12">
            <text:p>-4.336,49</text:p>
          </table:table-cell>
          <table:table-cell office:value-type="float" office:value="-2975.28" table:style-name="ce12">
            <text:p>-2.975,28</text:p>
          </table:table-cell>
          <table:table-cell office:value-type="float" office:value="0" table:style-name="ce13">
            <text:p>0,00</text:p>
          </table:table-cell>
          <table:table-cell office:value-type="float" office:value="-10325.59" table:style-name="ce12">
            <text:p>-10.325,59</text:p>
          </table:table-cell>
          <table:table-cell office:value-type="float" office:value="14090.34" table:style-name="ce10">
            <text:p>14.090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LVIO JOSÉ DE OLIVEIRA TENÓRIO PRADO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EAPB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704.24" table:style-name="ce10">
            <text:p>2.704,24</text:p>
          </table:table-cell>
          <table:table-cell office:value-type="float" office:value="1939.89" table:style-name="ce10">
            <text:p>1.939,89</text:p>
          </table:table-cell>
          <table:table-cell office:value-type="float" office:value="2428.5100000000002" table:style-name="ce10">
            <text:p>2.428,5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827.23" table:style-name="ce10">
            <text:p>18.827,23</text:p>
          </table:table-cell>
          <table:table-cell office:value-type="float" office:value="-1943.72" table:style-name="ce12">
            <text:p>-1.943,72</text:p>
          </table:table-cell>
          <table:table-cell office:value-type="float" office:value="-3001.49" table:style-name="ce12">
            <text:p>-3.001,49</text:p>
          </table:table-cell>
          <table:table-cell office:value-type="float" office:value="-3004.74" table:style-name="ce12">
            <text:p>-3.004,74</text:p>
          </table:table-cell>
          <table:table-cell office:value-type="float" office:value="0" table:style-name="ce13">
            <text:p>0,00</text:p>
          </table:table-cell>
          <table:table-cell office:value-type="float" office:value="-7949.95" table:style-name="ce12">
            <text:p>-7.949,95</text:p>
          </table:table-cell>
          <table:table-cell office:value-type="float" office:value="10877.28" table:style-name="ce10">
            <text:p>10.877,2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LVIO SILVA DE SOUZ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<text:s/>(ATA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4745.62" table:style-name="ce10">
            <text:p>4.745,62</text:p>
          </table:table-cell>
          <table:table-cell table:style-name="ce9"/>
          <table:table-cell office:value-type="float" office:value="1892.81" table:style-name="ce10">
            <text:p>1.892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274.29" table:style-name="ce10">
            <text:p>18.274,29</text:p>
          </table:table-cell>
          <table:table-cell office:value-type="float" office:value="-1940.73" table:style-name="ce12">
            <text:p>-1.940,73</text:p>
          </table:table-cell>
          <table:table-cell office:value-type="float" office:value="-3049.71" table:style-name="ce12">
            <text:p>-3.049,71</text:p>
          </table:table-cell>
          <table:table-cell office:value-type="float" office:value="-3128.74" table:style-name="ce12">
            <text:p>-3.128,74</text:p>
          </table:table-cell>
          <table:table-cell office:value-type="float" office:value="0" table:style-name="ce13">
            <text:p>0,00</text:p>
          </table:table-cell>
          <table:table-cell office:value-type="float" office:value="-8119.18" table:style-name="ce12">
            <text:p>-8.119,18</text:p>
          </table:table-cell>
          <table:table-cell office:value-type="float" office:value="10155.11" table:style-name="ce10">
            <text:p>10.155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MONE MOURA E MENDE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2ª VT-ARA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3234.53" table:style-name="ce10">
            <text:p>3.234,53</text:p>
          </table:table-cell>
          <table:table-cell office:value-type="float" office:value="8411.01" table:style-name="ce10">
            <text:p>8.411,01</text:p>
          </table:table-cell>
          <table:table-cell office:value-type="float" office:value="2644.77" table:style-name="ce10">
            <text:p>2.644,7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3732.1" table:style-name="ce10">
            <text:p>33.732,10</text:p>
          </table:table-cell>
          <table:table-cell office:value-type="float" office:value="-2810.2" table:style-name="ce12">
            <text:p>-2.810,20</text:p>
          </table:table-cell>
          <table:table-cell office:value-type="float" office:value="-6906.85" table:style-name="ce12">
            <text:p>-6.906,85</text:p>
          </table:table-cell>
          <table:table-cell office:value-type="float" office:value="-5208.43" table:style-name="ce12">
            <text:p>-5.208,43</text:p>
          </table:table-cell>
          <table:table-cell office:value-type="float" office:value="0" table:style-name="ce13">
            <text:p>0,00</text:p>
          </table:table-cell>
          <table:table-cell office:value-type="float" office:value="-14925.48" table:style-name="ce12">
            <text:p>-14.925,48</text:p>
          </table:table-cell>
          <table:table-cell office:value-type="float" office:value="18806.62" table:style-name="ce10">
            <text:p>18.806,6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MONE PORTO MENEZE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(2ª VT)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629.23" table:style-name="ce10">
            <text:p>1.629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088.83" table:style-name="ce10">
            <text:p>23.088,83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3692.87" table:style-name="ce12">
            <text:p>-3.692,87</text:p>
          </table:table-cell>
          <table:table-cell office:value-type="float" office:value="-2662.75" table:style-name="ce12">
            <text:p>-2.662,75</text:p>
          </table:table-cell>
          <table:table-cell office:value-type="float" office:value="0" table:style-name="ce13">
            <text:p>0,00</text:p>
          </table:table-cell>
          <table:table-cell office:value-type="float" office:value="-9095.81" table:style-name="ce12">
            <text:p>-9.095,81</text:p>
          </table:table-cell>
          <table:table-cell office:value-type="float" office:value="13993.02" table:style-name="ce10">
            <text:p>13.993,0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SNELZE MARIA LIMA RIBEIR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8ª VT)</text:p>
          </table:table-cell>
          <table:table-cell office:value-type="float" office:value="11754.59" table:style-name="ce10">
            <text:p>11.754,59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500.17" table:style-name="ce10">
            <text:p>1.500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439.81" table:style-name="ce10">
            <text:p>14.439,81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275.12" table:style-name="ce12">
            <text:p>-2.275,12</text:p>
          </table:table-cell>
          <table:table-cell office:value-type="float" office:value="-1745.13" table:style-name="ce12">
            <text:p>-1.745,13</text:p>
          </table:table-cell>
          <table:table-cell office:value-type="float" office:value="0" table:style-name="ce13">
            <text:p>0,00</text:p>
          </table:table-cell>
          <table:table-cell office:value-type="float" office:value="-5525.42" table:style-name="ce12">
            <text:p>-5.525,42</text:p>
          </table:table-cell>
          <table:table-cell office:value-type="float" office:value="8914.39" table:style-name="ce10">
            <text:p>8.914,3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OLANGE DE OLIVEIRA MECHAILEH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754.59" table:style-name="ce10">
            <text:p>11.754,59</text:p>
          </table:table-cell>
          <table:table-cell office:value-type="float" office:value="2245.38" table:style-name="ce10">
            <text:p>2.245,38</text:p>
          </table:table-cell>
          <table:table-cell table:style-name="ce9"/>
          <table:table-cell office:value-type="float" office:value="1488.07" table:style-name="ce10">
            <text:p>1.48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88.04" table:style-name="ce10">
            <text:p>15.488,04</text:p>
          </table:table-cell>
          <table:table-cell office:value-type="float" office:value="-1868.01" table:style-name="ce12">
            <text:p>-1.868,01</text:p>
          </table:table-cell>
          <table:table-cell office:value-type="float" office:value="-2466.9299999999998" table:style-name="ce12">
            <text:p>-2.466,93</text:p>
          </table:table-cell>
          <table:table-cell office:value-type="float" office:value="-2641.9" table:style-name="ce12">
            <text:p>-2.641,90</text:p>
          </table:table-cell>
          <table:table-cell office:value-type="float" office:value="0" table:style-name="ce13">
            <text:p>0,00</text:p>
          </table:table-cell>
          <table:table-cell office:value-type="float" office:value="-6976.84" table:style-name="ce12">
            <text:p>-6.976,84</text:p>
          </table:table-cell>
          <table:table-cell office:value-type="float" office:value="8511.2000000000007" table:style-name="ce10">
            <text:p>8.511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ÔNIA CAVALCANTE SILVA DE LIM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459.68" table:style-name="ce13">
            <text:p>459,68</text:p>
          </table:table-cell>
          <table:table-cell table:style-name="ce9"/>
          <table:table-cell office:value-type="float" office:value="118.51" table:style-name="ce13">
            <text:p>118,51</text:p>
          </table:table-cell>
          <table:table-cell office:value-type="float" office:value="-714.94" table:style-name="ce11">
            <text:p>-714,94</text:p>
          </table:table-cell>
          <table:table-cell table:number-columns-spanned="2" table:number-rows-spanned="1" table:style-name="ce25"/>
          <table:covered-table-cell/>
          <table:table-cell office:value-type="float" office:value="1445.46" table:style-name="ce10">
            <text:p>1.445,46</text:p>
          </table:table-cell>
          <table:table-cell office:value-type="float" office:value="1308.71" table:style-name="ce10">
            <text:p>1.308,71</text:p>
          </table:table-cell>
          <table:table-cell office:value-type="float" office:value="-225.25" table:style-name="ce11">
            <text:p>-225,25</text:p>
          </table:table-cell>
          <table:table-cell table:number-columns-repeated="2" table:style-name="ce9"/>
          <table:table-cell office:value-type="float" office:value="0" table:style-name="ce13">
            <text:p>0,00</text:p>
          </table:table-cell>
          <table:table-cell office:value-type="float" office:value="-225.25" table:style-name="ce11">
            <text:p>-225,25</text:p>
          </table:table-cell>
          <table:table-cell office:value-type="float" office:value="1083.46" table:style-name="ce10">
            <text:p>1.083,4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ÔNIA VALDEZ SANT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568.82" table:style-name="ce10">
            <text:p>1.568,82</text:p>
          </table:table-cell>
          <table:table-cell table:style-name="ce9"/>
          <table:table-cell office:value-type="float" office:value="2115.6" table:style-name="ce10">
            <text:p>2.115,6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320.28" table:style-name="ce10">
            <text:p>15.320,28</text:p>
          </table:table-cell>
          <table:table-cell office:value-type="float" office:value="-908.39" table:style-name="ce11">
            <text:p>-908,39</text:p>
          </table:table-cell>
          <table:table-cell office:value-type="float" office:value="-2407.85" table:style-name="ce12">
            <text:p>-2.407,85</text:p>
          </table:table-cell>
          <table:table-cell office:value-type="float" office:value="-2993.46" table:style-name="ce12">
            <text:p>-2.993,46</text:p>
          </table:table-cell>
          <table:table-cell office:value-type="float" office:value="0" table:style-name="ce13">
            <text:p>0,00</text:p>
          </table:table-cell>
          <table:table-cell office:value-type="float" office:value="-6309.7" table:style-name="ce12">
            <text:p>-6.309,70</text:p>
          </table:table-cell>
          <table:table-cell office:value-type="float" office:value="9010.58" table:style-name="ce10">
            <text:p>9.010,5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ORAIA CRISTINA NUNES TENORIO CAVALCANTE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8ª VT)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1421.86" table:style-name="ce10">
            <text:p>1.421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698" table:style-name="ce10">
            <text:p>14.698,00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367.66" table:style-name="ce12">
            <text:p>-2.367,66</text:p>
          </table:table-cell>
          <table:table-cell office:value-type="float" office:value="-2384.4" table:style-name="ce12">
            <text:p>-2.384,40</text:p>
          </table:table-cell>
          <table:table-cell office:value-type="float" office:value="0" table:style-name="ce13">
            <text:p>0,00</text:p>
          </table:table-cell>
          <table:table-cell office:value-type="float" office:value="-6257.23" table:style-name="ce12">
            <text:p>-6.257,23</text:p>
          </table:table-cell>
          <table:table-cell office:value-type="float" office:value="8440.77" table:style-name="ce10">
            <text:p>8.440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ORAYA SANTA ROSA DE MEDEIROS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ESTÁGIO E TREINAMENTO (EJ)</text:p>
          </table:table-cell>
          <table:table-cell office:value-type="float" office:value="18399.2" table:style-name="ce10">
            <text:p>18.399,2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835.68" table:style-name="ce10">
            <text:p>1.835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174.77" table:style-name="ce10">
            <text:p>22.174,77</text:p>
          </table:table-cell>
          <table:table-cell office:value-type="float" office:value="-2557.52" table:style-name="ce12">
            <text:p>-2.557,52</text:p>
          </table:table-cell>
          <table:table-cell office:value-type="float" office:value="-4020.57" table:style-name="ce12">
            <text:p>-4.020,57</text:p>
          </table:table-cell>
          <table:table-cell office:value-type="float" office:value="-1401.83" table:style-name="ce12">
            <text:p>-1.401,83</text:p>
          </table:table-cell>
          <table:table-cell office:value-type="float" office:value="0" table:style-name="ce13">
            <text:p>0,00</text:p>
          </table:table-cell>
          <table:table-cell office:value-type="float" office:value="-7979.92" table:style-name="ce12">
            <text:p>-7.979,92</text:p>
          </table:table-cell>
          <table:table-cell office:value-type="float" office:value="14194.85" table:style-name="ce10">
            <text:p>14.194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TEVES LUCAS BARBOS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5ª VT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292.88" table:style-name="ce10">
            <text:p>2.292,88</text:p>
          </table:table-cell>
          <table:table-cell office:value-type="float" office:value="1379.07" table:style-name="ce10">
            <text:p>1.379,07</text:p>
          </table:table-cell>
          <table:table-cell office:value-type="float" office:value="1500.17" table:style-name="ce10">
            <text:p>1.500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807.98" table:style-name="ce10">
            <text:p>16.807,98</text:p>
          </table:table-cell>
          <table:table-cell office:value-type="float" office:value="-1856.25" table:style-name="ce12">
            <text:p>-1.856,25</text:p>
          </table:table-cell>
          <table:table-cell office:value-type="float" office:value="-2829.82" table:style-name="ce12">
            <text:p>-2.829,82</text:p>
          </table:table-cell>
          <table:table-cell office:value-type="float" office:value="-4110.6499999999996" table:style-name="ce12">
            <text:p>-4.110,65</text:p>
          </table:table-cell>
          <table:table-cell office:value-type="float" office:value="0" table:style-name="ce13">
            <text:p>0,00</text:p>
          </table:table-cell>
          <table:table-cell office:value-type="float" office:value="-8796.7199999999993" table:style-name="ce12">
            <text:p>-8.796,72</text:p>
          </table:table-cell>
          <table:table-cell office:value-type="float" office:value="8011.26" table:style-name="ce10">
            <text:p>8.011,2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UELY GOME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5367.4" table:style-name="ce10">
            <text:p>5.367,40</text:p>
          </table:table-cell>
          <table:table-cell table:style-name="ce9"/>
          <table:table-cell office:value-type="float" office:value="1537.61" table:style-name="ce10">
            <text:p>1.537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303.400000000001" table:style-name="ce10">
            <text:p>18.303,40</text:p>
          </table:table-cell>
          <table:table-cell office:value-type="float" office:value="-1495.98" table:style-name="ce12">
            <text:p>-1.495,98</text:p>
          </table:table-cell>
          <table:table-cell office:value-type="float" office:value="-2806.24" table:style-name="ce12">
            <text:p>-2.806,24</text:p>
          </table:table-cell>
          <table:table-cell office:value-type="float" office:value="-4180.45" table:style-name="ce12">
            <text:p>-4.180,45</text:p>
          </table:table-cell>
          <table:table-cell office:value-type="float" office:value="0" table:style-name="ce13">
            <text:p>0,00</text:p>
          </table:table-cell>
          <table:table-cell office:value-type="float" office:value="-8482.67" table:style-name="ce12">
            <text:p>-8.482,67</text:p>
          </table:table-cell>
          <table:table-cell office:value-type="float" office:value="9820.73" table:style-name="ce10">
            <text:p>9.820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CIANA KELLY TENÓRIO DE ALENCAR</text:p>
          </table:table-cell>
          <table:table-cell office:value-type="string" table:style-name="ce8">
            <text:p>ANALISTA JUDICIÁRIO - NÍVEL SUPERIOR C11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0952.810000000001" table:style-name="ce10">
            <text:p>20.952,81</text:p>
          </table:table-cell>
          <table:table-cell office:value-type="float" office:value="1167.3399999999999" table:style-name="ce10">
            <text:p>1.167,34</text:p>
          </table:table-cell>
          <table:table-cell table:style-name="ce9"/>
          <table:table-cell office:value-type="float" office:value="3697.4" table:style-name="ce10">
            <text:p>3.697,4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817.55" table:style-name="ce10">
            <text:p>25.817,55</text:p>
          </table:table-cell>
          <table:table-cell office:value-type="float" office:value="-3174.31" table:style-name="ce12">
            <text:p>-3.174,31</text:p>
          </table:table-cell>
          <table:table-cell office:value-type="float" office:value="-4236.47" table:style-name="ce12">
            <text:p>-4.236,47</text:p>
          </table:table-cell>
          <table:table-cell office:value-type="float" office:value="-3019.25" table:style-name="ce12">
            <text:p>-3.019,25</text:p>
          </table:table-cell>
          <table:table-cell office:value-type="float" office:value="0" table:style-name="ce13">
            <text:p>0,00</text:p>
          </table:table-cell>
          <table:table-cell office:value-type="float" office:value="-10430.030000000001" table:style-name="ce12">
            <text:p>-10.430,03</text:p>
          </table:table-cell>
          <table:table-cell office:value-type="float" office:value="15387.52" table:style-name="ce10">
            <text:p>15.387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CIANA MEDEIROS DE LUNA LESS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1512.58" table:style-name="ce10">
            <text:p>1.512,58</text:p>
          </table:table-cell>
          <table:table-cell table:style-name="ce9"/>
          <table:table-cell office:value-type="float" office:value="1501.26" table:style-name="ce10">
            <text:p>1.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768.43" table:style-name="ce10">
            <text:p>14.768,43</text:p>
          </table:table-cell>
          <table:table-cell office:value-type="float" office:value="-918.7" table:style-name="ce11">
            <text:p>-918,70</text:p>
          </table:table-cell>
          <table:table-cell office:value-type="float" office:value="-2526.4699999999998" table:style-name="ce12">
            <text:p>-2.526,47</text:p>
          </table:table-cell>
          <table:table-cell office:value-type="float" office:value="-5700.47" table:style-name="ce12">
            <text:p>-5.700,47</text:p>
          </table:table-cell>
          <table:table-cell office:value-type="float" office:value="0" table:style-name="ce13">
            <text:p>0,00</text:p>
          </table:table-cell>
          <table:table-cell office:value-type="float" office:value="-9145.64" table:style-name="ce12">
            <text:p>-9.145,64</text:p>
          </table:table-cell>
          <table:table-cell office:value-type="float" office:value="5622.79" table:style-name="ce10">
            <text:p>5.622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DEU DE ANDRADE AMORIM</text:p>
          </table:table-cell>
          <table:table-cell office:value-type="string" table:style-name="ce8">
            <text:p>ANALISTA JUDICIÁRIO - NÍVEL SUPERIOR B10</text:p>
          </table:table-cell>
          <table:table-cell office:value-type="string" table:style-name="ce8">
            <text:p>SECRETARIA (1ª VT-ARA)</text:p>
          </table:table-cell>
          <table:table-cell office:value-type="float" office:value="20145.240000000002" table:style-name="ce10">
            <text:p>20.145,24</text:p>
          </table:table-cell>
          <table:table-cell table:number-columns-repeated="2" table:style-name="ce9"/>
          <table:table-cell office:value-type="float" office:value="2539.7800000000002" table:style-name="ce10">
            <text:p>2.539,7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685.02" table:style-name="ce10">
            <text:p>22.685,02</text:p>
          </table:table-cell>
          <table:table-cell office:value-type="float" office:value="-2881.97" table:style-name="ce12">
            <text:p>-2.881,97</text:p>
          </table:table-cell>
          <table:table-cell office:value-type="float" office:value="-3878.04" table:style-name="ce12">
            <text:p>-3.878,04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6760.01" table:style-name="ce12">
            <text:p>-6.760,01</text:p>
          </table:table-cell>
          <table:table-cell office:value-type="float" office:value="15925.01" table:style-name="ce10">
            <text:p>15.925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ÍS FIGUEIRÊDO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DIVISÃO DE GESTÃO DO QUADRO DE SERVIDORES (SEGES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336.63" table:style-name="ce14">
            <text:p>336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21.68" table:style-name="ce10">
            <text:p>1.521,68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521.68" table:style-name="ce10">
            <text:p>1.521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IS SACRAMENTO LOPES RAMALHO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AHFI)</text:p>
          </table:table-cell>
          <table:table-cell office:value-type="float" office:value="17874.8" table:style-name="ce10">
            <text:p>17.874,8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234.4000000000001" table:style-name="ce10">
            <text:p>1.234,40</text:p>
          </table:table-cell>
          <table:table-cell table:number-columns-spanned="2" table:number-rows-spanned="1" table:style-name="ce25"/>
          <table:covered-table-cell/>
          <table:table-cell office:value-type="float" office:value="64.41" table:style-name="ce13">
            <text:p>64,41</text:p>
          </table:table-cell>
          <table:table-cell office:value-type="float" office:value="21113.5" table:style-name="ce10">
            <text:p>21.113,50</text:p>
          </table:table-cell>
          <table:table-cell office:value-type="float" office:value="-828.39" table:style-name="ce11">
            <text:p>-828,39</text:p>
          </table:table-cell>
          <table:table-cell office:value-type="float" office:value="-4348.71" table:style-name="ce12">
            <text:p>-4.348,71</text:p>
          </table:table-cell>
          <table:table-cell office:value-type="float" office:value="-486.94" table:style-name="ce11">
            <text:p>-486,94</text:p>
          </table:table-cell>
          <table:table-cell office:value-type="float" office:value="0" table:style-name="ce13">
            <text:p>0,00</text:p>
          </table:table-cell>
          <table:table-cell office:value-type="float" office:value="-5664.04" table:style-name="ce12">
            <text:p>-5.664,04</text:p>
          </table:table-cell>
          <table:table-cell office:value-type="float" office:value="15449.46" table:style-name="ce10">
            <text:p>15.449,4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LITA CAVALCANTE SEIXAS BATIST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COORDENADORIA DE PESQUISA PATRIMONIAL (SEPP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2684.57" table:style-name="ce10">
            <text:p>2.684,5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624.46" table:style-name="ce10">
            <text:p>4.624,46</text:p>
          </table:table-cell>
          <table:table-cell table:number-columns-repeated="2" table:style-name="ce9"/>
          <table:table-cell office:value-type="float" office:value="-1331.4" table:style-name="ce12">
            <text:p>-1.331,40</text:p>
          </table:table-cell>
          <table:table-cell office:value-type="float" office:value="0" table:style-name="ce13">
            <text:p>0,00</text:p>
          </table:table-cell>
          <table:table-cell office:value-type="float" office:value="-1331.4" table:style-name="ce12">
            <text:p>-1.331,40</text:p>
          </table:table-cell>
          <table:table-cell office:value-type="float" office:value="3293.06" table:style-name="ce10">
            <text:p>3.293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MARA BARROS FRAGOSO DE ARAÚJ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506.75" table:style-name="ce10">
            <text:p>21.506,75</text:p>
          </table:table-cell>
          <table:table-cell office:value-type="float" office:value="6068.7" table:style-name="ce10">
            <text:p>6.068,70</text:p>
          </table:table-cell>
          <table:table-cell table:style-name="ce9"/>
          <table:table-cell office:value-type="float" office:value="5073.7" table:style-name="ce10">
            <text:p>5.073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2649.15" table:style-name="ce10">
            <text:p>32.649,15</text:p>
          </table:table-cell>
          <table:table-cell office:value-type="float" office:value="-4175.7" table:style-name="ce12">
            <text:p>-4.175,70</text:p>
          </table:table-cell>
          <table:table-cell office:value-type="float" office:value="-5513.43" table:style-name="ce12">
            <text:p>-5.513,43</text:p>
          </table:table-cell>
          <table:table-cell office:value-type="float" office:value="-979.34" table:style-name="ce11">
            <text:p>-979,34</text:p>
          </table:table-cell>
          <table:table-cell office:value-type="float" office:value="0" table:style-name="ce13">
            <text:p>0,00</text:p>
          </table:table-cell>
          <table:table-cell office:value-type="float" office:value="-10668.47" table:style-name="ce12">
            <text:p>-10.668,47</text:p>
          </table:table-cell>
          <table:table-cell office:value-type="float" office:value="21980.68" table:style-name="ce10">
            <text:p>21.980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ÂNIA DE MORAES RODRIGUE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ª VT-ARA)</text:p>
          </table:table-cell>
          <table:table-cell office:value-type="float" office:value="3578.16" table:style-name="ce10">
            <text:p>3.578,16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3227.08" table:style-name="ce10">
            <text:p>3.227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990.29" table:style-name="ce10">
            <text:p>7.990,29</text:p>
          </table:table-cell>
          <table:table-cell office:value-type="float" office:value="-498.51" table:style-name="ce11">
            <text:p>-498,51</text:p>
          </table:table-cell>
          <table:table-cell office:value-type="float" office:value="-238.12" table:style-name="ce11">
            <text:p>-238,12</text:p>
          </table:table-cell>
          <table:table-cell office:value-type="float" office:value="-2200" table:style-name="ce12">
            <text:p>-2.200,00</text:p>
          </table:table-cell>
          <table:table-cell office:value-type="float" office:value="0" table:style-name="ce13">
            <text:p>0,00</text:p>
          </table:table-cell>
          <table:table-cell office:value-type="float" office:value="-2936.63" table:style-name="ce12">
            <text:p>-2.936,63</text:p>
          </table:table-cell>
          <table:table-cell office:value-type="float" office:value="5053.66" table:style-name="ce10">
            <text:p>5.053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ÂNIA MARIA SALES REBÊL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6105.98" table:style-name="ce10">
            <text:p>6.105,98</text:p>
          </table:table-cell>
          <table:table-cell office:value-type="float" office:value="750.34" table:style-name="ce14">
            <text:p>750,34</text:p>
          </table:table-cell>
          <table:table-cell office:value-type="float" office:value="1185.05" table:style-name="ce10">
            <text:p>1.185,05</text:p>
          </table:table-cell>
          <table:table-cell office:value-type="float" office:value="1697.06" table:style-name="ce10">
            <text:p>1.697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9738.43" table:style-name="ce10">
            <text:p>9.738,43</text:p>
          </table:table-cell>
          <table:table-cell office:value-type="float" office:value="-854.84" table:style-name="ce11">
            <text:p>-854,84</text:p>
          </table:table-cell>
          <table:table-cell office:value-type="float" office:value="-1054.8" table:style-name="ce12">
            <text:p>-1.054,80</text:p>
          </table:table-cell>
          <table:table-cell office:value-type="float" office:value="-3077.35" table:style-name="ce12">
            <text:p>-3.077,35</text:p>
          </table:table-cell>
          <table:table-cell office:value-type="float" office:value="0" table:style-name="ce13">
            <text:p>0,00</text:p>
          </table:table-cell>
          <table:table-cell office:value-type="float" office:value="-4986.99" table:style-name="ce12">
            <text:p>-4.986,99</text:p>
          </table:table-cell>
          <table:table-cell office:value-type="float" office:value="4751.4399999999996" table:style-name="ce10">
            <text:p>4.751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ÂNIA NÁDIA DA SILVA CHAGA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PETIÇÃO E PROTOCOLO (CAVT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3716.31" table:style-name="ce10">
            <text:p>3.716,31</text:p>
          </table:table-cell>
          <table:table-cell table:style-name="ce9"/>
          <table:table-cell office:value-type="float" office:value="2447.69" table:style-name="ce10">
            <text:p>2.447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562.39" table:style-name="ce10">
            <text:p>17.562,39</text:p>
          </table:table-cell>
          <table:table-cell office:value-type="float" office:value="-1761.32" table:style-name="ce12">
            <text:p>-1.761,32</text:p>
          </table:table-cell>
          <table:table-cell office:value-type="float" office:value="-2750.68" table:style-name="ce12">
            <text:p>-2.750,68</text:p>
          </table:table-cell>
          <table:table-cell office:value-type="float" office:value="-4244.01" table:style-name="ce12">
            <text:p>-4.244,01</text:p>
          </table:table-cell>
          <table:table-cell office:value-type="float" office:value="0" table:style-name="ce13">
            <text:p>0,00</text:p>
          </table:table-cell>
          <table:table-cell office:value-type="float" office:value="-8756.01" table:style-name="ce12">
            <text:p>-8.756,01</text:p>
          </table:table-cell>
          <table:table-cell office:value-type="float" office:value="8806.3799999999992" table:style-name="ce10">
            <text:p>8.806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ÂNIA TENÓRIO DE LIMA RODRIGUE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4692.71" table:style-name="ce10">
            <text:p>4.692,71</text:p>
          </table:table-cell>
          <table:table-cell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144.86" table:style-name="ce10">
            <text:p>24.144,86</text:p>
          </table:table-cell>
          <table:table-cell office:value-type="float" office:value="-2589.67" table:style-name="ce12">
            <text:p>-2.589,67</text:p>
          </table:table-cell>
          <table:table-cell office:value-type="float" office:value="-4851.8900000000003" table:style-name="ce12">
            <text:p>-4.851,89</text:p>
          </table:table-cell>
          <table:table-cell office:value-type="float" office:value="-2624.1" table:style-name="ce12">
            <text:p>-2.624,10</text:p>
          </table:table-cell>
          <table:table-cell office:value-type="float" office:value="0" table:style-name="ce13">
            <text:p>0,00</text:p>
          </table:table-cell>
          <table:table-cell office:value-type="float" office:value="-10065.66" table:style-name="ce12">
            <text:p>-10.065,66</text:p>
          </table:table-cell>
          <table:table-cell office:value-type="float" office:value="14079.2" table:style-name="ce10">
            <text:p>14.079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THIANA FERREIRA COUTINH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LEGISLAÇÃO DE PESSOAL (SEGESP)</text:p>
          </table:table-cell>
          <table:table-cell office:value-type="float" office:value="19285.939999999999" table:style-name="ce10">
            <text:p>19.285,94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372.88" table:style-name="ce10">
            <text:p>1.372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843.87" table:style-name="ce10">
            <text:p>21.843,87</text:p>
          </table:table-cell>
          <table:table-cell office:value-type="float" office:value="-828.39" table:style-name="ce11">
            <text:p>-828,39</text:p>
          </table:table-cell>
          <table:table-cell office:value-type="float" office:value="-4219.51" table:style-name="ce12">
            <text:p>-4.219,51</text:p>
          </table:table-cell>
          <table:table-cell office:value-type="float" office:value="-690.59" table:style-name="ce11">
            <text:p>-690,59</text:p>
          </table:table-cell>
          <table:table-cell office:value-type="float" office:value="0" table:style-name="ce13">
            <text:p>0,00</text:p>
          </table:table-cell>
          <table:table-cell office:value-type="float" office:value="-5738.49" table:style-name="ce12">
            <text:p>-5.738,49</text:p>
          </table:table-cell>
          <table:table-cell office:value-type="float" office:value="16105.38" table:style-name="ce10">
            <text:p>16.105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TIENE REGINA BITENCOURT RABELO LIMA TENÓR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9ª VT)</text:p>
          </table:table-cell>
          <table:table-cell office:value-type="float" office:value="18799.87" table:style-name="ce10">
            <text:p>18.799,87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810.32" table:style-name="ce10">
            <text:p>2.810,3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842.57" table:style-name="ce10">
            <text:p>23.842,57</text:p>
          </table:table-cell>
          <table:table-cell office:value-type="float" office:value="-828.39" table:style-name="ce11">
            <text:p>-828,39</text:p>
          </table:table-cell>
          <table:table-cell office:value-type="float" office:value="-4258.2700000000004" table:style-name="ce12">
            <text:p>-4.258,27</text:p>
          </table:table-cell>
          <table:table-cell office:value-type="float" office:value="-3658.6" table:style-name="ce12">
            <text:p>-3.658,60</text:p>
          </table:table-cell>
          <table:table-cell office:value-type="float" office:value="0" table:style-name="ce13">
            <text:p>0,00</text:p>
          </table:table-cell>
          <table:table-cell office:value-type="float" office:value="-8745.26" table:style-name="ce12">
            <text:p>-8.745,26</text:p>
          </table:table-cell>
          <table:table-cell office:value-type="float" office:value="15097.31" table:style-name="ce10">
            <text:p>15.097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ERESA LUÍSA RODRIGUES DE ALENCAR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TOR DE ESTÁGIO E TREINAMENTO (EJ)</text:p>
          </table:table-cell>
          <table:table-cell office:value-type="float" office:value="11879.66" table:style-name="ce10">
            <text:p>11.879,66</text:p>
          </table:table-cell>
          <table:table-cell office:value-type="float" office:value="1505.17" table:style-name="ce10">
            <text:p>1.505,17</text:p>
          </table:table-cell>
          <table:table-cell office:value-type="float" office:value="1379.07" table:style-name="ce10">
            <text:p>1.379,07</text:p>
          </table:table-cell>
          <table:table-cell office:value-type="float" office:value="1660.71" table:style-name="ce10">
            <text:p>1.660,71</text:p>
          </table:table-cell>
          <table:table-cell office:value-type="float" office:value="5056.03" table:number-columns-spanned="2" table:number-rows-spanned="1" table:style-name="ce26">
            <text:p>5.056,03</text:p>
          </table:table-cell>
          <table:covered-table-cell/>
          <table:table-cell office:value-type="float" office:value="6629.37" table:style-name="ce10">
            <text:p>6.629,37</text:p>
          </table:table-cell>
          <table:table-cell office:value-type="float" office:value="28110.01" table:style-name="ce10">
            <text:p>28.110,01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3310.59" table:style-name="ce12">
            <text:p>-3.310,59</text:p>
          </table:table-cell>
          <table:table-cell office:value-type="float" office:value="-1113.8699999999999" table:style-name="ce12">
            <text:p>-1.113,87</text:p>
          </table:table-cell>
          <table:table-cell office:value-type="float" office:value="0" table:style-name="ce13">
            <text:p>0,00</text:p>
          </table:table-cell>
          <table:table-cell office:value-type="float" office:value="-5929.63" table:style-name="ce12">
            <text:p>-5.929,63</text:p>
          </table:table-cell>
          <table:table-cell office:value-type="float" office:value="22180.38" table:style-name="ce10">
            <text:p>22.180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ERTULINO BERNARDO DE OLIVEIRA NET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1ª VT-ARA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656.74" table:style-name="ce10">
            <text:p>2.656,74</text:p>
          </table:table-cell>
          <table:table-cell office:value-type="float" office:value="1939.89" table:style-name="ce10">
            <text:p>1.939,89</text:p>
          </table:table-cell>
          <table:table-cell office:value-type="float" office:value="2947.37" table:style-name="ce10">
            <text:p>2.947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942.39" table:style-name="ce10">
            <text:p>18.942,39</text:p>
          </table:table-cell>
          <table:table-cell office:value-type="float" office:value="-1877.11" table:style-name="ce12">
            <text:p>-1.877,11</text:p>
          </table:table-cell>
          <table:table-cell office:value-type="float" office:value="-2908.79" table:style-name="ce12">
            <text:p>-2.908,79</text:p>
          </table:table-cell>
          <table:table-cell office:value-type="float" office:value="-3400.98" table:style-name="ce12">
            <text:p>-3.400,98</text:p>
          </table:table-cell>
          <table:table-cell office:value-type="float" office:value="0" table:style-name="ce13">
            <text:p>0,00</text:p>
          </table:table-cell>
          <table:table-cell office:value-type="float" office:value="-8186.88" table:style-name="ce12">
            <text:p>-8.186,88</text:p>
          </table:table-cell>
          <table:table-cell office:value-type="float" office:value="10755.51" table:style-name="ce10">
            <text:p>10.755,5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ALITA MARIA CAVALCANTI RAMOS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5ª VT)</text:p>
          </table:table-cell>
          <table:table-cell office:value-type="float" office:value="16211.27" table:style-name="ce10">
            <text:p>16.211,27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815.07" table:style-name="ce10">
            <text:p>1.815,07</text:p>
          </table:table-cell>
          <table:table-cell office:value-type="float" office:value="6147.88" table:number-columns-spanned="2" table:number-rows-spanned="1" table:style-name="ce26">
            <text:p>6.147,88</text:p>
          </table:table-cell>
          <table:covered-table-cell/>
          <table:table-cell table:style-name="ce9"/>
          <table:table-cell office:value-type="float" office:value="26406.6" table:style-name="ce10">
            <text:p>26.406,60</text:p>
          </table:table-cell>
          <table:table-cell office:value-type="float" office:value="-828.39" table:style-name="ce11">
            <text:p>-828,39</text:p>
          </table:table-cell>
          <table:table-cell office:value-type="float" office:value="-4796.1499999999996" table:style-name="ce12">
            <text:p>-4.796,15</text:p>
          </table:table-cell>
          <table:table-cell office:value-type="float" office:value="-1388.42" table:style-name="ce12">
            <text:p>-1.388,42</text:p>
          </table:table-cell>
          <table:table-cell office:value-type="float" office:value="0" table:style-name="ce13">
            <text:p>0,00</text:p>
          </table:table-cell>
          <table:table-cell office:value-type="float" office:value="-7012.96" table:style-name="ce12">
            <text:p>-7.012,96</text:p>
          </table:table-cell>
          <table:table-cell office:value-type="float" office:value="19393.64" table:style-name="ce10">
            <text:p>19.393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AWMEDES DA SILVA PORCIÚNCUL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0778.85" table:style-name="ce10">
            <text:p>10.778,85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553.9699999999998" table:style-name="ce10">
            <text:p>2.553,9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565.2" table:style-name="ce10">
            <text:p>15.565,20</text:p>
          </table:table-cell>
          <table:table-cell office:value-type="float" office:value="-1344.78" table:style-name="ce12">
            <text:p>-1.344,78</text:p>
          </table:table-cell>
          <table:table-cell office:value-type="float" office:value="-2234.64" table:style-name="ce12">
            <text:p>-2.234,64</text:p>
          </table:table-cell>
          <table:table-cell office:value-type="float" office:value="-1109.9000000000001" table:style-name="ce12">
            <text:p>-1.109,90</text:p>
          </table:table-cell>
          <table:table-cell office:value-type="float" office:value="0" table:style-name="ce13">
            <text:p>0,00</text:p>
          </table:table-cell>
          <table:table-cell office:value-type="float" office:value="-4689.32" table:style-name="ce12">
            <text:p>-4.689,32</text:p>
          </table:table-cell>
          <table:table-cell office:value-type="float" office:value="10875.88" table:style-name="ce10">
            <text:p>10.875,8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AYSE FERNANDES CARDOSO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<text:s/>(ATA)</text:p>
          </table:table-cell>
          <table:table-cell office:value-type="float" office:value="18399.2" table:style-name="ce10">
            <text:p>18.399,20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210.37" table:style-name="ce10">
            <text:p>2.210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841.95" table:style-name="ce10">
            <text:p>22.841,95</text:p>
          </table:table-cell>
          <table:table-cell office:value-type="float" office:value="-2557.52" table:style-name="ce12">
            <text:p>-2.557,52</text:p>
          </table:table-cell>
          <table:table-cell office:value-type="float" office:value="-4101.01" table:style-name="ce12">
            <text:p>-4.101,01</text:p>
          </table:table-cell>
          <table:table-cell office:value-type="float" office:value="-1896.01" table:style-name="ce12">
            <text:p>-1.896,01</text:p>
          </table:table-cell>
          <table:table-cell office:value-type="float" office:value="0" table:style-name="ce13">
            <text:p>0,00</text:p>
          </table:table-cell>
          <table:table-cell office:value-type="float" office:value="-8554.5400000000009" table:style-name="ce12">
            <text:p>-8.554,54</text:p>
          </table:table-cell>
          <table:table-cell office:value-type="float" office:value="14287.41" table:style-name="ce10">
            <text:p>14.287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EREZINHA JULIA TESCH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6062.87" table:style-name="ce10">
            <text:p>6.062,87</text:p>
          </table:table-cell>
          <table:table-cell table:number-columns-repeated="2"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825.6" table:style-name="ce10">
            <text:p>6.825,60</text:p>
          </table:table-cell>
          <table:table-cell office:value-type="float" office:value="-236.84" table:style-name="ce11">
            <text:p>-236,84</text:p>
          </table:table-cell>
          <table:table-cell office:value-type="float" office:value="-246.34" table:style-name="ce11">
            <text:p>-246,34</text:p>
          </table:table-cell>
          <table:table-cell office:value-type="float" office:value="-1134.52" table:style-name="ce12">
            <text:p>-1.134,52</text:p>
          </table:table-cell>
          <table:table-cell office:value-type="float" office:value="0" table:style-name="ce13">
            <text:p>0,00</text:p>
          </table:table-cell>
          <table:table-cell office:value-type="float" office:value="-1617.7" table:style-name="ce12">
            <text:p>-1.617,70</text:p>
          </table:table-cell>
          <table:table-cell office:value-type="float" office:value="5207.8999999999996" table:style-name="ce10">
            <text:p>5.207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IAGO CAMÊLO FONSECA</text:p>
          </table:table-cell>
          <table:table-cell office:value-type="string" table:style-name="ce8">
            <text:p>CHEFE DE SEÇÃO - FC-05</text:p>
          </table:table-cell>
          <table:table-cell office:value-type="string" table:style-name="ce8">
            <text:p>SEÇÃO DE APOIO ADMINISTRATIVO (SA)</text:p>
          </table:table-cell>
          <table:table-cell office:value-type="float" office:value="19431.400000000001" table:style-name="ce10">
            <text:p>19.431,40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698.05" table:style-name="ce10">
            <text:p>2.698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361.83" table:style-name="ce10">
            <text:p>24.361,83</text:p>
          </table:table-cell>
          <table:table-cell office:value-type="float" office:value="-828.39" table:style-name="ce11">
            <text:p>-828,39</text:p>
          </table:table-cell>
          <table:table-cell office:value-type="float" office:value="-4423.83" table:style-name="ce12">
            <text:p>-4.423,83</text:p>
          </table:table-cell>
          <table:table-cell office:value-type="float" office:value="-573.19000000000005" table:style-name="ce11">
            <text:p>-573,19</text:p>
          </table:table-cell>
          <table:table-cell office:value-type="float" office:value="0" table:style-name="ce13">
            <text:p>0,00</text:p>
          </table:table-cell>
          <table:table-cell office:value-type="float" office:value="-5825.41" table:style-name="ce12">
            <text:p>-5.825,41</text:p>
          </table:table-cell>
          <table:table-cell office:value-type="float" office:value="18536.419999999998" table:style-name="ce10">
            <text:p>18.536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IAGO DAVIS EVARISTO OLIV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10ª VT)</text:p>
          </table:table-cell>
          <table:table-cell office:value-type="float" office:value="11398.39" table:style-name="ce10">
            <text:p>11.398,39</text:p>
          </table:table-cell>
          <table:table-cell table:number-columns-repeated="2" table:style-name="ce9"/>
          <table:table-cell office:value-type="float" office:value="2406.33" table:style-name="ce10">
            <text:p>2.406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804.72" table:style-name="ce10">
            <text:p>13.804,72</text:p>
          </table:table-cell>
          <table:table-cell office:value-type="float" office:value="-828.39" table:style-name="ce11">
            <text:p>-828,39</text:p>
          </table:table-cell>
          <table:table-cell office:value-type="float" office:value="-1631.13" table:style-name="ce12">
            <text:p>-1.631,13</text:p>
          </table:table-cell>
          <table:table-cell office:value-type="float" office:value="-1087.72" table:style-name="ce12">
            <text:p>-1.087,72</text:p>
          </table:table-cell>
          <table:table-cell office:value-type="float" office:value="0" table:style-name="ce13">
            <text:p>0,00</text:p>
          </table:table-cell>
          <table:table-cell office:value-type="float" office:value="-3547.24" table:style-name="ce12">
            <text:p>-3.547,24</text:p>
          </table:table-cell>
          <table:table-cell office:value-type="float" office:value="10257.48" table:style-name="ce10">
            <text:p>10.257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IAGO HENRIQUE DE BARROS VANDERLEI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1ª VT)</text:p>
          </table:table-cell>
          <table:table-cell office:value-type="float" office:value="11550.56" table:style-name="ce10">
            <text:p>11.550,56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718.34" table:style-name="ce10">
            <text:p>2.718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501.28" table:style-name="ce10">
            <text:p>16.501,28</text:p>
          </table:table-cell>
          <table:table-cell office:value-type="float" office:value="-1455.52" table:style-name="ce12">
            <text:p>-1.455,52</text:p>
          </table:table-cell>
          <table:table-cell office:value-type="float" office:value="-2364.27" table:style-name="ce12">
            <text:p>-2.364,27</text:p>
          </table:table-cell>
          <table:table-cell office:value-type="float" office:value="-2582.38" table:style-name="ce12">
            <text:p>-2.582,38</text:p>
          </table:table-cell>
          <table:table-cell office:value-type="float" office:value="0" table:style-name="ce13">
            <text:p>0,00</text:p>
          </table:table-cell>
          <table:table-cell office:value-type="float" office:value="-6402.17" table:style-name="ce12">
            <text:p>-6.402,17</text:p>
          </table:table-cell>
          <table:table-cell office:value-type="float" office:value="10099.11" table:style-name="ce10">
            <text:p>10.099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IAGO HENRIQUE SOUZA MUNT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2ª VT)</text:p>
          </table:table-cell>
          <table:table-cell office:value-type="float" office:value="11901.66" table:style-name="ce10">
            <text:p>11.901,66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3109.54" table:style-name="ce10">
            <text:p>3.109,54</text:p>
          </table:table-cell>
          <table:table-cell office:value-type="float" office:value="15.83" table:number-columns-spanned="2" table:number-rows-spanned="1" table:style-name="ce27">
            <text:p>15,83</text:p>
          </table:table-cell>
          <table:covered-table-cell/>
          <table:table-cell table:style-name="ce9"/>
          <table:table-cell office:value-type="float" office:value="23438.04" table:style-name="ce10">
            <text:p>23.438,04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4094.15" table:style-name="ce12">
            <text:p>-4.094,15</text:p>
          </table:table-cell>
          <table:table-cell office:value-type="float" office:value="-3635.99" table:style-name="ce12">
            <text:p>-3.635,99</text:p>
          </table:table-cell>
          <table:table-cell office:value-type="float" office:value="0" table:style-name="ce13">
            <text:p>0,00</text:p>
          </table:table-cell>
          <table:table-cell office:value-type="float" office:value="-9235.31" table:style-name="ce12">
            <text:p>-9.235,31</text:p>
          </table:table-cell>
          <table:table-cell office:value-type="float" office:value="14202.73" table:style-name="ce10">
            <text:p>14.202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IAGO PHILIPPE CORDEIRO DE BARROS</text:p>
          </table:table-cell>
          <table:table-cell office:value-type="string" table:style-name="ce8">
            <text:p>ANALISTA JUDICIÁRIO - NÍVEL SUPERIOR A1</text:p>
          </table:table-cell>
          <table:table-cell office:value-type="string" table:style-name="ce8">
            <text:p>DIVISÃO DE SEGURANÇA DA INFORMAÇÃO E PROTEÇÃO DE</text:p>
          </table:table-cell>
          <table:table-cell office:value-type="float" office:value="12792.63" table:style-name="ce10">
            <text:p>12.792,63</text:p>
          </table:table-cell>
          <table:table-cell table:number-columns-repeated="2" table:style-name="ce9"/>
          <table:table-cell office:value-type="float" office:value="2808.36" table:style-name="ce10">
            <text:p>2.808,36</text:p>
          </table:table-cell>
          <table:table-cell table:number-columns-spanned="2" table:number-rows-spanned="1" table:style-name="ce25"/>
          <table:covered-table-cell/>
          <table:table-cell office:value-type="float" office:value="25.95" table:style-name="ce13">
            <text:p>25,95</text:p>
          </table:table-cell>
          <table:table-cell office:value-type="float" office:value="15626.94" table:style-name="ce10">
            <text:p>15.626,94</text:p>
          </table:table-cell>
          <table:table-cell office:value-type="float" office:value="-828.39" table:style-name="ce11">
            <text:p>-828,39</text:p>
          </table:table-cell>
          <table:table-cell office:value-type="float" office:value="-2141.1" table:style-name="ce12">
            <text:p>-2.141,10</text:p>
          </table:table-cell>
          <table:table-cell office:value-type="float" office:value="-850.18" table:style-name="ce11">
            <text:p>-850,18</text:p>
          </table:table-cell>
          <table:table-cell office:value-type="float" office:value="0" table:style-name="ce13">
            <text:p>0,00</text:p>
          </table:table-cell>
          <table:table-cell office:value-type="float" office:value="-3819.67" table:style-name="ce12">
            <text:p>-3.819,67</text:p>
          </table:table-cell>
          <table:table-cell office:value-type="float" office:value="11807.27" table:style-name="ce10">
            <text:p>11.807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IAGO PONTES DE ALENCAR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905.4" table:style-name="ce10">
            <text:p>13.905,40</text:p>
          </table:table-cell>
          <table:table-cell table:number-columns-repeated="2" table:style-name="ce9"/>
          <table:table-cell office:value-type="float" office:value="2047.38" table:style-name="ce10">
            <text:p>2.047,38</text:p>
          </table:table-cell>
          <table:table-cell office:value-type="float" office:value="4503.95" table:number-columns-spanned="2" table:number-rows-spanned="1" table:style-name="ce26">
            <text:p>4.503,95</text:p>
          </table:table-cell>
          <table:covered-table-cell/>
          <table:table-cell table:style-name="ce9"/>
          <table:table-cell office:value-type="float" office:value="20456.73" table:style-name="ce10">
            <text:p>20.456,73</text:p>
          </table:table-cell>
          <table:table-cell office:value-type="float" office:value="-1569.65" table:style-name="ce12">
            <text:p>-1.569,65</text:p>
          </table:table-cell>
          <table:table-cell office:value-type="float" office:value="-2710.64" table:style-name="ce12">
            <text:p>-2.710,64</text:p>
          </table:table-cell>
          <table:table-cell office:value-type="float" office:value="-1709.06" table:style-name="ce12">
            <text:p>-1.709,06</text:p>
          </table:table-cell>
          <table:table-cell office:value-type="float" office:value="0" table:style-name="ce13">
            <text:p>0,00</text:p>
          </table:table-cell>
          <table:table-cell office:value-type="float" office:value="-5989.35" table:style-name="ce12">
            <text:p>-5.989,35</text:p>
          </table:table-cell>
          <table:table-cell office:value-type="float" office:value="14467.38" table:style-name="ce10">
            <text:p>14.467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IAGO JOSÉ SANTANA CABRAL</text:p>
          </table:table-cell>
          <table:table-cell office:value-type="string" table:style-name="ce8">
            <text:p>TÉCNICO JUDICIÁRIO - NÍVEL MÉDIO B10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2408.71" table:style-name="ce10">
            <text:p>12.408,71</text:p>
          </table:table-cell>
          <table:table-cell table:number-columns-repeated="2" table:style-name="ce9"/>
          <table:table-cell office:value-type="float" office:value="2662.99" table:style-name="ce10">
            <text:p>2.662,9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071.7" table:style-name="ce10">
            <text:p>15.071,70</text:p>
          </table:table-cell>
          <table:table-cell office:value-type="float" office:value="-828.39" table:style-name="ce11">
            <text:p>-828,39</text:p>
          </table:table-cell>
          <table:table-cell office:value-type="float" office:value="-2177.31" table:style-name="ce12">
            <text:p>-2.177,31</text:p>
          </table:table-cell>
          <table:table-cell office:value-type="float" office:value="-1108.3699999999999" table:style-name="ce12">
            <text:p>-1.108,37</text:p>
          </table:table-cell>
          <table:table-cell office:value-type="float" office:value="0" table:style-name="ce13">
            <text:p>0,00</text:p>
          </table:table-cell>
          <table:table-cell office:value-type="float" office:value="-4114.07" table:style-name="ce12">
            <text:p>-4.114,07</text:p>
          </table:table-cell>
          <table:table-cell office:value-type="float" office:value="10957.63" table:style-name="ce10">
            <text:p>10.957,6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IAGO PIMENTEL GOMES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8875.53" table:style-name="ce10">
            <text:p>18.875,53</text:p>
          </table:table-cell>
          <table:table-cell table:number-columns-repeated="2" table:style-name="ce9"/>
          <table:table-cell office:value-type="float" office:value="2754.69" table:style-name="ce10">
            <text:p>2.754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630.22" table:style-name="ce10">
            <text:p>21.630,22</text:p>
          </table:table-cell>
          <table:table-cell office:value-type="float" office:value="-828.39" table:style-name="ce11">
            <text:p>-828,39</text:p>
          </table:table-cell>
          <table:table-cell office:value-type="float" office:value="-3937.19" table:style-name="ce12">
            <text:p>-3.937,19</text:p>
          </table:table-cell>
          <table:table-cell office:value-type="float" office:value="-1618.45" table:style-name="ce12">
            <text:p>-1.618,45</text:p>
          </table:table-cell>
          <table:table-cell office:value-type="float" office:value="0" table:style-name="ce13">
            <text:p>0,00</text:p>
          </table:table-cell>
          <table:table-cell office:value-type="float" office:value="-6384.03" table:style-name="ce12">
            <text:p>-6.384,03</text:p>
          </table:table-cell>
          <table:table-cell office:value-type="float" office:value="15246.19" table:style-name="ce10">
            <text:p>15.246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ÚLIO MÁRCIO FREITAS LIN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5857.22" table:style-name="ce10">
            <text:p>5.857,22</text:p>
          </table:table-cell>
          <table:table-cell table:style-name="ce9"/>
          <table:table-cell office:value-type="float" office:value="1364.97" table:style-name="ce10">
            <text:p>1.364,9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620.580000000002" table:style-name="ce10">
            <text:p>18.620,58</text:p>
          </table:table-cell>
          <table:table-cell office:value-type="float" office:value="-1576.8" table:style-name="ce12">
            <text:p>-1.576,80</text:p>
          </table:table-cell>
          <table:table-cell table:style-name="ce9"/>
          <table:table-cell office:value-type="float" office:value="-4005.93" table:style-name="ce12">
            <text:p>-4.005,93</text:p>
          </table:table-cell>
          <table:table-cell office:value-type="float" office:value="0" table:style-name="ce13">
            <text:p>0,00</text:p>
          </table:table-cell>
          <table:table-cell office:value-type="float" office:value="-5582.73" table:style-name="ce12">
            <text:p>-5.582,73</text:p>
          </table:table-cell>
          <table:table-cell office:value-type="float" office:value="13037.85" table:style-name="ce10">
            <text:p>13.037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ULISSES SILVA MEL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18399.2" table:style-name="ce10">
            <text:p>18.399,20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522.75" table:style-name="ce10">
            <text:p>2.522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301.02" table:style-name="ce10">
            <text:p>22.301,02</text:p>
          </table:table-cell>
          <table:table-cell office:value-type="float" office:value="-2557.52" table:style-name="ce12">
            <text:p>-2.557,52</text:p>
          </table:table-cell>
          <table:table-cell office:value-type="float" office:value="-892.01" table:style-name="ce11">
            <text:p>-892,01</text:p>
          </table:table-cell>
          <table:table-cell office:value-type="float" office:value="-1324.63" table:style-name="ce12">
            <text:p>-1.324,63</text:p>
          </table:table-cell>
          <table:table-cell office:value-type="float" office:value="0" table:style-name="ce13">
            <text:p>0,00</text:p>
          </table:table-cell>
          <table:table-cell office:value-type="float" office:value="-4774.16" table:style-name="ce12">
            <text:p>-4.774,16</text:p>
          </table:table-cell>
          <table:table-cell office:value-type="float" office:value="17526.86" table:style-name="ce10">
            <text:p>17.526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DÊNIO SANTOS COST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<text:s/>(PEN)</text:p>
          </table:table-cell>
          <table:table-cell office:value-type="float" office:value="11778.34" table:style-name="ce10">
            <text:p>11.778,34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395.79" table:style-name="ce10">
            <text:p>2.395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14.02" table:style-name="ce10">
            <text:p>16.114,02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337.56" table:style-name="ce12">
            <text:p>-2.337,56</text:p>
          </table:table-cell>
          <table:table-cell office:value-type="float" office:value="-3628.45" table:style-name="ce12">
            <text:p>-3.628,45</text:p>
          </table:table-cell>
          <table:table-cell office:value-type="float" office:value="0" table:style-name="ce13">
            <text:p>0,00</text:p>
          </table:table-cell>
          <table:table-cell office:value-type="float" office:value="-7453.96" table:style-name="ce12">
            <text:p>-7.453,96</text:p>
          </table:table-cell>
          <table:table-cell office:value-type="float" office:value="8660.06" table:style-name="ce10">
            <text:p>8.660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DO ROSTAN DOS SANTOS SILVA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9ª VT)</text:p>
          </table:table-cell>
          <table:table-cell office:value-type="float" office:value="19285.939999999999" table:style-name="ce10">
            <text:p>19.285,94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893.17" table:style-name="ce10">
            <text:p>2.893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119" table:style-name="ce10">
            <text:p>24.119,00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057.78" table:style-name="ce12">
            <text:p>-4.057,78</text:p>
          </table:table-cell>
          <table:table-cell office:value-type="float" office:value="-1822.11" table:style-name="ce12">
            <text:p>-1.822,11</text:p>
          </table:table-cell>
          <table:table-cell office:value-type="float" office:value="0" table:style-name="ce13">
            <text:p>0,00</text:p>
          </table:table-cell>
          <table:table-cell office:value-type="float" office:value="-8620.08" table:style-name="ce12">
            <text:p>-8.620,08</text:p>
          </table:table-cell>
          <table:table-cell office:value-type="float" office:value="15498.92" table:style-name="ce10">
            <text:p>15.498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ÉRIA ALVES LEITE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4321.22" table:style-name="ce10">
            <text:p>4.321,22</text:p>
          </table:table-cell>
          <table:table-cell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500.68" table:style-name="ce10">
            <text:p>26.500,68</text:p>
          </table:table-cell>
          <table:table-cell office:value-type="float" office:value="-3015.29" table:style-name="ce12">
            <text:p>-3.015,29</text:p>
          </table:table-cell>
          <table:table-cell office:value-type="float" office:value="-5382.7" table:style-name="ce12">
            <text:p>-5.382,70</text:p>
          </table:table-cell>
          <table:table-cell office:value-type="float" office:value="-1881" table:style-name="ce12">
            <text:p>-1.881,00</text:p>
          </table:table-cell>
          <table:table-cell office:value-type="float" office:value="0" table:style-name="ce13">
            <text:p>0,00</text:p>
          </table:table-cell>
          <table:table-cell office:value-type="float" office:value="-10278.99" table:style-name="ce12">
            <text:p>-10.278,99</text:p>
          </table:table-cell>
          <table:table-cell office:value-type="float" office:value="16221.69" table:style-name="ce10">
            <text:p>16.221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ÉRIA PERDIGÃO GOMES SOARES BEZERRA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1753.22" table:style-name="ce10">
            <text:p>1.753,22</text:p>
          </table:table-cell>
          <table:table-cell office:value-type="float" office:value="1939.89" table:style-name="ce10">
            <text:p>1.939,89</text:p>
          </table:table-cell>
          <table:table-cell office:value-type="float" office:value="2495.0500000000002" table:style-name="ce10">
            <text:p>2.495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629.95" table:style-name="ce10">
            <text:p>25.629,95</text:p>
          </table:table-cell>
          <table:table-cell office:value-type="float" office:value="-3029.47" table:style-name="ce12">
            <text:p>-3.029,47</text:p>
          </table:table-cell>
          <table:table-cell office:value-type="float" office:value="-4555.3599999999997" table:style-name="ce12">
            <text:p>-4.555,36</text:p>
          </table:table-cell>
          <table:table-cell office:value-type="float" office:value="-3509.11" table:style-name="ce12">
            <text:p>-3.509,11</text:p>
          </table:table-cell>
          <table:table-cell office:value-type="float" office:value="0" table:style-name="ce13">
            <text:p>0,00</text:p>
          </table:table-cell>
          <table:table-cell office:value-type="float" office:value="-11093.94" table:style-name="ce12">
            <text:p>-11.093,94</text:p>
          </table:table-cell>
          <table:table-cell office:value-type="float" office:value="14536.01" table:style-name="ce10">
            <text:p>14.536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ESKA RODRIGUES MEDEIROS TORRES MULLER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1ªVTSMC)</text:p>
          </table:table-cell>
          <table:table-cell office:value-type="float" office:value="10886.1" table:style-name="ce10">
            <text:p>10.886,1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807.6" table:style-name="ce10">
            <text:p>1.807,60</text:p>
          </table:table-cell>
          <table:table-cell office:value-type="float" office:value="14.49" table:number-columns-spanned="2" table:number-rows-spanned="1" table:style-name="ce27">
            <text:p>14,49</text:p>
          </table:table-cell>
          <table:covered-table-cell/>
          <table:table-cell table:style-name="ce9"/>
          <table:table-cell office:value-type="float" office:value="13893.24" table:style-name="ce10">
            <text:p>13.893,24</text:p>
          </table:table-cell>
          <table:table-cell office:value-type="float" office:value="-1360.53" table:style-name="ce12">
            <text:p>-1.360,53</text:p>
          </table:table-cell>
          <table:table-cell office:value-type="float" office:value="-2076.06" table:style-name="ce12">
            <text:p>-2.076,06</text:p>
          </table:table-cell>
          <table:table-cell office:value-type="float" office:value="-2190.38" table:style-name="ce12">
            <text:p>-2.190,38</text:p>
          </table:table-cell>
          <table:table-cell office:value-type="float" office:value="0" table:style-name="ce13">
            <text:p>0,00</text:p>
          </table:table-cell>
          <table:table-cell office:value-type="float" office:value="-5626.97" table:style-name="ce12">
            <text:p>-5.626,97</text:p>
          </table:table-cell>
          <table:table-cell office:value-type="float" office:value="8266.27" table:style-name="ce10">
            <text:p>8.266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TER COSTA DOS SANTO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PAL)</text:p>
          </table:table-cell>
          <table:table-cell office:value-type="float" office:value="11816.64" table:style-name="ce10">
            <text:p>11.816,64</text:p>
          </table:table-cell>
          <table:table-cell office:value-type="float" office:value="2202.79" table:style-name="ce10">
            <text:p>2.202,79</text:p>
          </table:table-cell>
          <table:table-cell office:value-type="float" office:value="8411.01" table:style-name="ce10">
            <text:p>8.411,01</text:p>
          </table:table-cell>
          <table:table-cell office:value-type="float" office:value="4043.29" table:style-name="ce10">
            <text:p>4.043,2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473.73" table:style-name="ce10">
            <text:p>26.473,73</text:p>
          </table:table-cell>
          <table:table-cell office:value-type="float" office:value="-1841.39" table:style-name="ce12">
            <text:p>-1.841,39</text:p>
          </table:table-cell>
          <table:table-cell office:value-type="float" office:value="-4479.8100000000004" table:style-name="ce12">
            <text:p>-4.479,81</text:p>
          </table:table-cell>
          <table:table-cell office:value-type="float" office:value="-3920.99" table:style-name="ce12">
            <text:p>-3.920,99</text:p>
          </table:table-cell>
          <table:table-cell office:value-type="float" office:value="0" table:style-name="ce13">
            <text:p>0,00</text:p>
          </table:table-cell>
          <table:table-cell office:value-type="float" office:value="-10242.19" table:style-name="ce12">
            <text:p>-10.242,19</text:p>
          </table:table-cell>
          <table:table-cell office:value-type="float" office:value="16231.54" table:style-name="ce10">
            <text:p>16.231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TER MELO DA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LICITAÇÃO E COMPRAS (SLC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4224.05" table:style-name="ce10">
            <text:p>4.224,05</text:p>
          </table:table-cell>
          <table:table-cell office:value-type="float" office:value="1185.05" table:style-name="ce10">
            <text:p>1.185,05</text:p>
          </table:table-cell>
          <table:table-cell office:value-type="float" office:value="3198.32" table:style-name="ce10">
            <text:p>3.198,3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362.009999999998" table:style-name="ce10">
            <text:p>20.362,01</text:p>
          </table:table-cell>
          <table:table-cell office:value-type="float" office:value="-1883.68" table:style-name="ce12">
            <text:p>-1.883,68</text:p>
          </table:table-cell>
          <table:table-cell office:value-type="float" office:value="-3228.37" table:style-name="ce12">
            <text:p>-3.228,37</text:p>
          </table:table-cell>
          <table:table-cell office:value-type="float" office:value="-4391.6899999999996" table:style-name="ce12">
            <text:p>-4.391,69</text:p>
          </table:table-cell>
          <table:table-cell office:value-type="float" office:value="0" table:style-name="ce13">
            <text:p>0,00</text:p>
          </table:table-cell>
          <table:table-cell office:value-type="float" office:value="-9503.74" table:style-name="ce12">
            <text:p>-9.503,74</text:p>
          </table:table-cell>
          <table:table-cell office:value-type="float" office:value="10858.27" table:style-name="ce10">
            <text:p>10.858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ESSA AGRA BARRO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5ª VT)</text:p>
          </table:table-cell>
          <table:table-cell office:value-type="float" office:value="18867.759999999998" table:style-name="ce10">
            <text:p>18.867,76</text:p>
          </table:table-cell>
          <table:table-cell office:value-type="float" office:value="2755.21" table:style-name="ce10">
            <text:p>2.755,21</text:p>
          </table:table-cell>
          <table:table-cell office:value-type="float" office:value="8411.01" table:style-name="ce10">
            <text:p>8.411,01</text:p>
          </table:table-cell>
          <table:table-cell office:value-type="float" office:value="2165.79" table:style-name="ce10">
            <text:p>2.165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2199.77" table:style-name="ce10">
            <text:p>32.199,77</text:p>
          </table:table-cell>
          <table:table-cell office:value-type="float" office:value="-3098.37" table:style-name="ce12">
            <text:p>-3.098,37</text:p>
          </table:table-cell>
          <table:table-cell office:value-type="float" office:value="-6485.8" table:style-name="ce12">
            <text:p>-6.485,80</text:p>
          </table:table-cell>
          <table:table-cell office:value-type="float" office:value="-5518.71" table:style-name="ce12">
            <text:p>-5.518,71</text:p>
          </table:table-cell>
          <table:table-cell office:value-type="float" office:value="0" table:style-name="ce13">
            <text:p>0,00</text:p>
          </table:table-cell>
          <table:table-cell office:value-type="float" office:value="-15102.88" table:style-name="ce12">
            <text:p>-15.102,88</text:p>
          </table:table-cell>
          <table:table-cell office:value-type="float" office:value="17096.89" table:style-name="ce10">
            <text:p>17.096,8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ESSA DE ALMEIDA PINTO MONTEIRO</text:p>
          </table:table-cell>
          <table:table-cell office:value-type="string" table:style-name="ce8">
            <text:p>ANALISTA JUDICIÁRIO - NÍVEL SUPERIOR A3</text:p>
          </table:table-cell>
          <table:table-cell office:value-type="string" table:style-name="ce8">
            <text:p>SETOR DE SAÚDE (SEGESP)</text:p>
          </table:table-cell>
          <table:table-cell office:value-type="float" office:value="14342.5" table:style-name="ce10">
            <text:p>14.342,50</text:p>
          </table:table-cell>
          <table:table-cell table:number-columns-repeated="2" table:style-name="ce9"/>
          <table:table-cell office:value-type="float" office:value="1820.64" table:style-name="ce10">
            <text:p>1.820,6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63.14" table:style-name="ce10">
            <text:p>16.163,14</text:p>
          </table:table-cell>
          <table:table-cell office:value-type="float" office:value="-1806.42" table:style-name="ce12">
            <text:p>-1.806,42</text:p>
          </table:table-cell>
          <table:table-cell office:value-type="float" office:value="-2578.06" table:style-name="ce12">
            <text:p>-2.578,06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4384.4799999999996" table:style-name="ce12">
            <text:p>-4.384,48</text:p>
          </table:table-cell>
          <table:table-cell office:value-type="float" office:value="11778.66" table:style-name="ce10">
            <text:p>11.778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ESSA MARGARIDA SILVA DE CARVALH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ANÁLISE E CADASTRAMENTO PROCESSUAL (CA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299.42" table:style-name="ce10">
            <text:p>2.299,42</text:p>
          </table:table-cell>
          <table:table-cell office:value-type="float" office:value="1939.89" table:style-name="ce10">
            <text:p>1.939,89</text:p>
          </table:table-cell>
          <table:table-cell office:value-type="float" office:value="2128.91" table:style-name="ce10">
            <text:p>2.128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265.29" table:style-name="ce10">
            <text:p>18.265,29</text:p>
          </table:table-cell>
          <table:table-cell office:value-type="float" office:value="-1876.92" table:style-name="ce12">
            <text:p>-1.876,92</text:p>
          </table:table-cell>
          <table:table-cell office:value-type="float" office:value="-2999.85" table:style-name="ce12">
            <text:p>-2.999,85</text:p>
          </table:table-cell>
          <table:table-cell office:value-type="float" office:value="-2185.0300000000002" table:style-name="ce12">
            <text:p>-2.185,03</text:p>
          </table:table-cell>
          <table:table-cell office:value-type="float" office:value="0" table:style-name="ce13">
            <text:p>0,00</text:p>
          </table:table-cell>
          <table:table-cell office:value-type="float" office:value="-7061.8" table:style-name="ce12">
            <text:p>-7.061,80</text:p>
          </table:table-cell>
          <table:table-cell office:value-type="float" office:value="11203.49" table:style-name="ce10">
            <text:p>11.203,4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ESSA MERCENAS DOS SANTO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DIVISÃO DE PLANEJAMENTO E CONTROLE ORÇAMENTÁRIO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2509.5100000000002" table:style-name="ce10">
            <text:p>2.509,5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94.56" table:style-name="ce10">
            <text:p>3.694,56</text:p>
          </table:table-cell>
          <table:table-cell table:number-columns-repeated="2" table:style-name="ce9"/>
          <table:table-cell office:value-type="float" office:value="-382.78" table:style-name="ce11">
            <text:p>-382,78</text:p>
          </table:table-cell>
          <table:table-cell office:value-type="float" office:value="0" table:style-name="ce13">
            <text:p>0,00</text:p>
          </table:table-cell>
          <table:table-cell office:value-type="float" office:value="-382.78" table:style-name="ce11">
            <text:p>-382,78</text:p>
          </table:table-cell>
          <table:table-cell office:value-type="float" office:value="3311.78" table:style-name="ce10">
            <text:p>3.311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ESSA VIEIRA DA SILV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5499.84" table:style-name="ce10">
            <text:p>5.499,84</text:p>
          </table:table-cell>
          <table:table-cell table:number-columns-repeated="2" table:style-name="ce9"/>
          <table:table-cell office:value-type="float" office:value="230" table:style-name="ce14">
            <text:p>230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729.84" table:style-name="ce10">
            <text:p>5.729,84</text:p>
          </table:table-cell>
          <table:table-cell office:value-type="float" office:value="-283.66000000000003" table:style-name="ce11">
            <text:p>-283,66</text:p>
          </table:table-cell>
          <table:table-cell office:value-type="float" office:value="-565.09" table:style-name="ce11">
            <text:p>-565,09</text:p>
          </table:table-cell>
          <table:table-cell office:value-type="float" office:value="-335.85" table:style-name="ce11">
            <text:p>-335,85</text:p>
          </table:table-cell>
          <table:table-cell office:value-type="float" office:value="0" table:style-name="ce13">
            <text:p>0,00</text:p>
          </table:table-cell>
          <table:table-cell office:value-type="float" office:value="-1184.5999999999999" table:style-name="ce12">
            <text:p>-1.184,60</text:p>
          </table:table-cell>
          <table:table-cell office:value-type="float" office:value="4545.24" table:style-name="ce10">
            <text:p>4.545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ÂNIA FLORÊNCIO DA COSTA CAVALCANTE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SAÚDE (SEGESP)</text:p>
          </table:table-cell>
          <table:table-cell office:value-type="float" office:value="12229.52" table:style-name="ce10">
            <text:p>12.229,52</text:p>
          </table:table-cell>
          <table:table-cell office:value-type="float" office:value="2560.16" table:style-name="ce10">
            <text:p>2.560,16</text:p>
          </table:table-cell>
          <table:table-cell office:value-type="float" office:value="1185.05" table:style-name="ce10">
            <text:p>1.185,05</text:p>
          </table:table-cell>
          <table:table-cell office:value-type="float" office:value="3397.37" table:style-name="ce10">
            <text:p>3.397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372.099999999999" table:style-name="ce10">
            <text:p>19.372,10</text:p>
          </table:table-cell>
          <table:table-cell office:value-type="float" office:value="-1648.02" table:style-name="ce12">
            <text:p>-1.648,02</text:p>
          </table:table-cell>
          <table:table-cell office:value-type="float" office:value="-2966.21" table:style-name="ce12">
            <text:p>-2.966,21</text:p>
          </table:table-cell>
          <table:table-cell office:value-type="float" office:value="-6262.97" table:style-name="ce12">
            <text:p>-6.262,97</text:p>
          </table:table-cell>
          <table:table-cell office:value-type="float" office:value="0" table:style-name="ce13">
            <text:p>0,00</text:p>
          </table:table-cell>
          <table:table-cell office:value-type="float" office:value="-10877.2" table:style-name="ce12">
            <text:p>-10.877,20</text:p>
          </table:table-cell>
          <table:table-cell office:value-type="float" office:value="8494.9" table:style-name="ce10">
            <text:p>8.494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UZA NICÁCIO DO NASCIMENT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CONTABILIDADE (SOF)</text:p>
          </table:table-cell>
          <table:table-cell office:value-type="float" office:value="19363.86" table:style-name="ce10">
            <text:p>19.363,86</text:p>
          </table:table-cell>
          <table:table-cell office:value-type="float" office:value="424.33" table:style-name="ce14">
            <text:p>424,33</text:p>
          </table:table-cell>
          <table:table-cell table:style-name="ce9"/>
          <table:table-cell office:value-type="float" office:value="1896.11" table:style-name="ce10">
            <text:p>1.896,1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684.3" table:style-name="ce10">
            <text:p>21.684,30</text:p>
          </table:table-cell>
          <table:table-cell office:value-type="float" office:value="-2810.2" table:style-name="ce12">
            <text:p>-2.810,20</text:p>
          </table:table-cell>
          <table:table-cell office:value-type="float" office:value="-3695.31" table:style-name="ce12">
            <text:p>-3.695,31</text:p>
          </table:table-cell>
          <table:table-cell office:value-type="float" office:value="-1433.92" table:style-name="ce12">
            <text:p>-1.433,92</text:p>
          </table:table-cell>
          <table:table-cell office:value-type="float" office:value="0" table:style-name="ce13">
            <text:p>0,00</text:p>
          </table:table-cell>
          <table:table-cell office:value-type="float" office:value="-7939.43" table:style-name="ce12">
            <text:p>-7.939,43</text:p>
          </table:table-cell>
          <table:table-cell office:value-type="float" office:value="13744.87" table:style-name="ce10">
            <text:p>13.744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ERA BOMFIM LOUREIRO PORTEL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6976.45" table:style-name="ce10">
            <text:p>6.976,45</text:p>
          </table:table-cell>
          <table:table-cell table:number-columns-repeated="2"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727.08" table:style-name="ce10">
            <text:p>7.727,08</text:p>
          </table:table-cell>
          <table:table-cell office:value-type="float" office:value="-515.92999999999995" table:style-name="ce11">
            <text:p>-515,93</text:p>
          </table:table-cell>
          <table:table-cell office:value-type="float" office:value="-389.1" table:style-name="ce11">
            <text:p>-389,10</text:p>
          </table:table-cell>
          <table:table-cell office:value-type="float" office:value="-2780.6" table:style-name="ce12">
            <text:p>-2.780,60</text:p>
          </table:table-cell>
          <table:table-cell office:value-type="float" office:value="0" table:style-name="ce13">
            <text:p>0,00</text:p>
          </table:table-cell>
          <table:table-cell office:value-type="float" office:value="-3685.63" table:style-name="ce12">
            <text:p>-3.685,63</text:p>
          </table:table-cell>
          <table:table-cell office:value-type="float" office:value="4041.45" table:style-name="ce10">
            <text:p>4.041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ERA LÚCIA GAMA DE MENDONÇ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38182.269999999997" table:style-name="ce10">
            <text:p>38.182,27</text:p>
          </table:table-cell>
          <table:table-cell office:value-type="float" office:value="754.25" table:style-name="ce14">
            <text:p>754,25</text:p>
          </table:table-cell>
          <table:table-cell table:style-name="ce9"/>
          <table:table-cell office:value-type="float" office:value="844.34" table:style-name="ce14">
            <text:p>844,34</text:p>
          </table:table-cell>
          <table:table-cell table:number-columns-spanned="2" table:number-rows-spanned="1" table:style-name="ce25"/>
          <table:covered-table-cell/>
          <table:table-cell office:value-type="float" office:value="38936.519999999997" table:style-name="ce10">
            <text:p>38.936,52</text:p>
          </table:table-cell>
          <table:table-cell office:value-type="float" office:value="78717.38" table:style-name="ce10">
            <text:p>78.717,38</text:p>
          </table:table-cell>
          <table:table-cell office:value-type="float" office:value="-5520.72" table:style-name="ce12">
            <text:p>-5.520,72</text:p>
          </table:table-cell>
          <table:table-cell office:value-type="float" office:value="-8267.85" table:style-name="ce12">
            <text:p>-8.267,85</text:p>
          </table:table-cell>
          <table:table-cell office:value-type="float" office:value="-1267.75" table:style-name="ce12">
            <text:p>-1.267,75</text:p>
          </table:table-cell>
          <table:table-cell office:value-type="float" office:value="0" table:style-name="ce13">
            <text:p>0,00</text:p>
          </table:table-cell>
          <table:table-cell office:value-type="float" office:value="-15056.32" table:style-name="ce12">
            <text:p>-15.056,32</text:p>
          </table:table-cell>
          <table:table-cell office:value-type="float" office:value="63661.06" table:style-name="ce10">
            <text:p>63.661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ERÔNICA CRISTINA SOBREIRA DE LIM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9696.5499999999993" table:style-name="ce10">
            <text:p>9.696,55</text:p>
          </table:table-cell>
          <table:table-cell office:value-type="float" office:value="3313.86" table:style-name="ce10">
            <text:p>3.313,86</text:p>
          </table:table-cell>
          <table:table-cell table:style-name="ce9"/>
          <table:table-cell office:value-type="float" office:value="1501.26" table:style-name="ce10">
            <text:p>1.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511.67" table:style-name="ce10">
            <text:p>14.511,67</text:p>
          </table:table-cell>
          <table:table-cell office:value-type="float" office:value="-876.34" table:style-name="ce11">
            <text:p>-876,34</text:p>
          </table:table-cell>
          <table:table-cell office:value-type="float" office:value="-1891.78" table:style-name="ce12">
            <text:p>-1.891,78</text:p>
          </table:table-cell>
          <table:table-cell office:value-type="float" office:value="-4254.32" table:style-name="ce12">
            <text:p>-4.254,32</text:p>
          </table:table-cell>
          <table:table-cell office:value-type="float" office:value="0" table:style-name="ce13">
            <text:p>0,00</text:p>
          </table:table-cell>
          <table:table-cell office:value-type="float" office:value="-7022.44" table:style-name="ce12">
            <text:p>-7.022,44</text:p>
          </table:table-cell>
          <table:table-cell office:value-type="float" office:value="7489.23" table:style-name="ce10">
            <text:p>7.489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ICTOR MANOEL MÁXIM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108.15" table:style-name="ce10">
            <text:p>13.108,15</text:p>
          </table:table-cell>
          <table:table-cell office:value-type="float" office:value="1590.36" table:style-name="ce10">
            <text:p>1.590,36</text:p>
          </table:table-cell>
          <table:table-cell table:style-name="ce9"/>
          <table:table-cell office:value-type="float" office:value="1500.17" table:style-name="ce10">
            <text:p>1.500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98.68" table:style-name="ce10">
            <text:p>16.198,68</text:p>
          </table:table-cell>
          <table:table-cell office:value-type="float" office:value="-1701.15" table:style-name="ce12">
            <text:p>-1.701,15</text:p>
          </table:table-cell>
          <table:table-cell office:value-type="float" office:value="-2204.96" table:style-name="ce12">
            <text:p>-2.204,96</text:p>
          </table:table-cell>
          <table:table-cell office:value-type="float" office:value="-1645.43" table:style-name="ce12">
            <text:p>-1.645,43</text:p>
          </table:table-cell>
          <table:table-cell office:value-type="float" office:value="0" table:style-name="ce13">
            <text:p>0,00</text:p>
          </table:table-cell>
          <table:table-cell office:value-type="float" office:value="-5551.54" table:style-name="ce12">
            <text:p>-5.551,54</text:p>
          </table:table-cell>
          <table:table-cell office:value-type="float" office:value="10647.14" table:style-name="ce10">
            <text:p>10.647,1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ICTOR REZENDE DOREA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E GOVERNANÇA E GESTÃO ESTRATÉGICA</text:p>
          </table:table-cell>
          <table:table-cell office:value-type="float" office:value="17853.79" table:style-name="ce10">
            <text:p>17.853,79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1490.91" table:style-name="ce10">
            <text:p>1.490,91</text:p>
          </table:table-cell>
          <table:table-cell office:value-type="float" office:value="8734.33" table:number-columns-spanned="2" table:number-rows-spanned="1" table:style-name="ce26">
            <text:p>8.734,33</text:p>
          </table:table-cell>
          <table:covered-table-cell/>
          <table:table-cell table:style-name="ce9"/>
          <table:table-cell office:value-type="float" office:value="36490.04" table:style-name="ce10">
            <text:p>36.490,04</text:p>
          </table:table-cell>
          <table:table-cell office:value-type="float" office:value="-828.39" table:style-name="ce11">
            <text:p>-828,39</text:p>
          </table:table-cell>
          <table:table-cell office:value-type="float" office:value="-7084.29" table:style-name="ce12">
            <text:p>-7.084,29</text:p>
          </table:table-cell>
          <table:table-cell office:value-type="float" office:value="-837.69" table:style-name="ce11">
            <text:p>-837,69</text:p>
          </table:table-cell>
          <table:table-cell office:value-type="float" office:value="0" table:style-name="ce13">
            <text:p>0,00</text:p>
          </table:table-cell>
          <table:table-cell office:value-type="float" office:value="-8750.3700000000008" table:style-name="ce12">
            <text:p>-8.750,37</text:p>
          </table:table-cell>
          <table:table-cell office:value-type="float" office:value="27739.67" table:style-name="ce10">
            <text:p>27.739,6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IVIANA MENEZES COST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873.32" table:style-name="ce10">
            <text:p>11.873,32</text:p>
          </table:table-cell>
          <table:table-cell office:value-type="float" office:value="551.05999999999995" table:style-name="ce14">
            <text:p>551,06</text:p>
          </table:table-cell>
          <table:table-cell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175.01" table:style-name="ce10">
            <text:p>13.175,01</text:p>
          </table:table-cell>
          <table:table-cell office:value-type="float" office:value="-779.64" table:style-name="ce11">
            <text:p>-779,64</text:p>
          </table:table-cell>
          <table:table-cell office:value-type="float" office:value="-2332.94" table:style-name="ce12">
            <text:p>-2.332,94</text:p>
          </table:table-cell>
          <table:table-cell office:value-type="float" office:value="-1573.8" table:style-name="ce12">
            <text:p>-1.573,80</text:p>
          </table:table-cell>
          <table:table-cell office:value-type="float" office:value="0" table:style-name="ce13">
            <text:p>0,00</text:p>
          </table:table-cell>
          <table:table-cell office:value-type="float" office:value="-4686.38" table:style-name="ce12">
            <text:p>-4.686,38</text:p>
          </table:table-cell>
          <table:table-cell office:value-type="float" office:value="8488.6299999999992" table:style-name="ce10">
            <text:p>8.488,6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IVIANE RODRIGUES MAIA NOBRE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SETOR DE ESTÁGIO E TREINAMENTO (EJ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1974.29" table:style-name="ce10">
            <text:p>1.974,29</text:p>
          </table:table-cell>
          <table:table-cell office:value-type="float" office:value="1939.89" table:style-name="ce10">
            <text:p>1.939,89</text:p>
          </table:table-cell>
          <table:table-cell office:value-type="float" office:value="2505.0500000000002" table:style-name="ce10">
            <text:p>2.505,05</text:p>
          </table:table-cell>
          <table:table-cell office:value-type="float" office:value="790.56" table:number-columns-spanned="2" table:number-rows-spanned="1" table:style-name="ce27">
            <text:p>790,56</text:p>
          </table:table-cell>
          <table:covered-table-cell/>
          <table:table-cell table:style-name="ce9"/>
          <table:table-cell office:value-type="float" office:value="19106.86" table:style-name="ce10">
            <text:p>19.106,86</text:p>
          </table:table-cell>
          <table:table-cell office:value-type="float" office:value="-1823.28" table:style-name="ce12">
            <text:p>-1.823,28</text:p>
          </table:table-cell>
          <table:table-cell office:value-type="float" office:value="-3194.73" table:style-name="ce12">
            <text:p>-3.194,73</text:p>
          </table:table-cell>
          <table:table-cell office:value-type="float" office:value="-4689.58" table:style-name="ce12">
            <text:p>-4.689,58</text:p>
          </table:table-cell>
          <table:table-cell office:value-type="float" office:value="0" table:style-name="ce13">
            <text:p>0,00</text:p>
          </table:table-cell>
          <table:table-cell office:value-type="float" office:value="-9707.59" table:style-name="ce12">
            <text:p>-9.707,59</text:p>
          </table:table-cell>
          <table:table-cell office:value-type="float" office:value="9399.27" table:style-name="ce10">
            <text:p>9.399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ALDIK DA PAIXÃO MARQUES CANTANHEDE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398.39" table:style-name="ce10">
            <text:p>11.398,39</text:p>
          </table:table-cell>
          <table:table-cell office:value-type="float" office:value="3649.36" table:style-name="ce10">
            <text:p>3.649,36</text:p>
          </table:table-cell>
          <table:table-cell table:style-name="ce9"/>
          <table:table-cell office:value-type="float" office:value="2274.6999999999998" table:style-name="ce10">
            <text:p>2.274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322.45" table:style-name="ce10">
            <text:p>17.322,45</text:p>
          </table:table-cell>
          <table:table-cell office:value-type="float" office:value="-2040.89" table:style-name="ce12">
            <text:p>-2.040,89</text:p>
          </table:table-cell>
          <table:table-cell office:value-type="float" office:value="-2050.4" table:style-name="ce12">
            <text:p>-2.050,40</text:p>
          </table:table-cell>
          <table:table-cell office:value-type="float" office:value="-1558.36" table:style-name="ce12">
            <text:p>-1.558,36</text:p>
          </table:table-cell>
          <table:table-cell office:value-type="float" office:value="0" table:style-name="ce13">
            <text:p>0,00</text:p>
          </table:table-cell>
          <table:table-cell office:value-type="float" office:value="-5649.65" table:style-name="ce12">
            <text:p>-5.649,65</text:p>
          </table:table-cell>
          <table:table-cell office:value-type="float" office:value="11672.8" table:style-name="ce10">
            <text:p>11.672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ANDA GODEIRO DOS SANTO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919.53" table:style-name="ce10">
            <text:p>3.919,53</text:p>
          </table:table-cell>
          <table:table-cell table:style-name="ce9"/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956.1" table:style-name="ce10">
            <text:p>23.956,10</text:p>
          </table:table-cell>
          <table:table-cell office:value-type="float" office:value="-2558.52" table:style-name="ce12">
            <text:p>-2.558,52</text:p>
          </table:table-cell>
          <table:table-cell office:value-type="float" office:value="-4808.55" table:style-name="ce12">
            <text:p>-4.808,55</text:p>
          </table:table-cell>
          <table:table-cell office:value-type="float" office:value="-2417.71" table:style-name="ce12">
            <text:p>-2.417,71</text:p>
          </table:table-cell>
          <table:table-cell office:value-type="float" office:value="0" table:style-name="ce13">
            <text:p>0,00</text:p>
          </table:table-cell>
          <table:table-cell office:value-type="float" office:value="-9784.7800000000007" table:style-name="ce12">
            <text:p>-9.784,78</text:p>
          </table:table-cell>
          <table:table-cell office:value-type="float" office:value="14171.32" table:style-name="ce10">
            <text:p>14.171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ANDERLÉA DA SILVA SOARES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APOIO ÀS VARAS (SEJ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3671.9" table:style-name="ce10">
            <text:p>3.671,90</text:p>
          </table:table-cell>
          <table:table-cell office:value-type="float" office:value="7398.87" table:style-name="ce10">
            <text:p>7.398,87</text:p>
          </table:table-cell>
          <table:table-cell office:value-type="float" office:value="3036.69" table:style-name="ce10">
            <text:p>3.036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909.54" table:style-name="ce10">
            <text:p>25.909,54</text:p>
          </table:table-cell>
          <table:table-cell office:value-type="float" office:value="-2103.38" table:style-name="ce12">
            <text:p>-2.103,38</text:p>
          </table:table-cell>
          <table:table-cell office:value-type="float" office:value="-4737.97" table:style-name="ce12">
            <text:p>-4.737,97</text:p>
          </table:table-cell>
          <table:table-cell office:value-type="float" office:value="-6293.02" table:style-name="ce12">
            <text:p>-6.293,02</text:p>
          </table:table-cell>
          <table:table-cell office:value-type="float" office:value="0" table:style-name="ce13">
            <text:p>0,00</text:p>
          </table:table-cell>
          <table:table-cell office:value-type="float" office:value="-13134.37" table:style-name="ce12">
            <text:p>-13.134,37</text:p>
          </table:table-cell>
          <table:table-cell office:value-type="float" office:value="12775.17" table:style-name="ce10">
            <text:p>12.775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ANESSA KIEV FERNANDES ALBUQUERQUE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COORDENADORIA DE EXECUÇÃO (SEPP)</text:p>
          </table:table-cell>
          <table:table-cell table:number-columns-repeated="3" table:style-name="ce9"/>
          <table:table-cell office:value-type="float" office:value="1537.89" table:style-name="ce10">
            <text:p>1.537,8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37.89" table:style-name="ce10">
            <text:p>1.537,89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537.89" table:style-name="ce10">
            <text:p>1.537,8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ASHINGTON LUIZ DE FRANÇ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SLQ)</text:p>
          </table:table-cell>
          <table:table-cell office:value-type="float" office:value="1917" table:style-name="ce10">
            <text:p>1.917,0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447.69" table:style-name="ce10">
            <text:p>2.447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549.74" table:style-name="ce10">
            <text:p>5.549,74</text:p>
          </table:table-cell>
          <table:table-cell office:value-type="float" office:value="-210.87" table:style-name="ce11">
            <text:p>-210,87</text:p>
          </table:table-cell>
          <table:table-cell office:value-type="float" office:value="-59.83" table:style-name="ce11">
            <text:p>-59,83</text:p>
          </table:table-cell>
          <table:table-cell office:value-type="float" office:value="-1926.95" table:style-name="ce12">
            <text:p>-1.926,95</text:p>
          </table:table-cell>
          <table:table-cell office:value-type="float" office:value="0" table:style-name="ce13">
            <text:p>0,00</text:p>
          </table:table-cell>
          <table:table-cell office:value-type="float" office:value="-2197.65" table:style-name="ce12">
            <text:p>-2.197,65</text:p>
          </table:table-cell>
          <table:table-cell office:value-type="float" office:value="3352.09" table:style-name="ce10">
            <text:p>3.352,0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EBER GUIMARÃES ARARUN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734.05" table:style-name="ce10">
            <text:p>3.734,05</text:p>
          </table:table-cell>
          <table:table-cell table:style-name="ce9"/>
          <table:table-cell office:value-type="float" office:value="499.68" table:style-name="ce14">
            <text:p>499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519.67" table:style-name="ce10">
            <text:p>23.519,67</text:p>
          </table:table-cell>
          <table:table-cell office:value-type="float" office:value="-2527.92" table:style-name="ce12">
            <text:p>-2.527,92</text:p>
          </table:table-cell>
          <table:table-cell table:style-name="ce9"/>
          <table:table-cell office:value-type="float" office:value="-744.83" table:style-name="ce11">
            <text:p>-744,83</text:p>
          </table:table-cell>
          <table:table-cell office:value-type="float" office:value="0" table:style-name="ce13">
            <text:p>0,00</text:p>
          </table:table-cell>
          <table:table-cell office:value-type="float" office:value="-3272.75" table:style-name="ce12">
            <text:p>-3.272,75</text:p>
          </table:table-cell>
          <table:table-cell office:value-type="float" office:value="20246.919999999998" table:style-name="ce10">
            <text:p>20.246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ELLINGTON MARCONDE PINHEIRO DE ALMEIDA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TOR DE PETIÇÃO E PROTOCOLO (CAVT)</text:p>
          </table:table-cell>
          <table:table-cell table:number-columns-repeated="3" table:style-name="ce9"/>
          <table:table-cell office:value-type="float" office:value="3860.17" table:style-name="ce10">
            <text:p>3.860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860.17" table:style-name="ce10">
            <text:p>3.860,17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3860.17" table:style-name="ce10">
            <text:p>3.860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ELLINGTON VASCONCELOS SILVA</text:p>
          </table:table-cell>
          <table:table-cell office:value-type="string" table:style-name="ce8">
            <text:p>ASSISTENTE DE DIRETOR - FC-04</text:p>
          </table:table-cell>
          <table:table-cell office:value-type="string" table:style-name="ce8">
            <text:p>SECRETARIA DE PRECATÓRIOS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3174.42" table:style-name="ce10">
            <text:p>3.174,42</text:p>
          </table:table-cell>
          <table:table-cell office:value-type="float" office:value="1939.89" table:style-name="ce10">
            <text:p>1.939,89</text:p>
          </table:table-cell>
          <table:table-cell office:value-type="float" office:value="3120.07" table:style-name="ce10">
            <text:p>3.120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036.46" table:style-name="ce10">
            <text:p>20.036,46</text:p>
          </table:table-cell>
          <table:table-cell office:value-type="float" office:value="-2021.3" table:style-name="ce12">
            <text:p>-2.021,30</text:p>
          </table:table-cell>
          <table:table-cell office:value-type="float" office:value="-3018.24" table:style-name="ce12">
            <text:p>-3.018,24</text:p>
          </table:table-cell>
          <table:table-cell office:value-type="float" office:value="-4425.49" table:style-name="ce12">
            <text:p>-4.425,49</text:p>
          </table:table-cell>
          <table:table-cell office:value-type="float" office:value="0" table:style-name="ce13">
            <text:p>0,00</text:p>
          </table:table-cell>
          <table:table-cell office:value-type="float" office:value="-9465.0300000000007" table:style-name="ce12">
            <text:p>-9.465,03</text:p>
          </table:table-cell>
          <table:table-cell office:value-type="float" office:value="10571.43" table:style-name="ce10">
            <text:p>10.571,4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ENDELL SILVA SOARES</text:p>
          </table:table-cell>
          <table:table-cell office:value-type="string" table:style-name="ce8">
            <text:p>ANALISTA JUDICIÁRIO - NÍVEL SUPERIOR A1</text:p>
          </table:table-cell>
          <table:table-cell office:value-type="string" table:style-name="ce8">
            <text:p>SETOR DE APOIO AO USUÁRIO (SETIC)</text:p>
          </table:table-cell>
          <table:table-cell office:value-type="float" office:value="12974.27" table:style-name="ce10">
            <text:p>12.974,27</text:p>
          </table:table-cell>
          <table:table-cell table:number-columns-repeated="2" table:style-name="ce9"/>
          <table:table-cell office:value-type="float" office:value="3455.94" table:style-name="ce10">
            <text:p>3.455,9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430.21" table:style-name="ce10">
            <text:p>16.430,21</text:p>
          </table:table-cell>
          <table:table-cell office:value-type="float" office:value="-828.39" table:style-name="ce11">
            <text:p>-828,39</text:p>
          </table:table-cell>
          <table:table-cell office:value-type="float" office:value="-2314.35" table:style-name="ce12">
            <text:p>-2.314,35</text:p>
          </table:table-cell>
          <table:table-cell office:value-type="float" office:value="-1638.94" table:style-name="ce12">
            <text:p>-1.638,94</text:p>
          </table:table-cell>
          <table:table-cell office:value-type="float" office:value="0" table:style-name="ce13">
            <text:p>0,00</text:p>
          </table:table-cell>
          <table:table-cell office:value-type="float" office:value="-4781.68" table:style-name="ce12">
            <text:p>-4.781,68</text:p>
          </table:table-cell>
          <table:table-cell office:value-type="float" office:value="11648.53" table:style-name="ce10">
            <text:p>11.648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ERTHER JOSÉ AMARAL BORGE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PAGAMENTO (SOF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451.99" table:style-name="ce10">
            <text:p>3.451,99</text:p>
          </table:table-cell>
          <table:table-cell table:style-name="ce9"/>
          <table:table-cell office:value-type="float" office:value="2024.1" table:style-name="ce10">
            <text:p>2.024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762.03" table:style-name="ce10">
            <text:p>24.762,03</text:p>
          </table:table-cell>
          <table:table-cell office:value-type="float" office:value="-3309.77" table:style-name="ce12">
            <text:p>-3.309,77</text:p>
          </table:table-cell>
          <table:table-cell office:value-type="float" office:value="-4421.25" table:style-name="ce12">
            <text:p>-4.421,25</text:p>
          </table:table-cell>
          <table:table-cell office:value-type="float" office:value="-101.91" table:style-name="ce11">
            <text:p>-101,91</text:p>
          </table:table-cell>
          <table:table-cell office:value-type="float" office:value="0" table:style-name="ce13">
            <text:p>0,00</text:p>
          </table:table-cell>
          <table:table-cell office:value-type="float" office:value="-7832.93" table:style-name="ce12">
            <text:p>-7.832,93</text:p>
          </table:table-cell>
          <table:table-cell office:value-type="float" office:value="16929.099999999999" table:style-name="ce10">
            <text:p>16.929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ESLEY SIMPLÍCIO MELO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9ª VT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3629.4" table:style-name="ce10">
            <text:p>3.629,40</text:p>
          </table:table-cell>
          <table:table-cell office:value-type="float" office:value="8411.01" table:style-name="ce10">
            <text:p>8.411,01</text:p>
          </table:table-cell>
          <table:table-cell office:value-type="float" office:value="3146.42" table:style-name="ce10">
            <text:p>3.146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988.91" table:style-name="ce10">
            <text:p>26.988,91</text:p>
          </table:table-cell>
          <table:table-cell office:value-type="float" office:value="-2096.37" table:style-name="ce12">
            <text:p>-2.096,37</text:p>
          </table:table-cell>
          <table:table-cell office:value-type="float" office:value="-4902.2700000000004" table:style-name="ce12">
            <text:p>-4.902,27</text:p>
          </table:table-cell>
          <table:table-cell office:value-type="float" office:value="-3292.62" table:style-name="ce12">
            <text:p>-3.292,62</text:p>
          </table:table-cell>
          <table:table-cell office:value-type="float" office:value="0" table:style-name="ce13">
            <text:p>0,00</text:p>
          </table:table-cell>
          <table:table-cell office:value-type="float" office:value="-10291.26" table:style-name="ce12">
            <text:p>-10.291,26</text:p>
          </table:table-cell>
          <table:table-cell office:value-type="float" office:value="16697.650000000001" table:style-name="ce10">
            <text:p>16.697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ILLAMBERGH HOLANDA BRITO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2ª VT)</text:p>
          </table:table-cell>
          <table:table-cell office:value-type="float" office:value="19317.11" table:style-name="ce10">
            <text:p>19.317,11</text:p>
          </table:table-cell>
          <table:table-cell office:value-type="float" office:value="1770.21" table:style-name="ce10">
            <text:p>1.770,21</text:p>
          </table:table-cell>
          <table:table-cell office:value-type="float" office:value="2232.38" table:style-name="ce10">
            <text:p>2.232,38</text:p>
          </table:table-cell>
          <table:table-cell office:value-type="float" office:value="1629.23" table:style-name="ce10">
            <text:p>1.629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948.93" table:style-name="ce10">
            <text:p>24.948,93</text:p>
          </table:table-cell>
          <table:table-cell office:value-type="float" office:value="-3032.27" table:style-name="ce12">
            <text:p>-3.032,27</text:p>
          </table:table-cell>
          <table:table-cell office:value-type="float" office:value="-3555.36" table:style-name="ce12">
            <text:p>-3.555,36</text:p>
          </table:table-cell>
          <table:table-cell office:value-type="float" office:value="-2793.29" table:style-name="ce12">
            <text:p>-2.793,29</text:p>
          </table:table-cell>
          <table:table-cell office:value-type="float" office:value="0" table:style-name="ce13">
            <text:p>0,00</text:p>
          </table:table-cell>
          <table:table-cell office:value-type="float" office:value="-9380.92" table:style-name="ce12">
            <text:p>-9.380,92</text:p>
          </table:table-cell>
          <table:table-cell office:value-type="float" office:value="15568.01" table:style-name="ce10">
            <text:p>15.568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ILLANY REGINA ALVES DA SILVA LOPES</text:p>
          </table:table-cell>
          <table:table-cell office:value-type="string" table:style-name="ce8">
            <text:p>ANALISTA JUDICIÁRIO - NÍVEL SUPERIOR A5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7254.21" table:style-name="ce10">
            <text:p>17.254,21</text:p>
          </table:table-cell>
          <table:table-cell table:number-columns-repeated="2" table:style-name="ce9"/>
          <table:table-cell office:value-type="float" office:value="4946.8900000000003" table:style-name="ce10">
            <text:p>4.946,8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201.1" table:style-name="ce10">
            <text:p>22.201,10</text:p>
          </table:table-cell>
          <table:table-cell office:value-type="float" office:value="-2352.0500000000002" table:style-name="ce12">
            <text:p>-2.352,05</text:p>
          </table:table-cell>
          <table:table-cell office:value-type="float" office:value="-3085.73" table:style-name="ce12">
            <text:p>-3.085,73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5437.78" table:style-name="ce12">
            <text:p>-5.437,78</text:p>
          </table:table-cell>
          <table:table-cell office:value-type="float" office:value="16763.32" table:style-name="ce10">
            <text:p>16.763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ILSON AUGUSTO OURIVES MACED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1UNP)</text:p>
          </table:table-cell>
          <table:table-cell office:value-type="float" office:value="11353.05" table:style-name="ce10">
            <text:p>11.353,0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752.96" table:style-name="ce10">
            <text:p>2.752,96</text:p>
          </table:table-cell>
          <table:table-cell office:value-type="float" office:value="123.36" table:number-columns-spanned="2" table:number-rows-spanned="1" table:style-name="ce27">
            <text:p>123,36</text:p>
          </table:table-cell>
          <table:covered-table-cell/>
          <table:table-cell table:style-name="ce9"/>
          <table:table-cell office:value-type="float" office:value="16169.26" table:style-name="ce10">
            <text:p>16.169,26</text:p>
          </table:table-cell>
          <table:table-cell office:value-type="float" office:value="-1425.44" table:style-name="ce12">
            <text:p>-1.425,44</text:p>
          </table:table-cell>
          <table:table-cell office:value-type="float" office:value="-2394.1999999999998" table:style-name="ce12">
            <text:p>-2.394,20</text:p>
          </table:table-cell>
          <table:table-cell office:value-type="float" office:value="-1301.44" table:style-name="ce12">
            <text:p>-1.301,44</text:p>
          </table:table-cell>
          <table:table-cell office:value-type="float" office:value="0" table:style-name="ce13">
            <text:p>0,00</text:p>
          </table:table-cell>
          <table:table-cell office:value-type="float" office:value="-5121.08" table:style-name="ce12">
            <text:p>-5.121,08</text:p>
          </table:table-cell>
          <table:table-cell office:value-type="float" office:value="11048.18" table:style-name="ce10">
            <text:p>11.048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YARA MARIA DA COSTA BARBOZA ROCHA SANT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447.87" table:style-name="ce10">
            <text:p>1.447,87</text:p>
          </table:table-cell>
          <table:table-cell table:style-name="ce9"/>
          <table:table-cell office:value-type="float" office:value="1513.36" table:style-name="ce10">
            <text:p>1.513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597.09" table:style-name="ce10">
            <text:p>14.597,09</text:p>
          </table:table-cell>
          <table:table-cell office:value-type="float" office:value="-888.44" table:style-name="ce11">
            <text:p>-888,44</text:p>
          </table:table-cell>
          <table:table-cell office:value-type="float" office:value="-1908.61" table:style-name="ce12">
            <text:p>-1.908,61</text:p>
          </table:table-cell>
          <table:table-cell office:value-type="float" office:value="-5861.94" table:style-name="ce12">
            <text:p>-5.861,94</text:p>
          </table:table-cell>
          <table:table-cell office:value-type="float" office:value="0" table:style-name="ce13">
            <text:p>0,00</text:p>
          </table:table-cell>
          <table:table-cell office:value-type="float" office:value="-8658.99" table:style-name="ce12">
            <text:p>-8.658,99</text:p>
          </table:table-cell>
          <table:table-cell office:value-type="float" office:value="5938.1" table:style-name="ce10">
            <text:p>5.938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YASMIN BARBOSA FONTES OLIVEI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5681.08" table:style-name="ce10">
            <text:p>5.681,08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5681.08" table:style-name="ce10">
            <text:p>5.681,08</text:p>
          </table:table-cell>
          <table:table-cell office:value-type="float" office:value="-309.94" table:style-name="ce11">
            <text:p>-309,94</text:p>
          </table:table-cell>
          <table:table-cell office:value-type="float" office:value="-607.70000000000005" table:style-name="ce11">
            <text:p>-607,70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917.64" table:style-name="ce11">
            <text:p>-917,64</text:p>
          </table:table-cell>
          <table:table-cell office:value-type="float" office:value="4763.4399999999996" table:style-name="ce10">
            <text:p>4.763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YONALDO CARLOS ESTEVÃO DA COSTA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3559.34" table:style-name="ce10">
            <text:p>13.559,34</text:p>
          </table:table-cell>
          <table:table-cell office:value-type="float" office:value="3269.41" table:style-name="ce10">
            <text:p>3.269,41</text:p>
          </table:table-cell>
          <table:table-cell table:style-name="ce9"/>
          <table:table-cell office:value-type="float" office:value="2319.83" table:style-name="ce10">
            <text:p>2.319,8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148.580000000002" table:style-name="ce10">
            <text:p>19.148,58</text:p>
          </table:table-cell>
          <table:table-cell office:value-type="float" office:value="-2036.97" table:style-name="ce12">
            <text:p>-2.036,97</text:p>
          </table:table-cell>
          <table:table-cell office:value-type="float" office:value="-2693.82" table:style-name="ce12">
            <text:p>-2.693,82</text:p>
          </table:table-cell>
          <table:table-cell office:value-type="float" office:value="-2080" table:style-name="ce12">
            <text:p>-2.080,00</text:p>
          </table:table-cell>
          <table:table-cell office:value-type="float" office:value="0" table:style-name="ce13">
            <text:p>0,00</text:p>
          </table:table-cell>
          <table:table-cell office:value-type="float" office:value="-6810.79" table:style-name="ce12">
            <text:p>-6.810,79</text:p>
          </table:table-cell>
          <table:table-cell office:value-type="float" office:value="12337.79" table:style-name="ce10">
            <text:p>12.337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ZAILDA CARDOSO DA SILV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8ª VT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750.63" table:style-name="ce14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35.68" table:style-name="ce10">
            <text:p>1.935,68</text:p>
          </table:table-cell>
          <table:table-cell table:number-columns-repeated="2" table:style-name="ce9"/>
          <table:table-cell office:value-type="float" office:value="-1111.8699999999999" table:style-name="ce12">
            <text:p>-1.111,87</text:p>
          </table:table-cell>
          <table:table-cell office:value-type="float" office:value="0" table:style-name="ce13">
            <text:p>0,00</text:p>
          </table:table-cell>
          <table:table-cell office:value-type="float" office:value="-1111.8699999999999" table:style-name="ce12">
            <text:p>-1.111,87</text:p>
          </table:table-cell>
          <table:table-cell office:value-type="float" office:value="823.81" table:style-name="ce14">
            <text:p>823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ZANELI MALTA PRAT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<text:s/>(1UNP)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office:value-type="float" office:value="2024.1" table:style-name="ce10">
            <text:p>2.024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256.4799999999996" table:style-name="ce10">
            <text:p>4.256,48</text:p>
          </table:table-cell>
          <table:table-cell table:style-name="ce9"/>
          <table:table-cell office:value-type="float" office:value="-24.63" table:style-name="ce11">
            <text:p>-24,63</text:p>
          </table:table-cell>
          <table:table-cell office:value-type="float" office:value="-1923.48" table:style-name="ce12">
            <text:p>-1.923,48</text:p>
          </table:table-cell>
          <table:table-cell office:value-type="float" office:value="0" table:style-name="ce13">
            <text:p>0,00</text:p>
          </table:table-cell>
          <table:table-cell office:value-type="float" office:value="-1948.11" table:style-name="ce12">
            <text:p>-1.948,11</text:p>
          </table:table-cell>
          <table:table-cell office:value-type="float" office:value="2308.37" table:style-name="ce10">
            <text:p>2.308,3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ZENAIDE MONTE SOARES DE OLIVEIRA RAM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247.99" table:style-name="ce10">
            <text:p>11.247,99</text:p>
          </table:table-cell>
          <table:table-cell office:value-type="float" office:value="12532.19" table:style-name="ce10">
            <text:p>12.532,19</text:p>
          </table:table-cell>
          <table:table-cell table:style-name="ce9"/>
          <table:table-cell office:value-type="float" office:value="1537.61" table:style-name="ce10">
            <text:p>1.537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317.79" table:style-name="ce10">
            <text:p>25.317,79</text:p>
          </table:table-cell>
          <table:table-cell office:value-type="float" office:value="-2653.35" table:style-name="ce12">
            <text:p>-2.653,35</text:p>
          </table:table-cell>
          <table:table-cell office:value-type="float" office:value="-4416.92" table:style-name="ce12">
            <text:p>-4.416,92</text:p>
          </table:table-cell>
          <table:table-cell office:value-type="float" office:value="-2925.53" table:style-name="ce12">
            <text:p>-2.925,53</text:p>
          </table:table-cell>
          <table:table-cell office:value-type="float" office:value="0" table:style-name="ce13">
            <text:p>0,00</text:p>
          </table:table-cell>
          <table:table-cell office:value-type="float" office:value="-9995.7999999999993" table:style-name="ce12">
            <text:p>-9.995,80</text:p>
          </table:table-cell>
          <table:table-cell office:value-type="float" office:value="15321.99" table:style-name="ce10">
            <text:p>15.321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ZILDA MONTEIRO CAVALCANTE FILHA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TOR DE PETIÇÃO E PROTOCOLO (CAVT)</text:p>
          </table:table-cell>
          <table:table-cell table:number-columns-repeated="3" table:style-name="ce9"/>
          <table:table-cell office:value-type="float" office:value="1672.81" table:style-name="ce10">
            <text:p>1.672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72.81" table:style-name="ce10">
            <text:p>1.672,81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672.81" table:style-name="ce10">
            <text:p>1.672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ZULEIDE ALVES DOS SANTOS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7904.03" table:style-name="ce10">
            <text:p>17.904,03</text:p>
          </table:table-cell>
          <table:table-cell table:number-columns-repeated="2" table:style-name="ce9"/>
          <table:table-cell office:value-type="float" office:value="762.73" table:style-name="ce14">
            <text:p>762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666.759999999998" table:style-name="ce10">
            <text:p>18.666,76</text:p>
          </table:table-cell>
          <table:table-cell office:value-type="float" office:value="-1683.78" table:style-name="ce12">
            <text:p>-1.683,78</text:p>
          </table:table-cell>
          <table:table-cell office:value-type="float" office:value="-3067.61" table:style-name="ce12">
            <text:p>-3.067,61</text:p>
          </table:table-cell>
          <table:table-cell office:value-type="float" office:value="-1530.88" table:style-name="ce12">
            <text:p>-1.530,88</text:p>
          </table:table-cell>
          <table:table-cell office:value-type="float" office:value="0" table:style-name="ce13">
            <text:p>0,00</text:p>
          </table:table-cell>
          <table:table-cell office:value-type="float" office:value="-6282.27" table:style-name="ce12">
            <text:p>-6.282,27</text:p>
          </table:table-cell>
          <table:table-cell office:value-type="float" office:value="12384.49" table:style-name="ce10">
            <text:p>12.384,49</text:p>
          </table:table-cell>
          <table:table-cell table:number-columns-repeated="2" table:style-name="ce9"/>
          <table:table-cell table:number-columns-repeated="16365"/>
        </table:table-row>
        <table:table-row table:style-name="ro2">
          <table:table-cell office:value-type="string" table:number-columns-spanned="3" table:number-rows-spanned="1" table:style-name="ce29">
            <text:p>TOTAL</text:p>
          </table:table-cell>
          <table:covered-table-cell table:number-columns-repeated="2"/>
          <table:table-cell office:value-type="float" office:value="9659565.7400000002" table:style-name="ce16">
            <text:p>9.659.565,74</text:p>
          </table:table-cell>
          <table:table-cell office:value-type="float" office:value="1241591.42" table:style-name="ce16">
            <text:p>1.241.591,42</text:p>
          </table:table-cell>
          <table:table-cell office:value-type="float" office:value="2791504.94" table:style-name="ce16">
            <text:p>2.791.504,94</text:p>
          </table:table-cell>
          <table:table-cell office:value-type="float" office:value="1650423.11" table:style-name="ce16">
            <text:p>1.650.423,11</text:p>
          </table:table-cell>
          <table:table-cell office:value-type="float" office:value="443250.5" table:number-columns-spanned="2" table:number-rows-spanned="1" table:style-name="ce30">
            <text:p>443.250,50</text:p>
          </table:table-cell>
          <table:covered-table-cell/>
          <table:table-cell office:value-type="float" office:value="136503.38" table:style-name="ce16">
            <text:p>136.503,38</text:p>
          </table:table-cell>
          <table:table-cell office:value-type="float" office:value="15922839.09" table:style-name="ce16">
            <text:p>15.922.839,09</text:p>
          </table:table-cell>
          <table:table-cell office:value-type="float" office:value="-1391152.78" table:style-name="ce17">
            <text:p>-1.391.152,78</text:p>
          </table:table-cell>
          <table:table-cell office:value-type="float" office:value="-2477810.37" table:style-name="ce17">
            <text:p>-2.477.810,37</text:p>
          </table:table-cell>
          <table:table-cell office:value-type="float" office:value="-1920064.49" table:style-name="ce17">
            <text:p>-1.920.064,49</text:p>
          </table:table-cell>
          <table:table-cell office:value-type="float" office:value="-40619.83" table:style-name="ce17">
            <text:p>-40.619,83</text:p>
          </table:table-cell>
          <table:table-cell office:value-type="float" office:value="-5829647.4699999997" table:style-name="ce17">
            <text:p>-5.829.647,47</text:p>
          </table:table-cell>
          <table:table-cell office:value-type="float" office:value="10093191.619999999" table:style-name="ce16">
            <text:p>10.093.191,62</text:p>
          </table:table-cell>
          <table:table-cell office:value-type="float" office:value="0" table:style-name="ce18">
            <text:p>0,00</text:p>
          </table:table-cell>
          <table:table-cell office:value-type="float" office:value="0" table:style-name="ce18">
            <text:p>0,00</text:p>
          </table:table-cell>
          <table:table-cell table:number-columns-repeated="16365"/>
        </table:table-row>
        <table:table-row table:style-name="ro2">
          <table:table-cell office:value-type="string" table:style-name="ce19">
            <text:p>[i] Remuneração do cargo efetivo - Vencimento, G.A.J., V.P.I, Adicionais de Qualificação, G.A.E e G.A.S, além de outras desta natureza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[ii] V.P.N.I., Adicional por tempo de serviço, quintos, décimos e vantagens decorrentes de sentença judicial ou extensão administrativa, abono de permanência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[iii] Auxílio-alimentação, Auxílio-transporte, Auxílio Pré-escolar, Auxílio Saúde, Auxílio Natalidade, Auxílio Moradia, Ajuda de Custo, além de outras desta natureza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[iv] Abono constitucional de 1/3 de férias, indenização de férias, antecipação de férias, gratificação natalina, antecipação de gratificação natalina, serviço extraordinário, substituição, pagamentos retroativos, além de outras desta natureza. <text:s text:c="2"/>[v] Gratificações de qualquer natureza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[vi] Total dos rendimentos pagos no mês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[vii] Contribuição Previdenciária Oficial (Plano de Seguridade Social do Servidor Público e Regime Geral de Previdência Social). [viii] Imposto de Renda Retido na Fonte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[ix] Cotas de participação de auxílio pré-escolar, auxílio transporte e demais descontos extraordinários de caráter não pessoal. [x] Valores retidos por excederem ao teto remuneratório constitucional conforme Resoluções nº 13 e 14, do CNJ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11 Total dos descontos efetuados no mês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12 Rendimento líquido após os descontos referidos nos itens anteriores.</text:p>
          </table:table-cell>
          <table:table-cell table:number-columns-repeated="16383"/>
        </table:table-row>
        <table:table-row table:style-name="ro2">
          <table:table-cell office:value-type="string" table:style-name="ce19">
            <text:p>13 Remuneração percebida no órgão de origem por magistrados e servidores, cedidos ou requisitados, optantes por aquela remuneração. 14 Valor de diárias efetivamente pago no mês de referência, ainda que o período de afastamento se estenda para além deste.</text:p>
          </table:table-cell>
          <table:table-cell table:number-columns-repeated="16383"/>
        </table:table-row>
        <table:table-row table:number-rows-repeated="1047742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number-style style:name="N36P0">
      <number:number number:decimal-places="2" number:min-integer-digits="1"/>
    </number:number-style>
    <number:number-style style:name="N36">
      <number:number number:decimal-places="2" number:min-integer-digits="1"/>
      <style:map style:condition="value()&gt;=0" style:apply-style-name="N36P0"/>
    </number:number-style>
    <number:number-style style:name="N37P0">
      <number:number number:decimal-places="2" number:min-integer-digits="1" number:grouping="true"/>
    </number:number-style>
    <number:number-style style:name="N37">
      <number:number number:decimal-places="2" number:min-integer-digits="1" number:grouping="true"/>
      <style:map style:condition="value()&gt;=0" style:apply-style-name="N37P0"/>
    </number:number-style>
    <number:number-style style:name="N38">
      <style:text-properties fo:color="#FF0000"/>
      <number:number number: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Online2PDF.com</meta:initial-creator>
    <dc:creator>Marianize Bento Patitucci da Silva</dc:creator>
    <meta:creation-date>2023-01-04T19:38:24Z</meta:creation-date>
    <dc:date>2023-01-04T18:39:43Z</dc:date>
    <meta:editing-duration>PT0S</meta:editing-duration>
  </office:meta>
</office:document-meta>
</file>