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eparág.padrão" style:family="text">
      <style:text-properties fo:font-size="6.5pt" style:font-size-asian="6.5pt"/>
    </style:style>
    <style:style style:name="P3" style:parent-style-name="Normal" style:family="paragraph">
      <style:paragraph-properties fo:text-align="start" fo:line-height="107%" fo:margin-left="-0.5041in" fo:margin-right="-0.3083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ext:p text:style-name="P3"><draw:frame draw:style-name="a0" draw:name="Picture 9748" text:anchor-type="as-char" svg:x="0in" svg:y="0in" svg:width="7.07667in" svg:height="7.4566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32%" fo:margin-left="0.8548in" fo:margin-right="1.0291in">
        <style:tab-stops/>
      </style:paragraph-properties>
      <style:text-properties style:font-name="Arial" style:font-name-asian="Arial" style:font-name-complex="Arial" fo:font-weight="bold" style:font-weight-asian="bold" fo:color="#000000" fo:font-size="7pt" style:font-size-asian="7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3</dc:title>
    <dc:subject/>
    <meta:initial-creator>marcelo.raposo</meta:initial-creator>
    <dc:creator>Marcelo do Rêgo Raposo</dc:creator>
    <meta:creation-date>2023-04-10T17:54:00Z</meta:creation-date>
    <dc:date>2023-04-10T17:54:00Z</dc: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40" meta:row-count="1" meta:non-whitespace-character-count="119"/>
  </office:meta>
</office:document-meta>
</file>