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size="9pt" style:font-size-asian="9pt"/>
    </style:style>
    <style:style style:name="P3" style:parent-style-name="Normal" style:family="paragraph">
      <style:paragraph-properties fo:text-align="start" fo:line-height="107%" fo:margin-left="-0.3208in" fo:margin-right="-0.1479in">
        <style:tab-stops/>
      </style:paragraph-properties>
    </style:style>
    <style:style style:name="P4" style:parent-style-name="Normal" style:family="paragraph">
      <style:paragraph-properties fo:text-align="start" fo:line-height="107%" fo:margin-left="-0.3145in" fo:margin-right="-0.1479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soft-page-break/>
      <text:p text:style-name="P3"><draw:frame draw:style-name="a0" draw:name="Picture 10466" text:anchor-type="as-char" svg:x="0in" svg:y="0in" svg:width="10.16333in" svg:height="6.23in" style:rel-width="scale" style:rel-height="scale"><draw:image xlink:href="media/image1.png" xlink:type="simple" xlink:show="embed" xlink:actuate="onLoad"/><svg:title/><svg:desc/></draw:frame></text:p>
      <text:soft-page-break/>
      <text:p text:style-name="P4"><draw:frame draw:style-name="a1" draw:name="Picture 10468" text:anchor-type="as-char" svg:x="0in" svg:y="0in" svg:width="10.15667in" svg:height="4.2266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34%" fo:margin-left="1.7479in" fo:margin-right="1.8937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7375in" fo:margin-left="1in" fo:margin-bottom="0.893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4</dc:title>
    <dc:subject/>
    <meta:initial-creator>vanessa.santos</meta:initial-creator>
    <dc:creator>word2</dc:creator>
    <meta:creation-date>2024-04-01T16:39:00Z</meta:creation-date>
    <dc:date>2024-04-01T16:39:00Z</dc:date>
    <meta:template xlink:href="Normal" xlink:type="simple"/>
    <meta:editing-cycles>2</meta:editing-cycles>
    <meta:editing-duration>PT0S</meta:editing-duration>
    <meta:document-statistic meta:page-count="3" meta:paragraph-count="1" meta:word-count="21" meta:character-count="142" meta:row-count="1" meta:non-whitespace-character-count="122"/>
  </office:meta>
</office:document-meta>
</file>