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7.413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3.53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end" fo:margin-righ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.353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2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353cm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353cm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7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0.529166666666667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16376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2">ANEXO III - ESTRUTURA REMUNERATÓRIA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<text:span text:style-name="T2">DATA DE INÍCIO DA VIGÊNCIA: 01/07/2026 (DATA DA ÚLTIMA ALTERAÇÃO)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) Cargos Efetivos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7" table:number-rows-spanned="1" table:style-name="ce38">
            <text:p><text:span text:style-name="T3">ADICIONAL DE QUALIFICAÇÃO AQ</text:span>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7" table:number-rows-spanned="1" table:style-name="ce39">
            <text:p><text:span text:style-name="T4">Base de Cálculo: VR = 771,55</text:span></text:p>
            <text:p><text:span text:style-name="T4">TREINAMENTO: 0,2 VR = 154,31</text:span></text:p>
            <text:p><text:span text:style-name="T4">CERTIFICAÇÃO: 0,5 VR = 385,78 GRADUAÇÃO: 1VR = 771,55 ESPECIALIZAÇÃO: 1VR = 771,55 MESTRADO: 3,5 VR = 2700,43</text:span></text:p>
            <text:p><text:span text:style-name="T4">DOUTORADO: 5 VR = 3857,75</text:span></text:p>
            <text:p><text:span text:style-name="T4">Doutorado:</text:span></text:p>
            <text:p><text:span text:style-name="T4">Limitado a 1 única titulação</text:span></text:p>
            <text:p><text:span text:style-name="T4">Mestrado:</text:span></text:p>
            <text:p><text:span text:style-name="T4">Limitado a 1 única titulação</text:span></text:p>
            <text:p><text:span text:style-name="T4">Especialização:</text:span></text:p>
            <text:p><text:span text:style-name="T4">Pode acumular até 2 pós-graduações</text:span></text:p>
            <text:p><text:span text:style-name="T4">Graduação:</text:span></text:p>
            <text:p><text:span text:style-name="T4">Para segundo curso, limitado a 1 curso Para ingresso como NI, limitado a 1 única</text:span></text:p>
            <text:p><text:span text:style-name="T4">titulação</text:span></text:p>
            <text:p><text:span text:style-name="T4">Certificação:</text:span></text:p>
            <text:p><text:span text:style-name="T4">Pode acumular até 2 certificações</text:span></text:p>
            <text:p><text:span text:style-name="T4">AQ Treinamento:</text:span></text:p>
            <text:p><text:span text:style-name="T4">Pode acumular até 3 conjuntos de 120 horas</text:span>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4" table:number-rows-spanned="1" table:style-name="ce40">
            <text:p><text:span text:style-name="T3">CARREIRA/ CLASSE/ ESCOLARIDADE/ PADRÃO</text:span></text:p>
          </table:table-cell>
          <table:covered-table-cell table:number-columns-repeated="3"/>
          <table:table-cell office:value-type="string" table:style-name="ce6">
            <text:p><text:span text:style-name="T3">VENCIMENTO</text:span></text:p>
          </table:table-cell>
          <table:table-cell office:value-type="string" table:style-name="ce7">
            <text:p><text:span text:style-name="T3">GAJ (140%)</text:span></text:p>
          </table:table-cell>
          <table:table-cell office:value-type="string" table:style-name="ce8">
            <text:p><text:span text:style-name="T3">GAE 35%</text:span></text:p>
          </table:table-cell>
          <table:table-cell office:value-type="string" table:style-name="ce9">
            <text:p><text:span text:style-name="T3">GAS 35%</text:span></text:p>
          </table:table-cell>
          <table:table-cell table:number-columns-repeated="16376"/>
        </table:table-row>
        <table:table-row table:style-name="ro1">
          <table:table-cell office:value-type="string" table:number-columns-spanned="1" table:number-rows-spanned="13" table:style-name="ce35">
            <text:p><text:span text:style-name="T5">A N A L I S T A</text:span></text:p>
          </table:table-cell>
          <table:table-cell office:value-type="string" table:number-columns-spanned="1" table:number-rows-spanned="3" table:style-name="ce36">
            <text:p><text:span text:style-name="T3">C</text:span></text:p>
          </table:table-cell>
          <table:table-cell office:value-type="string" table:number-columns-spanned="1" table:number-rows-spanned="13" table:style-name="ce37">
            <text:p><text:span text:style-name="T5">S U P E R I O R</text:span></text:p>
          </table:table-cell>
          <table:table-cell office:value-type="float" office:value="13" table:style-name="ce10">
            <text:p>13</text:p>
          </table:table-cell>
          <table:table-cell office:value-type="float" office:value="10035.51" table:style-name="ce11">
            <text:p>10,035.51</text:p>
          </table:table-cell>
          <table:table-cell office:value-type="float" office:value="14049.71" table:style-name="ce12">
            <text:p>14,049.71</text:p>
          </table:table-cell>
          <table:table-cell office:value-type="float" office:value="3512.43" table:style-name="ce11">
            <text:p>3,512.43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2" table:style-name="ce10">
            <text:p>12</text:p>
          </table:table-cell>
          <table:table-cell office:value-type="float" office:value="9743.2199999999993" table:style-name="ce11">
            <text:p>9,743.22</text:p>
          </table:table-cell>
          <table:table-cell office:value-type="float" office:value="13640.51" table:style-name="ce12">
            <text:p>13,640.51</text:p>
          </table:table-cell>
          <table:table-cell office:value-type="float" office:value="3410.13" table:style-name="ce11">
            <text:p>3,410.13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1" table:style-name="ce10">
            <text:p>11</text:p>
          </table:table-cell>
          <table:table-cell office:value-type="float" office:value="9459.43" table:style-name="ce11">
            <text:p>9,459.43</text:p>
          </table:table-cell>
          <table:table-cell office:value-type="float" office:value="13243.2" table:style-name="ce12">
            <text:p>13,243.20</text:p>
          </table:table-cell>
          <table:table-cell office:value-type="float" office:value="3310.8" table:style-name="ce11">
            <text:p>3,310.80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table-cell office:value-type="string" table:number-columns-spanned="1" table:number-rows-spanned="5" table:style-name="ce36">
            <text:p><text:span text:style-name="T3">B</text:span></text:p>
          </table:table-cell>
          <table:covered-table-cell/>
          <table:table-cell office:value-type="float" office:value="10" table:style-name="ce10">
            <text:p>10</text:p>
          </table:table-cell>
          <table:table-cell office:value-type="float" office:value="9183.91" table:style-name="ce11">
            <text:p>9,183.91</text:p>
          </table:table-cell>
          <table:table-cell office:value-type="float" office:value="12857.47" table:style-name="ce12">
            <text:p>12,857.47</text:p>
          </table:table-cell>
          <table:table-cell office:value-type="float" office:value="3214.37" table:style-name="ce11">
            <text:p>3,214.37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9" table:style-name="ce10">
            <text:p>9</text:p>
          </table:table-cell>
          <table:table-cell office:value-type="float" office:value="8916.43" table:style-name="ce11">
            <text:p>8,916.43</text:p>
          </table:table-cell>
          <table:table-cell office:value-type="float" office:value="12483" table:style-name="ce12">
            <text:p>12,483.00</text:p>
          </table:table-cell>
          <table:table-cell office:value-type="float" office:value="3120.75" table:style-name="ce11">
            <text:p>3,120.75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8" table:style-name="ce10">
            <text:p>8</text:p>
          </table:table-cell>
          <table:table-cell office:value-type="float" office:value="8435.59" table:style-name="ce11">
            <text:p>8,435.59</text:p>
          </table:table-cell>
          <table:table-cell office:value-type="float" office:value="11809.83" table:style-name="ce12">
            <text:p>11,809.83</text:p>
          </table:table-cell>
          <table:table-cell office:value-type="float" office:value="2952.46" table:style-name="ce11">
            <text:p>2,952.46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7" table:style-name="ce10">
            <text:p>7</text:p>
          </table:table-cell>
          <table:table-cell office:value-type="float" office:value="8189.89" table:style-name="ce11">
            <text:p>8,189.89</text:p>
          </table:table-cell>
          <table:table-cell office:value-type="float" office:value="11465.85" table:style-name="ce12">
            <text:p>11,465.85</text:p>
          </table:table-cell>
          <table:table-cell office:value-type="float" office:value="2866.46" table:style-name="ce11">
            <text:p>2,866.46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6" table:style-name="ce10">
            <text:p>6</text:p>
          </table:table-cell>
          <table:table-cell office:value-type="float" office:value="7951.36" table:style-name="ce11">
            <text:p>7,951.36</text:p>
          </table:table-cell>
          <table:table-cell office:value-type="float" office:value="11131.9" table:style-name="ce12">
            <text:p>11,131.90</text:p>
          </table:table-cell>
          <table:table-cell office:value-type="float" office:value="2782.98" table:style-name="ce11">
            <text:p>2,782.98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table-cell office:value-type="string" table:number-columns-spanned="1" table:number-rows-spanned="5" table:style-name="ce36">
            <text:p><text:span text:style-name="T3">A</text:span></text:p>
          </table:table-cell>
          <table:covered-table-cell/>
          <table:table-cell office:value-type="float" office:value="5" table:style-name="ce10">
            <text:p>5</text:p>
          </table:table-cell>
          <table:table-cell office:value-type="float" office:value="7719.75" table:style-name="ce11">
            <text:p>7,719.75</text:p>
          </table:table-cell>
          <table:table-cell office:value-type="float" office:value="10807.65" table:style-name="ce12">
            <text:p>10,807.65</text:p>
          </table:table-cell>
          <table:table-cell office:value-type="float" office:value="2701.91" table:style-name="ce11">
            <text:p>2,701.91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4" table:style-name="ce10">
            <text:p>4</text:p>
          </table:table-cell>
          <table:table-cell office:value-type="float" office:value="7494.93" table:style-name="ce11">
            <text:p>7,494.93</text:p>
          </table:table-cell>
          <table:table-cell office:value-type="float" office:value="10492.9" table:style-name="ce12">
            <text:p>10,492.90</text:p>
          </table:table-cell>
          <table:table-cell office:value-type="float" office:value="2623.23" table:style-name="ce11">
            <text:p>2,623.23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3" table:style-name="ce10">
            <text:p>3</text:p>
          </table:table-cell>
          <table:table-cell office:value-type="float" office:value="7090.74" table:style-name="ce11">
            <text:p>7,090.74</text:p>
          </table:table-cell>
          <table:table-cell office:value-type="float" office:value="9927.0400000000009" table:style-name="ce12">
            <text:p>9,927.04</text:p>
          </table:table-cell>
          <table:table-cell office:value-type="float" office:value="2481.7600000000002" table:style-name="ce11">
            <text:p>2,481.76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2" table:style-name="ce10">
            <text:p>2</text:p>
          </table:table-cell>
          <table:table-cell office:value-type="float" office:value="6884.2" table:style-name="ce11">
            <text:p>6,884.20</text:p>
          </table:table-cell>
          <table:table-cell office:value-type="float" office:value="9637.8799999999992" table:style-name="ce12">
            <text:p>9,637.88</text:p>
          </table:table-cell>
          <table:table-cell office:value-type="float" office:value="2409.4699999999998" table:style-name="ce11">
            <text:p>2,409.47</text:p>
          </table:table-cell>
          <table:table-cell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" table:style-name="ce10">
            <text:p>1</text:p>
          </table:table-cell>
          <table:table-cell office:value-type="float" office:value="6683.7" table:style-name="ce11">
            <text:p>6,683.70</text:p>
          </table:table-cell>
          <table:table-cell office:value-type="float" office:value="9357.18" table:style-name="ce12">
            <text:p>9,357.18</text:p>
          </table:table-cell>
          <table:table-cell office:value-type="float" office:value="2339.3000000000002" table:style-name="ce11">
            <text:p>2,339.30</text:p>
          </table:table-cell>
          <table:table-cell table:style-name="ce13"/>
          <table:table-cell table:number-columns-repeated="16376"/>
        </table:table-row>
        <table:table-row table:style-name="ro1">
          <table:table-cell office:value-type="string" table:number-columns-spanned="1" table:number-rows-spanned="13" table:style-name="ce35">
            <text:p><text:span text:style-name="T5">T É C N I C O</text:span></text:p>
          </table:table-cell>
          <table:table-cell office:value-type="string" table:number-columns-spanned="1" table:number-rows-spanned="3" table:style-name="ce36">
            <text:p><text:span text:style-name="T3">C</text:span></text:p>
          </table:table-cell>
          <table:table-cell office:value-type="string" table:number-columns-spanned="1" table:number-rows-spanned="13" table:style-name="ce37">
            <text:p><text:span text:style-name="T5">M É D I O</text:span></text:p>
          </table:table-cell>
          <table:table-cell office:value-type="float" office:value="13" table:style-name="ce10">
            <text:p>13</text:p>
          </table:table-cell>
          <table:table-cell office:value-type="float" office:value="6116.55" table:style-name="ce11">
            <text:p>6,116.55</text:p>
          </table:table-cell>
          <table:table-cell office:value-type="float" office:value="8563.17" table:style-name="ce12">
            <text:p>8,563.17</text:p>
          </table:table-cell>
          <table:table-cell table:style-name="ce13"/>
          <table:table-cell office:value-type="float" office:value="2140.79" table:style-name="ce11">
            <text:p>2,140.79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2" table:style-name="ce10">
            <text:p>12</text:p>
          </table:table-cell>
          <table:table-cell office:value-type="float" office:value="5938.39" table:style-name="ce11">
            <text:p>5,938.39</text:p>
          </table:table-cell>
          <table:table-cell office:value-type="float" office:value="8313.75" table:style-name="ce12">
            <text:p>8,313.75</text:p>
          </table:table-cell>
          <table:table-cell table:style-name="ce13"/>
          <table:table-cell office:value-type="float" office:value="2078.44" table:style-name="ce11">
            <text:p>2,078.44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1" table:style-name="ce10">
            <text:p>11</text:p>
          </table:table-cell>
          <table:table-cell office:value-type="float" office:value="5765.43" table:style-name="ce11">
            <text:p>5,765.43</text:p>
          </table:table-cell>
          <table:table-cell office:value-type="float" office:value="8071.6" table:style-name="ce12">
            <text:p>8,071.60</text:p>
          </table:table-cell>
          <table:table-cell table:style-name="ce13"/>
          <table:table-cell office:value-type="float" office:value="2017.9" table:style-name="ce11">
            <text:p>2,017.90</text:p>
          </table:table-cell>
          <table:table-cell table:number-columns-repeated="16376"/>
        </table:table-row>
        <table:table-row table:style-name="ro1">
          <table:covered-table-cell/>
          <table:table-cell office:value-type="string" table:number-columns-spanned="1" table:number-rows-spanned="5" table:style-name="ce36">
            <text:p><text:span text:style-name="T3">B</text:span></text:p>
          </table:table-cell>
          <table:covered-table-cell/>
          <table:table-cell office:value-type="float" office:value="10" table:style-name="ce10">
            <text:p>10</text:p>
          </table:table-cell>
          <table:table-cell office:value-type="float" office:value="5597.51" table:style-name="ce11">
            <text:p>5,597.51</text:p>
          </table:table-cell>
          <table:table-cell office:value-type="float" office:value="7836.51" table:style-name="ce12">
            <text:p>7,836.51</text:p>
          </table:table-cell>
          <table:table-cell table:style-name="ce13"/>
          <table:table-cell office:value-type="float" office:value="1959.13" table:style-name="ce11">
            <text:p>1,959.13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9" table:style-name="ce10">
            <text:p>9</text:p>
          </table:table-cell>
          <table:table-cell office:value-type="float" office:value="5434.45" table:style-name="ce11">
            <text:p>5,434.45</text:p>
          </table:table-cell>
          <table:table-cell office:value-type="float" office:value="7608.23" table:style-name="ce12">
            <text:p>7,608.23</text:p>
          </table:table-cell>
          <table:table-cell table:style-name="ce13"/>
          <table:table-cell office:value-type="float" office:value="1902.06" table:style-name="ce11">
            <text:p>1,902.06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8" table:style-name="ce10">
            <text:p>8</text:p>
          </table:table-cell>
          <table:table-cell office:value-type="float" office:value="5141.3999999999996" table:style-name="ce11">
            <text:p>5,141.40</text:p>
          </table:table-cell>
          <table:table-cell office:value-type="float" office:value="7197.96" table:style-name="ce12">
            <text:p>7,197.96</text:p>
          </table:table-cell>
          <table:table-cell table:style-name="ce13"/>
          <table:table-cell office:value-type="float" office:value="1799.49" table:style-name="ce11">
            <text:p>1,799.49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7" table:style-name="ce10">
            <text:p>7</text:p>
          </table:table-cell>
          <table:table-cell office:value-type="float" office:value="4991.6499999999996" table:style-name="ce11">
            <text:p>4,991.65</text:p>
          </table:table-cell>
          <table:table-cell office:value-type="float" office:value="6988.31" table:style-name="ce12">
            <text:p>6,988.31</text:p>
          </table:table-cell>
          <table:table-cell table:style-name="ce13"/>
          <table:table-cell office:value-type="float" office:value="1747.08" table:style-name="ce11">
            <text:p>1,747.08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6" table:style-name="ce10">
            <text:p>6</text:p>
          </table:table-cell>
          <table:table-cell office:value-type="float" office:value="4846.2700000000004" table:style-name="ce11">
            <text:p>4,846.27</text:p>
          </table:table-cell>
          <table:table-cell office:value-type="float" office:value="6784.78" table:style-name="ce12">
            <text:p>6,784.78</text:p>
          </table:table-cell>
          <table:table-cell table:style-name="ce13"/>
          <table:table-cell office:value-type="float" office:value="1696.19" table:style-name="ce11">
            <text:p>1,696.19</text:p>
          </table:table-cell>
          <table:table-cell table:number-columns-repeated="16376"/>
        </table:table-row>
        <table:table-row table:style-name="ro1">
          <table:covered-table-cell/>
          <table:table-cell office:value-type="string" table:number-columns-spanned="1" table:number-rows-spanned="5" table:style-name="ce36">
            <text:p><text:span text:style-name="T3">A</text:span></text:p>
          </table:table-cell>
          <table:covered-table-cell/>
          <table:table-cell office:value-type="float" office:value="5" table:style-name="ce10">
            <text:p>5</text:p>
          </table:table-cell>
          <table:table-cell office:value-type="float" office:value="4705.12" table:style-name="ce11">
            <text:p>4,705.12</text:p>
          </table:table-cell>
          <table:table-cell office:value-type="float" office:value="6587.17" table:style-name="ce12">
            <text:p>6,587.17</text:p>
          </table:table-cell>
          <table:table-cell table:style-name="ce13"/>
          <table:table-cell office:value-type="float" office:value="1646.79" table:style-name="ce11">
            <text:p>1,646.79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4" table:style-name="ce10">
            <text:p>4</text:p>
          </table:table-cell>
          <table:table-cell office:value-type="float" office:value="4568.0600000000004" table:style-name="ce11">
            <text:p>4,568.06</text:p>
          </table:table-cell>
          <table:table-cell office:value-type="float" office:value="6395.28" table:style-name="ce12">
            <text:p>6,395.28</text:p>
          </table:table-cell>
          <table:table-cell table:style-name="ce13"/>
          <table:table-cell office:value-type="float" office:value="1598.82" table:style-name="ce11">
            <text:p>1,598.82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3" table:style-name="ce10">
            <text:p>3</text:p>
          </table:table-cell>
          <table:table-cell office:value-type="float" office:value="4321.7299999999996" table:style-name="ce11">
            <text:p>4,321.73</text:p>
          </table:table-cell>
          <table:table-cell office:value-type="float" office:value="6050.42" table:style-name="ce12">
            <text:p>6,050.42</text:p>
          </table:table-cell>
          <table:table-cell table:style-name="ce13"/>
          <table:table-cell office:value-type="float" office:value="1512.61" table:style-name="ce11">
            <text:p>1,512.61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2" table:style-name="ce10">
            <text:p>2</text:p>
          </table:table-cell>
          <table:table-cell office:value-type="float" office:value="4195.8599999999997" table:style-name="ce11">
            <text:p>4,195.86</text:p>
          </table:table-cell>
          <table:table-cell office:value-type="float" office:value="5874.2" table:style-name="ce12">
            <text:p>5,874.20</text:p>
          </table:table-cell>
          <table:table-cell table:style-name="ce13"/>
          <table:table-cell office:value-type="float" office:value="1468.55" table:style-name="ce11">
            <text:p>1,468.55</text:p>
          </table:table-cell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" table:style-name="ce10">
            <text:p>1</text:p>
          </table:table-cell>
          <table:table-cell office:value-type="float" office:value="4073.63" table:style-name="ce11">
            <text:p>4,073.63</text:p>
          </table:table-cell>
          <table:table-cell office:value-type="float" office:value="5703.08" table:style-name="ce12">
            <text:p>5,703.08</text:p>
          </table:table-cell>
          <table:table-cell table:style-name="ce13"/>
          <table:table-cell office:value-type="float" office:value="1425.77" table:style-name="ce11">
            <text:p>1,425.77</text:p>
          </table:table-cell>
          <table:table-cell table:number-columns-repeated="16376"/>
        </table:table-row>
        <table:table-row table:style-name="ro1">
          <table:table-cell office:value-type="string" table:number-columns-spanned="1" table:number-rows-spanned="13" table:style-name="ce35">
            <text:p><text:span text:style-name="T5">A U X I L I A R</text:span></text:p>
          </table:table-cell>
          <table:table-cell office:value-type="string" table:number-columns-spanned="1" table:number-rows-spanned="3" table:style-name="ce36">
            <text:p><text:span text:style-name="T3">C</text:span></text:p>
          </table:table-cell>
          <table:table-cell office:value-type="string" table:number-columns-spanned="1" table:number-rows-spanned="13" table:style-name="ce37">
            <text:p><text:span text:style-name="T5">F U N D A M E N T A L</text:span></text:p>
          </table:table-cell>
          <table:table-cell office:value-type="float" office:value="13" table:style-name="ce10">
            <text:p>13</text:p>
          </table:table-cell>
          <table:table-cell office:value-type="float" office:value="3622.44" table:style-name="ce11">
            <text:p>3,622.44</text:p>
          </table:table-cell>
          <table:table-cell office:value-type="float" office:value="5071.42" table:style-name="ce12">
            <text:p>5,071.42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2" table:style-name="ce10">
            <text:p>12</text:p>
          </table:table-cell>
          <table:table-cell office:value-type="float" office:value="3466.48" table:style-name="ce11">
            <text:p>3,466.48</text:p>
          </table:table-cell>
          <table:table-cell office:value-type="float" office:value="4853.07" table:style-name="ce12">
            <text:p>4,853.07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1" table:style-name="ce10">
            <text:p>11</text:p>
          </table:table-cell>
          <table:table-cell office:value-type="float" office:value="3317.2" table:style-name="ce11">
            <text:p>3,317.20</text:p>
          </table:table-cell>
          <table:table-cell office:value-type="float" office:value="4644.08" table:style-name="ce12">
            <text:p>4,644.08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table-cell office:value-type="string" table:number-columns-spanned="1" table:number-rows-spanned="5" table:style-name="ce36">
            <text:p><text:span text:style-name="T3">B</text:span></text:p>
          </table:table-cell>
          <table:covered-table-cell/>
          <table:table-cell office:value-type="float" office:value="10" table:style-name="ce10">
            <text:p>10</text:p>
          </table:table-cell>
          <table:table-cell office:value-type="float" office:value="3174.36" table:style-name="ce11">
            <text:p>3,174.36</text:p>
          </table:table-cell>
          <table:table-cell office:value-type="float" office:value="4444.1000000000004" table:style-name="ce12">
            <text:p>4,444.10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9" table:style-name="ce10">
            <text:p>9</text:p>
          </table:table-cell>
          <table:table-cell office:value-type="float" office:value="3037.65" table:style-name="ce11">
            <text:p>3,037.65</text:p>
          </table:table-cell>
          <table:table-cell office:value-type="float" office:value="4252.71" table:style-name="ce12">
            <text:p>4,252.71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8" table:style-name="ce10">
            <text:p>8</text:p>
          </table:table-cell>
          <table:table-cell office:value-type="float" office:value="2873.84" table:style-name="ce11">
            <text:p>2,873.84</text:p>
          </table:table-cell>
          <table:table-cell office:value-type="float" office:value="4023.38" table:style-name="ce12">
            <text:p>4,023.38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7" table:style-name="ce10">
            <text:p>7</text:p>
          </table:table-cell>
          <table:table-cell office:value-type="float" office:value="2750.09" table:style-name="ce11">
            <text:p>2,750.09</text:p>
          </table:table-cell>
          <table:table-cell office:value-type="float" office:value="3850.13" table:style-name="ce12">
            <text:p>3,850.13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6" table:style-name="ce10">
            <text:p>6</text:p>
          </table:table-cell>
          <table:table-cell office:value-type="float" office:value="2631.67" table:style-name="ce11">
            <text:p>2,631.67</text:p>
          </table:table-cell>
          <table:table-cell office:value-type="float" office:value="3684.34" table:style-name="ce12">
            <text:p>3,684.34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table-cell office:value-type="string" table:number-columns-spanned="1" table:number-rows-spanned="5" table:style-name="ce36">
            <text:p><text:span text:style-name="T3">A</text:span></text:p>
          </table:table-cell>
          <table:covered-table-cell/>
          <table:table-cell office:value-type="float" office:value="5" table:style-name="ce10">
            <text:p>5</text:p>
          </table:table-cell>
          <table:table-cell office:value-type="float" office:value="2518.34" table:style-name="ce11">
            <text:p>2,518.34</text:p>
          </table:table-cell>
          <table:table-cell office:value-type="float" office:value="3525.68" table:style-name="ce12">
            <text:p>3,525.68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4" table:style-name="ce10">
            <text:p>4</text:p>
          </table:table-cell>
          <table:table-cell office:value-type="float" office:value="2409.89" table:style-name="ce11">
            <text:p>2,409.89</text:p>
          </table:table-cell>
          <table:table-cell office:value-type="float" office:value="3373.85" table:style-name="ce12">
            <text:p>3,373.85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3" table:style-name="ce10">
            <text:p>3</text:p>
          </table:table-cell>
          <table:table-cell office:value-type="float" office:value="2279.9299999999998" table:style-name="ce11">
            <text:p>2,279.93</text:p>
          </table:table-cell>
          <table:table-cell office:value-type="float" office:value="3191.9" table:style-name="ce12">
            <text:p>3,191.90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2" table:style-name="ce10">
            <text:p>2</text:p>
          </table:table-cell>
          <table:table-cell office:value-type="float" office:value="2181.75" table:style-name="ce11">
            <text:p>2,181.75</text:p>
          </table:table-cell>
          <table:table-cell office:value-type="float" office:value="3054.45" table:style-name="ce12">
            <text:p>3,054.45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covered-table-cell/>
          <table:covered-table-cell/>
          <table:covered-table-cell/>
          <table:table-cell office:value-type="float" office:value="1" table:style-name="ce10">
            <text:p>1</text:p>
          </table:table-cell>
          <table:table-cell office:value-type="float" office:value="2087.8000000000002" table:style-name="ce11">
            <text:p>2,087.80</text:p>
          </table:table-cell>
          <table:table-cell office:value-type="float" office:value="2922.92" table:style-name="ce12">
            <text:p>2,922.92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table-cell office:value-type="string" table:style-name="ce14">
            <text:p><text:span text:style-name="T4">Legislação de Referênci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4">
            <text:p><text:span text:style-name="T4">Lei n. 11.416/2006, Anexo II, c/redação da Lei n. 14.523/2023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5">
            <text:p><text:span text:style-name="T3">Lei n. 15292/2025 (Adicional de qualificação)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6">
            <text:p><text:span text:style-name="T6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6">
            <text:p><text:span text:style-name="T6">001<text:s/></text:span><text:span text:style-name="T7">/<text:s/></text:span><text:span text:style-name="T6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6">
            <text:p><text:span text:style-name="T6">RH_RES_102_CNJ_ANEXOIII-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6">
            <text:p><text:span text:style-name="T6">06/08/2026 13:30:09</text:span></text:p>
          </table:table-cell>
          <table:table-cell table:number-columns-repeated="16383" table:style-name="ce1"/>
        </table:table-row>
        <table:table-row table:number-rows-repeated="10485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37Z</meta:creation-date>
    <dc:date>2026-08-07T09:15:40Z</dc:date>
    <meta:editing-duration>PT0S</meta:editing-duration>
  </office:meta>
</office:document-meta>
</file>