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4.236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end" fo:margin-right="0.353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.353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.353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10.16cm"/>
    </style:style>
    <style:style style:name="co2" style:family="table-column">
      <style:table-column-properties fo:break-before="auto" style:column-width="9.07520833333333cm"/>
    </style:style>
    <style:style style:name="co3" style:family="table-column">
      <style:table-column-properties fo:break-before="auto" style:column-width="7.75229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COORDENADORIA DE APOIO ÀS VARAS DO TRABALHO</text:span></text:p>
          </table:table-cell>
          <table:table-cell office:value-type="string" table:style-name="ce4">
            <text:p><text:span text:style-name="T2">ANTÔNIO JORGE CAVALCANTE SANTOS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RISTÓTELES TEODÓSIO DA SILVA SOBRINHO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UGUSTO MARCELO DE OLIVEIRA SANTO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RISTIANA DA COSTA MAI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RISTINA RENOVATO GUERREIRO BARBO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IVANILDO BRITO AZEVED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ÃO BATISTA DE VASCONCEL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AILTON PATRIOTA DE OLIV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EXPEDITO DE SÁ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INDAURA VIEIRA DA SILVA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ANA CRISTINA DE MELO SOU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ANA LYRA FIALH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AFAELA SURUAGY MOTTA PADILHA DE OLIVEIRA</text:span></text:p>
          </table:table-cell>
          <table:table-cell table:style-name="ce6"/>
          <table:table-cell office:value-type="string" table:style-name="ce8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ÁVIA MENEZES ALVES DA LUZ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ÂNIA NÁDIA CHAGAS OGRODNIK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HIAGO DAVIS EVARISTO OLIV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VANESSA MARGARIDA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WELLINGTON MARCONDE PINHEIRO DE ALMEIDA</text:span></text:p>
          </table:table-cell>
          <table:table-cell table:style-name="ce9"/>
          <table:table-cell office:value-type="string" table:style-name="ce11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COORDENADORIA DE COMUNICAÇÃO SOCIAL</text:span></text:p>
          </table:table-cell>
          <table:table-cell office:value-type="string" table:style-name="ce4">
            <text:p><text:span text:style-name="T2">ALBERTO MIRINDIBA BONFIM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LLAN VICTOR FERREIRA LUSTO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A CLÁUDIA COSTA FORTES CAVALCANTI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ÁBIO TENÓRIO BARR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LÁVIA AZEVEDO GAZZANÉ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MILTON SANT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ULIANA DE MELO MONTEIRO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KAMILLA AYSSA SILVA BARRETO FERRAZ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COORDENADORIA DE GESTÃO DO QUADRO DE MAGISTRADOS</text:span></text:p>
          </table:table-cell>
          <table:table-cell office:value-type="string" table:style-name="ce4">
            <text:p><text:span text:style-name="T2">VANESSA MERCENAS DOS SANTOS</text:span></text:p>
          </table:table-cell>
          <table:table-cell table:style-name="ce12"/>
          <table:table-cell office:value-type="string" table:style-name="ce5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VANUZA NICÁCIO DO NASCIMENTO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COORDENADORIA DE GESTÃO DOCUMENTAL E MEMÓRIA</text:span></text:p>
          </table:table-cell>
          <table:table-cell office:value-type="string" table:style-name="ce4">
            <text:p><text:span text:style-name="T2">ALDENILSON GOMES DE LIM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A PAULA BARRETO TEIXEIRA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LOS JORGE DOS SANTO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LIANE BRITO DA ROCHA PER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HAMILTON CARLOS SILVA MELO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RGE LUIZ DE MELO SILVA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ARMANDO DE OLIVEIRA MEL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ANA TAVARES DE SOUZA BASTO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OSWALDO ZAIDAN FILHO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EJANE VIEIRA CAMÊL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SA MARIA MENDONÇA DE ARAÚJ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ROSE VÂNIA LEITE DE SANTAN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COORDENADORIA DE MANUTENÇÃO E PROJETOS</text:span></text:p>
          </table:table-cell>
          <table:table-cell office:value-type="string" table:style-name="ce4">
            <text:p><text:span text:style-name="T2">HUGO RODRIGUES SILVA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LÉCIO PEDROSA MEND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OTS HAMAD KENNEDY SILVA TRINDADE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ATRÍCIA TEIXEIRA CASSELL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AULO DE TARSO LEMOS SANTAN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HIAGO PONTES DE ALENCAR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office:value-type="string" table:style-name="ce13">
            <text:p><text:span text:style-name="T2">COORDENADORIA DE PESQUISA PATRIMONIAL</text:span></text:p>
          </table:table-cell>
          <table:table-cell office:value-type="string" table:style-name="ce13">
            <text:p><text:span text:style-name="T2">LEANDRO VINÍCIUS DE MAGALHÃES RODRIGUES</text:span></text:p>
          </table:table-cell>
          <table:table-cell table:style-name="ce14"/>
          <table:table-cell office:value-type="string" table:style-name="ce15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COORDENADORIA DE POLÍCIA JUDICIAL</text:span></text:p>
          </table:table-cell>
          <table:table-cell office:value-type="string" table:style-name="ce4">
            <text:p><text:span text:style-name="T2">ALEXANDRE PONCIANO MONTEIRO</text:span></text:p>
          </table:table-cell>
          <table:table-cell table:style-name="ce12"/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URICÉLIO FERREIRA LEITE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LOS FÉLIX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CLÁUDIO CARDOSO PEDROZA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table:number-columns-spanned="1" table:number-rows-spanned="21" table:style-name="ce26"/>
          <table:table-cell office:value-type="string" table:style-name="ce4">
            <text:p><text:span text:style-name="T2">EDNALDO PEDRO DOS SANTOS</text:span></text:p>
          </table:table-cell>
          <table:table-cell table:style-name="ce12"/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EVERSON ROBERTO ALVES LAG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FLÁVIO COSTA NABUCO DE MELL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GRACIONETO GAMA DE OLIV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JAILTON RODRIGUES DOS SANT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JOSÉ AILTON XISTO DE BARR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JOSÉ ALEXANDRE MAGALHÃES DE AZEVED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JOSÉ BERNARDO NE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JOSÉ CARLOS NICÁCIO DE ARAÚJ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JOSÉ MIRIEL MORGADO PORTELA GOMEZ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LEONEL TEIXEIRA DE OLIV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LUCIANO PONTES DE ALENCA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RCELO DA ROSA COUTINHO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RCELO VITORIANO TORR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ÁRCIO FERNANDO FARIAS CORREI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RAILDO BANDEIRA FARIA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RENÉE CLÁUDIO CORREI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ROGÉRIO DA SILVA BEZER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SAMUEL ESTEVES VI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TIAGO JOSÉ SANTANA CABRAL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10">
            <text:p><text:span text:style-name="T2">VICTOR MANOEL MÁXIMO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COORDENADORIA DE SOLUÇÕES E APLICAÇÕES DE TECNOLOGIA DA</text:span></text:p>
          </table:table-cell>
          <table:table-cell office:value-type="string" table:style-name="ce4">
            <text:p><text:span text:style-name="T2">ARIEL ROQUE INÁCIO LUZ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7">
            <text:p><text:span text:style-name="T2">INFORMAÇÃO E COMUNICAÇÃO</text:span></text:p>
          </table:table-cell>
          <table:table-cell office:value-type="string" table:style-name="ce7">
            <text:p><text:span text:style-name="T2">BRUNO JOSÉ SARMENTO PEIXOT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LECIO LUCIANO COSTA CLAUDIN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ENISSON ARAÚJO PADILH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LLIACKIN MESSIAS DO NASCIMENTO FIGUEIRED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UILHERME RIBEIRO MOREIR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ÃO GABRIEL CAMPOS DE OLIVEIRA NE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MARDENI FERREIRA DE SOUZA S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DIRETORIA-GERAL</text:span></text:p>
          </table:table-cell>
          <table:table-cell office:value-type="string" table:style-name="ce4">
            <text:p><text:span text:style-name="T2">AÍDA RACHEL TAVARES CAVALCANTI ROSSITER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NE CAROLINE PEDROSA BRASIL CAMÊL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LARISSA TENÓRIO DE AMORIM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ANA MARIA VASSALO DE VASCONCELLOS TORRES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OS ANTONIO APOLONIO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APARECIDA DE ARAÚJ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DANIELA COSTA ACIOLI DE OLIV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MÁRIO ALFREDO DA ROCHA XAVIER</text:span></text:p>
          </table:table-cell>
          <table:table-cell table:style-name="ce9"/>
          <table:table-cell office:value-type="string" table:style-name="ce11">
            <text:p><text:span text:style-name="T2">CJ-04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DIVISÃO DE APOIO AO PJE</text:span></text:p>
          </table:table-cell>
          <table:table-cell office:value-type="string" table:style-name="ce4">
            <text:p><text:span text:style-name="T2">ALDO ARRUDA ROCH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A LUIZA FERREIRA BARROS CORRÊ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LOS HENRIQUE DA SILVA FALCÃ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ANTÔNIO JACINTO JÚN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PAULO FERNANDO DE ATHAYDE SILVA FILHO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DIVISÃO DE IMPLANTAÇÃO E SUSTENTAÇÃO DE SISTEMAS.</text:span></text:p>
          </table:table-cell>
          <table:table-cell office:value-type="string" table:style-name="ce4">
            <text:p><text:span text:style-name="T2">AIRTON ANTONIO DE JESUS JUNIOR</text:span></text:p>
          </table:table-cell>
          <table:table-cell table:style-name="ce12"/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RISTON MARTINS CORDEIRO JÚNIOR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VERALDO CORREIA QUINTEL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IZ FELIPE SALES MACEDO BARBO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IZ JOSUE DA SILVA FILH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NIVALDO BADEGA CAVALCANTE JÚN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ATRICK DANTAS SILVA SA TEL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AULO JOSÉ DE ALBUQUERQUE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GERIO ALVES DE OLIV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IAGO PIMENTEL GOMES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table:style-name="ce14"/>
          <table:table-cell office:value-type="string" table:style-name="ce13">
            <text:p><text:span text:style-name="T2">WENDELL SILVA SOARES</text:span></text:p>
          </table:table-cell>
          <table:table-cell office:value-type="string" table:style-name="ce13">
            <text:p><text:span text:style-name="T2">ANALISTA JUDICIÁRIO</text:span></text:p>
          </table:table-cell>
          <table:table-cell office:value-type="string" table:style-name="ce1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DIVISÃO DE INFRAESTRUTURA TECNOLÓGICA</text:span></text:p>
          </table:table-cell>
          <table:table-cell office:value-type="string" table:style-name="ce4">
            <text:p><text:span text:style-name="T2">ANA CAROLINA ALMEIDA DE AZEVEDO SANTAN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IOGO DOS SANTOS FONSEC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ABIANO WANDERLEY SANT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AFAEL IGOR ALEXANDRE VASC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ÉRGIO LUIZ ARAÚJO DA COSTA RIBEIR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ULISSES SILVA MEL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WILLAMS DA PAIXAO CUNHA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DIVISÃO DE MATERIAL E LOGÍSTICA</text:span></text:p>
          </table:table-cell>
          <table:table-cell office:value-type="string" table:style-name="ce4">
            <text:p><text:span text:style-name="T2">BRUNO UENDEL DA SILVA BARBOS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LOS HUMBERTO HONÓRIO DE MENDONÇ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DUARDO CORREIA DA COSTA BARR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ACKSON DA SILVA SANTOS</text:span></text:p>
          </table:table-cell>
          <table:table-cell office:value-type="string" table:style-name="ce7">
            <text:p><text:span text:style-name="T2">DIRETOR DE DIVISÃ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ÃO CARLOS DOS SANT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CÍCERA BEZERRA DE MENDONÇA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NHIRLEY MAILY MARTINS MEL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ENALDO JOAQUIM PER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RICARDO SÉRGIO MOURA DA SILVA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DIVISÃO DE ORDENAÇÃO DE DESPESAS</text:span></text:p>
          </table:table-cell>
          <table:table-cell office:value-type="string" table:style-name="ce4">
            <text:p><text:span text:style-name="T2">BRÁULIO CLEMENTINO MARTINS MENDES SOARES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ALISSON PINHEIRO DE ARAÚJ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LUIZ DE ALMEIDA JÚN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SHEILA SANTOS ROLIM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ESCOLA JUDICIAL</text:span></text:p>
          </table:table-cell>
          <table:table-cell office:value-type="string" table:style-name="ce4">
            <text:p><text:span text:style-name="T2">ADRIANA MARIA FELIX DE FREITAS CARNEIRO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DRÉ HENRIQUE DE LIMA ANTUN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IVANILDA MENEZES VASCONCELOS VIEIRA</text:span></text:p>
          </table:table-cell>
          <table:table-cell table:style-name="ce6"/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STELA PELLENZ CASAD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ANDRA REGINA OLIVEIRA SALAZAR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ORAYA SANTA ROSA DE MEDEIRO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ERESA LUÍSA RODRIGUES DE ALENCA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VIVIANE RODRIGUES MAIA NOBRE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GABINETE DA DESEMBARGADORA ANNE HELENA FISCHER INOJOSA</text:span></text:p>
          </table:table-cell>
          <table:table-cell office:value-type="string" table:style-name="ce4">
            <text:p><text:span text:style-name="T2">ANDRÉ LUIZ FERREIRA SANTOS RIBEIRO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ELA AZEVEDO BATISTA FELIX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REDERICO GUILHERME DE OLIVEIRA GOM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KELLY MENESES FERREIRA LIM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IVIANE BEZERRA BUENO BRAZ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ATVA SOUZA DA HORA FARIAS MOR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AIS SACRAMENTO LOPES RAMALHO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GABINETE DA DESEMBARGADORA VANDA MARIA FERREIRA LUSTOSA</text:span></text:p>
          </table:table-cell>
          <table:table-cell office:value-type="string" table:style-name="ce4">
            <text:p><text:span text:style-name="T2">ADAIL BENEDITO DOS SANTOS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EL DE BARROS PRADO MOURA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IÓGENES DE MACEDO VERA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ERNANDA SOARES BASTO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ULIANA ALEJANDRA FARIAS DE MEL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AIS KRYSSIA DA ROCHA SOARES SIQU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MAYRA FERREIRA DE ARAGÃO LISBÔA FREIRE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GABINETE DA PRESIDÊNCIA</text:span></text:p>
          </table:table-cell>
          <table:table-cell office:value-type="string" table:style-name="ce4">
            <text:p><text:span text:style-name="T2">ADRIANA CARDOSO BARBOSA DE OLIVEIR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ELA SOUSA SANTOS DRUMOND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KARLA NOLASCO SANTOS UCHÔ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ANA DOS SANTOS SILVA DE SOUZA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LUCIANA SOUZA SANTANA ALMEID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13">
            <text:p><text:span text:style-name="T2">GABINETE DO DESEMBARGADOR JASIEL IVO</text:span></text:p>
          </table:table-cell>
          <table:table-cell office:value-type="string" table:style-name="ce13">
            <text:p><text:span text:style-name="T2">ANAMARIA SOARES MARINHO</text:span></text:p>
          </table:table-cell>
          <table:table-cell office:value-type="string" table:style-name="ce13">
            <text:p><text:span text:style-name="T2">ANALISTA JUDICIÁRIO</text:span></text:p>
          </table:table-cell>
          <table:table-cell office:value-type="string" table:style-name="ce15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GABINETE DO DESEMBARGADOR JOÃO LEITE DE ARRUDA ALENCAR</text:span></text:p>
          </table:table-cell>
          <table:table-cell office:value-type="string" table:style-name="ce4">
            <text:p><text:span text:style-name="T2">JOSÉ LUCIANO DE MENEZES JÚNIOR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LUCIANA DE CARVALHO SALGUEIRO SILV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table:number-columns-spanned="1" table:number-rows-spanned="5" table:style-name="ce26"/>
          <table:table-cell office:value-type="string" table:style-name="ce4">
            <text:p><text:span text:style-name="T2">LUIZ ANTONIO OLIVEIRA TIMÓTEO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RIA TEREZA HOLANDA CARVALHO VILEL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URÍCIO PEREIRA DE ARAÚJO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PAULO OLIVEIRA DE MORA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10">
            <text:p><text:span text:style-name="T2">RONALDO ANDRADE DA SILV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GABINETE DO DESEMBARGADOR JOSÉ MARCELO VIEIRA DE ARAÚJO</text:span></text:p>
          </table:table-cell>
          <table:table-cell office:value-type="string" table:style-name="ce4">
            <text:p><text:span text:style-name="T2">ALBA VALÉRIA DE ALBUQUERQUE E SILV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MALIA LUISA ALVES CEZAR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ONIQUE DE MENDONÇA HOULI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AUL JOSÉ DA SILVA JÚN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BERTO OLIVEIRA FÉLIX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WANDERLÉA DA SILVA SOAR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YOLANDA ARAÚJO ALVES BALBINO</text:span></text:p>
          </table:table-cell>
          <table:table-cell table:style-name="ce9"/>
          <table:table-cell office:value-type="string" table:style-name="ce11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GABINETE DO DESEMBARGADOR LAERTE NEVES DE SOUZA</text:span></text:p>
          </table:table-cell>
          <table:table-cell office:value-type="string" table:style-name="ce4">
            <text:p><text:span text:style-name="T2">ADRIANO BRITO DA ROCHA PEREIRA</text:span></text:p>
          </table:table-cell>
          <table:table-cell table:style-name="ce12"/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UDELÍRIO PIMENTA CARNEIR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NA NASCIMENTO DE ARAÚJ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XIMILIANO MEDEIROS DE LEM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MERO MEDEIROS SOUTO MA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ILVIO JOSÉ DE OLIVEIRA TENÓRIO PRAD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ATIENE REGINA BITENCOURT RABELO LIMA TENÓRIO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GABINETE DO DESEMBARGADOR ROBERTO RICARDO GUIMARÃES GOUVEIA</text:span></text:p>
          </table:table-cell>
          <table:table-cell office:value-type="string" table:style-name="ce4">
            <text:p><text:span text:style-name="T2">CAROLINE DE FÁTIMA SOARES ALBUQUERQUE PADILH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IOGO ALBUQUERQUE GONÇALV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ELIPE RAMALHO DE MORA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RAÇA KARINE MELO BARR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KIZZY MENESES FERREIRA ROCH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ELA PASSOS DE MEDEIROS BELTRÃ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NILSON SARMENTO PEIXOTO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RAILDO BANDEIRA FARIAS FILHO</text:span></text:p>
          </table:table-cell>
          <table:table-cell table:style-name="ce9"/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GABINETE DO JUIZ CONVOCADO GUSTAVO TENÓRIO CAVALCANTE</text:span></text:p>
          </table:table-cell>
          <table:table-cell office:value-type="string" table:style-name="ce4">
            <text:p><text:span text:style-name="T2">KELY PRISCILA DE OLIVEIRA TEIXEIRA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ANA FREITAS RIBEIRO LIM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ÁRCIA CRISTINA LEITE DE OLIV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ANDRA MARGARETH SANTOS DA SILVA MARINH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ANDRA WANDERLEY PERSIANO MALT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SAUL RAMOS DOS SANTOS FILHO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OUVIDORIA REGIONAL</text:span></text:p>
          </table:table-cell>
          <table:table-cell office:value-type="string" table:style-name="ce4">
            <text:p><text:span text:style-name="T2">ROSE MARY MENEZES DE FRANÇA MEZZOMO</text:span></text:p>
          </table:table-cell>
          <table:table-cell table:style-name="ce12"/>
          <table:table-cell office:value-type="string" table:style-name="ce5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AÍS FIGUEIREDO LOPES</text:span></text:p>
          </table:table-cell>
          <table:table-cell table:style-name="ce6"/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VALÉRIA PERDIGÃO GOMES SOARES BEZERR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office:value-type="string" table:style-name="ce13">
            <text:p><text:span text:style-name="T2">PRESIDÊNCIA</text:span></text:p>
          </table:table-cell>
          <table:table-cell office:value-type="string" table:style-name="ce13">
            <text:p><text:span text:style-name="T2">DILMA BARBOSA CORREIA</text:span></text:p>
          </table:table-cell>
          <table:table-cell office:value-type="string" table:style-name="ce13">
            <text:p><text:span text:style-name="T2">ANALISTA JUDICIÁRIO</text:span></text:p>
          </table:table-cell>
          <table:table-cell office:value-type="string" table:style-name="ce1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A CORREGEDORIA REGIONAL</text:span></text:p>
          </table:table-cell>
          <table:table-cell office:value-type="string" table:style-name="ce4">
            <text:p><text:span text:style-name="T2">ADNA MARIA SACRAMENTO MESSIAS MARTINS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DRIANO WEBER MOTTA DE CARVALHO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LINE PIRES SANTOS SOUZA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BRUNNA KARLLA DA ROCHA PRAZERES PIRES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MILA ALMEIDA CORREIA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ÉBORAH GOMES TORRES PIN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DUARDO MARCELO FEITOSA LIM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ERNANDA PEDROSA DE HOLAND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ISELE GONÇALVES FERREIRA SANTIAGO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ÉSSICA MIRANDA CABRAL SOU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HUMBERTO CUNHA VASSAL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EONARDO JOSÉ VELOSO DA SILV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ISIANE MARIA SANTOS ARAÚJ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LUIZA AMÁLIA GONÇALVES LEITE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table:number-columns-spanned="1" table:number-rows-spanned="5" table:style-name="ce26"/>
          <table:table-cell office:value-type="string" table:style-name="ce4">
            <text:p><text:span text:style-name="T2">MARIA VIVIANE BARROS COSTA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RIANA TORRES DE LIMA OLIV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ROSÂNGELA SANTOS LEITE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SILVIA RAFAELA TENORIO NOGUEIRA TEIX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10">
            <text:p><text:span text:style-name="T2">THAWMEDES DA SILVA PORCIÚNCULA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E AUDITORIA</text:span></text:p>
          </table:table-cell>
          <table:table-cell office:value-type="string" table:style-name="ce4">
            <text:p><text:span text:style-name="T2">DENISE SANTOS SOUZA SAMPAIO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LEN RIBEIRO SILVA LES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LIANA DE CARVALHO SOUZ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HENRIQUE CARDOSO MESQUITA MELL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AFAELA DE FREITAS CAVALCANTE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RENATA PINTO RAMOS LAMENHA LINS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E EXECUÇÃO E DE PESQUISA PATRIMONIAL</text:span></text:p>
          </table:table-cell>
          <table:table-cell office:value-type="string" table:style-name="ce4">
            <text:p><text:span text:style-name="T2">ALMIR MUNIZ DE SOUZA JUNIOR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MAURY VALENÇA FRANÇ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BRUNO HELDER GOMES TEOFILO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LA TERR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OLINE ALVES FONTES NUN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ÍCERO LIMA MOTA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LAUDEVAN VICENTE VELOS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LEANE DE ARAÚJO CAVALCANTE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DNALVA VERÇOSA DA SILV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ARAH MARIA ALVIM DE SOUZA HOLAND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IONEIDE RODRIGUES ALMEID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AIRO PINHEIRO DE LYRA NET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ANDER CLOVIS DE ALMEIDA LIM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AYRO DE MÉLO CAVALCANTI FILH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EL MACHADO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ADELSON GOMES ROCH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BOSCO RIBA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HENRIQUE CARVALHO DE SANT'ANN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ARISSE COSTA GIACOMINI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EONILSON LIMA DE MIRAND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AMÉLIA PINHEIRO SANTO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JOSILENE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ÉRCIA DE FÁTIMA BRANDÃO PEIXOTO SOAR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AULO CÉSAR SOUZA CAVALCANTI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DRIGO DA COSTA SOAR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SA ELIANE BARROS MOREIR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UBENS SOUZA FERRAZ JUNIOR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ANDRA DE BARROS FURLAN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HEIRLEY VASCONCELOS ALBUQUERQUE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ISNELZE MARIA LIMA RIBEIR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ALITA CAVALCANTE SEIXAS BATISTA</text:span></text:p>
          </table:table-cell>
          <table:table-cell table:style-name="ce6"/>
          <table:table-cell office:value-type="string" table:style-name="ce8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AMARA BARROS FRAGOSO DE ARAÚJ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WANESSA KIEV FERNANDES ALBUQUERQUE</text:span></text:p>
          </table:table-cell>
          <table:table-cell table:style-name="ce9"/>
          <table:table-cell office:value-type="string" table:style-name="ce11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E GESTÃO DE PESSOAS</text:span></text:p>
          </table:table-cell>
          <table:table-cell office:value-type="string" table:style-name="ce4">
            <text:p><text:span text:style-name="T2">ADRIANA DE OLIVEIRA SARMENTO COELHO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ILTON LUÍS DA SILVA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MANDA CAROLINE NUNES FREIRE RIBEIR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TÔNIO IDALINO DOS SANTO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TÔNIO SERRA PINTO NET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MILA MOTER BARBIERI QUEIROZ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ELLA MELO VIANA PORTEL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DAVID ARAÚJO DOS SANTOS</text:span></text:p>
          </table:table-cell>
          <table:table-cell table:style-name="ce9"/>
          <table:table-cell office:value-type="string" table:style-name="ce11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table:number-columns-spanned="1" table:number-rows-spanned="25" table:style-name="ce26"/>
          <table:table-cell office:value-type="string" table:style-name="ce4">
            <text:p><text:span text:style-name="T2">EMANUELLA LEMOS ALMEIDA COTTARD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ERNESTO LUIZ LIMA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GILDA RENATA ARAÚJO SOAR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GUILHERME ANTÔNIO FEITOSA FALCÃ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HILDA CLÉA REBELO ROCH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JOSÉ KLEBER TENÓRIO MAGALHÃ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KARLA AZEVEDO DE ALBUQUERQUE RIBEIR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KAROLINE BERNARDES TENÓRIO CAVALCANTE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LAÍS CAVALCANTE COSTA BAND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LEILA RÉGIA NICÁCIO AMORIM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RCELO XAVIER DO NASCIMEN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ÁRCIA PACÍFICO VIEIRA LÔB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RCUS PAULO VERÍSSIMO DE SOUZ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RIA DO SOCORRO ALÉCIO BARBO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RTHA MARIA COUTINHO MOURA ALV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ÔNICA MARIA DOS SANTOS BARROS SILV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NADJA MARIA FERNANDES LIM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OSSIANEIDE CARVALHO DE ALENCA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RENATA SIMPLÍCIO DA SILVA LUCÊN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RIVÂNIA MARIA BARBOSA DE FARIA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ROSA MEDEIROS PONTES DE ALMEID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TÂNIA MARIA SALES REBÊL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VANESSA DE ALMEIDA PINTO MONTEIR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VÂNIA FLORÊNCIO DA COSTA CAVALCANTE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10">
            <text:p><text:span text:style-name="T2">VILNA MARIA DAMASCENO CORREIA DA SILVA</text:span></text:p>
          </table:table-cell>
          <table:table-cell table:style-name="ce9"/>
          <table:table-cell office:value-type="string" table:style-name="ce11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E GOVERNANÇA E GESTÃO ESTRATÉGICA</text:span></text:p>
          </table:table-cell>
          <table:table-cell office:value-type="string" table:style-name="ce4">
            <text:p><text:span text:style-name="T2">AMANDA VITORINO LOPES ALVES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RTHUR AMORIM ALVES DA CRUZ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IEGO CHENDES DIAS GOM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LVYNA MELO RÊGO MONTEIRO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HENRIQUE TADEU DA COSTA BARR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AURISTON CHAVES DE FARIAS JÚN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ANO FREITA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ATRICIA CRISOSTOMO DOS SANT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DRIGO JOSÉ RODRIGUES BEZER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ILVANA PONTES FERR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TELA BELO COELHO CAMBOIM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HIAGO CANDIDO ALVES ROCHA SILV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VICTOR REZENDE DORE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E LICITAÇÕES E CONTRATOS</text:span></text:p>
          </table:table-cell>
          <table:table-cell office:value-type="string" table:style-name="ce4">
            <text:p><text:span text:style-name="T2">ANDRÉ LUIZ DE ARAÚJO CUNH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LA FERNANDA DÓRIA DA CUNH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VERTON MENDES TENÓRI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LÁVIA CAROLINE FONSECA AMORIM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LÁVIO DE SOUZA CUNHA JÚNIOR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IVONE EMILIANO DOS SANTOS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ANA DA SILVA TER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NEIVALDO TENÓRIO DE LIM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DRIGO DANTAS FEITOSA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VALTER MELO DA SILVA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E ORÇAMENTO E FINANÇAS</text:span></text:p>
          </table:table-cell>
          <table:table-cell office:value-type="string" table:style-name="ce4">
            <text:p><text:span text:style-name="T2">ANA CRISTINA DE OLIVEIRA PEIXOTO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IEGO FEITOSA MONTEIR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USTAVO HENRIQUE CAITANO LOP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MARCELO DO RÊGO RAPOSO</text:span></text:p>
          </table:table-cell>
          <table:table-cell table:style-name="ce9"/>
          <table:table-cell office:value-type="string" table:style-name="ce11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table:number-columns-spanned="1" table:number-rows-spanned="3" table:style-name="ce26"/>
          <table:table-cell office:value-type="string" table:style-name="ce4">
            <text:p><text:span text:style-name="T2">MÁRCIO AUGUSTO FERNANDES DE OLIVEIRA FRANÇ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RIA VERÔNICA TORRES LOPES PER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10">
            <text:p><text:span text:style-name="T2">MARINALVA DIAS DE ARAÚJO MEDEIROS</text:span></text:p>
          </table:table-cell>
          <table:table-cell table:style-name="ce9"/>
          <table:table-cell office:value-type="string" table:style-name="ce11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E PRECATÓRIOS</text:span></text:p>
          </table:table-cell>
          <table:table-cell office:value-type="string" table:style-name="ce4">
            <text:p><text:span text:style-name="T2">AREOVALDO CORDEIRO DA SILVA</text:span></text:p>
          </table:table-cell>
          <table:table-cell table:style-name="ce12"/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BRENO ROBERTO PIMENTEL SAND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DUARDO DO NASCIMENTO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LIENE SILVA DE LIMA PER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ÁBIA FERNANDA CURVELO MARQU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ERNANDO BENEDITO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AMES JOSÉ DE SOUZ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ÍBIA AMÉLIA CHAGAS AMARAL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AILANE CUNHA GOM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WELLINGTON VASCONCELOS SILVA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E RECURSO DE REVISTA</text:span></text:p>
          </table:table-cell>
          <table:table-cell office:value-type="string" table:style-name="ce4">
            <text:p><text:span text:style-name="T2">LAIS TOJAL COELHO DE BARROS</text:span></text:p>
          </table:table-cell>
          <table:table-cell table:style-name="ce12"/>
          <table:table-cell office:value-type="string" table:style-name="ce5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IZ GONZAGA REVORÊDO FILH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MÔNICA DE PAULA DA ROCHA RAMOS CRUZ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E TECNOLOGIA DA INFORMAÇÃO E COMUNICAÇÃO</text:span></text:p>
          </table:table-cell>
          <table:table-cell office:value-type="string" table:style-name="ce4">
            <text:p><text:span text:style-name="T2">ALEXANDRE MAGNO DE ALBUQUERQUE LEMOS ARAUJO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DRÉ CORREIA VIVEIR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LOS RAFAEL ARAUJO DA SILV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EL MACHADO NIDEJELSKI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DVALDO XAVIER DE ARAÚJ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RIC ALLYSON ALVES MARTIN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VERSON JOSÉ DA SILV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ELIPE COSTA LEITE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HERMES GUSTAVO DE AQUIN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ISABELLE DOS PASSOS OMEN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ÃO LUIZ ARAÚJO LIM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EONARDO ALBUQUERQUE DE REZENDE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EONARDO AUGUSTO DOMINGUES SEVERO RIBEIR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NOEL MESSIAS FEITOZ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URÍCIO AUGUSTO FIGUEIREDO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NAYARA CIELLY FREIRE DO RAM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OSVALDO MARTINS RIBEIRO JUN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ENILSON DE SOUZA ARAÚJ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DOLFO ALVES MATA DE OLIVEIR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LAND DOS SANTOS GONÇALVES SOBRINH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ELES DE SALES BEZERR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HIAGO PHILIPPE CORDEIRO DE BARROS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O CENTRO JUDICIÁRIO DE MÉTODOS CONSENSUAIS DE</text:span></text:p>
          </table:table-cell>
          <table:table-cell office:value-type="string" table:style-name="ce4">
            <text:p><text:span text:style-name="T2">AMARA LUIZA TEIXEIRA DA SILVA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7">
            <text:p><text:span text:style-name="T2">SOLUÇÃO DE DISPUTAS</text:span></text:p>
          </table:table-cell>
          <table:table-cell office:value-type="string" table:style-name="ce7">
            <text:p><text:span text:style-name="T2">DEMÉTRIO ELIAS CALHEIROS NE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CLARA INOJOSA MARCOLINI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TA ANGÉLICA DE OLIVEIRA SANTOS MARTIN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THA GRACE MONTE DE ALBUQUERQUE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NÚBIA SORAIA DE MAGALHÃES SANTOS REIS</text:span></text:p>
          </table:table-cell>
          <table:table-cell table:style-name="ce9"/>
          <table:table-cell office:value-type="string" table:style-name="ce11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DO TRIBUNAL PLENO</text:span></text:p>
          </table:table-cell>
          <table:table-cell office:value-type="string" table:style-name="ce4">
            <text:p><text:span text:style-name="T2">ADALGISA JATUBA PARAIZO DE CARVALHO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LBERTO GUSTAVO NORBERTO ROCHA LIM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ÃO IURI JIVAGO MALHEIROS DE MELL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ARISSA SANTIAGO TENÓRIO CAVALCANTE MEND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LANDIA BATISTA SAL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APHAELA CINTYA MATOS CARVALH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ATHIANA FERREIRA COUTINHO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GERAL DA PRESIDÊNCIA</text:span></text:p>
          </table:table-cell>
          <table:table-cell office:value-type="string" table:style-name="ce4">
            <text:p><text:span text:style-name="T2">ERIKA BARRADAS LEÃO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LÁVIA LUCIANA MARQUES VALENÇA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ISABEL CARVALHO LIMA PIR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ISABELA FRANCO LIMA SANTA RITT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KARINE JENIFFER BARBOSA MANCUS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MARIA LUÍZA DOS REIS CLETO FREIRE</text:span></text:p>
          </table:table-cell>
          <table:table-cell table:style-name="ce9"/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JUDICIÁRIA DE 1º GRAU</text:span></text:p>
          </table:table-cell>
          <table:table-cell office:value-type="string" table:style-name="ce4">
            <text:p><text:span text:style-name="T2">CATARINA SAMPAIO DE SOUZA CARNEIRO</text:span></text:p>
          </table:table-cell>
          <table:table-cell table:style-name="ce12"/>
          <table:table-cell office:value-type="string" table:style-name="ce5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NAURA LÍVIA VERGETH GRANGEIR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ÚLIO CABRAL FREITAS DE SANTAN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ENATA MENDES RIBEIRO BARR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ANDRA MAGALHÃES SALGAD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VANESSA AGRA BARROS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CJ-01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JUDICIÁRIA DE 2º GRAU</text:span></text:p>
          </table:table-cell>
          <table:table-cell office:value-type="string" table:style-name="ce4">
            <text:p><text:span text:style-name="T2">CARLOS ALEXANDRE RODRIGUES VENTUR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CJ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RIVAL GONÇALVES DE ALBUQUERQUE FILH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VALDO CARDOSO DA SILV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ANINE BRAGA QUIRINO LIM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URÍCIO ALEXANDER CORREIA DE SOUZ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ÔNICA MARIA DO RÊGO RAPOS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AULO GOMES DE MELLO JÚNIOR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ROSANA MARIA FERREIRA DE MACEDO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 JURÍDICO-ADMINISTRATIVA</text:span></text:p>
          </table:table-cell>
          <table:table-cell office:value-type="string" table:style-name="ce4">
            <text:p><text:span text:style-name="T2">ANTÔNIO HENRIQUE TEIXEIRA NETO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LÁUDIA COSTA RODA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ÃO FONTES CEZAR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JOSÉ SÓSTENES NASCIMENTO DE LIM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SECRETARIA-EXECUTIVA DA DIRETORIA-GERAL</text:span></text:p>
          </table:table-cell>
          <table:table-cell office:value-type="string" table:style-name="ce4">
            <text:p><text:span text:style-name="T2">MARIANIZE BENTO PATITUCCI DA SILV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Y LIDIAN DE LIMA FERRAZ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HIAGO CAMÊLO FONSEC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VARA DO TRABALHO DE ATALAIA/AL</text:span></text:p>
          </table:table-cell>
          <table:table-cell office:value-type="string" table:style-name="ce4">
            <text:p><text:span text:style-name="T2">ARTUR LEANDRO COST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RLAN SALGUEIRO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DVALDO LIMA PINTO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AGNER MOREIRA DE PAULA GOM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YS SILVEIRA CORAD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OACIR MEDEIROS DE SANT ANA NET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ÔNICA APARECIDA RODRIGUES CALHEIROS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EDRO DA SILVA COSTA NE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HAYSE FERNANDES CARDOSO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VARA DO TRABALHO DE PALMEIRA DOS ÍNDIOS/AL</text:span></text:p>
          </table:table-cell>
          <table:table-cell office:value-type="string" table:style-name="ce4">
            <text:p><text:span text:style-name="T2">CLAUDÊNCIO BATISTA DA SILVA</text:span></text:p>
          </table:table-cell>
          <table:table-cell table:style-name="ce12"/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ENISVAL SAMPAIO DA SILVA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JUSTINO LIMA FILH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ILIAN SIBELY CAVALCANTE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NIEDJA MARIA SOUZA SILVA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ENATA CAVALCANTE FERNANDES CORREIA SANTOS RIBEIR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VALTER COSTA DOS SANTOS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VARA DO TRABALHO DE PENEDO/AL</text:span></text:p>
          </table:table-cell>
          <table:table-cell office:value-type="string" table:style-name="ce4">
            <text:p><text:span text:style-name="T2">ALOÍSIO PLÁCIDO LIMA LEITE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LEANE ALVES ARAUJ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HNNY RAMON NASCIMENTO DOS SANT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RGE ALFREDO CALHEIROS SALGUEIR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ENEIDE MARTINS ROCHA MONTEIRO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ULIANA MENDES SANTOS MARQUES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OS ANTONIO XAVIER DOS SANT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MARIO JORGE DE ALENCAR LIM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table:number-columns-spanned="1" table:number-rows-spanned="2" table:style-name="ce25"/>
          <table:table-cell office:value-type="string" table:style-name="ce4">
            <text:p><text:span text:style-name="T2">PAULO BATISTA SANTOS FILHO</text:span></text:p>
          </table:table-cell>
          <table:table-cell table:style-name="ce12"/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10">
            <text:p><text:span text:style-name="T2">VALDÊNIO SANTOS COSTA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VARA DO TRABALHO DE PORTO CALVO/AL</text:span></text:p>
          </table:table-cell>
          <table:table-cell office:value-type="string" table:style-name="ce4">
            <text:p><text:span text:style-name="T2">BRUNO GUILHERME ALBUQUERQUE CASSIMIRO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LAINE CRISTINA LIRA LOPES BARBOSA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EANE ALVES DOS SANTOS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INALDO ALVES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DO CARMO FEITOSA DOS SANTOS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NA DA SILVA VIEIR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USE VILAR OLIVEIRA DE LIM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VALDO ROSTAN DOS SANTOS SILV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VARA DO TRABALHO DE SANTANA DO IPANEMA/AL</text:span></text:p>
          </table:table-cell>
          <table:table-cell office:value-type="string" table:style-name="ce4">
            <text:p><text:span text:style-name="T2">BENEDITO BRAZ DA SILVA NETO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ELLI GOMES LAMENHA E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LO BARRETO ALMEIDA VASCONCELOS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IOGO FERREIRA SILVA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ABIANO MATOS DE ARAÚJO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IO DA SILVA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OS HENRIQUE CARNEIRO FONSEC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JOSÉ DOS SANTOS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ELCK ROSSY NOVAIS DE ARAUJ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RAONI DE MATTOS SANTOS</text:span></text:p>
          </table:table-cell>
          <table:table-cell office:value-type="string" table:style-name="ce10">
            <text:p><text:span text:style-name="T2">DIRETOR DE SECRETARIA</text:span></text:p>
          </table:table-cell>
          <table:table-cell office:value-type="string" table:style-name="ce11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VARA DO TRABALHO DE SÃO LUÍS DO QUITUNDE/AL</text:span></text:p>
          </table:table-cell>
          <table:table-cell office:value-type="string" table:style-name="ce4">
            <text:p><text:span text:style-name="T2">FÁBIO ALBUQUERQUE DE ARAÚJO CORDEIRO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ERCINO DE OLIVEIRA SILVA JÚN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AEMERSON ALCYRON ROCHA DOS SANTOS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ELO FRAXE PESSO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US VINÍCIUS DE BRITO CAMEL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ENCIO DA COSTA BARROS NETO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VANUZIA GADI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ILTON CORTEZ NOLASC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RODRIGO PARAHYBA DE ARAÚJO PEREIR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VARA DO TRABALHO DE UNIÃO DOS PALMARES</text:span></text:p>
          </table:table-cell>
          <table:table-cell office:value-type="string" table:style-name="ce4">
            <text:p><text:span text:style-name="T2">DOUGLAS CORREIA DE CERQUEIR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LZA LOURENÇO DA SILVA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ILVAN MARTINS DE SOUZA FILH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AIME CHAVES NOBRE FILH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CARLOS DA SILVA JÚNIOR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ÚCIO ANDRÉ LIMA BATISTA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NATALIE GUERRA SILVA SANTOS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ICHELLE SHEYLA TENÓRIO CARVALH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ACIANA KELLY TENÓRIO DE ALENCAR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ZANELI MALTA PRATA</text:span></text:p>
          </table:table-cell>
          <table:table-cell table:style-name="ce9"/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1ª VARA DO TRABALHO DE ARAPIRACA</text:span></text:p>
          </table:table-cell>
          <table:table-cell office:value-type="string" table:style-name="ce4">
            <text:p><text:span text:style-name="T2">GUSTAVO NUNES DE MAGALHÃES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ÃO FELIPE BRAGA VALCÁCER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FEIJÓ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MÁRCIO DE ARAÚJO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SONISVAL SAMPAIO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ANDRO AQUÍNO RODRIGU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ADEU DE ANDRADE AMORIM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ÂNIA DE MORAES RODRIGUES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TERTULINO BERNARDO DE OLIVEIRA NE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WILLAMBERGH HOLANDA BRIT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WILLANY REGINA ALVES DA SILVA LOPES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1ª VARA DO TRABALHO DE MACEIÓ/AL</text:span></text:p>
          </table:table-cell>
          <table:table-cell office:value-type="string" table:style-name="ce4">
            <text:p><text:span text:style-name="T2">ALETHEA MARIE TAVARES DA CRUZ DANTAS</text:span></text:p>
          </table:table-cell>
          <table:table-cell table:style-name="ce12"/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ANDRÉ GUSTAVO MELO DE SOUZA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table:number-columns-spanned="1" table:number-rows-spanned="10" table:style-name="ce26"/>
          <table:table-cell office:value-type="string" table:style-name="ce4">
            <text:p><text:span text:style-name="T2">ANDRÉ NOVAES SANTIAGO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CHRISTIANA MOURA PAES VIANNA</text:span></text:p>
          </table:table-cell>
          <table:table-cell table:style-name="ce6"/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DENISE PINHEIRO TAVARES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EDIJÂNIO GOMES BARBO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ELY ALMEIDA DE OLIVEIRA SANT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JOÃO JOSÉ DE ALBUQUERQUE SAMPAI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ÁRCIO HENRIQUE TENÓRIO CAVALCANTI ELIZIÁRI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MAURÍCIO NUNES MARQU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PRISCILA FARIAS DOS ANJ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10">
            <text:p><text:span text:style-name="T2">RAFAEL QUIRINO SANTOS MOTA</text:span></text:p>
          </table:table-cell>
          <table:table-cell table:style-name="ce9"/>
          <table:table-cell office:value-type="string" table:style-name="ce11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1ª VARA DO TRABALHO DE SÃO MIGUEL DOS CAMPOS/AL</text:span></text:p>
          </table:table-cell>
          <table:table-cell office:value-type="string" table:style-name="ce4">
            <text:p><text:span text:style-name="T2">ALINE SOUSA PENAFORT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RANCISCO EVANDRO SOUSA MOT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KARIEN RODRIGUES DA SILVEIRA TRINDADE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AIS DE MENEZES ANDRADE BUARQUE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ARISSA FERREIRA CARNEIRO DE SOUZA PLÁCID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NOEL MESSIAS FERREIRA REIS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HELENA VENÂNCIO DA CRUZ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AFAEL DA CRUZ OLIV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VALESKA RODRIGUES MEDEIROS TORRES MULLER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10ª VARA DO TRABALHO DE MACEIÓ/AL</text:span></text:p>
          </table:table-cell>
          <table:table-cell office:value-type="string" table:style-name="ce4">
            <text:p><text:span text:style-name="T2">ANTONIO CAETANO PEREIRA NETO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LA AZEVEDO BATISTA DOS SANTO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LOS ALEXANDRE FERREIRA COSTA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IOGO ANDRÉ DE SIQUEIRA SOUZ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LIANA LÔBO ARCANJ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ABRIELA BRAGA NETTO COSTA LIBARDI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HELVIO DE CASTRO BARBO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ULIANA LÔBO ARCANJO DE ALCÂNTARA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OS FRANCISCO SOARES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ÔNICA VIEIRA NOVA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SILVANY MARIA MENDES PIRES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11ª VARA DO TRABALHO DE MACEIÓ/AL</text:span></text:p>
          </table:table-cell>
          <table:table-cell office:value-type="string" table:style-name="ce4">
            <text:p><text:span text:style-name="T2">ADRIANO DA ROCHA LIM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YANE BARROS DE LIMA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ILDA GOES MARTINS MENDES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IRLEIDE CARDOSO DE BARR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RAMIRO MAURÍCIO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ANA DE ALMEIDA DE AQUIN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FLÁVIA BEZERRA FEITOS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RONILDA AGUIAR MELO TAVAR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NERCY JANNAYZZE DE MELO NE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AULA RAVENALA BRANDÃO MALTA LOP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WILSON AUGUSTO OURIVES MACEDO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2ª VARA DO TRABALHO DE ARAPIRACA</text:span></text:p>
          </table:table-cell>
          <table:table-cell office:value-type="string" table:style-name="ce4">
            <text:p><text:span text:style-name="T2">ANA LÚCIA DOS SANTOS SILVA BATIST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RIANE CRISTINA SOUZ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MANOEL FERDINANDO DA ROCHA JÚN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ANILSON MELO GUIMARÃES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EANNE SOARES DE OLIVEIRA DE BIASE WYSZOMIRSK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ENILDO ALVES DA SILVA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ANO FONTAN PEDROSA MEL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STELA SANTOS JAPIASSU ALMEIDA DE ALENCAR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OISÉS LOPES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EGINEIDE EDILEUZA DA SILVA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SAMMYER MOURA TENÓRIO BITENCOURT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2ª VARA DO TRABALHO DE MACEIÓ/AL</text:span></text:p>
          </table:table-cell>
          <table:table-cell office:value-type="string" table:style-name="ce4">
            <text:p><text:span text:style-name="T2">ANA FLÁVIA TEIXEIRA CINTRA BARBOSA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DRÉA LUCENA DE MEDEIROS LEITE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EL RAULINO ALMEID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ISABELLE MARIE REGIS FERREIR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USSARA JOSEDITE DE JESUS CAVALCANTE DE ARAÚJ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VÂNIA BATISTA SAL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IZ HENRIQUE AGUIAR DE OLIVEIRA CAVALCANTE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LENE ALMEIDA SOARES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NATASHA SARMENTO DE MORAES SIQUEIRA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OZENIR ALEXANDRE FERREIRA BERNARD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IMONE PORTO MENEZ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HIAGO HENRIQUE SOUZA MUNT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2ª VARA DO TRABALHO DE SÃO MIGUEL DOS CAMPOS/AL</text:span></text:p>
          </table:table-cell>
          <table:table-cell office:value-type="string" table:style-name="ce4">
            <text:p><text:span text:style-name="T2">ADRIANA PINTO DE BARROS DIAS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LESSANDRO LANUSSO AZEVEDO DE MACÊD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LOISIO BALBINO DA SILVA JÚN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JALMA FERNANDES DE BIASE WYSZOMIRSKI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RANCISCO GUTEMBERG ELIZEU DE LIMA NE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ILBERTO COTRIM DE MACED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CIVALDO TEIXEIRA ARAÚJ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ARA OLIVEIRA DOS SANTOS PINTO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ILVIO SILVA DE SOUZ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HALITA MARIA CAVALCANTI RAMOS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3ª VARA DO TRABALHO DE MACEIÓ/AL</text:span></text:p>
          </table:table-cell>
          <table:table-cell office:value-type="string" table:style-name="ce4">
            <text:p><text:span text:style-name="T2">ALAN LINS AZEVEDO</text:span></text:p>
          </table:table-cell>
          <table:table-cell table:style-name="ce12"/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TÔNIO ALVES DE MEL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LÁUDIA SILVA DE SOUZA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ELAIDE SCOLNI DE SOUZA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VELINE MARIA JUCÁ BARROS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LÁUCIO GIL DE ANDRADE BARR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HELDER MONTEIRO BI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IÊDO DE FRANÇA VILELA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AIRO CÉSAR DE AMORIM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IANO FREITAS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NILSON DE SOUZA BOMFIM JÚNIOR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TELMA ELITA DE SOUZA NUNES FILHA MOREIRA</text:span></text:p>
          </table:table-cell>
          <table:table-cell table:style-name="ce9"/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4ª VARA DO TRABALHO DE MACEIÓ/AL</text:span></text:p>
          </table:table-cell>
          <table:table-cell office:value-type="string" table:style-name="ce4">
            <text:p><text:span text:style-name="T2">ANGELINA CAVALCANTE DE MELO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AROLINA MOREIRA CAMPOS GUEDES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ESAR ROGERIO LAMENHA DE VERÇOSA</text:span></text:p>
          </table:table-cell>
          <table:table-cell table:style-name="ce6"/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RONALDO ALMEIDA SILVA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LAUDISTONES ESTEVES DO REG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É CÍCERO PEIXOTO NE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SSELMA DE FARIAS CARVALH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ÍVIA JATOBÁ DE HOLANDA CAVALCANTI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OS ANTONIO MOREIRA BARBO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BETANIA LEMOS DE CARVALH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IA SALETE FERREIRA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SÉRGIO LUIS LISBOA CALHEIROS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5ª VARA DO TRABALHO DE MACEIÓ/AL</text:span></text:p>
          </table:table-cell>
          <table:table-cell office:value-type="string" table:style-name="ce4">
            <text:p><text:span text:style-name="T2">AUREA CRISTINA CORRÊA MONTENEGRO</text:span></text:p>
          </table:table-cell>
          <table:table-cell office:value-type="string" table:style-name="ce4">
            <text:p><text:span text:style-name="T2">ANALISTA JUDICIÁRIO</text:span></text:p>
          </table:table-cell>
          <table:table-cell office:value-type="string" table:style-name="ce5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ÉLIO RICARDO MARINHO ELEUTÉRI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ELLE SANTA RITA CANUT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ELMER CHAGAS FEBRONIO ALV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LIVALDO PEREIRA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GABRIELA ALENCAR BIBIANO</text:span></text:p>
          </table:table-cell>
          <table:table-cell table:style-name="ce9"/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3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table:number-columns-spanned="1" table:number-rows-spanned="6" table:style-name="ce26"/>
          <table:table-cell office:value-type="string" table:style-name="ce4">
            <text:p><text:span text:style-name="T2">ISABELA PATRÍCIA PAES DOS SANTOS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LUCIANA MARQUES BESERRA VALENÇA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NIVALDO BEZERRA QUEIROZ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ROBERTA SANTIAGO BARBOS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7">
            <text:p><text:span text:style-name="T2">SIMONE MOURA E MENDES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10">
            <text:p><text:span text:style-name="T2">STEVES LUCAS BARBOSA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6ª VARA DO TRABALHO DE MACEIÓ/AL</text:span></text:p>
          </table:table-cell>
          <table:table-cell office:value-type="string" table:style-name="ce4">
            <text:p><text:span text:style-name="T2">AMANDA COSTA MOURA CALDAS</text:span></text:p>
          </table:table-cell>
          <table:table-cell table:style-name="ce12"/>
          <table:table-cell office:value-type="string" table:style-name="ce5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MANOEL SOARES COST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ABRÍCIO ROSA MACIEL BARBO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ÍTALA CERYNO GAMEL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ARISSA GONÇALVES QUEIROZ PEIXOTO CAMIL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ILIANE CRISTINA CALHEIROS DE OLIVEIR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ANNA ROSY CARNEIRO DE MORAE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GARETE CASTRO REBELO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AULO THEONES COSTA TEMOTEO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ROBERTO CARLOS MOREIRA DOS SANT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HIRLEY MIRANDA LOPES LUNA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SILVIO CÉSAR DE FIGUEIREDO SANTOS</text:span></text:p>
          </table:table-cell>
          <table:table-cell office:value-type="string" table:style-name="ce10">
            <text:p><text:span text:style-name="T2">ANALISTA JUDICIÁRIO</text:span></text:p>
          </table:table-cell>
          <table:table-cell office:value-type="string" table:style-name="ce11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7ª VARA DO TRABALHO DE MACEIÓ/AL</text:span></text:p>
          </table:table-cell>
          <table:table-cell office:value-type="string" table:style-name="ce4">
            <text:p><text:span text:style-name="T2">ÂNGELA CHRISTINA BEZERRA LINS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RNÓBIO JOSÉ REIS DE ARAUJ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LO LUCAS DE OLIVEIRA SANT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ABRIELA CALHEIROS GOMES RIBEIR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EANE FIRMO SOARES LISBOA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ISELLE DE OLIVEIRA LIMA TRENNEPOHL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LEIDE CAVALCANTE DE MEDEIROS</text:span></text:p>
          </table:table-cell>
          <table:table-cell office:value-type="string" table:style-name="ce7">
            <text:p><text:span text:style-name="T2">AUXILIAR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AISE ALVES PACHECO DE VIVEIR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OABB TAVARES VEIGA DOS ANJOS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ODILON HENRIQUE FERRO CORDEIRO DA SILV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PAULA TACIANA CAVALCANTE LINS DE LIM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RAFAEL SANTOS BITENCOURT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8ª VARA DO TRABALHO DE MACEIÓ/AL</text:span></text:p>
          </table:table-cell>
          <table:table-cell office:value-type="string" table:style-name="ce4">
            <text:p><text:span text:style-name="T2">ALESSANDRO DE LIMA SOARES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A LÚCIA MONTEIRO DA SILV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DRÉA LEÃO BARBO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YNTHIA DE CASTRO PEDROZ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EDIVAN MONTEIRO DE ARAÚJ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GEORGETE FIRMO SOARES</text:span></text:p>
          </table:table-cell>
          <table:table-cell table:style-name="ce6"/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AURO SÉRGIO OMENA BARBOS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ÁRCIO FELIPE ARAÚJO FERREIRA</text:span></text:p>
          </table:table-cell>
          <table:table-cell table:style-name="ce6"/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IO LUCIANO FERREIRA DE SÁ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MARCOS JOSÉ SARMENTO FARIAS</text:span></text:p>
          </table:table-cell>
          <table:table-cell table:style-name="ce6"/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SANDRO ROGÉRIO DA COST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SORAIA CRISTINA NUNES TENORIO CAVALCANTE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1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<text:span text:style-name="T2">9ª VARA DO TRABALHO DE MACEIÓ/AL</text:span></text:p>
          </table:table-cell>
          <table:table-cell office:value-type="string" table:style-name="ce4">
            <text:p><text:span text:style-name="T2">ALEXANDRE GRANJA MEDEIROS</text:span></text:p>
          </table:table-cell>
          <table:table-cell office:value-type="string" table:style-name="ce4">
            <text:p><text:span text:style-name="T2">TÉCNICO JUDICIÁRIO</text:span></text:p>
          </table:table-cell>
          <table:table-cell office:value-type="string" table:style-name="ce5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ANTONIO DE ARAÚJO AGUIAR FILH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CHARLES WALBERTO GOMES DE ARAÚJ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DANIELLA AGRA BARROS LIMA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RANCISCA CARLA BARROS VICTAL TENÓRI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4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FRANCISCO PEREZ NETO</text:span></text:p>
          </table:table-cell>
          <table:table-cell table:style-name="ce6"/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EFFERSON CARVALHEDO STUDART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FC-03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JOÃO ALBERTO MEZZOMO</text:span></text:p>
          </table:table-cell>
          <table:table-cell office:value-type="string" table:style-name="ce7">
            <text:p><text:span text:style-name="T2">TÉCNICO JUDICIÁRIO</text:span></text:p>
          </table:table-cell>
          <table:table-cell office:value-type="string" table:style-name="ce8">
            <text:p><text:span text:style-name="T2">-</text:span></text:p>
          </table:table-cell>
          <table:table-cell table:number-columns-repeated="16380"/>
        </table:table-row>
        <table:table-row table:style-name="ro1">
          <table:table-cell table:style-name="ce6"/>
          <table:table-cell office:value-type="string" table:style-name="ce7">
            <text:p><text:span text:style-name="T2">LUÍS CARLOS SILVA PIMENTEL VILELA</text:span></text:p>
          </table:table-cell>
          <table:table-cell office:value-type="string" table:style-name="ce7">
            <text:p><text:span text:style-name="T2">ANALISTA JUDICIÁRIO</text:span></text:p>
          </table:table-cell>
          <table:table-cell office:value-type="string" table:style-name="ce8">
            <text:p><text:span text:style-name="T2">FC-02</text:span></text:p>
          </table:table-cell>
          <table:table-cell table:number-columns-repeated="16380"/>
        </table:table-row>
        <table:table-row table:style-name="ro1">
          <table:table-cell table:style-name="ce9"/>
          <table:table-cell office:value-type="string" table:style-name="ce10">
            <text:p><text:span text:style-name="T2">LUZIANA FRAGÔSO BUARQUE DE MEDEIROS</text:span></text:p>
          </table:table-cell>
          <table:table-cell table:style-name="ce9"/>
          <table:table-cell office:value-type="string" table:style-name="ce11">
            <text:p><text:span text:style-name="T2">FC-05</text:span>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<text:span text:style-name="T1">UNIDADE ADMINISTRATIVA</text:span></text:p>
          </table:table-cell>
          <table:table-cell office:value-type="string" table:style-name="ce3">
            <text:p><text:span text:style-name="T1">NOME DO SERVIDOR</text:span></text:p>
          </table:table-cell>
          <table:table-cell office:value-type="string" table:style-name="ce3">
            <text:p><text:span text:style-name="T1">CARGO</text:span></text:p>
          </table:table-cell>
          <table:table-cell office:value-type="string" table:style-name="ce16">
            <text:p><text:span text:style-name="T1">FC/CJ</text:span></text:p>
          </table:table-cell>
          <table:table-cell table:number-columns-repeated="16380"/>
        </table:table-row>
        <table:table-row table:style-name="ro1">
          <table:table-cell table:number-columns-spanned="1" table:number-rows-spanned="2" table:style-name="ce25"/>
          <table:table-cell office:value-type="string" table:style-name="ce4">
            <text:p><text:span text:style-name="T2">ROCHELLE LIMA CORADO CARNEIRO</text:span></text:p>
          </table:table-cell>
          <table:table-cell table:style-name="ce12"/>
          <table:table-cell office:value-type="string" table:style-name="ce17">
            <text:p><text:span text:style-name="T2">FC-02</text:span></text:p>
          </table:table-cell>
          <table:table-cell table:number-columns-repeated="16380"/>
        </table:table-row>
        <table:table-row table:style-name="ro1">
          <table:covered-table-cell/>
          <table:table-cell office:value-type="string" table:style-name="ce10">
            <text:p><text:span text:style-name="T2">WESLEY SIMPLÍCIO MELO</text:span></text:p>
          </table:table-cell>
          <table:table-cell office:value-type="string" table:style-name="ce10">
            <text:p><text:span text:style-name="T2">TÉCNICO JUDICIÁRIO</text:span></text:p>
          </table:table-cell>
          <table:table-cell office:value-type="string" table:style-name="ce18">
            <text:p><text:span text:style-name="T2">CJ-03</text:span></text:p>
          </table:table-cell>
          <table:table-cell table:number-columns-repeated="16380"/>
        </table:table-row>
        <table:table-row table:style-name="ro1">
          <table:table-cell office:value-type="string" table:style-name="ce19">
            <text:p><text:span text:style-name="T2">Total 621</text:span></text:p>
          </table:table-cell>
          <table:table-cell table:number-columns-repeated="16383" table:style-name="ce1"/>
        </table:table-row>
        <table:table-row table:number-rows-repeated="104794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07T09:15:05Z</meta:creation-date>
    <dc:date>2026-08-07T09:15:08Z</dc:date>
    <meta:editing-duration>PT0S</meta:editing-duration>
  </office:meta>
</office:document-meta>
</file>