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cell-protect="none"/>
    </style:style>
    <style:style style:name="ce3" style:family="table-cell" style:parent-style-name="Default" style:data-style-name="N0">
      <style:table-cell-properties style:vertical-align="middle" style:cell-protect="none"/>
      <style:text-properties fo:color="#000000" fo:font-size="10pt" style:font-size-asian="10pt" style:font-size-complex="10pt" style:font-family-generic="roman"/>
    </style:style>
    <style:style style:name="ce4" style:family="table-cell" style:parent-style-name="Default" style:data-style-name="N0">
      <style:table-cell-properties style:cell-protect="none"/>
      <style:text-properties fo:font-size="10pt" style:font-size-asian="10pt" style:font-size-complex="10pt"/>
    </style:style>
    <style:style style:name="ce5" style:family="table-cell" style:parent-style-name="Default" style:data-style-name="N0">
      <style:text-properties fo:font-size="10pt" style:font-size-asian="10pt" style:font-size-complex="10pt"/>
    </style:style>
    <style:style style:name="ce6" style:family="table-cell" style:parent-style-name="Default" style:data-style-name="N0">
      <style:text-properties fo:font-size="10pt" style:font-size-asian="10pt" style:font-size-complex="10pt" fo:font-weight="bold" style:font-weight-asian="bold" style:font-weight-complex="bold"/>
    </style:style>
    <style:style style:name="ce7" style:family="table-cell" style:parent-style-name="Default" style:data-style-name="N0">
      <style:table-cell-properties style:cell-protect="protected"/>
      <style:text-properties fo:font-size="10pt" style:font-size-asian="10pt" style:font-size-complex="10pt"/>
    </style:style>
    <style:style style:name="ce8" style:family="table-cell" style:parent-style-name="Default" style:data-style-name="N0">
      <style:text-properties fo:font-size="8pt" style:font-size-asian="8pt" style:font-size-complex="8pt"/>
    </style:style>
    <style:style style:name="ce9" style:family="table-cell" style:parent-style-name="Default" style:data-style-name="N36">
      <style:text-properties fo:font-size="8pt" style:font-size-asian="8pt" style:font-size-complex="8pt"/>
    </style:style>
    <style:style style:name="ce10" style:family="table-cell" style:parent-style-name="Default" style:data-style-name="N0">
      <style:text-properties fo:color="#000000" fo:font-size="8pt" style:font-size-asian="8pt" style:font-size-complex="8pt"/>
    </style:style>
    <style:style style:name="ce11" style:family="table-cell" style:parent-style-name="Default" style:data-style-name="N0">
      <style:table-cell-properties style:vertical-align="automatic"/>
    </style:style>
    <style:style style:name="ce12" style:family="table-cell" style:parent-style-name="Default" style:data-style-name="N0">
      <style:table-cell-properties style:vertical-align="automatic"/>
    </style:style>
    <style:style style:name="ce13" style:family="table-cell" style:parent-style-name="Default" style:data-style-name="N0">
      <style:text-properties fo:font-size="8pt" style:font-size-asian="8pt" style:font-size-complex="8pt" style:font-family-generic="roman"/>
    </style:style>
    <style:style style:name="ce14" style:family="table-cell" style:parent-style-name="Default" style:data-style-name="N0">
      <style:table-cell-properties style:cell-protect="none"/>
      <style:text-properties fo:font-size="8pt" style:font-size-asian="8pt" style:font-size-complex="8pt" style:font-family-generic="roman"/>
    </style:style>
    <style:style style:name="ce15" style:family="table-cell" style:parent-style-name="Default" style:data-style-name="N0">
      <style:table-cell-properties style:cell-protect="none"/>
      <style:text-properties fo:font-size="8pt" style:font-size-asian="8pt" style:font-size-complex="8pt"/>
    </style:style>
    <style:style style:name="ce16" style:family="table-cell" style:parent-style-name="Default" style:data-style-name="N39">
      <style:table-cell-properties fo:border="thin solid #000000" style:vertical-align="middle" style:repeat-content="false"/>
      <style:paragraph-properties fo:text-align="end" fo:margin-right="0cm"/>
      <style:text-properties fo:color="#000000" fo:font-size="8pt" style:font-size-asian="8pt" style:font-size-complex="8pt" style:font-family-generic="roman"/>
    </style:style>
    <style:style style:name="ce17" style:family="table-cell" style:parent-style-name="Default" style:data-style-name="N37">
      <style:table-cell-properties fo:border-top="thin solid #000000" fo:border-bottom="none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19" style:family="table-cell" style:parent-style-name="Default" style:data-style-name="N0">
      <style:table-cell-properties style:vertical-align="automatic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20" style:family="table-cell" style:parent-style-name="Default" style:data-style-name="N4">
      <style:table-cell-properties fo:border="thin solid #000000"/>
      <style:text-properties fo:font-size="8pt" style:font-size-asian="8pt" style:font-size-complex="8pt" style:font-family-generic="roman"/>
    </style:style>
    <style:style style:name="ce21" style:family="table-cell" style:parent-style-name="Default" style:data-style-name="N4">
      <style:table-cell-properties fo:border="thin solid #000000" style:cell-protect="protected"/>
      <style:text-properties fo:font-size="8pt" style:font-size-asian="8pt" style:font-size-complex="8pt" style:font-family-generic="roman"/>
    </style:style>
    <style:style style:name="ce22" style:family="table-cell" style:parent-style-name="Default" style:data-style-name="N4">
      <style:table-cell-properties fo:border="thin solid #000000" style:cell-protect="none"/>
      <style:text-properties fo:font-size="8pt" style:font-size-asian="8pt" style:font-size-complex="8pt" style:font-family-generic="roman"/>
    </style:style>
    <style:style style:name="ce23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8pt" style:font-size-asian="8pt" style:font-size-complex="8pt" style:font-family-generic="roman"/>
    </style:style>
    <style:style style:name="ce24" style:family="table-cell" style:parent-style-name="Default" style:data-style-name="N4">
      <style:table-cell-properties fo:border-top="thin solid #000000" fo:border-bottom="thin solid #000000" fo:border-left="none" fo:border-right="thin solid #000000" style:cell-protect="none"/>
      <style:text-properties fo:font-size="8pt" style:font-size-asian="8pt" style:font-size-complex="8pt" style:font-family-generic="roman"/>
    </style:style>
    <style:style style:name="ce25" style:family="table-cell" style:parent-style-name="Default" style:data-style-name="N0">
      <style:table-cell-properties fo:border="thin solid #000000" style:cell-protect="protected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start" fo:margin-left="1.765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27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start" fo:margin-left="2.824cm"/>
      <style:text-properties fo:font-size="8pt" style:font-size-asian="8pt" style:font-size-complex="8pt" style:font-family-generic="roman"/>
    </style:style>
    <style:style style:name="ce28" style:family="table-cell" style:parent-style-name="Default" style:data-style-name="N0">
      <style:table-cell-properties fo:border="thin solid #000000" style:vertical-align="automatic" fo:wrap-option="wrap" style:cell-protect="protected" style:repeat-content="false"/>
      <style:paragraph-properties fo:text-align="start" fo:margin-left="1.765cm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29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start" fo:margin-left="1.765cm"/>
      <style:text-properties fo:font-size="8pt" style:font-size-asian="8pt" style:font-size-complex="8pt" style:font-family-generic="roman"/>
    </style:style>
    <style:style style:name="ce30" style:family="table-cell" style:parent-style-name="Default" style:data-style-name="N0">
      <style:table-cell-properties fo:border="thin solid #000000" style:vertical-align="automatic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31" style:family="table-cell" style:parent-style-name="Default" style:data-style-name="N0">
      <style:table-cell-properties fo:border="thin solid #000000"/>
      <style:text-properties fo:font-size="8pt" style:font-size-asian="8pt" style:font-size-complex="8pt" style:font-family-generic="roman"/>
    </style:style>
    <style:style style:name="ce32" style:family="table-cell" style:parent-style-name="Default" style:data-style-name="N0">
      <style:table-cell-properties fo:border="thin solid #000000" style:vertical-align="automatic" fo:wrap-option="wrap"/>
      <style:text-properties fo:font-size="8pt" style:font-size-asian="8pt" style:font-size-complex="8pt" style:font-family-generic="roman"/>
    </style:style>
    <style:style style:name="ce33" style:family="table-cell" style:parent-style-name="Default" style:data-style-name="N0">
      <style:table-cell-properties fo:border="thin solid #000000" style:cell-protect="none"/>
      <style:text-properties fo:font-size="8pt" style:font-size-asian="8pt" style:font-size-complex="8pt" style:font-family-generic="roman"/>
    </style:style>
    <style:style style:name="ce34" style:family="table-cell" style:parent-style-name="Default" style:data-style-name="N4">
      <style:table-cell-properties fo:border="thin solid #000000" style:vertical-align="middle" style:repeat-content="false"/>
      <style:paragraph-properties fo:text-align="end" fo:margin-right="0cm"/>
      <style:text-properties fo:color="#000000" fo:font-size="8pt" style:font-size-asian="8pt" style:font-size-complex="8pt" style:font-family-generic="roman"/>
    </style:style>
    <style:style style:name="ce35" style:family="table-cell" style:parent-style-name="Default" style:data-style-name="N4">
      <style:table-cell-properties fo:border-top="thin solid #000000" fo:border-bottom="thin solid #000000" fo:border-left="none" fo:border-right="thin solid #000000" style:vertical-align="middle" style:repeat-content="false"/>
      <style:paragraph-properties fo:text-align="end" fo:margin-right="0cm"/>
      <style:text-properties fo:color="#000000" fo:font-size="8pt" style:font-size-asian="8pt" style:font-size-complex="8pt" style:font-family-generic="roman"/>
    </style:style>
    <style:style style:name="ce36" style:family="table-cell" style:parent-style-name="Default" style:data-style-name="N4">
      <style:table-cell-properties fo:border="thin solid #000000"/>
      <style:text-properties fo:font-size="8pt" style:font-size-asian="8pt" style:font-size-complex="8pt"/>
    </style:style>
    <style:style style:name="ce37" style:family="table-cell" style:parent-style-name="Default" style:data-style-name="N4">
      <style:table-cell-properties fo:border="thin solid #000000"/>
      <style:text-properties fo:color="#000000" fo:font-size="8pt" style:font-size-asian="8pt" style:font-size-complex="8pt"/>
    </style:style>
    <style:style style:name="ce38" style:family="table-cell" style:parent-style-name="Default" style:data-style-name="N4">
      <style:table-cell-properties fo:border="thin solid #000000"/>
      <style:text-properties fo:color="#000000" fo:font-size="8pt" style:font-size-asian="8pt" style:font-size-complex="8pt" style:font-family-generic="roman"/>
    </style:style>
    <style:style style:name="ce39" style:family="table-cell" style:parent-style-name="Default" style:data-style-name="N40">
      <style:table-cell-properties style:cell-protect="none"/>
    </style:style>
    <style:style style:name="ce40" style:family="table-cell" style:parent-style-name="Normal_Anexo_32_1" style:data-style-name="N0">
      <style:table-cell-properties style:vertical-align="automatic" fo:background-color="transparent" style:cell-protect="none"/>
    </style:style>
    <style:style style:name="ce41" style:family="table-cell" style:parent-style-name="Normal_Anexo_32_1" style:data-style-name="N0">
      <style:table-cell-properties style:vertical-align="automatic" fo:background-color="transparent" style:cell-protect="none"/>
    </style:style>
    <style:style style:name="ce42" style:family="table-cell" style:parent-style-name="Normal_Anexo_32_1" style:data-style-name="N0">
      <style:table-cell-properties style:vertical-align="automatic" fo:background-color="transparent" style:cell-protect="none" style:repeat-content="false"/>
      <style:paragraph-properties fo:text-align="start" fo:margin-left="0cm"/>
    </style:style>
    <style:style style:name="ce43" style:family="table-cell" style:parent-style-name="Default" style:data-style-name="N0">
      <style:table-cell-properties fo:border="thin solid #000000" style:vertical-align="middle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5" style:family="table-cell" style:parent-style-name="Default" style:data-style-name="N0">
      <style:table-cell-properties fo:border="thin solid #000000" style:vertical-align="middle" fo:wrap-option="wrap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4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0" style:family="table-cell" style:parent-style-name="Default" style:data-style-name="N4">
      <style:table-cell-properties fo:border="thin solid #000000" style:vertical-align="automatic"/>
      <style:text-properties fo:font-size="8pt" style:font-size-asian="8pt" style:font-size-complex="8pt" style:font-family-generic="roman"/>
    </style:style>
    <style:style style:name="ce51" style:family="table-cell" style:parent-style-name="Porcentagem" style:data-style-name="N38">
      <style:table-cell-properties fo:border="thin solid #000000" style:vertical-align="automatic" fo:background-color="transparent"/>
      <style:text-properties fo:font-size="8pt" style:font-size-asian="8pt" style:font-size-complex="8pt" style:font-family-generic="roman"/>
    </style:style>
    <style:style style:name="ce52" style:family="table-cell" style:parent-style-name="Porcentagem" style:data-style-name="N38">
      <style:table-cell-properties fo:border="thin solid #000000" style:vertical-align="automatic" fo:background-color="transparent" style:cell-protect="none"/>
      <style:text-properties fo:font-size="8pt" style:font-size-asian="8pt" style:font-size-complex="8pt" style:font-family-generic="roman"/>
    </style:style>
    <style:style style:name="ce5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4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55" style:family="table-cell" style:parent-style-name="Default" style:data-style-name="N4">
      <style:table-cell-properties fo:border="thin solid #000000" style:vertical-align="automatic" style:cell-protect="none"/>
      <style:text-properties fo:font-size="8pt" style:font-size-asian="8pt" style:font-size-complex="8pt" style:font-family-generic="roman"/>
    </style:style>
    <style:style style:name="ce56" style:family="table-cell" style:parent-style-name="Porcentagem" style:data-style-name="N13">
      <style:table-cell-properties fo:border="thin solid #000000" style:vertical-align="automatic" fo:background-color="#595959"/>
      <style:text-properties fo:font-size="8pt" style:font-size-asian="8pt" style:font-size-complex="8pt" style:font-family-generic="roman"/>
    </style:style>
    <style:style style:name="ce57" style:family="table-cell" style:parent-style-name="Default" style:data-style-name="N0">
      <style:table-cell-properties fo:border="thin solid #000000" style:vertical-align="automatic" style:cell-protect="none"/>
      <style:text-properties fo:font-size="8pt" style:font-size-asian="8pt" style:font-size-complex="8pt" style:font-family-generic="roman"/>
    </style:style>
    <style:style style:name="ce58" style:family="table-cell" style:parent-style-name="Default" style:data-style-name="N0">
      <style:table-cell-properties style:vertical-align="automatic" fo:wrap-option="wrap" style:cell-protect="none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0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1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cell-protect="protected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e62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middle" fo:wrap-option="wrap" style:repeat-content="false"/>
      <style:paragraph-properties fo:text-align="center"/>
      <style:text-properties fo:font-size="8pt" style:font-size-asian="8pt" style:font-size-complex="8pt" fo:font-weight="bold" style:font-weight-asian="bold" style:font-weight-complex="bold" style:font-family-generic="roman"/>
    </style:style>
    <style:style style:name="co1" style:family="table-column">
      <style:table-column-properties fo:break-before="auto" style:column-width="11.2447916666667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460625cm"/>
    </style:style>
    <style:style style:name="co4" style:family="table-column">
      <style:table-column-properties fo:break-before="auto" style:column-width="1.90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9.5pt" style:use-optimal-row-height="false" fo:break-before="auto"/>
    </style:style>
    <style:style style:name="ro3" style:family="table-row">
      <style:table-row-properties style:row-height="15.75pt" style:use-optimal-row-height="false" fo:break-before="auto"/>
    </style:style>
    <style:style style:name="ro4" style:family="table-row">
      <style:table-row-properties style:row-height="60.75pt" style:use-optimal-row-height="false" fo:break-before="auto"/>
    </style:style>
    <style:style style:name="ro5" style:family="table-row">
      <style:table-row-properties style:row-height="18pt" style:use-optimal-row-height="false" fo:break-before="auto"/>
    </style:style>
    <style:style style:name="ro6" style:family="table-row">
      <style:table-row-properties style:row-height="18.75pt" style:use-optimal-row-height="false" fo:break-before="auto"/>
    </style:style>
    <style:style style:name="ro7" style:family="table-row">
      <style:table-row-properties style:row-height="25.5pt" style:use-optimal-row-height="false" fo:break-before="auto"/>
    </style:style>
    <style:style style:name="ro8" style:family="table-row">
      <style:table-row-properties style:row-height="20.65pt" style:use-optimal-row-height="false" fo:break-before="auto"/>
    </style:style>
    <style:style style:name="ro9" style:family="table-row">
      <style:table-row-properties style:row-height="24.7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content-validations>
        <table:content-validation table:name="val1">
          <table:help-message table:display="true">
            <text:p>ENTRE COM &lt;IDENTIFICAÇÃO DA ESFERA DE GOVERNO&gt; - &lt;IDENTIFICAÇÃO DO PODER&gt;</text:p>
          </table:help-message>
          <table:error-message table:display="true"/>
        </table:content-validation>
      </table:content-validations>
      <table:table table:name="Anexo_1" table:style-name="ta1">
        <table:table-column table:style-name="co1" table:default-cell-style-name="ce2"/>
        <table:table-column table:style-name="co2" table:number-columns-repeated="12" table:default-cell-style-name="ce2"/>
        <table:table-column table:style-name="co3" table:number-columns-repeated="3" table:default-cell-style-name="ce2"/>
        <table:table-column table:style-name="co4" table:number-columns-repeated="16368" table:default-cell-style-name="ce2"/>
        <table:table-row table:style-name="ro1">
          <table:table-cell office:value-type="string" table:content-validation-name="val1" table:style-name="ce3">
            <text:p>UNIÃO – PODER JUDICIÁRI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4">
            <text:p>TRIBUNAL REGIONAL DO TRABALHO DA 19ª REGIÃO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RELATÓRIO DE GESTÃO FISCAL<text:s/>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6">
            <text:p>DEMONSTRATIVO DA DESPESA COM PESSOAL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5">
            <text:p>ORÇAMENTOS FISCAL E DA SEGURIDADE SOCIAL</text:p>
          </table:table-cell>
          <table:table-cell table:number-columns-repeated="16383" table:style-name="ce2"/>
        </table:table-row>
        <table:table-row table:style-name="ro1">
          <table:table-cell office:value-type="string" table:style-name="ce7">
            <text:p>MAIO/2019 A ABRIL/2020</text:p>
          </table:table-cell>
          <table:table-cell table:number-columns-repeated="16383" table:style-name="ce2"/>
        </table:table-row>
        <table:table-row table:style-name="ro1">
          <table:table-cell table:style-name="ce5"/>
          <table:table-cell table:number-columns-repeated="16383" table:style-name="ce2"/>
        </table:table-row>
        <table:table-row table:style-name="ro1">
          <table:table-cell office:value-type="string" table:style-name="ce8">
            <text:p>RGF - ANEXO 1 (LRF, art. 55, inciso I, alínea "a")</text:p>
          </table:table-cell>
          <table:table-cell table:number-columns-repeated="14" table:style-name="ce2"/>
          <table:table-cell office:value-type="float" office:value="1" table:style-name="ce9">
            <text:p>R$1,00</text:p>
          </table:table-cell>
          <table:table-cell table:number-columns-repeated="16368"/>
        </table:table-row>
        <table:table-row table:style-name="ro2">
          <table:table-cell office:value-type="string" table:number-columns-spanned="1" table:number-rows-spanned="3" table:style-name="ce59">
            <text:p>DESPESA COM PESSOAL</text:p>
          </table:table-cell>
          <table:table-cell office:value-type="string" table:number-columns-spanned="15" table:number-rows-spanned="1" table:style-name="ce45">
            <text:p>DESPESAS EXECUTADAS</text:p>
            <text:p>(Últimos 12 Meses)</text:p>
          </table:table-cell>
          <table:covered-table-cell table:number-columns-repeated="14"/>
          <table:table-cell table:number-columns-repeated="16368"/>
        </table:table-row>
        <table:table-row table:style-name="ro3">
          <table:covered-table-cell/>
          <table:table-cell office:value-type="string" table:number-columns-spanned="13" table:number-rows-spanned="1" table:style-name="ce60">
            <text:p>LIQUIDADAS</text:p>
          </table:table-cell>
          <table:covered-table-cell table:number-columns-repeated="12"/>
          <table:table-cell office:value-type="string" table:number-columns-spanned="1" table:number-rows-spanned="2" table:style-name="ce61">
            <text:p>INSCRITAS EM RESTOS A PAGAR NÃO PROCESSADOS (B)</text:p>
          </table:table-cell>
          <table:table-cell office:value-type="string" table:number-columns-spanned="1" table:number-rows-spanned="2" table:style-name="ce62">
            <text:p>TOTAL EXECUTADO</text:p>
            <text:p>(C) <text:s/>= (A) + (B)</text:p>
          </table:table-cell>
          <table:table-cell table:number-columns-repeated="16368"/>
        </table:table-row>
        <table:table-row table:style-name="ro4">
          <table:covered-table-cell/>
          <table:table-cell office:value-type="string" table:style-name="ce17">
            <text:p>MAI/2019</text:p>
          </table:table-cell>
          <table:table-cell office:value-type="string" table:style-name="ce17">
            <text:p>JUN/2019</text:p>
          </table:table-cell>
          <table:table-cell office:value-type="string" table:style-name="ce17">
            <text:p>JUL/2019</text:p>
          </table:table-cell>
          <table:table-cell office:value-type="string" table:style-name="ce17">
            <text:p>AGO/2019</text:p>
          </table:table-cell>
          <table:table-cell office:value-type="string" table:style-name="ce17">
            <text:p>SET/2019</text:p>
          </table:table-cell>
          <table:table-cell office:value-type="string" table:style-name="ce17">
            <text:p>OUT/2019</text:p>
          </table:table-cell>
          <table:table-cell office:value-type="string" table:style-name="ce17">
            <text:p>NOV/2019</text:p>
          </table:table-cell>
          <table:table-cell office:value-type="string" table:style-name="ce17">
            <text:p>DEZ/2019</text:p>
          </table:table-cell>
          <table:table-cell office:value-type="string" table:style-name="ce17">
            <text:p>JAN/2020</text:p>
          </table:table-cell>
          <table:table-cell office:value-type="string" table:style-name="ce17">
            <text:p>FEV/2020</text:p>
          </table:table-cell>
          <table:table-cell office:value-type="string" table:style-name="ce17">
            <text:p>MAR/2020</text:p>
          </table:table-cell>
          <table:table-cell office:value-type="string" table:style-name="ce17">
            <text:p>ABR/2020</text:p>
          </table:table-cell>
          <table:table-cell office:value-type="string" table:style-name="ce18">
            <text:p>TOTAL ÚLTIMOS 12 MESES (A)</text:p>
          </table:table-cell>
          <table:covered-table-cell/>
          <table:covered-table-cell/>
          <table:table-cell table:number-columns-repeated="16368"/>
        </table:table-row>
        <table:table-row table:style-name="ro1">
          <table:table-cell office:value-type="string" table:style-name="ce25">
            <text:p>DESPESA BRUTA COM PESSOAL (I)<text:s/></text:p>
          </table:table-cell>
          <table:table-cell office:value-type="float" office:value="17649979.100000001" table:formula="of:=SUM([.B21]+[.B17]+[.B13])" table:style-name="ce20">
            <text:p>17.649.979,10</text:p>
          </table:table-cell>
          <table:table-cell office:value-type="float" office:value="15418516.869999999" table:formula="of:=SUM([.C21]+[.C17]+[.C13])" table:style-name="ce20">
            <text:p>15.418.516,87</text:p>
          </table:table-cell>
          <table:table-cell office:value-type="float" office:value="15187036.370000001" table:formula="of:=SUM([.D21]+[.D17]+[.D13])" table:style-name="ce20">
            <text:p>15.187.036,37</text:p>
          </table:table-cell>
          <table:table-cell office:value-type="float" office:value="15270445.549999999" table:formula="of:=SUM([.E21]+[.E17]+[.E13])" table:style-name="ce20">
            <text:p>15.270.445,55</text:p>
          </table:table-cell>
          <table:table-cell office:value-type="float" office:value="15043505.300000001" table:formula="of:=SUM([.F21]+[.F17]+[.F13])" table:style-name="ce23">
            <text:p>15.043.505,30</text:p>
          </table:table-cell>
          <table:table-cell office:value-type="float" office:value="15473986.670000002" table:formula="of:=SUM([.G21]+[.G17]+[.G13])" table:style-name="ce20">
            <text:p>15.473.986,67</text:p>
          </table:table-cell>
          <table:table-cell office:value-type="float" office:value="23971558.699999999" table:formula="of:=SUM([.H21]+[.H17]+[.H13])" table:style-name="ce20">
            <text:p>23.971.558,70</text:p>
          </table:table-cell>
          <table:table-cell office:value-type="float" office:value="19973567.040000003" table:formula="of:=SUM([.I21]+[.I17]+[.I13])" table:style-name="ce20">
            <text:p>19.973.567,04</text:p>
          </table:table-cell>
          <table:table-cell office:value-type="float" office:value="20004128.18" table:formula="of:=SUM([.J21]+[.J17]+[.J13])" table:style-name="ce20">
            <text:p>20.004.128,18</text:p>
          </table:table-cell>
          <table:table-cell office:value-type="float" office:value="15671802.789999999" table:formula="of:=SUM([.K21]+[.K17]+[.K13])" table:style-name="ce20">
            <text:p>15.671.802,79</text:p>
          </table:table-cell>
          <table:table-cell office:value-type="float" office:value="16090379.34" table:formula="of:=SUM([.L21]+[.L17]+[.L13])" table:style-name="ce20">
            <text:p>16.090.379,34</text:p>
          </table:table-cell>
          <table:table-cell office:value-type="float" office:value="15761631.17" table:formula="of:=SUM([.M21]+[.M17]+[.M13])" table:style-name="ce20">
            <text:p>15.761.631,17</text:p>
          </table:table-cell>
          <table:table-cell office:value-type="float" office:value="205516537.07999998" table:formula="of:=SUM([.N21]+[.N17]+[.N13])" table:style-name="ce21">
            <text:p>205.516.537,08</text:p>
          </table:table-cell>
          <table:table-cell office:value-type="float" office:value="552447.5199999999" table:formula="of:=SUM([.O21]+[.O17]+[.O13])" table:style-name="ce20">
            <text:p>552.447,52</text:p>
          </table:table-cell>
          <table:table-cell office:value-type="float" office:value="206068984.59999999" table:formula="of:=SUM([.N12:.O12])" table:style-name="ce20">
            <text:p>206.068.984,60</text:p>
          </table:table-cell>
          <table:table-cell table:number-columns-repeated="16368"/>
        </table:table-row>
        <table:table-row table:style-name="ro1">
          <table:table-cell office:value-type="string" table:style-name="ce26">
            <text:p>Pessoal Ativo<text:s/></text:p>
          </table:table-cell>
          <table:table-cell office:value-type="float" office:value="14516410.57" table:formula="of:=SUM([.B14:.B16])" table:style-name="ce20">
            <text:p>14.516.410,57</text:p>
          </table:table-cell>
          <table:table-cell office:value-type="float" office:value="13331845.59" table:formula="of:=SUM([.C14:.C16])" table:style-name="ce20">
            <text:p>13.331.845,59</text:p>
          </table:table-cell>
          <table:table-cell office:value-type="float" office:value="13086184.890000001" table:formula="of:=SUM([.D14:.D16])" table:style-name="ce20">
            <text:p>13.086.184,89</text:p>
          </table:table-cell>
          <table:table-cell office:value-type="float" office:value="13124900.27" table:formula="of:=SUM([.E14:.E16])" table:style-name="ce20">
            <text:p>13.124.900,27</text:p>
          </table:table-cell>
          <table:table-cell office:value-type="float" office:value="12898291.43" table:formula="of:=SUM([.F14:.F16])" table:style-name="ce23">
            <text:p>12.898.291,43</text:p>
          </table:table-cell>
          <table:table-cell office:value-type="float" office:value="13306983.550000001" table:formula="of:=SUM([.G14:.G16])" table:style-name="ce20">
            <text:p>13.306.983,55</text:p>
          </table:table-cell>
          <table:table-cell office:value-type="float" office:value="20568587.43" table:formula="of:=SUM([.H14:.H16])" table:style-name="ce20">
            <text:p>20.568.587,43</text:p>
          </table:table-cell>
          <table:table-cell office:value-type="float" office:value="17596950.600000001" table:formula="of:=SUM([.I14:.I16])" table:style-name="ce20">
            <text:p>17.596.950,60</text:p>
          </table:table-cell>
          <table:table-cell office:value-type="float" office:value="17718261.129999999" table:formula="of:=SUM([.J14:.J16])" table:style-name="ce20">
            <text:p>17.718.261,13</text:p>
          </table:table-cell>
          <table:table-cell office:value-type="float" office:value="13333299.16" table:formula="of:=SUM([.K14:.K16])" table:style-name="ce20">
            <text:p>13.333.299,16</text:p>
          </table:table-cell>
          <table:table-cell office:value-type="float" office:value="13776009.68" table:formula="of:=SUM([.L14:.L16])" table:style-name="ce20">
            <text:p>13.776.009,68</text:p>
          </table:table-cell>
          <table:table-cell office:value-type="float" office:value="13441409.15" table:formula="of:=SUM([.M14:.M16])" table:style-name="ce20">
            <text:p>13.441.409,15</text:p>
          </table:table-cell>
          <table:table-cell office:value-type="float" office:value="176699133.44999999" table:formula="of:=SUM([.B13:.M13])" table:style-name="ce21">
            <text:p>176.699.133,45</text:p>
          </table:table-cell>
          <table:table-cell office:value-type="float" office:value="552447.5199999999" table:formula="of:=SUM([.O14:.O16])" table:style-name="ce20">
            <text:p>552.447,52</text:p>
          </table:table-cell>
          <table:table-cell office:value-type="float" office:value="177251580.97" table:formula="of:=SUM([.N13:.O13])" table:style-name="ce20">
            <text:p>177.251.580,97</text:p>
          </table:table-cell>
          <table:table-cell table:number-columns-repeated="16368"/>
        </table:table-row>
        <table:table-row table:style-name="ro5">
          <table:table-cell office:value-type="string" table:style-name="ce27">
            <text:p>Vencimentos, Vantagens e Outras Despesas Variáveis<text:s/></text:p>
          </table:table-cell>
          <table:table-cell office:value-type="float" office:value="12682902.67" table:style-name="ce34">
            <text:p>12.682.902,67</text:p>
          </table:table-cell>
          <table:table-cell office:value-type="float" office:value="11508383.35" table:style-name="ce34">
            <text:p>11.508.383,35</text:p>
          </table:table-cell>
          <table:table-cell office:value-type="float" office:value="11250680.84" table:style-name="ce34">
            <text:p>11.250.680,84</text:p>
          </table:table-cell>
          <table:table-cell office:value-type="float" office:value="11287120.26" table:style-name="ce34">
            <text:p>11.287.120,26</text:p>
          </table:table-cell>
          <table:table-cell office:value-type="float" office:value="11345503.84" table:style-name="ce35">
            <text:p>11.345.503,84</text:p>
          </table:table-cell>
          <table:table-cell office:value-type="float" office:value="11470761.17" table:style-name="ce34">
            <text:p>11.470.761,17</text:p>
          </table:table-cell>
          <table:table-cell office:value-type="float" office:value="16922264.989999998" table:style-name="ce34">
            <text:p>16.922.264,99</text:p>
          </table:table-cell>
          <table:table-cell office:value-type="float" office:value="15680023.310000001" table:style-name="ce34">
            <text:p>15.680.023,31</text:p>
          </table:table-cell>
          <table:table-cell office:value-type="float" office:value="15907265.279999999" table:style-name="ce36">
            <text:p>15.907.265,28</text:p>
          </table:table-cell>
          <table:table-cell office:value-type="float" office:value="11010572.470000001" table:style-name="ce37">
            <text:p>11.010.572,47</text:p>
          </table:table-cell>
          <table:table-cell office:value-type="float" office:value="11479607.33" table:style-name="ce37">
            <text:p>11.479.607,33</text:p>
          </table:table-cell>
          <table:table-cell office:value-type="float" office:value="11146388.220000001" table:style-name="ce37">
            <text:p>11.146.388,22</text:p>
          </table:table-cell>
          <table:table-cell office:value-type="float" office:value="151691473.72999999" table:formula="of:=SUM([.B14:.M14])" table:style-name="ce21">
            <text:p>151.691.473,73</text:p>
          </table:table-cell>
          <table:table-cell office:value-type="float" office:value="1340.32" table:style-name="ce16">
            <text:p>1.340,32</text:p>
          </table:table-cell>
          <table:table-cell office:value-type="float" office:value="151692814.04999998" table:formula="of:=SUM([.N14:.O14])" table:style-name="ce20">
            <text:p>151.692.814,05</text:p>
          </table:table-cell>
          <table:table-cell table:number-columns-repeated="16368"/>
        </table:table-row>
        <table:table-row table:style-name="ro6">
          <table:table-cell office:value-type="string" table:style-name="ce27">
            <text:p>Obrigações Patronais<text:s/></text:p>
          </table:table-cell>
          <table:table-cell office:value-type="float" office:value="1833507.9" table:style-name="ce34">
            <text:p>1.833.507,90</text:p>
          </table:table-cell>
          <table:table-cell office:value-type="float" office:value="1823462.24" table:style-name="ce34">
            <text:p>1.823.462,24</text:p>
          </table:table-cell>
          <table:table-cell office:value-type="float" office:value="1835504.05" table:style-name="ce34">
            <text:p>1.835.504,05</text:p>
          </table:table-cell>
          <table:table-cell office:value-type="float" office:value="1837780.01" table:style-name="ce34">
            <text:p>1.837.780,01</text:p>
          </table:table-cell>
          <table:table-cell office:value-type="float" office:value="1552787.59" table:style-name="ce35">
            <text:p>1.552.787,59</text:p>
          </table:table-cell>
          <table:table-cell office:value-type="float" office:value="1836222.38" table:style-name="ce34">
            <text:p>1.836.222,38</text:p>
          </table:table-cell>
          <table:table-cell office:value-type="float" office:value="3646322.44" table:style-name="ce34">
            <text:p>3.646.322,44</text:p>
          </table:table-cell>
          <table:table-cell office:value-type="float" office:value="1916927.29" table:style-name="ce34">
            <text:p>1.916.927,29</text:p>
          </table:table-cell>
          <table:table-cell office:value-type="float" office:value="1810995.85" table:style-name="ce38">
            <text:p>1.810.995,85</text:p>
          </table:table-cell>
          <table:table-cell office:value-type="float" office:value="2322726.69" table:style-name="ce37">
            <text:p>2.322.726,69</text:p>
          </table:table-cell>
          <table:table-cell office:value-type="float" office:value="2296402.35" table:style-name="ce37">
            <text:p>2.296.402,35</text:p>
          </table:table-cell>
          <table:table-cell office:value-type="float" office:value="2295020.9300000002" table:style-name="ce37">
            <text:p>2.295.020,93</text:p>
          </table:table-cell>
          <table:table-cell office:value-type="float" office:value="25007659.720000003" table:formula="of:=SUM([.B15:.M15])" table:style-name="ce21">
            <text:p>25.007.659,72</text:p>
          </table:table-cell>
          <table:table-cell office:value-type="float" office:value="551107.19999999995" table:style-name="ce16">
            <text:p>551.107,20</text:p>
          </table:table-cell>
          <table:table-cell office:value-type="float" office:value="25558766.920000002" table:formula="of:=SUM([.N15:.O15])" table:style-name="ce20">
            <text:p>25.558.766,92</text:p>
          </table:table-cell>
          <table:table-cell table:number-columns-repeated="16368"/>
        </table:table-row>
        <table:table-row table:style-name="ro1">
          <table:table-cell office:value-type="string" table:style-name="ce27">
            <text:p>Benefícios Previdenciários<text:s/></text:p>
          </table:table-cell>
          <table:table-cell table:number-columns-repeated="4" table:style-name="ce22"/>
          <table:table-cell table:style-name="ce24"/>
          <table:table-cell table:number-columns-repeated="7" table:style-name="ce22"/>
          <table:table-cell table:style-name="ce21"/>
          <table:table-cell office:value-type="string" table:style-name="ce22">
            <text:p>e</text:p>
          </table:table-cell>
          <table:table-cell table:style-name="ce20"/>
          <table:table-cell table:number-columns-repeated="16368"/>
        </table:table-row>
        <table:table-row table:style-name="ro1">
          <table:table-cell office:value-type="string" table:style-name="ce26">
            <text:p>Pessoal Inativo e Pensionistas<text:s/></text:p>
          </table:table-cell>
          <table:table-cell office:value-type="float" office:value="3133568.53" table:formula="of:=SUM([.B18:.B20])" table:style-name="ce20">
            <text:p>3.133.568,53</text:p>
          </table:table-cell>
          <table:table-cell office:value-type="float" office:value="2086671.28" table:formula="of:=SUM([.C18:.C20])" table:style-name="ce20">
            <text:p>2.086.671,28</text:p>
          </table:table-cell>
          <table:table-cell office:value-type="float" office:value="2100851.48" table:formula="of:=SUM([.D18:.D20])" table:style-name="ce20">
            <text:p>2.100.851,48</text:p>
          </table:table-cell>
          <table:table-cell office:value-type="float" office:value="2145545.2799999998" table:formula="of:=SUM([.E18:.E20])" table:style-name="ce20">
            <text:p>2.145.545,28</text:p>
          </table:table-cell>
          <table:table-cell office:value-type="float" office:value="2145213.87" table:formula="of:=SUM([.F18:.F20])" table:style-name="ce23">
            <text:p>2.145.213,87</text:p>
          </table:table-cell>
          <table:table-cell office:value-type="float" office:value="2167003.12" table:formula="of:=SUM([.G18:.G20])" table:style-name="ce20">
            <text:p>2.167.003,12</text:p>
          </table:table-cell>
          <table:table-cell office:value-type="float" office:value="3402971.27" table:formula="of:=SUM([.H18:.H20])" table:style-name="ce20">
            <text:p>3.402.971,27</text:p>
          </table:table-cell>
          <table:table-cell office:value-type="float" office:value="2376616.44" table:formula="of:=SUM([.I18:.I20])" table:style-name="ce20">
            <text:p>2.376.616,44</text:p>
          </table:table-cell>
          <table:table-cell office:value-type="float" office:value="2285867.0499999998" table:formula="of:=SUM([.J18:.J20])" table:style-name="ce20">
            <text:p>2.285.867,05</text:p>
          </table:table-cell>
          <table:table-cell office:value-type="float" office:value="2338503.63" table:formula="of:=SUM([.K18:.K20])" table:style-name="ce20">
            <text:p>2.338.503,63</text:p>
          </table:table-cell>
          <table:table-cell office:value-type="float" office:value="2314369.66" table:formula="of:=SUM([.L18:.L20])" table:style-name="ce20">
            <text:p>2.314.369,66</text:p>
          </table:table-cell>
          <table:table-cell office:value-type="float" office:value="2320222.02" table:formula="of:=SUM([.M18:.M20])" table:style-name="ce20">
            <text:p>2.320.222,02</text:p>
          </table:table-cell>
          <table:table-cell office:value-type="float" office:value="28817403.629999999" table:formula="of:=SUM([.B17:.M17])" table:style-name="ce21">
            <text:p>28.817.403,63</text:p>
          </table:table-cell>
          <table:table-cell office:value-type="float" office:value="0" table:formula="of:=SUM([.O18:.O20])" table:style-name="ce20">
            <text:p>0,00</text:p>
          </table:table-cell>
          <table:table-cell office:value-type="float" office:value="28817403.629999999" table:formula="of:=SUM([.N17:.O17])" table:style-name="ce20">
            <text:p>28.817.403,63</text:p>
          </table:table-cell>
          <table:table-cell table:number-columns-repeated="16368"/>
        </table:table-row>
        <table:table-row table:style-name="ro1">
          <table:table-cell office:value-type="string" table:style-name="ce27">
            <text:p>Aposentadorias, Reserva e Reformas<text:s/></text:p>
          </table:table-cell>
          <table:table-cell office:value-type="float" office:value="2597983.21" table:style-name="ce34">
            <text:p>2.597.983,21</text:p>
          </table:table-cell>
          <table:table-cell office:value-type="float" office:value="1728646.7" table:style-name="ce34">
            <text:p>1.728.646,70</text:p>
          </table:table-cell>
          <table:table-cell office:value-type="float" office:value="1742826.9" table:style-name="ce34">
            <text:p>1.742.826,90</text:p>
          </table:table-cell>
          <table:table-cell office:value-type="float" office:value="1787520.7" table:style-name="ce34">
            <text:p>1.787.520,70</text:p>
          </table:table-cell>
          <table:table-cell office:value-type="float" office:value="1786240.95" table:style-name="ce35">
            <text:p>1.786.240,95</text:p>
          </table:table-cell>
          <table:table-cell office:value-type="float" office:value="1808978.54" table:style-name="ce34">
            <text:p>1.808.978,54</text:p>
          </table:table-cell>
          <table:table-cell office:value-type="float" office:value="2863089.45" table:style-name="ce34">
            <text:p>2.863.089,45</text:p>
          </table:table-cell>
          <table:table-cell office:value-type="float" office:value="2018591.86" table:style-name="ce34">
            <text:p>2.018.591,86</text:p>
          </table:table-cell>
          <table:table-cell office:value-type="float" office:value="1915609.8" table:style-name="ce37">
            <text:p>1.915.609,80</text:p>
          </table:table-cell>
          <table:table-cell office:value-type="float" office:value="1941437.18" table:style-name="ce37">
            <text:p>1.941.437,18</text:p>
          </table:table-cell>
          <table:table-cell office:value-type="float" office:value="1930707.79" table:style-name="ce37">
            <text:p>1.930.707,79</text:p>
          </table:table-cell>
          <table:table-cell office:value-type="float" office:value="1936560.15" table:style-name="ce37">
            <text:p>1.936.560,15</text:p>
          </table:table-cell>
          <table:table-cell office:value-type="float" office:value="24058193.229999997" table:formula="of:=SUM([.B18:.M18])" table:style-name="ce21">
            <text:p>24.058.193,23</text:p>
          </table:table-cell>
          <table:table-cell office:value-type="float" office:value="0" table:style-name="ce22">
            <text:p>0,00</text:p>
          </table:table-cell>
          <table:table-cell office:value-type="float" office:value="24058193.229999997" table:formula="of:=SUM([.N18:.O18])" table:style-name="ce20">
            <text:p>24.058.193,23</text:p>
          </table:table-cell>
          <table:table-cell table:number-columns-repeated="16368"/>
        </table:table-row>
        <table:table-row table:style-name="ro1">
          <table:table-cell office:value-type="string" table:style-name="ce27">
            <text:p>Pensões<text:s/></text:p>
          </table:table-cell>
          <table:table-cell office:value-type="float" office:value="535585.31999999995" table:style-name="ce34">
            <text:p>535.585,32</text:p>
          </table:table-cell>
          <table:table-cell office:value-type="float" office:value="358024.58" table:style-name="ce34">
            <text:p>358.024,58</text:p>
          </table:table-cell>
          <table:table-cell office:value-type="float" office:value="358024.58" table:style-name="ce34">
            <text:p>358.024,58</text:p>
          </table:table-cell>
          <table:table-cell office:value-type="float" office:value="358024.58" table:style-name="ce34">
            <text:p>358.024,58</text:p>
          </table:table-cell>
          <table:table-cell office:value-type="float" office:value="358972.92" table:style-name="ce35">
            <text:p>358.972,92</text:p>
          </table:table-cell>
          <table:table-cell office:value-type="float" office:value="358024.58" table:style-name="ce34">
            <text:p>358.024,58</text:p>
          </table:table-cell>
          <table:table-cell office:value-type="float" office:value="539881.81999999995" table:style-name="ce34">
            <text:p>539.881,82</text:p>
          </table:table-cell>
          <table:table-cell office:value-type="float" office:value="358024.58" table:style-name="ce34">
            <text:p>358.024,58</text:p>
          </table:table-cell>
          <table:table-cell office:value-type="float" office:value="370257.25" table:style-name="ce37">
            <text:p>370.257,25</text:p>
          </table:table-cell>
          <table:table-cell office:value-type="float" office:value="397066.45" table:style-name="ce37">
            <text:p>397.066,45</text:p>
          </table:table-cell>
          <table:table-cell office:value-type="float" office:value="383661.87" table:style-name="ce37">
            <text:p>383.661,87</text:p>
          </table:table-cell>
          <table:table-cell office:value-type="float" office:value="383661.87" table:style-name="ce37">
            <text:p>383.661,87</text:p>
          </table:table-cell>
          <table:table-cell office:value-type="float" office:value="4759210.4000000004" table:formula="of:=SUM([.B19:.M19])" table:style-name="ce21">
            <text:p>4.759.210,40</text:p>
          </table:table-cell>
          <table:table-cell office:value-type="float" office:value="0" table:style-name="ce22">
            <text:p>0,00</text:p>
          </table:table-cell>
          <table:table-cell office:value-type="float" office:value="4759210.4000000004" table:formula="of:=SUM([.N19:.O19])" table:style-name="ce20">
            <text:p>4.759.210,40</text:p>
          </table:table-cell>
          <table:table-cell table:number-columns-repeated="16368"/>
        </table:table-row>
        <table:table-row table:style-name="ro1">
          <table:table-cell office:value-type="string" table:style-name="ce27">
            <text:p>Outros Benefícios Previdenciários<text:s/></text:p>
          </table:table-cell>
          <table:table-cell table:number-columns-repeated="4" table:style-name="ce22"/>
          <table:table-cell table:style-name="ce24"/>
          <table:table-cell table:number-columns-repeated="7" table:style-name="ce22"/>
          <table:table-cell table:style-name="ce21"/>
          <table:table-cell table:style-name="ce22"/>
          <table:table-cell table:style-name="ce20"/>
          <table:table-cell table:number-columns-repeated="16368"/>
        </table:table-row>
        <table:table-row table:style-name="ro7">
          <table:table-cell office:value-type="string" table:style-name="ce28">
            <text:p>Outras despesas de pessoal decorrentes de contratos de terceirização ou de contratação de forma indireta (§ 1º do art. 18 da LRF)</text:p>
          </table:table-cell>
          <table:table-cell table:number-columns-repeated="4" table:style-name="ce22"/>
          <table:table-cell table:style-name="ce24"/>
          <table:table-cell table:number-columns-repeated="7" table:style-name="ce22"/>
          <table:table-cell table:style-name="ce21"/>
          <table:table-cell table:style-name="ce22"/>
          <table:table-cell table:style-name="ce20"/>
          <table:table-cell table:number-columns-repeated="16368"/>
        </table:table-row>
        <table:table-row table:style-name="ro1">
          <table:table-cell office:value-type="string" table:style-name="ce25">
            <text:p>DESPESAS NÃO COMPUTADAS (§ 1º do art. 19 da LRF) (II)<text:s/></text:p>
          </table:table-cell>
          <table:table-cell office:value-type="float" office:value="3150826.6399999997" table:formula="of:=SUM([.B23:.B26])" table:style-name="ce20">
            <text:p>3.150.826,64</text:p>
          </table:table-cell>
          <table:table-cell office:value-type="float" office:value="2086671.28" table:formula="of:=SUM([.C23:.C26])" table:style-name="ce20">
            <text:p>2.086.671,28</text:p>
          </table:table-cell>
          <table:table-cell office:value-type="float" office:value="2142735.98" table:formula="of:=SUM([.D23:.D26])" table:style-name="ce20">
            <text:p>2.142.735,98</text:p>
          </table:table-cell>
          <table:table-cell office:value-type="float" office:value="2148546.15" table:formula="of:=SUM([.E23:.E26])" table:style-name="ce20">
            <text:p>2.148.546,15</text:p>
          </table:table-cell>
          <table:table-cell office:value-type="float" office:value="2156925.8400000003" table:formula="of:=SUM([.F23:.F26])" table:style-name="ce23">
            <text:p>2.156.925,84</text:p>
          </table:table-cell>
          <table:table-cell office:value-type="float" office:value="2176509.0700000003" table:formula="of:=SUM([.G23:.G26])" table:style-name="ce20">
            <text:p>2.176.509,07</text:p>
          </table:table-cell>
          <table:table-cell office:value-type="float" office:value="1335992.8600000001" table:formula="of:=SUM([.H23:.H26])" table:style-name="ce20">
            <text:p>1.335.992,86</text:p>
          </table:table-cell>
          <table:table-cell office:value-type="float" office:value="2592699.4700000002" table:formula="of:=SUM([.I23:.I26])" table:style-name="ce20">
            <text:p>2.592.699,47</text:p>
          </table:table-cell>
          <table:table-cell office:value-type="float" office:value="2285867.0499999998" table:formula="of:=SUM([.J23:.J26])" table:style-name="ce20">
            <text:p>2.285.867,05</text:p>
          </table:table-cell>
          <table:table-cell office:value-type="float" office:value="2338503.63" table:formula="of:=SUM([.K23:.K26])" table:style-name="ce20">
            <text:p>2.338.503,63</text:p>
          </table:table-cell>
          <table:table-cell office:value-type="float" office:value="2314369.66" table:formula="of:=SUM([.L23:.L26])" table:style-name="ce20">
            <text:p>2.314.369,66</text:p>
          </table:table-cell>
          <table:table-cell office:value-type="float" office:value="2320222.02" table:formula="of:=SUM([.M23:.M26])" table:style-name="ce20">
            <text:p>2.320.222,02</text:p>
          </table:table-cell>
          <table:table-cell office:value-type="float" office:value="27049869.649999999" table:formula="of:=SUM([.B22:.M22])" table:style-name="ce21">
            <text:p>27.049.869,65</text:p>
          </table:table-cell>
          <table:table-cell office:value-type="float" office:value="0" table:formula="of:=SUM([.O23:.O26])" table:style-name="ce20">
            <text:p>0,00</text:p>
          </table:table-cell>
          <table:table-cell office:value-type="float" office:value="27049869.649999999" table:formula="of:=SUM([.N22:.O22])" table:style-name="ce20">
            <text:p>27.049.869,65</text:p>
          </table:table-cell>
          <table:table-cell table:number-columns-repeated="16368"/>
        </table:table-row>
        <table:table-row table:style-name="ro1">
          <table:table-cell office:value-type="string" table:style-name="ce29">
            <text:p>Indenizações por Demissão e Incentivos à Demissão Voluntária<text:s/></text:p>
          </table:table-cell>
          <table:table-cell table:number-columns-repeated="4" table:style-name="ce22"/>
          <table:table-cell table:style-name="ce24"/>
          <table:table-cell table:number-columns-repeated="7" table:style-name="ce22"/>
          <table:table-cell table:style-name="ce21"/>
          <table:table-cell table:style-name="ce22"/>
          <table:table-cell table:style-name="ce20"/>
          <table:table-cell table:number-columns-repeated="16368"/>
        </table:table-row>
        <table:table-row table:style-name="ro1">
          <table:table-cell office:value-type="string" table:style-name="ce29">
            <text:p>Decorrentes de Decisão Judicial de Período Anterior ao da Apuração<text:s/></text:p>
          </table:table-cell>
          <table:table-cell table:number-columns-repeated="4" table:style-name="ce22"/>
          <table:table-cell table:style-name="ce24"/>
          <table:table-cell table:number-columns-repeated="7" table:style-name="ce22"/>
          <table:table-cell table:style-name="ce21"/>
          <table:table-cell table:style-name="ce22"/>
          <table:table-cell table:style-name="ce20"/>
          <table:table-cell table:number-columns-repeated="16368"/>
        </table:table-row>
        <table:table-row table:style-name="ro1">
          <table:table-cell office:value-type="string" table:style-name="ce29">
            <text:p>Despesas de Exercícios Anteriores de Período Anterior ao da Apuração<text:s/></text:p>
          </table:table-cell>
          <table:table-cell office:value-type="float" office:value="17258.11" table:style-name="ce34">
            <text:p>17.258,11</text:p>
          </table:table-cell>
          <table:table-cell office:value-type="float" office:value="0" table:style-name="ce22">
            <text:p>0,00</text:p>
          </table:table-cell>
          <table:table-cell office:value-type="float" office:value="41884.5" table:style-name="ce34">
            <text:p>41.884,50</text:p>
          </table:table-cell>
          <table:table-cell office:value-type="float" office:value="3000.87" table:style-name="ce34">
            <text:p>3.000,87</text:p>
          </table:table-cell>
          <table:table-cell office:value-type="float" office:value="13451.24" table:style-name="ce35">
            <text:p>13.451,24</text:p>
          </table:table-cell>
          <table:table-cell office:value-type="float" office:value="9505.9500000000007" table:style-name="ce34">
            <text:p>9.505,95</text:p>
          </table:table-cell>
          <table:table-cell office:value-type="float" office:value="7792.3" table:style-name="ce34">
            <text:p>7.792,30</text:p>
          </table:table-cell>
          <table:table-cell office:value-type="float" office:value="2420183.4700000002" table:style-name="ce34">
            <text:p>2.420.183,47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0" table:style-name="ce22">
            <text:p>0,00</text:p>
          </table:table-cell>
          <table:table-cell office:value-type="float" office:value="2513076.4400000004" table:formula="of:=SUM([.B25:.M25])" table:style-name="ce21">
            <text:p>2.513.076,44</text:p>
          </table:table-cell>
          <table:table-cell office:value-type="float" office:value="0" table:style-name="ce22">
            <text:p>0,00</text:p>
          </table:table-cell>
          <table:table-cell office:value-type="float" office:value="2513076.4400000004" table:formula="of:=SUM([.N25:.O25])" table:style-name="ce20">
            <text:p>2.513.076,44</text:p>
          </table:table-cell>
          <table:table-cell table:number-columns-repeated="16368"/>
        </table:table-row>
        <table:table-row table:style-name="ro1">
          <table:table-cell office:value-type="string" table:style-name="ce29">
            <text:p>Inativos e Pensionistas com Recursos Vinculados<text:s/></text:p>
          </table:table-cell>
          <table:table-cell office:value-type="float" office:value="3133568.53" table:style-name="ce34">
            <text:p>3.133.568,53</text:p>
          </table:table-cell>
          <table:table-cell office:value-type="float" office:value="2086671.28" table:style-name="ce34">
            <text:p>2.086.671,28</text:p>
          </table:table-cell>
          <table:table-cell office:value-type="float" office:value="2100851.48" table:style-name="ce34">
            <text:p>2.100.851,48</text:p>
          </table:table-cell>
          <table:table-cell office:value-type="float" office:value="2145545.2799999998" table:style-name="ce34">
            <text:p>2.145.545,28</text:p>
          </table:table-cell>
          <table:table-cell office:value-type="float" office:value="2143474.6" table:style-name="ce35">
            <text:p>2.143.474,60</text:p>
          </table:table-cell>
          <table:table-cell office:value-type="float" office:value="2167003.12" table:style-name="ce34">
            <text:p>2.167.003,12</text:p>
          </table:table-cell>
          <table:table-cell office:value-type="float" office:value="1328200.56" table:style-name="ce34">
            <text:p>1.328.200,56</text:p>
          </table:table-cell>
          <table:table-cell office:value-type="float" office:value="172516" table:style-name="ce34">
            <text:p>172.516,00</text:p>
          </table:table-cell>
          <table:table-cell office:value-type="float" office:value="2285867.0499999998" table:style-name="ce22">
            <text:p>2.285.867,05</text:p>
          </table:table-cell>
          <table:table-cell office:value-type="float" office:value="2338503.63" table:style-name="ce37">
            <text:p>2.338.503,63</text:p>
          </table:table-cell>
          <table:table-cell office:value-type="float" office:value="2314369.66" table:style-name="ce37">
            <text:p>2.314.369,66</text:p>
          </table:table-cell>
          <table:table-cell office:value-type="float" office:value="2320222.02" table:style-name="ce37">
            <text:p>2.320.222,02</text:p>
          </table:table-cell>
          <table:table-cell office:value-type="float" office:value="24536793.209999997" table:formula="of:=SUM([.B26:.M26])" table:style-name="ce21">
            <text:p>24.536.793,21</text:p>
          </table:table-cell>
          <table:table-cell office:value-type="float" office:value="0" table:style-name="ce22">
            <text:p>0,00</text:p>
          </table:table-cell>
          <table:table-cell office:value-type="float" office:value="24536793.209999997" table:formula="of:=SUM([.N26:.O26])" table:style-name="ce20">
            <text:p>24.536.793,21</text:p>
          </table:table-cell>
          <table:table-cell table:number-columns-repeated="16368"/>
        </table:table-row>
        <table:table-row table:style-name="ro1">
          <table:table-cell office:value-type="string" table:style-name="ce25">
            <text:p>DESPESA LÍQUIDA COM PESSOAL (III) = (I - II)<text:s/></text:p>
          </table:table-cell>
          <table:table-cell office:value-type="float" office:value="14499152.460000001" table:formula="of:=[.B12]-[.B22]" table:style-name="ce20">
            <text:p>14.499.152,46</text:p>
          </table:table-cell>
          <table:table-cell office:value-type="float" office:value="13331845.59" table:formula="of:=[.C12]-[.C22]" table:style-name="ce20">
            <text:p>13.331.845,59</text:p>
          </table:table-cell>
          <table:table-cell office:value-type="float" office:value="13044300.390000001" table:formula="of:=[.D12]-[.D22]" table:style-name="ce20">
            <text:p>13.044.300,39</text:p>
          </table:table-cell>
          <table:table-cell office:value-type="float" office:value="13121899.399999999" table:formula="of:=[.E12]-[.E22]" table:style-name="ce20">
            <text:p>13.121.899,40</text:p>
          </table:table-cell>
          <table:table-cell office:value-type="float" office:value="12886579.460000001" table:formula="of:=[.F12]-[.F22]" table:style-name="ce23">
            <text:p>12.886.579,46</text:p>
          </table:table-cell>
          <table:table-cell office:value-type="float" office:value="13297477.600000001" table:formula="of:=[.G12]-[.G22]" table:style-name="ce20">
            <text:p>13.297.477,60</text:p>
          </table:table-cell>
          <table:table-cell office:value-type="float" office:value="22635565.84" table:formula="of:=[.H12]-[.H22]" table:style-name="ce20">
            <text:p>22.635.565,84</text:p>
          </table:table-cell>
          <table:table-cell office:value-type="float" office:value="17380867.570000004" table:formula="of:=[.I12]-[.I22]" table:style-name="ce20">
            <text:p>17.380.867,57</text:p>
          </table:table-cell>
          <table:table-cell office:value-type="float" office:value="17718261.129999999" table:formula="of:=[.J12]-[.J22]" table:style-name="ce20">
            <text:p>17.718.261,13</text:p>
          </table:table-cell>
          <table:table-cell office:value-type="float" office:value="13333299.16" table:formula="of:=[.K12]-[.K22]" table:style-name="ce20">
            <text:p>13.333.299,16</text:p>
          </table:table-cell>
          <table:table-cell office:value-type="float" office:value="13776009.68" table:formula="of:=[.L12]-[.L22]" table:style-name="ce20">
            <text:p>13.776.009,68</text:p>
          </table:table-cell>
          <table:table-cell office:value-type="float" office:value="13441409.15" table:formula="of:=[.M12]-[.M22]" table:style-name="ce20">
            <text:p>13.441.409,15</text:p>
          </table:table-cell>
          <table:table-cell office:value-type="float" office:value="178466667.43000004" table:formula="of:=SUM([.B27:.M27])" table:style-name="ce21">
            <text:p>178.466.667,43</text:p>
          </table:table-cell>
          <table:table-cell office:value-type="float" office:value="552447.5199999999" table:formula="of:=[.O12]-[.O22]" table:style-name="ce20">
            <text:p>552.447,52</text:p>
          </table:table-cell>
          <table:table-cell office:value-type="float" office:value="179019114.95000005" table:formula="of:=SUM([.N27:.O27])" table:style-name="ce20">
            <text:p>179.019.114,95</text:p>
          </table:table-cell>
          <table:table-cell table:number-columns-repeated="16368"/>
        </table:table-row>
        <table:table-row table:style-name="ro1">
          <table:table-cell table:number-columns-repeated="5" table:style-name="ce30"/>
          <table:table-cell table:number-columns-repeated="11" table:style-name="ce19"/>
          <table:table-cell table:number-columns-repeated="16368"/>
        </table:table-row>
        <table:table-row table:style-name="ro3">
          <table:table-cell office:value-type="string" table:style-name="ce30">
            <text:p>APURAÇÃO DO CUMPRIMENTO DO LIMITE LEGAL</text:p>
          </table:table-cell>
          <table:table-cell office:value-type="string" table:number-columns-spanned="2" table:number-rows-spanned="1" table:style-name="ce53">
            <text:p>VALOR</text:p>
          </table:table-cell>
          <table:covered-table-cell/>
          <table:table-cell office:value-type="string" table:number-columns-spanned="2" table:number-rows-spanned="1" table:style-name="ce54">
            <text:p>% SOBRE A RCL</text:p>
          </table:table-cell>
          <table:covered-table-cell/>
          <table:table-cell table:number-columns-repeated="10" table:style-name="ce11"/>
          <table:table-cell table:style-name="ce12"/>
          <table:table-cell table:number-columns-repeated="16368"/>
        </table:table-row>
        <table:table-row table:style-name="ro1">
          <table:table-cell office:value-type="string" table:style-name="ce31">
            <text:p>RECEITA CORRENTE LÍQUIDA (IV)</text:p>
          </table:table-cell>
          <table:table-cell office:value-type="float" office:value="879152902004.53003" table:number-columns-spanned="2" table:number-rows-spanned="1" table:style-name="ce55">
            <text:p>879.152.902.004,53</text:p>
          </table:table-cell>
          <table:covered-table-cell/>
          <table:table-cell office:value-type="string" table:number-columns-spanned="2" table:number-rows-spanned="1" table:style-name="ce56">
            <text:p>%</text:p>
          </table:table-cell>
          <table:covered-table-cell/>
          <table:table-cell table:number-columns-repeated="11" table:style-name="ce13"/>
          <table:table-cell table:number-columns-repeated="16368"/>
        </table:table-row>
        <table:table-row table:style-name="ro1">
          <table:table-cell office:value-type="string" table:style-name="ce31">
            <text:p>DESPESA LÍQUIDA COM PESSOAL <text:s/>(III C)</text:p>
          </table:table-cell>
          <table:table-cell office:value-type="float" office:value="179019114.95000005" table:formula="of:=[.P27]" table:number-columns-spanned="2" table:number-rows-spanned="1" table:style-name="ce50">
            <text:p>179.019.114,95</text:p>
          </table:table-cell>
          <table:covered-table-cell/>
          <table:table-cell office:value-type="percentage" office:value="2.0362682593872347E-4" table:formula="of:=[.B31]/[.$B$30]" table:number-columns-spanned="2" table:number-rows-spanned="1" table:style-name="ce51">
            <text:p>0,020363%</text:p>
          </table:table-cell>
          <table:covered-table-cell/>
          <table:table-cell table:number-columns-repeated="11" table:style-name="ce13"/>
          <table:table-cell table:number-columns-repeated="16368"/>
        </table:table-row>
        <table:table-row table:style-name="ro1">
          <table:table-cell office:value-type="string" table:style-name="ce31">
            <text:p>LIMITE MÁXIMO (V) (incisos I, II e III, art. 20 da LRF)</text:p>
          </table:table-cell>
          <table:table-cell office:value-type="float" office:value="305400135.09833366" table:formula="of:=[.D32]*[.$B$30]" table:number-columns-spanned="2" table:number-rows-spanned="1" table:style-name="ce50">
            <text:p>305.400.135,10</text:p>
          </table:table-cell>
          <table:covered-table-cell/>
          <table:table-cell office:value-type="percentage" office:value="3.4738E-4" table:number-columns-spanned="2" table:number-rows-spanned="1" table:style-name="ce52">
            <text:p>0,034738%</text:p>
          </table:table-cell>
          <table:covered-table-cell/>
          <table:table-cell table:number-columns-repeated="8" table:style-name="ce13"/>
          <table:table-cell table:style-name="ce10"/>
          <table:table-cell table:number-columns-repeated="2" table:style-name="ce13"/>
          <table:table-cell table:number-columns-repeated="16368"/>
        </table:table-row>
        <table:table-row table:style-name="ro1">
          <table:table-cell office:value-type="string" table:style-name="ce32">
            <text:p>LIMITE PRUDENCIAL (VI) = (0,95 x V) (parágrafo único do art. 22 da <text:s/>LRF)</text:p>
          </table:table-cell>
          <table:table-cell office:value-type="float" office:value="290130128.34341699" table:formula="of:=0.95*[.B32]" table:number-columns-spanned="2" table:number-rows-spanned="1" table:style-name="ce50">
            <text:p>290.130.128,34</text:p>
          </table:table-cell>
          <table:covered-table-cell/>
          <table:table-cell office:value-type="percentage" office:value="3.3001100000000001E-4" table:formula="of:=0.95*[.D32]" table:number-columns-spanned="2" table:number-rows-spanned="1" table:style-name="ce51">
            <text:p>0,033001%</text:p>
          </table:table-cell>
          <table:covered-table-cell/>
          <table:table-cell table:number-columns-repeated="11" table:style-name="ce13"/>
          <table:table-cell table:number-columns-repeated="16368"/>
        </table:table-row>
        <table:table-row table:style-name="ro1">
          <table:table-cell office:value-type="string" table:style-name="ce31">
            <text:p>LIMITE DE ALERTA (VII) = (0,90 x V) (inciso II do §1º do art. 59 da LRF)</text:p>
          </table:table-cell>
          <table:table-cell office:value-type="float" office:value="274860121.58850032" table:formula="of:=0.9*[.B32]" table:number-columns-spanned="2" table:number-rows-spanned="1" table:style-name="ce50">
            <text:p>274.860.121,59</text:p>
          </table:table-cell>
          <table:covered-table-cell/>
          <table:table-cell office:value-type="percentage" office:value="3.1264200000000002E-4" table:formula="of:=0.9*[.D32]" table:number-columns-spanned="2" table:number-rows-spanned="1" table:style-name="ce51">
            <text:p>0,031264%</text:p>
          </table:table-cell>
          <table:covered-table-cell/>
          <table:table-cell table:number-columns-repeated="11" table:style-name="ce13"/>
          <table:table-cell table:number-columns-repeated="16368"/>
        </table:table-row>
        <table:table-row table:style-name="ro1">
          <table:table-cell office:value-type="string" table:style-name="ce33">
            <text:p>FONTE: Sistema Tesouro Gerencial, SOF -CONTABILIDADE, 25/05/2020</text:p>
          </table:table-cell>
          <table:table-cell table:number-columns-spanned="2" table:number-rows-spanned="1" table:style-name="ce57"/>
          <table:covered-table-cell/>
          <table:table-cell table:number-columns-spanned="2" table:number-rows-spanned="1" table:style-name="ce57"/>
          <table:covered-table-cell/>
          <table:table-cell table:number-columns-repeated="11" table:style-name="ce14"/>
          <table:table-cell table:number-columns-repeated="16368"/>
        </table:table-row>
        <table:table-row table:style-name="ro8">
          <table:table-cell office:value-type="string" table:number-columns-spanned="16" table:number-rows-spanned="1" table:style-name="ce58">
            <text:p>Nos demonstrativos elaborados no primeiro e no segundo quadrimestre de cada exercício, os valores de restos a pagar não processados inscritos em 31 de dezembro do exercício anterior continuarão a ser informados nesse campo. Esses valores não sofrem alteração pelo seu processamento, e somente no caso de cancelamento podem ser excluídos.</text:p>
          </table:table-cell>
          <table:covered-table-cell table:number-columns-repeated="15"/>
          <table:table-cell table:number-columns-repeated="16368"/>
        </table:table-row>
        <table:table-row table:style-name="ro9">
          <table:table-cell office:value-type="string" table:style-name="ce15">
            <text:p>NOTA(S):</text:p>
          </table:table-cell>
          <table:table-cell table:number-columns-repeated="16383" table:style-name="ce2"/>
        </table:table-row>
        <table:table-row table:number-rows-repeated="2" table:style-name="ro1">
          <table:table-cell table:number-columns-repeated="16384"/>
        </table:table-row>
        <table:table-row table:style-name="ro1">
          <table:table-cell table:style-name="ce39"/>
          <table:table-cell table:number-columns-repeated="16383" table:style-name="ce2"/>
        </table:table-row>
        <table:table-row table:style-name="ro1">
          <table:table-cell table:number-columns-repeated="3" table:style-name="ce2"/>
          <table:table-cell table:style-name="ce40"/>
          <table:table-cell office:value-type="string" table:style-name="ce41">
            <text:p>ANNE HELENA FISHER INOJOSA</text:p>
          </table:table-cell>
          <table:table-cell table:number-columns-repeated="3" table:style-name="ce40"/>
          <table:table-cell table:number-columns-repeated="16376" table:style-name="ce2"/>
        </table:table-row>
        <table:table-row table:style-name="ro1">
          <table:table-cell table:number-columns-repeated="3" table:style-name="ce2"/>
          <table:table-cell table:style-name="ce40"/>
          <table:table-cell office:value-type="string" table:style-name="ce41">
            <text:p><text:s/>Desembargadora Presidente</text:p>
          </table:table-cell>
          <table:table-cell table:number-columns-repeated="3" table:style-name="ce40"/>
          <table:table-cell table:number-columns-repeated="16376" table:style-name="ce2"/>
        </table:table-row>
        <table:table-row table:number-rows-repeated="2" table:style-name="ro1">
          <table:table-cell table:number-columns-repeated="3" table:style-name="ce2"/>
          <table:table-cell table:number-columns-repeated="5" table:style-name="ce1"/>
          <table:table-cell table:number-columns-repeated="16376" table:style-name="ce2"/>
        </table:table-row>
        <table:table-row table:style-name="ro1">
          <table:table-cell table:number-columns-repeated="3" table:style-name="ce2"/>
          <table:table-cell table:style-name="ce40"/>
          <table:table-cell office:value-type="string" table:style-name="ce41">
            <text:p>SATVA SOUZA DA HORA FARIAS MOREIRA</text:p>
          </table:table-cell>
          <table:table-cell table:number-columns-repeated="3" table:style-name="ce40"/>
          <table:table-cell table:number-columns-repeated="16376" table:style-name="ce2"/>
        </table:table-row>
        <table:table-row table:style-name="ro1">
          <table:table-cell table:number-columns-repeated="3" table:style-name="ce2"/>
          <table:table-cell table:style-name="ce40"/>
          <table:table-cell office:value-type="string" table:style-name="ce42">
            <text:p>Ordenadora de Despesas</text:p>
          </table:table-cell>
          <table:table-cell table:number-columns-repeated="3" table:style-name="ce40"/>
          <table:table-cell table:number-columns-repeated="16376" table:style-name="ce2"/>
        </table:table-row>
        <table:table-row table:number-rows-repeated="2" table:style-name="ro1">
          <table:table-cell table:number-columns-repeated="3" table:style-name="ce2"/>
          <table:table-cell table:number-columns-repeated="5" table:style-name="ce1"/>
          <table:table-cell table:number-columns-repeated="16376" table:style-name="ce2"/>
        </table:table-row>
        <table:table-row table:style-name="ro1">
          <table:table-cell table:number-columns-repeated="3"/>
          <table:table-cell table:style-name="ce40"/>
          <table:table-cell office:value-type="string" table:style-name="ce41">
            <text:p>MARIA VERÔNICA TORRES LOPES PEREIRA</text:p>
          </table:table-cell>
          <table:table-cell table:number-columns-repeated="3" table:style-name="ce1"/>
          <table:table-cell table:number-columns-repeated="16376"/>
        </table:table-row>
        <table:table-row table:style-name="ro1">
          <table:table-cell table:number-columns-repeated="3"/>
          <table:table-cell table:style-name="ce40"/>
          <table:table-cell office:value-type="string" table:style-name="ce41">
            <text:p>Secretária de Orçamento e Finanças<text:s/></text:p>
          </table:table-cell>
          <table:table-cell table:number-columns-repeated="3" table:style-name="ce1"/>
          <table:table-cell table:number-columns-repeated="16376"/>
        </table:table-row>
        <table:table-row table:number-rows-repeated="2" table:style-name="ro1">
          <table:table-cell table:number-columns-repeated="3"/>
          <table:table-cell table:number-columns-repeated="5" table:style-name="ce1"/>
          <table:table-cell table:number-columns-repeated="16376"/>
        </table:table-row>
        <table:table-row table:style-name="ro1">
          <table:table-cell table:number-columns-repeated="3"/>
          <table:table-cell table:style-name="ce40"/>
          <table:table-cell office:value-type="string" table:style-name="ce41">
            <text:p>DENISE SANTOS SOUZA SAMPAIO</text:p>
          </table:table-cell>
          <table:table-cell table:number-columns-repeated="3" table:style-name="ce1"/>
          <table:table-cell table:number-columns-repeated="16376"/>
        </table:table-row>
        <table:table-row table:style-name="ro1">
          <table:table-cell table:number-columns-repeated="3"/>
          <table:table-cell office:value-type="string" table:style-name="ce41">
            <text:p><text:s text:c="21"/>Coordenadora de Controle Intenro - Substituta</text:p>
          </table:table-cell>
          <table:table-cell table:style-name="ce40"/>
          <table:table-cell table:number-columns-repeated="3" table:style-name="ce1"/>
          <table:table-cell table:number-columns-repeated="16376"/>
        </table:table-row>
        <table:table-row table:number-rows-repeated="1048522" table:style-name="ro1">
          <table:table-cell table:number-columns-repeated="16384"/>
        </table:table-row>
        <table:named-expressions>
          <table:named-range table:name="__xlnm.Print_Area" table:cell-range-address="Anexo_1.$A$1:Anexo_1.$P$41" table:base-cell-address="Anexo_1.$A$1"/>
          <table:named-range table:name="Print_Area" table:cell-range-address="Anexo_1.$A$1:Anexo_1.$P$41" table:base-cell-address="Anexo_1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percentage-style style:name="N13">
      <number:number number:decimal-places="0" number:min-integer-digits="1"/>
      <number:text>%</number:text>
    </number:percentage-style>
    <number:currency-style style:name="N36P0">
      <number:currency-symbol>R$</number:currency-symbol>
      <number:number number:decimal-places="2" number:min-integer-digits="1" number:grouping="true"/>
    </number:currency-style>
    <number:number-style style:name="N36">
      <style:text-properties fo:color="#FF0000"/>
      <number:text>-R$</number:text>
      <number:number number:decimal-places="2" number:min-integer-digits="1" number:grouping="true"/>
      <style:map style:condition="value()&gt;=0" style:apply-style-name="N36P0"/>
    </number:number-style>
    <number:date-style style:name="N37">
      <number:month number:textual="true"/>
      <number:text>/</number:text>
      <number:year number:style="long"/>
    </number:date-style>
    <number:percentage-style style:name="N38">
      <number:number number:decimal-places="6" number:min-integer-digits="1"/>
      <number:text>%</number:text>
    </number:percentage-style>
    <number:number-style style:name="N39P0">
      <number:number number:decimal-places="2" number:min-integer-digits="1" number:grouping="true"/>
    </number:number-style>
    <number:number-style style:name="N39">
      <number:text>(</number:text>
      <number:number number:decimal-places="2" number:min-integer-digits="1" number:grouping="true"/>
      <number:text>)</number:text>
      <style:map style:condition="value()&gt;=0" style:apply-style-name="N39P0"/>
    </number:number-style>
    <number:number-style style:name="N40">
      <number:number number:decimal-places="6" number:min-integer-digits="1" number:grouping="true"/>
    </number:number-style>
    <style:style style:name="_50_0_37__32_-_32__202_nfase1" style:display-name="20% - Ênfase1" style:family="table-cell" style:data-style-name="N0">
      <style:table-cell-properties fo:background-color="#CCFF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2" style:display-name="20% - Ênfase2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3" style:display-name="20% - Ênfase3" style:family="table-cell" style:data-style-name="N0">
      <style:table-cell-properties fo:background-color="#FFFF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4" style:display-name="20% - Ênfase4" style:family="table-cell" style:data-style-name="N0">
      <style:table-cell-properties fo:background-color="#FFFFCC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5" style:display-name="20% - Ênfase5" style:family="table-cell" style:data-style-name="N0">
      <style:table-cell-properties fo:background-color="#CCCCFF"/>
      <style:text-properties style:font-name="Calibri" style:font-name-asian="Calibri" style:font-name-complex="Calibri" fo:font-size="11pt" style:font-size-asian="11pt" style:font-size-complex="11pt"/>
    </style:style>
    <style:style style:name="_50_0_37__32_-_32__202_nfase6" style:display-name="20% - Ênfase6" style:family="table-cell" style:data-style-name="N0">
      <style:table-cell-properties fo:background-color="#CCFFCC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1" style:display-name="40% - Ênfase1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2" style:display-name="40% - Ênfase2" style:family="table-cell" style:data-style-name="N0">
      <style:table-cell-properties fo:background-color="#FFCC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3" style:display-name="40% - Ênfase3" style:family="table-cell" style:data-style-name="N0">
      <style:table-cell-properties fo:background-color="#C0C0C0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4" style:display-name="40% - Ênfase4" style:family="table-cell" style:data-style-name="N0">
      <style:table-cell-properties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5" style:display-name="40% - Ênfase5" style:family="table-cell" style:data-style-name="N0">
      <style:table-cell-properties fo:background-color="#99CCFF"/>
      <style:text-properties style:font-name="Calibri" style:font-name-asian="Calibri" style:font-name-complex="Calibri" fo:font-size="11pt" style:font-size-asian="11pt" style:font-size-complex="11pt"/>
    </style:style>
    <style:style style:name="_52_0_37__32_-_32__202_nfase6" style:display-name="40% - Ênfase6" style:family="table-cell" style:data-style-name="N0">
      <style:table-cell-properties fo:background-color="#FFFF99"/>
      <style:text-properties style:font-name="Calibri" style:font-name-asian="Calibri" style:font-name-complex="Calibri" fo:font-size="11pt" style:font-size-asian="11pt" style:font-size-complex="11pt"/>
    </style:style>
    <style:style style:name="_54_0_37__32_-_32__202_nfase1" style:display-name="60% - Ênfase1" style:family="table-cell" style:data-style-name="N0">
      <style:table-cell-properties fo:background-color="#99CCFF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2" style:display-name="60% - Ênfase2" style:family="table-cell" style:data-style-name="N0">
      <style:table-cell-properties fo:background-color="#FFCC99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3" style:display-name="60% - Ênfase3" style:family="table-cell" style:data-style-name="N0">
      <style:table-cell-properties fo:background-color="#C0C0C0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4" style:display-name="60% - Ênfase4" style:family="table-cell" style:data-style-name="N0">
      <style:table-cell-properties fo:background-color="#FFFF99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5" style:display-name="60% - Ênfase5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54_0_37__32_-_32__202_nfase6" style:display-name="60% - Ênfase6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Bom" style:family="table-cell" style:data-style-name="N0">
      <style:table-cell-properties fo:background-color="#CCFFCC"/>
      <style:text-properties fo:color="#008000" style:font-name="Calibri" style:font-name-asian="Calibri" style:font-name-complex="Calibri" fo:font-size="11pt" style:font-size-asian="11pt" style:font-size-complex="11pt"/>
    </style:style>
    <style:style style:name="C_225_lculo" style:display-name="Cálculo" style:family="table-cell" style:data-style-name="N0">
      <style:table-cell-properties fo:border="thin solid #808080" fo:background-color="#C0C0C0"/>
      <style:text-properties fo:color="#FF9900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double #333333" fo:background-color="#969696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double #FF9900" fo:border-left="none" fo:border-right="none"/>
      <style:text-properties fo:color="#FF9900" style:font-name="Calibri" style:font-name-asian="Calibri" style:font-name-complex="Calibri" fo:font-size="11pt" style:font-size-asian="11pt" style:font-size-complex="11pt"/>
    </style:style>
    <style:style style:name="_202_nfase1" style:display-name="Ênfase1" style:family="table-cell" style:data-style-name="N0">
      <style:table-cell-properties fo:background-color="#33CCCC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2" style:display-name="Ênfase2" style:family="table-cell" style:data-style-name="N0">
      <style:table-cell-properties fo:background-color="#FF66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3" style:display-name="Ênfase3" style:family="table-cell" style:data-style-name="N0">
      <style:table-cell-properties fo:background-color="#969696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4" style:display-name="Ênfase4" style:family="table-cell" style:data-style-name="N0">
      <style:table-cell-properties fo:background-color="#FFCC00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5" style:display-name="Ênfase5" style:family="table-cell" style:data-style-name="N0">
      <style:table-cell-properties fo:background-color="#333399"/>
      <style:text-properties fo:color="#FFFFFF" style:font-name="Calibri" style:font-name-asian="Calibri" style:font-name-complex="Calibri" fo:font-size="11pt" style:font-size-asian="11pt" style:font-size-complex="11pt"/>
    </style:style>
    <style:style style:name="_202_nfase6" style:display-name="Ênfase6" style:family="table-cell" style:data-style-name="N0">
      <style:table-cell-properties fo:background-color="#339966"/>
      <style:text-properties fo:color="#FFFFFF" style:font-name="Calibri" style:font-name-asian="Calibri" style:font-name-complex="Calibri" fo:font-size="11pt" style:font-size-asian="11pt" style:font-size-complex="11pt"/>
    </style:style>
    <style:style style:name="Entrada" style:family="table-cell" style:data-style-name="N0">
      <style:table-cell-properties fo:border="thin solid #808080" fo:background-color="#FFCC99"/>
      <style:text-properties fo:color="#333399" style:font-name="Calibri" style:font-name-asian="Calibri" style:font-name-complex="Calibri" fo:font-size="11pt" style:font-size-asian="11pt" style:font-size-complex="11pt"/>
    </style:style>
    <style:style style:name="Incorreto" style:family="table-cell" style:data-style-name="N0">
      <style:table-cell-properties fo:background-color="#FF99CC"/>
      <style:text-properties fo:color="#800080" style:font-name="Calibri" style:font-name-asian="Calibri" style:font-name-complex="Calibri" fo:font-size="11pt" style:font-size-asian="11pt" style:font-size-complex="11pt"/>
    </style:style>
    <style:style style:name="Neutra" style:family="table-cell" style:data-style-name="N0">
      <style:table-cell-properties fo:background-color="#FFFF99"/>
      <style:text-properties fo:color="#993300" style:font-name="Calibri" style:font-name-asian="Calibri" style:font-name-complex="Calibri" fo:font-size="11pt" style:font-size-asian="11pt" style:font-size-complex="11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2pt" style:font-size-asian="12pt" style:font-size-complex="12pt"/>
    </style:style>
    <style:style style:name="Normal_Anexo_32_1" style:display-name="Normal_Anexo 1" style:family="table-cell" style:data-style-name="N0">
      <style:table-cell-properties style:vertical-align="automatic" fo:background-color="transparent"/>
    </style:style>
    <style:style style:name="Nota" style:family="table-cell" style:data-style-name="N0">
      <style:table-cell-properties fo:border="thin solid #C0C0C0" fo:background-color="#FFFFCC"/>
    </style:style>
    <style:style style:name="Porcentagem" style:family="table-cell" style:data-style-name="N13">
      <style:table-cell-properties style:vertical-align="automatic" fo:background-color="transparent"/>
    </style:style>
    <style:style style:name="Sa_237_da" style:display-name="Saída" style:family="table-cell" style:data-style-name="N0">
      <style:table-cell-properties fo:border="thin solid #333333" fo:background-color="#C0C0C0"/>
      <style:text-properties fo:color="#333333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exto_32_de_32_Aviso" style:display-name="Texto de Aviso" style:family="table-cell" style:data-style-name="N0">
      <style:text-properties fo:color="#FF0000" style:font-name="Calibri" style:font-name-asian="Calibri" style:font-name-complex="Calibri" fo:font-size="11pt" style:font-size-asian="11pt" style:font-size-complex="11pt"/>
    </style:style>
    <style:style style:name="Texto_32_Explicativo" style:display-name="Texto Explicativo" style:family="table-cell" style:data-style-name="N0"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/>
    </style:style>
    <style:style style:name="T_237_tulo" style:display-name="Título" style:family="table-cell" style:data-style-name="N0">
      <style:text-properties fo:color="#595959" style:font-name="Calibri Light" style:font-name-asian="Calibri Light" style:font-name-complex="Calibri Light" fo:font-size="18pt" style:font-size-asian="18pt" style:font-size-complex="18pt" fo:font-weight="bold" style:font-weight-asian="bold" style:font-weight-complex="bold"/>
    </style:style>
    <style:style style:name="T_237_tulo_32_1" style:display-name="Título 1" style:family="table-cell" style:data-style-name="N0">
      <style:table-cell-properties fo:border-top="none" fo:border-bottom="thick solid #33CCCC" fo:border-left="none" fo:border-right="none"/>
      <style:text-properties fo:color="#595959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thick solid #99CCFF" fo:border-left="none" fo:border-right="none"/>
      <style:text-properties fo:color="#595959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2pt solid #99CCFF" fo:border-left="none" fo:border-right="none"/>
      <style:text-properties fo:color="#59595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_237_tulo_32_4" style:display-name="Título 4" style:family="table-cell" style:data-style-name="N0">
      <style:text-properties fo:color="#595959"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  <style:style style:name="Total" style:family="table-cell" style:data-style-name="N0">
      <style:table-cell-properties fo:border-top="thin solid #33CCCC" fo:border-bottom="thin double #33CCCC" fo:border-left="none" fo:border-right="none"/>
      <style:text-properties style:font-name="Calibri" style:font-name-asian="Calibri" style:font-name-complex="Calibri" fo:font-size="11pt" style:font-size-asian="11pt" style:font-size-complex="11pt" fo:font-weight="bold" style:font-weight-asian="bold" style:font-weight-complex="bold"/>
    </style:style>
  </office:styles>
  <office:automatic-styles>
    <style:page-layout style:name="pm1">
      <style:page-layout-properties fo:margin-top="0.511805555555556in" fo:margin-bottom="0.511805555555556in" fo:margin-left="0.25in" fo:margin-right="0.25in" style:print-orientation="landscape" style:print-page-order="ttb" style:first-page-number="continue" style:scale-to="60%" style:table-centering="none" style:print="objects charts drawings"/>
      <style:header-style>
        <style:header-footer-properties fo:min-height="0.238194444444444in" fo:margin-left="0in" fo:margin-right="0in" fo:margin-bottom="0in"/>
      </style:header-style>
      <style:footer-style>
        <style:header-footer-properties fo:min-height="0.238194444444444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Excel/CalculationVersion-14420</meta:generator>
    <meta:initial-creator>dulcema</meta:initial-creator>
    <dc:creator>Bráulio Clementino Martins Mendes Soares</dc:creator>
    <meta:creation-date>2018-05-15T19:53:38Z</meta:creation-date>
    <dc:date>2022-04-28T11:24:37Z</dc:date>
    <meta:print-date>2020-05-25T19:18:35Z</meta:print-date>
    <meta:editing-cycles>3</meta:editing-cycles>
    <meta:editing-duration>PT2940S</meta:editing-duration>
    <meta:user-defined meta:name="AppVersion">14.0300</meta:user-defined>
    <meta:user-defined meta:name="Company">TCU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